
<file path=META-INF/manifest.xml><?xml version="1.0" encoding="utf-8"?>
<manifest:manifest xmlns:manifest="urn:oasis:names:tc:opendocument:xmlns:manifest:1.0">
  <manifest:file-entry manifest:media-type="application/vnd.oasis.opendocument.presentation"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0360000003316C12EF7.png"/>
  <manifest:file-entry manifest:media-type="image/png" manifest:full-path="Pictures/100000000000026C000000AFDF1C7CA7.png"/>
  <manifest:file-entry manifest:media-type="image/png" manifest:full-path="Pictures/100002010000007800000071026018C9.png"/>
  <manifest:file-entry manifest:media-type="image/png" manifest:full-path="Pictures/1000020100000033000000308B73A50B.png"/>
  <manifest:file-entry manifest:media-type="image/png" manifest:full-path="Pictures/1000000000000491000000F6EAFCB1C8.png"/>
  <manifest:file-entry manifest:media-type="image/png" manifest:full-path="Pictures/1000020100000127000000D53BF50FF2.png"/>
  <manifest:file-entry manifest:media-type="image/png" manifest:full-path="Pictures/10000000000000F50000004765C5C75C.png"/>
  <manifest:file-entry manifest:media-type="image/png" manifest:full-path="Pictures/100002010000007800000071737E992F.png"/>
  <manifest:file-entry manifest:media-type="image/png" manifest:full-path="Pictures/10000201000000330000003094BAE962.png"/>
  <manifest:file-entry manifest:media-type="image/png" manifest:full-path="Pictures/100002010000003400000030BB67F9E3.png"/>
  <manifest:file-entry manifest:media-type="image/png" manifest:full-path="Pictures/10000201000000330000003064DDE486.png"/>
  <manifest:file-entry manifest:media-type="image/png" manifest:full-path="Pictures/1000020100000033000000308E7DC2A6.png"/>
  <manifest:file-entry manifest:media-type="image/png" manifest:full-path="Pictures/10000000000002A30000021152F9803E.png"/>
  <manifest:file-entry manifest:media-type="image/png" manifest:full-path="Pictures/1000000000000119000000631ADB3272.png"/>
  <manifest:file-entry manifest:media-type="image/png" manifest:full-path="Pictures/100002010000003600000034E4B69FCF.png"/>
  <manifest:file-entry manifest:media-type="image/png" manifest:full-path="Pictures/100002010000003300000030A11A2A59.png"/>
  <manifest:file-entry manifest:media-type="image/png" manifest:full-path="Pictures/10000201000000340000002F6307F226.png"/>
  <manifest:file-entry manifest:media-type="image/png" manifest:full-path="Pictures/10000000000001AC000001EF4DB71436.png"/>
  <manifest:file-entry manifest:media-type="image/png" manifest:full-path="Pictures/100002010000003600000034F73DC0F6.png"/>
  <manifest:file-entry manifest:media-type="image/png" manifest:full-path="Pictures/100000000000004C0000002FE715A16A.png"/>
  <manifest:file-entry manifest:media-type="image/png" manifest:full-path="Pictures/100000000000004C0000004B13D6C085.png"/>
  <manifest:file-entry manifest:media-type="image/png" manifest:full-path="Pictures/10000201000000340000002FBDB2AEDD.png"/>
  <manifest:file-entry manifest:media-type="image/png" manifest:full-path="Pictures/10000000000000970000002FC6050A94.png"/>
  <manifest:file-entry manifest:media-type="image/png" manifest:full-path="Pictures/100002010000003300000030F57EC19E.png"/>
  <manifest:file-entry manifest:media-type="image/png" manifest:full-path="Pictures/10000000000002E30000026E5A5AF3C4.png"/>
  <manifest:file-entry manifest:media-type="image/png" manifest:full-path="Pictures/10000201000000370000003461FAF609.png"/>
  <manifest:file-entry manifest:media-type="image/png" manifest:full-path="Pictures/100002010000003400000030EF5EAFEE.png"/>
  <manifest:file-entry manifest:media-type="image/png" manifest:full-path="Pictures/10000000000001EB00000228E3C6776F.png"/>
  <manifest:file-entry manifest:media-type="image/png" manifest:full-path="Pictures/10000201000000330000003046256721.png"/>
  <manifest:file-entry manifest:media-type="image/png" manifest:full-path="Pictures/100002010000003700000034A53B2DDA.png"/>
  <manifest:file-entry manifest:media-type="image/png" manifest:full-path="Pictures/100002010000003100000033E6D86E53.png"/>
  <manifest:file-entry manifest:media-type="image/png" manifest:full-path="Pictures/1000020100000033000000309BCCB1E5.png"/>
  <manifest:file-entry manifest:media-type="image/png" manifest:full-path="Pictures/10000201000000330000002F8C137308.png"/>
  <manifest:file-entry manifest:media-type="image/png" manifest:full-path="Pictures/100002010000003400000030C89550B1.png"/>
  <manifest:file-entry manifest:media-type="image/png" manifest:full-path="Pictures/1000000000000482000001E72A86244E.png"/>
  <manifest:file-entry manifest:media-type="image/png" manifest:full-path="Pictures/10000000000003450000027419A34C5C.png"/>
  <manifest:file-entry manifest:media-type="image/png" manifest:full-path="Pictures/10000201000000330000002F5D111CCC.png"/>
  <manifest:file-entry manifest:media-type="image/png" manifest:full-path="Pictures/1000020100000033000000304CB750EA.png"/>
  <manifest:file-entry manifest:media-type="image/png" manifest:full-path="Pictures/10000201000000340000003023A4DFCD.png"/>
  <manifest:file-entry manifest:media-type="image/png" manifest:full-path="Pictures/10000000000002E10000026C661781C2.png"/>
  <manifest:file-entry manifest:media-type="image/png" manifest:full-path="Pictures/100000000000023900000209F80AE32B.png"/>
  <manifest:file-entry manifest:media-type="image/png" manifest:full-path="Pictures/100002010000003600000033AF179782.png"/>
  <manifest:file-entry manifest:media-type="image/png" manifest:full-path="Pictures/10000006000001EC00000175F12A4A29.png"/>
  <manifest:file-entry manifest:media-type="image/png" manifest:full-path="Pictures/10000201000000340000002F7EF747BD.png"/>
  <manifest:file-entry manifest:media-type="image/png" manifest:full-path="Pictures/100002010000003600000033D83620EE.png"/>
  <manifest:file-entry manifest:media-type="image/png" manifest:full-path="Pictures/100000000000034900000247C5E8274A.png"/>
  <manifest:file-entry manifest:media-type="image/png" manifest:full-path="Pictures/10000000000003CD000002573DA7D372.png"/>
  <manifest:file-entry manifest:media-type="image/png" manifest:full-path="Pictures/100000000000004B0000002EE6B70FA5.png"/>
  <manifest:file-entry manifest:media-type="image/png" manifest:full-path="Pictures/100000000000003100000021DA82492D.png"/>
  <manifest:file-entry manifest:media-type="image/png" manifest:full-path="Pictures/100002010000003300000030237703F4.png"/>
  <manifest:file-entry manifest:media-type="image/png" manifest:full-path="Pictures/100002010000003700000034B930FB4F.png"/>
  <manifest:file-entry manifest:media-type="image/png" manifest:full-path="Pictures/100000000000006B00000026B5E90233.png"/>
  <manifest:file-entry manifest:media-type="image/png" manifest:full-path="Pictures/100002010000003400000030C16040F2.png"/>
  <manifest:file-entry manifest:media-type="image/png" manifest:full-path="Pictures/1000020100000034000000301D902A52.png"/>
  <manifest:file-entry manifest:media-type="image/png" manifest:full-path="Pictures/1000020100000036000000333A5A3C48.png"/>
  <manifest:file-entry manifest:media-type="image/png" manifest:full-path="Pictures/100002010000003300000030902284FB.png"/>
  <manifest:file-entry manifest:media-type="image/png" manifest:full-path="Pictures/10000201000000330000002FCEFFD72C.png"/>
  <manifest:file-entry manifest:media-type="image/png" manifest:full-path="Pictures/1000020100000037000000335ADAF978.png"/>
  <manifest:file-entry manifest:media-type="image/png" manifest:full-path="Pictures/1000020100000037000000345984C797.png"/>
  <manifest:file-entry manifest:media-type="image/png" manifest:full-path="Pictures/100002010000003700000034BC0E1728.png"/>
  <manifest:file-entry manifest:media-type="image/png" manifest:full-path="Pictures/10000000000000EC0000003222C7F1BE.png"/>
  <manifest:file-entry manifest:media-type="image/png" manifest:full-path="Pictures/10000201000000330000002F60EB126E.png"/>
  <manifest:file-entry manifest:media-type="image/png" manifest:full-path="Pictures/1000020100000033000000300D6E039F.png"/>
  <manifest:file-entry manifest:media-type="image/png" manifest:full-path="Pictures/100002010000003400000030180AA97A.png"/>
  <manifest:file-entry manifest:media-type="image/png" manifest:full-path="Pictures/1000020100000037000000347A808509.png"/>
  <manifest:file-entry manifest:media-type="image/png" manifest:full-path="Pictures/10000000000002BE00000296864C8A69.png"/>
  <manifest:file-entry manifest:media-type="image/png" manifest:full-path="Pictures/10000201000000330000002FBCF92D93.png"/>
  <manifest:file-entry manifest:media-type="image/png" manifest:full-path="Pictures/10000000000000820000004B9B79F88A.png"/>
  <manifest:file-entry manifest:media-type="image/png" manifest:full-path="Pictures/10000201000000340000003004922285.png"/>
  <manifest:file-entry manifest:media-type="image/png" manifest:full-path="Pictures/10000201000000340000002FE59B69D1.png"/>
  <manifest:file-entry manifest:media-type="image/png" manifest:full-path="Pictures/10000201000000340000002F9113D529.png"/>
  <manifest:file-entry manifest:media-type="image/png" manifest:full-path="Pictures/100000000000034D0000024F5442E9C1.png"/>
  <manifest:file-entry manifest:media-type="image/png" manifest:full-path="Pictures/100002010000003700000033E8FFDED8.png"/>
  <manifest:file-entry manifest:media-type="image/png" manifest:full-path="Pictures/1000020100000036000000339510CE6E.png"/>
  <manifest:file-entry manifest:media-type="image/png" manifest:full-path="Pictures/10000201000000330000002F8181AB50.png"/>
  <manifest:file-entry manifest:media-type="image/png" manifest:full-path="Pictures/100002010000003300000030D3A4FA31.png"/>
  <manifest:file-entry manifest:media-type="image/png" manifest:full-path="Pictures/10000201000000330000002F9B755CB5.png"/>
  <manifest:file-entry manifest:media-type="image/png" manifest:full-path="Pictures/1000020100000037000000343FAE329F.png"/>
  <manifest:file-entry manifest:media-type="image/png" manifest:full-path="Pictures/10000200000003810000027DAF34232E.png"/>
  <manifest:file-entry manifest:media-type="image/png" manifest:full-path="Pictures/10000201000000330000003039DE4669.png"/>
  <manifest:file-entry manifest:media-type="image/png" manifest:full-path="Pictures/10000201000000360000003421E43611.png"/>
  <manifest:file-entry manifest:media-type="" manifest:full-path="Pictures/200000070000238E000030A54BA2C928.wmf"/>
  <manifest:file-entry manifest:media-type="image/png" manifest:full-path="Pictures/10000201000000330000002F3D60DC4C.png"/>
  <manifest:file-entry manifest:media-type="image/png" manifest:full-path="Pictures/10000000000003D600000039FCC0118B.png"/>
  <manifest:file-entry manifest:media-type="image/png" manifest:full-path="Pictures/10000000000000C4000000309709B1FE.png"/>
  <manifest:file-entry manifest:media-type="image/png" manifest:full-path="Pictures/1000020100000078000000710329ABA9.png"/>
  <manifest:file-entry manifest:media-type="image/png" manifest:full-path="Pictures/1000020100000036000000337BF6AA5F.png"/>
  <manifest:file-entry manifest:media-type="image/png" manifest:full-path="Pictures/100002010000003600000034E5CD9BAE.png"/>
  <manifest:file-entry manifest:media-type="image/png" manifest:full-path="Pictures/100002010000003300000030CCAAEA24.png"/>
  <manifest:file-entry manifest:media-type="image/png" manifest:full-path="Pictures/10000201000002C1000000564E2BA7FF.png"/>
  <manifest:file-entry manifest:media-type="image/png" manifest:full-path="Pictures/10000201000000340000003029D710A5.png"/>
  <manifest:file-entry manifest:media-type="image/png" manifest:full-path="Pictures/100002010000003400000030A994CF88.png"/>
  <manifest:file-entry manifest:media-type="image/png" manifest:full-path="Pictures/100002010000003000000033404ECD2E.png"/>
  <manifest:file-entry manifest:media-type="image/png" manifest:full-path="Pictures/10000000000000510000003EFC37219D.png"/>
  <manifest:file-entry manifest:media-type="image/png" manifest:full-path="Pictures/100002010000003600000034AFFE84A9.png"/>
  <manifest:file-entry manifest:media-type="image/png" manifest:full-path="Pictures/100002010000003400000030E0929C6C.png"/>
  <manifest:file-entry manifest:media-type="image/png" manifest:full-path="Pictures/10000000000000F400000044638518C3.png"/>
  <manifest:file-entry manifest:media-type="image/png" manifest:full-path="Pictures/100000000000004900000049482AD296.png"/>
  <manifest:file-entry manifest:media-type="image/png" manifest:full-path="Pictures/100000000000005A0000005A77682C01.png"/>
  <manifest:file-entry manifest:media-type="image/png" manifest:full-path="Pictures/1000000000000092000000319D532799.png"/>
  <manifest:file-entry manifest:media-type="image/png" manifest:full-path="Pictures/100002010000003300000030898CEA70.png"/>
  <manifest:file-entry manifest:media-type="image/png" manifest:full-path="Pictures/100002010000003300000030C1160DE4.png"/>
  <manifest:file-entry manifest:media-type="image/png" manifest:full-path="Pictures/10000201000000330000002F49FF26D0.png"/>
  <manifest:file-entry manifest:media-type="image/png" manifest:full-path="Pictures/100000000000002200000023E447CB74.png"/>
  <manifest:file-entry manifest:media-type="image/png" manifest:full-path="Pictures/100000000000021C000000C87D4997AE.png"/>
  <manifest:file-entry manifest:media-type="image/png" manifest:full-path="Pictures/100000000000022C000002092400A74B.png"/>
  <manifest:file-entry manifest:media-type="image/png" manifest:full-path="Pictures/100002010000003300000030BE5BF87C.png"/>
  <manifest:file-entry manifest:media-type="" manifest:full-path="Pictures/2000C02C00007A14000018199977415B.wmf"/>
  <manifest:file-entry manifest:media-type="" manifest:full-path="Pictures/2001204B0000B026000060CD44060592.wmf"/>
  <manifest:file-entry manifest:media-type="image/png" manifest:full-path="Pictures/1000020100000037000000336C4C89F5.png"/>
  <manifest:file-entry manifest:media-type="image/png" manifest:full-path="Pictures/10000201000000330000002FEC2E7DCC.png"/>
  <manifest:file-entry manifest:media-type="" manifest:full-path="Pictures/2000A42B0000B026000060CD304AE3FF.wmf"/>
  <manifest:file-entry manifest:media-type="image/png" manifest:full-path="Pictures/10000201000000380000003455CD9F08.png"/>
  <manifest:file-entry manifest:media-type="image/png" manifest:full-path="Pictures/100000000000005B0000002F4149B384.png"/>
  <manifest:file-entry manifest:media-type="image/png" manifest:full-path="Pictures/100000000000012700000055EB8873DF.png"/>
  <manifest:file-entry manifest:media-type="image/png" manifest:full-path="Pictures/100002010000003300000030ABDE8F93.png"/>
  <manifest:file-entry manifest:media-type="image/png" manifest:full-path="Pictures/100002010000003400000030FD10D16A.png"/>
  <manifest:file-entry manifest:media-type="image/png" manifest:full-path="Pictures/10000201000000360000003378539B1C.png"/>
  <manifest:file-entry manifest:media-type="image/jpeg" manifest:full-path="Pictures/10000000000001A0000001A175508DDE.jpg"/>
  <manifest:file-entry manifest:media-type="image/png" manifest:full-path="Pictures/10000201000000330000002F32F81AC3.png"/>
  <manifest:file-entry manifest:media-type="image/png" manifest:full-path="Pictures/10000000000001EB000000567E564FF1.png"/>
  <manifest:file-entry manifest:media-type="image/png" manifest:full-path="Pictures/10000201000000330000002FC6558516.png"/>
  <manifest:file-entry manifest:media-type="image/png" manifest:full-path="Pictures/10000201000000310000003386478044.png"/>
  <manifest:file-entry manifest:media-type="image/png" manifest:full-path="Pictures/100002010000003600000033459AF173.png"/>
  <manifest:file-entry manifest:media-type="image/png" manifest:full-path="Pictures/10000201000000370000003333904B32.png"/>
  <manifest:file-entry manifest:media-type="" manifest:full-path="Pictures/2001DEBE0000B026000060CD24611962.wmf"/>
  <manifest:file-entry manifest:media-type="image/png" manifest:full-path="Pictures/10000201000000330000002FE9AAC60E.png"/>
  <manifest:file-entry manifest:media-type="image/png" manifest:full-path="Pictures/1000020100000033000000304CBF7E8B.png"/>
  <manifest:file-entry manifest:media-type="" manifest:full-path="Pictures/200000070000238E000030A5EF434B1A.wmf"/>
  <manifest:file-entry manifest:media-type="image/png" manifest:full-path="Pictures/100002010000003300000030C4C79E96.png"/>
  <manifest:file-entry manifest:media-type="image/png" manifest:full-path="Pictures/10000201000000340000003054606C04.png"/>
  <manifest:file-entry manifest:media-type="image/png" manifest:full-path="Pictures/10000000000002030000007DA2E39EF1.png"/>
  <manifest:file-entry manifest:media-type="image/png" manifest:full-path="Pictures/10000201000000340000003047840669.png"/>
  <manifest:file-entry manifest:media-type="image/png" manifest:full-path="Pictures/1000020100000127000000D6B244F11C.png"/>
  <manifest:file-entry manifest:media-type="image/png" manifest:full-path="Pictures/100002010000003300000030F032049D.png"/>
  <manifest:file-entry manifest:media-type="image/png" manifest:full-path="Pictures/1000020100000036000000346DD7E026.png"/>
  <manifest:file-entry manifest:media-type="image/png" manifest:full-path="Pictures/10000201000000340000002FFFC9E1BB.png"/>
  <manifest:file-entry manifest:media-type="image/png" manifest:full-path="Pictures/100002010000003400000030C085ED9A.png"/>
  <manifest:file-entry manifest:media-type="image/png" manifest:full-path="Pictures/100000000000006900000026146A6D9F.png"/>
  <manifest:file-entry manifest:media-type="image/png" manifest:full-path="Pictures/100002010000003400000030D909210F.png"/>
  <manifest:file-entry manifest:media-type="image/png" manifest:full-path="Pictures/100002010000014000000260F4B1732C.png"/>
  <manifest:file-entry manifest:media-type="image/png" manifest:full-path="Pictures/100000000000009500000031A0BE2B2C.png"/>
  <manifest:file-entry manifest:media-type="image/png" manifest:full-path="Pictures/100000000000007B0000003313D83C1C.png"/>
  <manifest:file-entry manifest:media-type="image/png" manifest:full-path="Pictures/10000201000000330000002F56107337.png"/>
  <manifest:file-entry manifest:media-type="image/png" manifest:full-path="Pictures/100002010000003700000034010C81DE.png"/>
  <manifest:file-entry manifest:media-type="image/png" manifest:full-path="Pictures/10000201000000330000002F487C8234.png"/>
  <manifest:file-entry manifest:media-type="image/png" manifest:full-path="Pictures/100002010000003400000030B1BB8CD0.png"/>
  <manifest:file-entry manifest:media-type="image/png" manifest:full-path="Pictures/10000201000000340000002FB39FB201.png"/>
  <manifest:file-entry manifest:media-type="image/png" manifest:full-path="Pictures/10000201000000340000002FA5C5C14D.png"/>
  <manifest:file-entry manifest:media-type="image/png" manifest:full-path="Pictures/1000000000000094000000316C11CA31.png"/>
  <manifest:file-entry manifest:media-type="image/png" manifest:full-path="Pictures/100002010000003100000033041D5EE1.png"/>
  <manifest:file-entry manifest:media-type="image/png" manifest:full-path="Pictures/100002010000003300000030752CAEA8.png"/>
  <manifest:file-entry manifest:media-type="image/png" manifest:full-path="Pictures/10000000000000C80000003855F54954.png"/>
  <manifest:file-entry manifest:media-type="image/png" manifest:full-path="Pictures/100002010000055F0000019E9F148DDA.png"/>
  <manifest:file-entry manifest:media-type="image/png" manifest:full-path="Pictures/100002010000003800000034065859B1.png"/>
  <manifest:file-entry manifest:media-type="image/png" manifest:full-path="Pictures/100000000000022C000002099A4FEB30.png"/>
  <manifest:file-entry manifest:media-type="image/png" manifest:full-path="Pictures/10000201000000330000003027F757B0.png"/>
  <manifest:file-entry manifest:media-type="image/png" manifest:full-path="Pictures/100000000000034C0000024DD50D4AD9.png"/>
  <manifest:file-entry manifest:media-type="image/png" manifest:full-path="Pictures/10000201000000330000002F31B343DB.png"/>
  <manifest:file-entry manifest:media-type="image/png" manifest:full-path="Pictures/100000000000021C000000C81FF48FE3.png"/>
  <manifest:file-entry manifest:media-type="image/png" manifest:full-path="Pictures/100000000000034C0000024C8C7B2395.png"/>
  <manifest:file-entry manifest:media-type="" manifest:full-path="Pictures/2000013A0000B026000060CDE9919694.wmf"/>
  <manifest:file-entry manifest:media-type="image/png" manifest:full-path="Pictures/10000201000000330000003056C353E2.png"/>
  <manifest:file-entry manifest:media-type="image/png" manifest:full-path="Pictures/100000000000003800000020D69839FF.png"/>
  <manifest:file-entry manifest:media-type="image/png" manifest:full-path="Pictures/10000201000000340000002F8B1DFD96.png"/>
  <manifest:file-entry manifest:media-type="image/png" manifest:full-path="Pictures/1000020100000034000000303A251C2B.png"/>
  <manifest:file-entry manifest:media-type="image/png" manifest:full-path="Pictures/10000201000000330000002F744F582F.png"/>
  <manifest:file-entry manifest:media-type="image/png" manifest:full-path="Pictures/100002010000014100000260AA865F86.png"/>
  <manifest:file-entry manifest:media-type="image/png" manifest:full-path="Pictures/100002010000003600000034ACD549EB.png"/>
  <manifest:file-entry manifest:media-type="image/png" manifest:full-path="Pictures/100002010000003400000030615B15BE.png"/>
  <manifest:file-entry manifest:media-type="image/png" manifest:full-path="Pictures/100002010000003600000034C17F0C9C.png"/>
  <manifest:file-entry manifest:media-type="image/png" manifest:full-path="Pictures/100002010000003300000030DDDC5E02.png"/>
  <manifest:file-entry manifest:media-type="image/png" manifest:full-path="Pictures/100002010000003300000030E07CA062.png"/>
  <manifest:file-entry manifest:media-type="image/png" manifest:full-path="Pictures/100002010000003700000034207FFFEC.png"/>
  <manifest:file-entry manifest:media-type="image/png" manifest:full-path="Pictures/100002010000003300000030A8E361A9.png"/>
  <manifest:file-entry manifest:media-type="" manifest:full-path="Pictures/20000A560000367C00002AD3B75CA902.wmf"/>
  <manifest:file-entry manifest:media-type="image/png" manifest:full-path="Pictures/10000201000000340000003039B95A33.png"/>
  <manifest:file-entry manifest:media-type="image/png" manifest:full-path="Pictures/1000020100000034000000308C5BFC41.png"/>
  <manifest:file-entry manifest:media-type="image/png" manifest:full-path="Pictures/10000000000001560000007ED46B8459.png"/>
  <manifest:file-entry manifest:media-type="image/png" manifest:full-path="Pictures/100002010000003300000030F414399A.png"/>
  <manifest:file-entry manifest:media-type="image/png" manifest:full-path="Pictures/100002010000003300000030B76B4E9E.png"/>
  <manifest:file-entry manifest:media-type="image/png" manifest:full-path="Pictures/100002010000003300000030284BEA4E.png"/>
  <manifest:file-entry manifest:media-type="image/png" manifest:full-path="Pictures/100002010000003700000034A752EEC1.png"/>
  <manifest:file-entry manifest:media-type="image/png" manifest:full-path="Pictures/10000201000000340000002F1B88B0AB.png"/>
  <manifest:file-entry manifest:media-type="image/png" manifest:full-path="Pictures/100000000000014F0000007C9F4287EC.png"/>
  <manifest:file-entry manifest:media-type="image/png" manifest:full-path="Pictures/100002010000003600000034C6284E9F.png"/>
  <manifest:file-entry manifest:media-type="image/png" manifest:full-path="Pictures/10000201000000330000002F409E2151.png"/>
  <manifest:file-entry manifest:media-type="image/png" manifest:full-path="Pictures/10000201000000330000002FE09950D6.png"/>
  <manifest:file-entry manifest:media-type="image/png" manifest:full-path="Pictures/10000201000000330000002F6C6996A6.png"/>
  <manifest:file-entry manifest:media-type="image/png" manifest:full-path="Pictures/100000000000034700000272D18FB7B3.png"/>
  <manifest:file-entry manifest:media-type="image/png" manifest:full-path="Pictures/100002010000003300000030F02C3E89.png"/>
  <manifest:file-entry manifest:media-type="image/png" manifest:full-path="Pictures/100002010000003300000030C96CC369.png"/>
  <manifest:file-entry manifest:media-type="image/png" manifest:full-path="Pictures/100002010000003400000030A3D5AC05.png"/>
  <manifest:file-entry manifest:media-type="image/png" manifest:full-path="Pictures/10000201000000340000003060655B65.png"/>
  <manifest:file-entry manifest:media-type="image/png" manifest:full-path="Pictures/10000000000000CE00000033E17B3226.png"/>
  <manifest:file-entry manifest:media-type="image/png" manifest:full-path="Pictures/100000000000031D00000250936BA8F1.png"/>
  <manifest:file-entry manifest:media-type="image/png" manifest:full-path="Pictures/10000000000003190000024CDD629156.png"/>
  <manifest:file-entry manifest:media-type="image/png" manifest:full-path="Pictures/10000201000000340000003050DB67A8.png"/>
  <manifest:file-entry manifest:media-type="image/png" manifest:full-path="Pictures/1000020100000034000000300BDB11D8.png"/>
  <manifest:file-entry manifest:media-type="image/png" manifest:full-path="Pictures/100002010000003700000033A3FB4836.png"/>
  <manifest:file-entry manifest:media-type="image/png" manifest:full-path="Pictures/100002010000003400000030C8509D6C.png"/>
  <manifest:file-entry manifest:media-type="image/png" manifest:full-path="Pictures/10000201000001F40000008C72C70BDC.png"/>
  <manifest:file-entry manifest:media-type="image/png" manifest:full-path="Pictures/10000201000000340000003016772F41.png"/>
  <manifest:file-entry manifest:media-type="image/png" manifest:full-path="Pictures/10000201000000340000002F8E58ACA5.png"/>
  <manifest:file-entry manifest:media-type="image/png" manifest:full-path="Pictures/10000201000000340000002FADE5CED8.png"/>
  <manifest:file-entry manifest:media-type="image/png" manifest:full-path="Pictures/10000201000000330000002FEEE38B8C.png"/>
  <manifest:file-entry manifest:media-type="image/png" manifest:full-path="Pictures/10000006000001EC00000175AB54F46A.png"/>
  <manifest:file-entry manifest:media-type="image/png" manifest:full-path="Pictures/1000020100000036000000346734C984.png"/>
  <manifest:file-entry manifest:media-type="image/png" manifest:full-path="Pictures/10000201000000330000002F9B10E81F.png"/>
  <manifest:file-entry manifest:media-type="image/png" manifest:full-path="Pictures/1000020100000034000000306806FC2D.png"/>
  <manifest:file-entry manifest:media-type="image/png" manifest:full-path="Pictures/100000000000002800000020D5320622.png"/>
  <manifest:file-entry manifest:media-type="image/png" manifest:full-path="Pictures/1000020100000033000000305CD61240.png"/>
  <manifest:file-entry manifest:media-type="image/png" manifest:full-path="Pictures/10000201000000330000002F0FC44787.png"/>
  <manifest:file-entry manifest:media-type="image/png" manifest:full-path="Pictures/10000201000000340000003032EF3AA0.png"/>
  <manifest:file-entry manifest:media-type="image/png" manifest:full-path="Pictures/100002010000003400000030763FF390.png"/>
  <manifest:file-entry manifest:media-type="image/png" manifest:full-path="Pictures/10000201000000340000003024FCB973.png"/>
  <manifest:file-entry manifest:media-type="image/png" manifest:full-path="Pictures/10000000000001830000013DBD1D8F74.png"/>
  <manifest:file-entry manifest:media-type="image/png" manifest:full-path="Pictures/1000000000000193000000421F6F1F0A.png"/>
  <manifest:file-entry manifest:media-type="image/png" manifest:full-path="Pictures/100002010000003300000030BA9EB5BC.png"/>
  <manifest:file-entry manifest:media-type="image/png" manifest:full-path="Pictures/10000000000000C400000031D7E56B2E.png"/>
  <manifest:file-entry manifest:media-type="image/jpeg" manifest:full-path="Pictures/100000000000005A0000005AED952792.jpg"/>
  <manifest:file-entry manifest:media-type="image/png" manifest:full-path="Pictures/10000201000000330000003055921AA2.png"/>
  <manifest:file-entry manifest:media-type="image/png" manifest:full-path="Pictures/10000201000000330000002FFF6C43B6.png"/>
  <manifest:file-entry manifest:media-type="image/png" manifest:full-path="Pictures/1000020100000036000000346B59A414.png"/>
  <manifest:file-entry manifest:media-type="image/png" manifest:full-path="Pictures/1000020100000036000000347F9674E7.png"/>
  <manifest:file-entry manifest:media-type="image/gif" manifest:full-path="Pictures/10000015000001A70000013EFB15944A.gif"/>
  <manifest:file-entry manifest:media-type="image/jpeg" manifest:full-path="Pictures/10000000000002FF000000A429BD48D6.jpg"/>
  <manifest:file-entry manifest:media-type="image/png" manifest:full-path="Pictures/1000020100000036000000346D814D2E.png"/>
  <manifest:file-entry manifest:media-type="image/png" manifest:full-path="Pictures/10000200000002C1000001611B5D56DD.png"/>
  <manifest:file-entry manifest:media-type="image/png" manifest:full-path="Pictures/100002010000003300000030AD486993.png"/>
  <manifest:file-entry manifest:media-type="image/png" manifest:full-path="Pictures/10000201000000330000002F8BD2C9B5.png"/>
  <manifest:file-entry manifest:media-type="image/png" manifest:full-path="Pictures/1000020100000033000000300E725B39.png"/>
  <manifest:file-entry manifest:media-type="image/png" manifest:full-path="Pictures/100000000000006F000000271F02ADB7.png"/>
  <manifest:file-entry manifest:media-type="image/png" manifest:full-path="Pictures/1000020100000034000000301D928A19.png"/>
  <manifest:file-entry manifest:media-type="image/png" manifest:full-path="Pictures/1000020100000033000000305017E88F.png"/>
  <manifest:file-entry manifest:media-type="image/png" manifest:full-path="Pictures/100002010000003400000030E14B3B99.png"/>
  <manifest:file-entry manifest:media-type="image/png" manifest:full-path="Pictures/100000000000018700000206D0E58833.png"/>
  <manifest:file-entry manifest:media-type="image/png" manifest:full-path="Pictures/1000020100000033000000302F802F70.png"/>
  <manifest:file-entry manifest:media-type="image/png" manifest:full-path="Pictures/10000201000000330000002FC13B43B5.png"/>
  <manifest:file-entry manifest:media-type="image/png" manifest:full-path="Pictures/10000201000000360000003391108A65.png"/>
  <manifest:file-entry manifest:media-type="image/png" manifest:full-path="Pictures/10000201000000340000002F271D4151.png"/>
  <manifest:file-entry manifest:media-type="image/png" manifest:full-path="Pictures/10000201000000340000002FA51DEA81.png"/>
  <manifest:file-entry manifest:media-type="image/gif" manifest:full-path="Pictures/10000015000001A70000013E4479C299.gif"/>
  <manifest:file-entry manifest:media-type="image/png" manifest:full-path="Pictures/10000201000000330000002F78A3C7FD.png"/>
  <manifest:file-entry manifest:media-type="image/png" manifest:full-path="Pictures/100002010000007D0000007779DAB8CC.png"/>
  <manifest:file-entry manifest:media-type="image/png" manifest:full-path="Pictures/10000000000002360000020E99C7A9DA.png"/>
  <manifest:file-entry manifest:media-type="image/png" manifest:full-path="Pictures/10000000000003970000029381FBF4CE.png"/>
  <manifest:file-entry manifest:media-type="image/png" manifest:full-path="Pictures/10000201000000370000003404F42F85.png"/>
  <manifest:file-entry manifest:media-type="image/png" manifest:full-path="Pictures/1000020100000031000000344BBF6AAE.png"/>
  <manifest:file-entry manifest:media-type="image/png" manifest:full-path="Pictures/10000000000001370000005FE2DBA12C.png"/>
  <manifest:file-entry manifest:media-type="image/png" manifest:full-path="Pictures/100002010000003300000030CBA05037.png"/>
  <manifest:file-entry manifest:media-type="image/png" manifest:full-path="Pictures/1000020100000034000000306756CF21.png"/>
  <manifest:file-entry manifest:media-type="image/png" manifest:full-path="Pictures/10000201000000340000002FB1A4C238.png"/>
  <manifest:file-entry manifest:media-type="image/png" manifest:full-path="Pictures/1000020100000034000000302C978849.png"/>
  <manifest:file-entry manifest:media-type="image/png" manifest:full-path="Pictures/10000000000000480000004E6E9FEB39.png"/>
  <manifest:file-entry manifest:media-type="image/png" manifest:full-path="Pictures/10000000000005DE000004675ED2B481.png"/>
  <manifest:file-entry manifest:media-type="image/png" manifest:full-path="Pictures/10000000000002EC00000260D4493645.png"/>
  <manifest:file-entry manifest:media-type="image/png" manifest:full-path="Pictures/100000000000019B000000B263617135.png"/>
  <manifest:file-entry manifest:media-type="image/png" manifest:full-path="Pictures/1000020100000033000000307814528C.png"/>
  <manifest:file-entry manifest:media-type="image/png" manifest:full-path="Pictures/100002010000003400000030731F0FD8.png"/>
  <manifest:file-entry manifest:media-type="image/png" manifest:full-path="Pictures/10000200000003090000013B125D4ABF.png"/>
  <manifest:file-entry manifest:media-type="image/png" manifest:full-path="Pictures/1000020100000036000000331F67B1B1.png"/>
  <manifest:file-entry manifest:media-type="" manifest:full-path="Pictures/"/>
  <manifest:file-entry manifest:media-type="" manifest:full-path="ObjectReplacements/Object 3"/>
  <manifest:file-entry manifest:media-type="" manifest:full-path="ObjectReplacements/Object 4"/>
  <manifest:file-entry manifest:media-type="" manifest:full-path="ObjectReplacements/Object 5"/>
  <manifest:file-entry manifest:media-type="" manifest:full-path="ObjectReplacements/Object 6"/>
  <manifest:file-entry manifest:media-type="" manifest:full-path="ObjectReplacements/Object 7"/>
  <manifest:file-entry manifest:media-type="" manifest:full-path="ObjectReplacements/Object 8"/>
  <manifest:file-entry manifest:media-type="" manifest:full-path="ObjectReplacements/Object 9"/>
  <manifest:file-entry manifest:media-type="" manifest:full-path="ObjectReplacements/"/>
  <manifest:file-entry manifest:media-type="text/xml" manifest:full-path="content.xml"/>
  <manifest:file-entry manifest:media-type="text/xml" manifest:full-path="styles.xml"/>
  <manifest:file-entry manifest:media-type="text/xml" manifest:full-path="Object 3/content.xml"/>
  <manifest:file-entry manifest:media-type="text/xml" manifest:full-path="Object 3/settings.xml"/>
  <manifest:file-entry manifest:media-type="application/vnd.oasis.opendocument.formula" manifest:full-path="Object 3/"/>
  <manifest:file-entry manifest:media-type="text/xml" manifest:full-path="Object 4/content.xml"/>
  <manifest:file-entry manifest:media-type="text/xml" manifest:full-path="Object 4/settings.xml"/>
  <manifest:file-entry manifest:media-type="application/vnd.oasis.opendocument.formula" manifest:full-path="Object 4/"/>
  <manifest:file-entry manifest:media-type="text/xml" manifest:full-path="Object 5/content.xml"/>
  <manifest:file-entry manifest:media-type="text/xml" manifest:full-path="Object 5/settings.xml"/>
  <manifest:file-entry manifest:media-type="application/vnd.oasis.opendocument.formula" manifest:full-path="Object 5/"/>
  <manifest:file-entry manifest:media-type="text/xml" manifest:full-path="Object 6/content.xml"/>
  <manifest:file-entry manifest:media-type="text/xml" manifest:full-path="Object 6/settings.xml"/>
  <manifest:file-entry manifest:media-type="application/vnd.oasis.opendocument.formula" manifest:full-path="Object 6/"/>
  <manifest:file-entry manifest:media-type="text/xml" manifest:full-path="Object 7/content.xml"/>
  <manifest:file-entry manifest:media-type="text/xml" manifest:full-path="Object 7/settings.xml"/>
  <manifest:file-entry manifest:media-type="application/vnd.oasis.opendocument.formula" manifest:full-path="Object 7/"/>
  <manifest:file-entry manifest:media-type="application/vnd.sun.star.oleobject" manifest:full-path="Object 8"/>
  <manifest:file-entry manifest:media-type="application/vnd.sun.star.oleobject" manifest:full-path="Object 9"/>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1">
  <office:scripts/>
  <office:automatic-styles>
    <style:style style:name="dp1" style:family="drawing-page">
      <style:drawing-page-properties presentation:transition-type="semi-automatic" presentation:background-visible="true" presentation:background-objects-visible="fals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dp3" style:family="drawing-page">
      <style:drawing-page-properties presentation:transition-type="semi-automatic" presentation:background-visible="true" presentation:background-objects-visible="true" presentation:display-footer="false" presentation:display-page-number="false" presentation:display-date-time="false"/>
    </style:style>
    <style:style style:name="dp4" style:family="drawing-page">
      <style:drawing-page-properties presentation:display-header="true" presentation:display-footer="true" presentation:display-page-number="false" presentation:display-date-time="true"/>
    </style:style>
    <style:style style:name="dp5" style:family="drawing-page">
      <style:drawing-page-properties presentation:transition-type="automatic" presentation:transition-speed="fast" presentation:duration="PT00H01M05S" presentation:background-visible="true" presentation:background-objects-visible="true" presentation:display-footer="false" presentation:display-page-number="false" presentation:display-date-time="false"/>
    </style:style>
    <style:style style:name="dp6" style:family="drawing-page">
      <style:drawing-page-properties presentation:transition-type="automatic" presentation:transition-speed="fast" presentation:duration="PT00H00M37S" presentation:background-visible="true" presentation:background-objects-visible="true" presentation:display-footer="false" presentation:display-page-number="false" presentation:display-date-time="false"/>
    </style:style>
    <style:style style:name="dp7" style:family="drawing-page">
      <style:drawing-page-properties presentation:transition-type="automatic" presentation:transition-speed="fast" presentation:duration="PT00H00M00S" presentation:background-visible="true" presentation:background-objects-visible="true" presentation:display-footer="false" presentation:display-page-number="false" presentation:display-date-time="false"/>
    </style:style>
    <style:style style:name="dp8" style:family="drawing-page">
      <style:drawing-page-properties presentation:transition-type="automatic" presentation:transition-speed="fast" presentation:duration="PT00H00M59S" presentation:background-visible="true" presentation:background-objects-visible="true" presentation:display-footer="false" presentation:display-page-number="false" presentation:display-date-time="false"/>
    </style:style>
    <style:style style:name="dp9" style:family="drawing-page">
      <style:drawing-page-properties presentation:transition-type="automatic" presentation:transition-speed="fast" presentation:duration="PT00H01M00S" presentation:background-visible="true" presentation:background-objects-visible="true" presentation:display-footer="false" presentation:display-page-number="false" presentation:display-date-time="false"/>
    </style:style>
    <style:style style:name="dp10" style:family="drawing-page">
      <style:drawing-page-properties presentation:transition-type="automatic" presentation:transition-speed="fast" presentation:duration="PT00H01M56S" presentation:background-visible="true" presentation:background-objects-visible="true" presentation:display-footer="false" presentation:display-page-number="false" presentation:display-date-time="false"/>
    </style:style>
    <style:style style:name="dp11" style:family="drawing-page">
      <style:drawing-page-properties presentation:transition-type="automatic" presentation:transition-speed="fast" presentation:duration="PT00H00M24S" presentation:background-visible="true" presentation:background-objects-visible="true" presentation:display-footer="false" presentation:display-page-number="false" presentation:display-date-time="false"/>
    </style:style>
    <style:style style:name="dp12" style:family="drawing-page">
      <style:drawing-page-properties presentation:transition-type="automatic" presentation:transition-speed="fast" presentation:duration="PT00H02M07S" presentation:background-visible="true" presentation:background-objects-visible="true" presentation:display-footer="false" presentation:display-page-number="false" presentation:display-date-time="false"/>
    </style:style>
    <style:style style:name="dp13" style:family="drawing-page">
      <style:drawing-page-properties presentation:transition-type="automatic" presentation:transition-speed="fast" presentation:duration="PT00H02M23S" presentation:background-visible="true" presentation:background-objects-visible="true" presentation:display-footer="false" presentation:display-page-number="false" presentation:display-date-time="false"/>
    </style:style>
    <style:style style:name="dp14" style:family="drawing-page">
      <style:drawing-page-properties presentation:transition-type="automatic" presentation:transition-speed="fast" presentation:duration="PT00H02M02S" presentation:background-visible="true" presentation:background-objects-visible="true" presentation:display-footer="false" presentation:display-page-number="false" presentation:display-date-time="false"/>
    </style:style>
    <number:date-style style:name="D3">
      <number:day number:style="long"/>
      <number:text>.</number:text>
      <number:month number:style="long"/>
      <number:text>.</number:text>
      <number:year/>
    </number:date-style>
    <style:style style:name="gr1" style:family="graphic" style:parent-style-name="standard">
      <style:graphic-properties draw:stroke="solid" svg:stroke-width="0.026cm" svg:stroke-color="#ffffff" draw:stroke-linejoin="miter" draw:fill="none" draw:fill-color="#ffffff" draw:textarea-horizontal-align="left" draw:textarea-vertical-align="middle" draw:auto-grow-height="false" fo:padding-top="0.13cm" fo:padding-bottom="0.13cm" fo:padding-left="0.25cm" fo:padding-right="0.25cm" fo:wrap-option="wrap" draw:shadow="hidden"/>
    </style:style>
    <style:style style:name="gr2"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style:style>
    <style:style style:name="gr3" style:family="graphic" style:parent-style-name="standard">
      <style:graphic-properties draw:stroke="none" draw:fill="none" draw:fill-color="#ffffff" draw:textarea-horizontal-align="justify" draw:textarea-vertical-align="top" draw:auto-grow-height="true" fo:min-height="4.562cm" fo:padding-top="0.13cm" fo:padding-bottom="0.13cm" fo:padding-left="0.25cm" fo:padding-right="0.25cm" fo:wrap-option="no-wrap" draw:shadow="hidden"/>
    </style:style>
    <style:style style:name="gr4" style:family="graphic" style:parent-style-name="standard">
      <style:graphic-properties draw:stroke="none" draw:fill="gradient" draw:fill-color="#ffffff" draw:fill-gradient-name="Gradient_20_12" draw:textarea-horizontal-align="left" draw:textarea-vertical-align="middle" draw:auto-grow-height="false" fo:padding-top="0.13cm" fo:padding-bottom="0.13cm" fo:padding-left="0.25cm" fo:padding-right="0.25cm" fo:wrap-option="wrap" draw:shadow="hidden"/>
    </style:style>
    <style:style style:name="gr5" style:family="graphic" style:parent-style-name="standard">
      <style:graphic-properties draw:stroke="none" draw:fill="none" draw:fill-color="#ffffff" draw:textarea-horizontal-align="justify" draw:textarea-vertical-align="top" draw:auto-grow-height="true" fo:padding-top="0.13cm" fo:padding-bottom="0.13cm" fo:padding-left="0.25cm" fo:padding-right="0.25cm" fo:wrap-option="wrap" draw:shadow="hidden"/>
    </style:style>
    <style:style style:name="gr6"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7" style:family="graphic" style:parent-style-name="standard">
      <style:graphic-properties draw:stroke="none" draw:fill="none" draw:textarea-horizontal-align="center" draw:textarea-vertical-align="middle" draw:color-mode="standard" draw:luminance="0%" draw:contrast="0%" draw:gamma="100%" draw:red="0%" draw:green="0%" draw:blue="0%" fo:clip="rect(0cm 0cm 0.439cm 0cm)" draw:image-opacity="100%" style:mirror="none"/>
    </style:style>
    <style:style style:name="gr8" style:family="graphic" style:parent-style-name="standard">
      <style:graphic-properties draw:stroke="none" draw:fill="none" draw:fill-color="#ffffff" draw:textarea-horizontal-align="justify" draw:textarea-vertical-align="bottom" draw:auto-grow-height="false" fo:padding-top="0.13cm" fo:padding-bottom="0.13cm" fo:padding-left="0.25cm" fo:padding-right="0.25cm" fo:wrap-option="no-wrap" draw:shadow="hidden"/>
    </style:style>
    <style:style style:name="gr9"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wrap" draw:shadow="hidden"/>
    </style:style>
    <style:style style:name="gr10" style:family="graphic" style:parent-style-name="standard">
      <style:graphic-properties draw:stroke="none" draw:fill="none" draw:fill-color="#ffffff" draw:textarea-horizontal-align="justify" draw:textarea-vertical-align="middle" draw:auto-grow-height="false" fo:padding-top="0cm" fo:padding-bottom="0cm" fo:padding-left="0cm" fo:padding-right="0cm" fo:wrap-option="no-wrap" draw:shadow="hidden"/>
    </style:style>
    <style:style style:name="gr11"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0cm 2.281cm 0cm 0cm)" draw:image-opacity="100%" style:mirror="none"/>
    </style:style>
    <style:style style:name="gr12" style:family="graphic" style:parent-style-name="standard">
      <style:graphic-properties draw:stroke="none" draw:fill="none" draw:fill-color="#ffffff" draw:textarea-horizontal-align="justify" draw:textarea-vertical-align="top" draw:auto-grow-height="false" fo:padding-top="0.125cm" fo:padding-bottom="0.125cm" fo:padding-left="0.25cm" fo:padding-right="0.25cm" fo:wrap-option="no-wrap" draw:shadow="hidden"/>
    </style:style>
    <style:style style:name="gr1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0cm 0cm 0cm 0cm)" draw:image-opacity="100%" style:mirror="none"/>
    </style:style>
    <style:style style:name="gr14" style:family="graphic" style:parent-style-name="standard">
      <style:graphic-properties svg:stroke-color="#ffffff" draw:fill-color="#ffffff" draw:textarea-horizontal-align="justify" draw:textarea-vertical-align="middle" draw:auto-grow-height="false"/>
    </style:style>
    <style:style style:name="gr15"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gr16" style:family="graphic" style:parent-style-name="standard">
      <style:graphic-properties draw:stroke="none" svg:stroke-color="#000000" draw:fill="none" draw:fill-color="#ffffff" draw:auto-grow-height="true" draw:auto-grow-width="false" fo:max-height="0cm" fo:min-height="0cm"/>
    </style:style>
    <style:style style:name="gr17" style:family="graphic" style:parent-style-name="standard">
      <style:graphic-properties draw:visible-area-left="0cm" draw:visible-area-top="0cm" draw:visible-area-width="4.366cm" draw:visible-area-height="5.768cm" draw:ole-draw-aspect="1"/>
    </style:style>
    <style:style style:name="gr18" style:family="graphic" style:parent-style-name="standard">
      <style:graphic-properties draw:visible-area-left="0cm" draw:visible-area-top="0cm" draw:visible-area-width="1.348cm" draw:visible-area-height="5.768cm" draw:ole-draw-aspect="1"/>
    </style:style>
    <style:style style:name="gr19"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18.919cm)" draw:image-opacity="100%" style:mirror="none"/>
    </style:style>
    <style:style style:name="gr20" style:family="graphic" style:parent-style-name="standard">
      <style:graphic-properties draw:stroke="none" draw:fill="none" draw:fill-color="#ffffff" draw:textarea-horizontal-align="justify" draw:textarea-vertical-align="top" draw:auto-grow-height="true" fo:min-height="1.467cm" fo:min-width="4.642cm" fo:padding-top="0.13cm" fo:padding-bottom="0.13cm" fo:padding-left="0.25cm" fo:padding-right="0.25cm" fo:wrap-option="wrap" draw:shadow="hidden"/>
    </style:style>
    <style:style style:name="gr21" style:family="graphic" style:parent-style-name="standard">
      <style:graphic-properties draw:stroke="none" draw:fill="none" draw:fill-color="#ffffff" draw:textarea-horizontal-align="justify" draw:textarea-vertical-align="top" draw:auto-grow-height="false" fo:padding-top="0.13cm" fo:padding-bottom="0.13cm" fo:padding-left="0.25cm" fo:padding-right="0.25cm" fo:wrap-option="no-wrap" draw:shadow="hidden"/>
    </style:style>
    <style:style style:name="gr22" style:family="graphic" style:parent-style-name="standard" style:list-style-name="L8">
      <style:graphic-properties draw:stroke="none" svg:stroke-color="#000000" draw:fill="none" draw:fill-color="#ffffff" draw:auto-grow-height="true" draw:auto-grow-width="false" fo:max-height="0cm" fo:min-height="4.325cm"/>
    </style:style>
    <style:style style:name="gr23" style:family="graphic" style:parent-style-name="standard" style:list-style-name="L8">
      <style:graphic-properties draw:stroke="none" svg:stroke-color="#000000" draw:fill="none" draw:fill-color="#ffffff" draw:auto-grow-height="true" draw:auto-grow-width="false" fo:max-height="0cm" fo:min-height="4.325cm"/>
    </style:style>
    <style:style style:name="gr24" style:family="graphic" style:parent-style-name="standard">
      <style:graphic-properties draw:stroke="none" svg:stroke-color="#000000" draw:fill="none" draw:fill-color="#ffffff" draw:auto-grow-height="true" draw:auto-grow-width="false" fo:max-height="0cm" fo:min-height="1.106cm"/>
    </style:style>
    <style:style style:name="gr25" style:family="graphic" style:parent-style-name="standard">
      <style:graphic-properties draw:ole-draw-aspect="1" style:protect="size"/>
    </style:style>
    <style:style style:name="gr26" style:family="graphic" style:parent-style-name="standard">
      <style:graphic-properties draw:stroke="solid" svg:stroke-width="0.079cm" svg:stroke-color="#000000" draw:stroke-linejoin="miter" draw:fill="solid" draw:fill-color="#000000" draw:textarea-horizontal-align="left" draw:textarea-vertical-align="middle" draw:auto-grow-height="false" fo:padding-top="0.13cm" fo:padding-bottom="0.13cm" fo:padding-left="0.25cm" fo:padding-right="0.25cm" fo:wrap-option="wrap" draw:shadow="hidden"/>
    </style:style>
    <style:style style:name="gr27" style:family="graphic" style:parent-style-name="standard">
      <style:graphic-properties draw:stroke="solid" svg:stroke-width="0.079cm" svg:stroke-color="#00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28" style:family="graphic" style:parent-style-name="standard">
      <style:graphic-properties draw:stroke="solid" svg:stroke-width="0.08cm" svg:stroke-color="#0000ff" draw:stroke-linejoin="round" draw:fill="none" draw:fill-color="#ffffff" draw:textarea-horizontal-align="left" draw:textarea-vertical-align="top" draw:auto-grow-height="false" fo:padding-top="0.13cm" fo:padding-bottom="0.13cm" fo:padding-left="0.25cm" fo:padding-right="0.25cm" fo:wrap-option="no-wrap" draw:shadow="hidden"/>
    </style:style>
    <style:style style:name="gr29" style:family="graphic" style:parent-style-name="standard">
      <style:graphic-properties draw:stroke="none" draw:fill="none" draw:fill-color="#ffffff" draw:textarea-horizontal-align="justify" draw:textarea-vertical-align="top" draw:auto-grow-height="false" fo:padding-top="0cm" fo:padding-bottom="0cm" fo:padding-left="0cm" fo:padding-right="0cm" fo:wrap-option="no-wrap" draw:shadow="hidden"/>
    </style:style>
    <style:style style:name="gr30" style:family="graphic" style:parent-style-name="standard">
      <style:graphic-properties draw:stroke="solid" svg:stroke-width="0.079cm" svg:stroke-color="#0000ff" draw:stroke-linejoin="miter" draw:fill="solid" draw:fill-color="#0000ff" draw:textarea-horizontal-align="left" draw:textarea-vertical-align="middle" draw:auto-grow-height="false" fo:padding-top="0.13cm" fo:padding-bottom="0.13cm" fo:padding-left="0.25cm" fo:padding-right="0.25cm" fo:wrap-option="wrap" draw:shadow="hidden"/>
    </style:style>
    <style:style style:name="gr31" style:family="graphic" style:parent-style-name="standard">
      <style:graphic-properties draw:stroke="solid" svg:stroke-width="0.1cm" svg:stroke-color="#000000" draw:stroke-linejoin="miter" draw:fill="none" draw:fill-color="#ffffff" draw:textarea-horizontal-align="left" draw:textarea-vertical-align="middle" draw:auto-grow-height="false" fo:padding-top="0.13cm" fo:padding-bottom="0.13cm" fo:padding-left="0.25cm" fo:padding-right="0.25cm" fo:wrap-option="wrap" draw:shadow="hidden"/>
    </style:style>
    <style:style style:name="gr32" style:family="graphic" style:parent-style-name="standard">
      <style:graphic-properties draw:stroke="solid" svg:stroke-width="0.026cm" svg:stroke-color="#000000" draw:stroke-linejoin="miter" draw:fill="solid" draw:fill-color="#000000" draw:textarea-horizontal-align="left" draw:textarea-vertical-align="middle" draw:auto-grow-height="false" fo:padding-top="0.13cm" fo:padding-bottom="0.13cm" fo:padding-left="0.25cm" fo:padding-right="0.25cm" fo:wrap-option="wrap" draw:shadow="hidden"/>
    </style:style>
    <style:style style:name="gr33" style:family="graphic" style:parent-style-name="standard">
      <style:graphic-properties draw:stroke="solid" svg:stroke-width="0.1cm" svg:stroke-color="#00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34" style:family="graphic" style:parent-style-name="standard">
      <style:graphic-properties draw:stroke="solid" draw:stroke-dash="Dash_20_2" svg:stroke-width="0.1cm" svg:stroke-color="#ff0000" draw:marker-start-width="0.15cm" draw:marker-end-width="0.15cm" draw:stroke-linejoin="miter" draw:fill="none" draw:fill-color="#ffffff" draw:textarea-horizontal-align="left" draw:textarea-vertical-align="top" draw:auto-grow-height="false" fo:padding-top="0.08cm" fo:padding-bottom="0.08cm" fo:padding-left="0.2cm" fo:padding-right="0.2cm" fo:wrap-option="no-wrap" draw:shadow="hidden"/>
    </style:style>
    <style:style style:name="gr35" style:family="graphic" style:parent-style-name="standard">
      <style:graphic-properties draw:stroke="solid" svg:stroke-width="0.079cm" svg:stroke-color="#000000" draw:stroke-linejoin="miter" draw:fill="none" draw:fill-color="#ffffff" draw:textarea-horizontal-align="left" draw:textarea-vertical-align="middle" draw:auto-grow-height="false" fo:padding-top="0.13cm" fo:padding-bottom="0.13cm" fo:padding-left="0.25cm" fo:padding-right="0.25cm" fo:wrap-option="wrap" draw:shadow="hidden"/>
    </style:style>
    <style:style style:name="gr36" style:family="graphic" style:parent-style-name="standard">
      <style:graphic-properties draw:stroke="solid" svg:stroke-width="0.026cm" svg:stroke-color="#000000" draw:stroke-linejoin="miter" draw:fill="solid" draw:fill-color="#5e11a6" draw:textarea-horizontal-align="left" draw:textarea-vertical-align="middle" draw:auto-grow-height="false" fo:padding-top="0.13cm" fo:padding-bottom="0.13cm" fo:padding-left="0.25cm" fo:padding-right="0.25cm" fo:wrap-option="wrap" draw:shadow="hidden"/>
    </style:style>
    <style:style style:name="gr37" style:family="graphic" style:parent-style-name="standard">
      <style:graphic-properties draw:stroke="solid" svg:stroke-width="0.026cm" svg:stroke-color="#000000" draw:stroke-linejoin="miter" draw:fill="solid" draw:fill-color="#99ccff" draw:textarea-horizontal-align="left" draw:textarea-vertical-align="middle" draw:auto-grow-height="false" fo:padding-top="0.13cm" fo:padding-bottom="0.13cm" fo:padding-left="0.25cm" fo:padding-right="0.25cm" fo:wrap-option="wrap" draw:shadow="hidden"/>
    </style:style>
    <style:style style:name="gr38" style:family="graphic" style:parent-style-name="standard">
      <style:graphic-properties draw:stroke="solid" svg:stroke-width="0.026cm" svg:stroke-color="#000000" draw:stroke-linejoin="miter" draw:fill="solid" draw:fill-color="#280099" draw:textarea-horizontal-align="left" draw:textarea-vertical-align="middle" draw:auto-grow-height="false" fo:padding-top="0.13cm" fo:padding-bottom="0.13cm" fo:padding-left="0.25cm" fo:padding-right="0.25cm" fo:wrap-option="wrap" draw:shadow="hidden"/>
    </style:style>
    <style:style style:name="gr39" style:family="graphic" style:parent-style-name="standard">
      <style:graphic-properties draw:stroke="solid" svg:stroke-width="0.026cm" svg:stroke-color="#000000" draw:stroke-linejoin="miter" draw:fill="solid" draw:fill-color="#ff3333" draw:textarea-horizontal-align="left" draw:textarea-vertical-align="middle" draw:auto-grow-height="false" fo:padding-top="0.13cm" fo:padding-bottom="0.13cm" fo:padding-left="0.25cm" fo:padding-right="0.25cm" fo:wrap-option="wrap" draw:shadow="hidden"/>
    </style:style>
    <style:style style:name="gr40" style:family="graphic" style:parent-style-name="standard">
      <style:graphic-properties draw:stroke="solid" svg:stroke-width="0.026cm" svg:stroke-color="#000000" draw:stroke-linejoin="miter" draw:fill="solid" draw:fill-color="#ff950e" draw:textarea-horizontal-align="left" draw:textarea-vertical-align="middle" draw:auto-grow-height="false" fo:padding-top="0.13cm" fo:padding-bottom="0.13cm" fo:padding-left="0.25cm" fo:padding-right="0.25cm" fo:wrap-option="wrap" draw:shadow="hidden"/>
    </style:style>
    <style:style style:name="gr41" style:family="graphic" style:parent-style-name="standard">
      <style:graphic-properties draw:stroke="solid" svg:stroke-width="0.1cm" svg:stroke-color="#ff0000" draw:stroke-linejoin="miter" draw:fill="none" draw:fill-color="#ffffff" draw:textarea-horizontal-align="left" draw:textarea-vertical-align="middle" draw:auto-grow-height="false" fo:padding-top="0.13cm" fo:padding-bottom="0.13cm" fo:padding-left="0.25cm" fo:padding-right="0.25cm" fo:wrap-option="wrap" draw:shadow="hidden"/>
    </style:style>
    <style:style style:name="gr42" style:family="graphic" style:parent-style-name="standard">
      <style:graphic-properties draw:stroke="solid" svg:stroke-width="0.026cm" svg:stroke-color="#000000" draw:stroke-linejoin="miter" draw:fill="solid" draw:fill-color="#00ae00" draw:textarea-horizontal-align="left" draw:textarea-vertical-align="middle" draw:auto-grow-height="false" fo:padding-top="0.13cm" fo:padding-bottom="0.13cm" fo:padding-left="0.25cm" fo:padding-right="0.25cm" fo:wrap-option="wrap" draw:shadow="hidden"/>
    </style:style>
    <style:style style:name="gr43" style:family="graphic" style:parent-style-name="standard">
      <style:graphic-properties draw:stroke="solid" svg:stroke-width="0.1cm" svg:stroke-color="#000000" draw:stroke-linejoin="round" draw:fill="none" draw:fill-color="#ffffff" draw:textarea-horizontal-align="left" draw:textarea-vertical-align="top" draw:auto-grow-height="false" fo:padding-top="0.13cm" fo:padding-bottom="0.13cm" fo:padding-left="0.25cm" fo:padding-right="0.25cm" fo:wrap-option="no-wrap" draw:shadow="hidden"/>
    </style:style>
    <style:style style:name="gr44" style:family="graphic" style:parent-style-name="standard">
      <style:graphic-properties draw:stroke="dash" draw:stroke-dash="Dash_20_5" svg:stroke-width="0.05cm" svg:stroke-color="#ff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45" style:family="graphic" style:parent-style-name="standard">
      <style:graphic-properties draw:stroke="dash" draw:stroke-dash="Dash_20_5" svg:stroke-width="0.05cm" svg:stroke-color="#0047ff"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46" style:family="graphic" style:parent-style-name="standard">
      <style:graphic-properties draw:stroke="none" svg:stroke-color="#000000" draw:fill="none" draw:fill-color="#ffffff" draw:auto-grow-height="true" draw:auto-grow-width="false" fo:max-height="0cm" fo:min-height="0.605cm"/>
    </style:style>
    <style:style style:name="gr47"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draw:color-mode="standard" draw:luminance="0%" draw:contrast="0%" draw:gamma="100%" draw:red="0%" draw:green="0%" draw:blue="0%" fo:clip="rect(4.14cm 0cm 0.9cm 3.701cm)" draw:image-opacity="100%" style:mirror="none"/>
    </style:style>
    <style:style style:name="gr48"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draw:color-mode="standard" draw:luminance="0%" draw:contrast="0%" draw:gamma="100%" draw:red="0%" draw:green="0%" draw:blue="0%" fo:clip="rect(4.14cm 0cm 0.9cm 3.75cm)" draw:image-opacity="100%" style:mirror="none"/>
    </style:style>
    <style:style style:name="gr49" style:family="graphic" style:parent-style-name="standard">
      <style:graphic-properties draw:stroke="dash" draw:stroke-dash="Dash_20_4" svg:stroke-width="0.1cm" svg:stroke-color="#5c8526"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0" style:family="graphic" style:parent-style-name="standard">
      <style:graphic-properties draw:stroke="dash" draw:stroke-dash="Dash_20_4" svg:stroke-width="0.1cm" svg:stroke-color="#ff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1" style:family="graphic" style:parent-style-name="standard">
      <style:graphic-properties draw:stroke="dash" draw:stroke-dash="Dash_20_4" svg:stroke-width="0.1cm" svg:stroke-color="#0000ff"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2" style:family="graphic" style:parent-style-name="standard">
      <style:graphic-properties draw:stroke="dash" draw:stroke-dash="Dashed_20__28_var_29_" svg:stroke-width="0.1cm" svg:stroke-color="#0000ff"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3" style:family="graphic" style:parent-style-name="standard">
      <style:graphic-properties draw:stroke="dash" draw:stroke-dash="Ultrafine_20_Dashed" svg:stroke-width="0.1cm" svg:stroke-color="#00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4" style:family="graphic" style:parent-style-name="standard">
      <style:graphic-properties draw:stroke="solid" svg:stroke-width="0.1cm" svg:stroke-color="#ff950e"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5" style:family="graphic" style:parent-style-name="standard">
      <style:graphic-properties draw:stroke="none" draw:fill="none" draw:fill-color="#ffffff" draw:textarea-horizontal-align="justify" draw:textarea-vertical-align="top" draw:auto-grow-height="true" fo:min-height="1.026cm" fo:padding-top="0.13cm" fo:padding-bottom="0.13cm" fo:padding-left="0.25cm" fo:padding-right="0.25cm" fo:wrap-option="no-wrap" draw:shadow="hidden"/>
    </style:style>
    <style:style style:name="gr56"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draw:color-mode="standard" draw:luminance="0%" draw:contrast="0%" draw:gamma="100%" draw:red="0%" draw:green="0%" draw:blue="0%" fo:clip="rect(1.24cm 0cm 0cm 0cm)" draw:image-opacity="100%" style:mirror="none"/>
    </style:style>
    <style:style style:name="gr57" style:family="graphic" style:parent-style-name="standard">
      <style:graphic-properties draw:stroke="solid" svg:stroke-width="0.1cm" svg:stroke-color="#0000ff"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8" style:family="graphic" style:parent-style-name="standard">
      <style:graphic-properties draw:stroke="solid" svg:stroke-width="0.1cm" svg:stroke-color="#5c8526"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59" style:family="graphic" style:parent-style-name="standard">
      <style:graphic-properties draw:stroke="solid" svg:stroke-width="0.1cm" svg:stroke-color="#ff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60" style:family="graphic" style:parent-style-name="standard">
      <style:graphic-properties draw:stroke="none" svg:stroke-color="#000000" draw:fill="none" draw:fill-color="#ffffff" draw:auto-grow-height="true" draw:auto-grow-width="false" fo:max-height="0cm" fo:min-height="0.375cm"/>
    </style:style>
    <style:style style:name="gr61" style:family="graphic" style:parent-style-name="standard">
      <style:graphic-properties draw:stroke="none" svg:stroke-color="#000000" draw:fill="none" draw:fill-color="#ffffff" draw:auto-grow-height="true" draw:auto-grow-width="false" fo:max-height="0cm" fo:min-height="2.885cm"/>
    </style:style>
    <style:style style:name="gr62" style:family="graphic" style:parent-style-name="standard" style:list-style-name="L9">
      <style:graphic-properties draw:stroke="none" draw:fill="none" draw:fill-color="#ffffff" draw:textarea-horizontal-align="justify" draw:textarea-vertical-align="top" draw:auto-grow-height="true" fo:min-height="15.406cm" fo:padding-top="0.13cm" fo:padding-bottom="0.13cm" fo:padding-left="0.25cm" fo:padding-right="0.25cm" fo:wrap-option="no-wrap" draw:shadow="hidden"/>
    </style:style>
    <style:style style:name="gr63" style:family="graphic" style:parent-style-name="standard">
      <style:graphic-properties draw:stroke="solid" svg:stroke-width="0.071cm" svg:stroke-color="#ff0000" draw:stroke-linejoin="miter" draw:fill="solid" draw:fill-color="#ff0000" draw:textarea-horizontal-align="left" draw:textarea-vertical-align="middle" draw:auto-grow-height="false" fo:padding-top="0.13cm" fo:padding-bottom="0.13cm" fo:padding-left="0.25cm" fo:padding-right="0.25cm" fo:wrap-option="no-wrap" draw:shadow="hidden"/>
    </style:style>
    <style:style style:name="gr64" style:family="graphic" style:parent-style-name="standard">
      <style:graphic-properties draw:stroke="solid" svg:stroke-width="0.062cm" svg:stroke-color="#ff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65" style:family="graphic" style:parent-style-name="standard" style:list-style-name="L10">
      <style:graphic-properties draw:stroke="none" draw:fill="none" draw:fill-color="#ffffff" draw:textarea-horizontal-align="justify" draw:textarea-vertical-align="top" draw:auto-grow-height="true" fo:min-height="1.017cm" fo:min-width="17.816cm" fo:padding-top="0.25cm" fo:padding-bottom="0cm" fo:padding-left="1.9cm" fo:padding-right="0.25cm" fo:wrap-option="wrap" draw:shadow="hidden"/>
    </style:style>
    <style:style style:name="gr66" style:family="graphic" style:parent-style-name="standard" style:list-style-name="L10">
      <style:graphic-properties draw:stroke="none" draw:fill="none" draw:fill-color="#ffffff" draw:textarea-horizontal-align="justify" draw:textarea-vertical-align="top" draw:auto-grow-height="true" fo:min-height="1.017cm" fo:min-width="17.109cm" fo:padding-top="0.25cm" fo:padding-bottom="0cm" fo:padding-left="1.9cm" fo:padding-right="0.25cm" fo:wrap-option="wrap" draw:shadow="hidden"/>
    </style:style>
    <style:style style:name="gr67"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shadow="hidden"/>
    </style:style>
    <style:style style:name="gr68"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visible" draw:shadow-offset-y="0.106cm" draw:shadow-color="#000000" draw:shadow-opacity="40%"/>
    </style:style>
    <style:style style:name="gr69"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visible" draw:shadow-offset-y="0.106cm" draw:shadow-color="#000000" draw:shadow-opacity="40%" draw:start-line-spacing-horizontal="0cm" draw:start-line-spacing-vertical="0cm" draw:end-line-spacing-horizontal="0cm" draw:end-line-spacing-vertical="0cm"/>
    </style:style>
    <style:style style:name="gr70" style:family="graphic" style:parent-style-name="standard">
      <style:graphic-properties draw:stroke="solid" svg:stroke-width="0.026cm" svg:stroke-color="#4a7ebb"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71" style:family="graphic" style:parent-style-name="standard">
      <style:graphic-properties draw:stroke="none" draw:fill="none" draw:fill-color="#ffffff" draw:textarea-horizontal-align="justify" draw:textarea-vertical-align="top" draw:auto-grow-height="true" fo:min-height="7.253cm" fo:min-width="9.447cm" fo:padding-top="0.13cm" fo:padding-bottom="0.13cm" fo:padding-left="0.25cm" fo:padding-right="0.25cm" fo:wrap-option="wrap" draw:shadow="hidden"/>
    </style:style>
    <style:style style:name="gr72" style:family="graphic" style:parent-style-name="standard">
      <style:graphic-properties draw:stroke="solid" svg:stroke-width="0.071cm" svg:stroke-color="#ffff99" draw:stroke-linejoin="miter" draw:fill="none" draw:fill-color="#ffffff" draw:textarea-horizontal-align="left" draw:textarea-vertical-align="top" draw:auto-grow-height="false" fo:padding-top="0.13cm" fo:padding-bottom="0.13cm" fo:padding-left="0.25cm" fo:padding-right="0.25cm" fo:wrap-option="no-wrap" draw:shadow="visible" draw:shadow-offset-y="0.056cm" draw:shadow-color="#000000" draw:shadow-opacity="38%"/>
    </style:style>
    <style:style style:name="gr73" style:family="graphic" style:parent-style-name="standard">
      <style:graphic-properties draw:stroke="solid" svg:stroke-width="0.071cm" svg:stroke-color="#00b0f0" draw:stroke-linejoin="miter" draw:fill="none" draw:fill-color="#ffffff" draw:textarea-horizontal-align="left" draw:textarea-vertical-align="top" draw:auto-grow-height="false" fo:padding-top="0.13cm" fo:padding-bottom="0.13cm" fo:padding-left="0.25cm" fo:padding-right="0.25cm" fo:wrap-option="no-wrap" draw:shadow="visible" draw:shadow-offset-y="0.056cm" draw:shadow-color="#000000" draw:shadow-opacity="38%"/>
    </style:style>
    <style:style style:name="gr74" style:family="graphic" style:parent-style-name="standard" style:list-style-name="L11">
      <style:graphic-properties draw:stroke="none" draw:fill="none" draw:fill-color="#ffffff" draw:textarea-horizontal-align="justify" draw:textarea-vertical-align="top" draw:auto-grow-height="true" fo:min-height="3.049cm" fo:min-width="10.814cm" fo:padding-top="0.13cm" fo:padding-bottom="0.13cm" fo:padding-left="0.25cm" fo:padding-right="0.25cm" fo:wrap-option="wrap" draw:shadow="hidden"/>
    </style:style>
    <style:style style:name="gr75" style:family="graphic" style:parent-style-name="standard" style:list-style-name="L11">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76" style:family="graphic" style:parent-style-name="standard" style:list-style-name="L12">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77" style:family="graphic" style:parent-style-name="standard" style:list-style-name="L11">
      <style:graphic-properties draw:stroke="none" draw:fill="none" draw:fill-color="#ffffff" draw:textarea-horizontal-align="justify" draw:textarea-vertical-align="top" draw:auto-grow-height="true" fo:min-height="4.205cm" fo:min-width="9.836cm" fo:padding-top="0.13cm" fo:padding-bottom="0.13cm" fo:padding-left="0.25cm" fo:padding-right="0.25cm" fo:wrap-option="wrap" draw:shadow="hidden"/>
    </style:style>
    <style:style style:name="gr78" style:family="graphic" style:parent-style-name="standard" style:list-style-name="L10">
      <style:graphic-properties draw:stroke="none" draw:fill="none" draw:fill-color="#ffffff" draw:textarea-horizontal-align="justify" draw:textarea-vertical-align="top" draw:auto-grow-height="true" fo:min-height="1.017cm" fo:min-width="17.109cm" fo:padding-top="0.25cm" fo:padding-bottom="0cm" fo:padding-left="1.9cm" fo:padding-right="0.25cm" fo:wrap-option="wrap" draw:shadow="hidden"/>
    </style:style>
    <style:style style:name="gr79" style:family="graphic" style:parent-style-name="standard" style:list-style-name="L11">
      <style:graphic-properties draw:stroke="none" draw:fill="none" draw:fill-color="#ffffff" draw:textarea-horizontal-align="justify" draw:textarea-vertical-align="top" draw:auto-grow-height="true" fo:min-height="12.193cm" fo:min-width="10.573cm" fo:padding-top="0.13cm" fo:padding-bottom="0.13cm" fo:padding-left="0.25cm" fo:padding-right="0.25cm" fo:wrap-option="wrap" draw:shadow="hidden"/>
    </style:style>
    <style:style style:name="gr80" style:family="graphic" style:parent-style-name="standard" style:list-style-name="L11">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81" style:family="graphic" style:parent-style-name="standard" style:list-style-name="L12">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82" style:family="graphic" style:parent-style-name="standard" style:list-style-name="L10">
      <style:graphic-properties draw:stroke="none" draw:fill="none" draw:fill-color="#ffffff" draw:textarea-horizontal-align="justify" draw:textarea-vertical-align="top" draw:auto-grow-height="true" fo:min-height="1.017cm" fo:min-width="17.109cm" fo:padding-top="0.25cm" fo:padding-bottom="0cm" fo:padding-left="1.9cm" fo:padding-right="0.25cm" fo:wrap-option="wrap" draw:shadow="hidden"/>
    </style:style>
    <style:style style:name="gr83" style:family="graphic" style:parent-style-name="standard">
      <style:graphic-properties draw:stroke="solid" svg:stroke-width="0.079cm" svg:stroke-color="#0070c0" draw:stroke-linejoin="miter" draw:fill="none" draw:fill-color="#ffffff" draw:textarea-horizontal-align="left" draw:textarea-vertical-align="top" draw:auto-grow-height="false" fo:padding-top="0.13cm" fo:padding-bottom="0.13cm" fo:padding-left="0.25cm" fo:padding-right="0.25cm" fo:wrap-option="no-wrap" draw:shadow="visible" draw:shadow-offset-y="0.106cm" draw:shadow-color="#000000" draw:shadow-opacity="40%"/>
    </style:style>
    <style:style style:name="gr84" style:family="graphic" style:parent-style-name="standard">
      <style:graphic-properties draw:stroke="solid" svg:stroke-width="0.079cm" svg:stroke-color="#0070c0" draw:stroke-linejoin="miter" draw:fill="none" draw:fill-color="#ffffff" draw:textarea-horizontal-align="left" draw:textarea-vertical-align="top" draw:auto-grow-height="false" fo:padding-top="0.13cm" fo:padding-bottom="0.13cm" fo:padding-left="0.25cm" fo:padding-right="0.25cm" fo:wrap-option="no-wrap" draw:shadow="visible" draw:shadow-offset-y="0.106cm" draw:shadow-color="#000000" draw:shadow-opacity="40%" draw:start-line-spacing-horizontal="0cm" draw:start-line-spacing-vertical="0cm" draw:end-line-spacing-horizontal="0cm" draw:end-line-spacing-vertical="0cm"/>
    </style:style>
    <style:style style:name="gr85" style:family="graphic" style:parent-style-name="standard">
      <style:graphic-properties draw:stroke="solid" svg:stroke-width="0.079cm" svg:stroke-color="#0070c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86" style:family="graphic" style:parent-style-name="standard">
      <style:graphic-properties draw:stroke="none" draw:fill="none" draw:fill-color="#ffffff" draw:textarea-horizontal-align="justify" draw:textarea-vertical-align="top" draw:auto-grow-height="true" fo:min-height="3.329cm" fo:padding-top="0.13cm" fo:padding-bottom="0.13cm" fo:padding-left="0.25cm" fo:padding-right="0.25cm" fo:wrap-option="no-wrap" draw:shadow="hidden"/>
    </style:style>
    <style:style style:name="gr87" style:family="graphic" style:parent-style-name="standard">
      <style:graphic-properties draw:stroke="none" draw:fill="none" draw:fill-color="#ffffff" draw:textarea-horizontal-align="justify" draw:textarea-vertical-align="top" draw:auto-grow-height="true" fo:min-height="3.049cm" fo:padding-top="0.13cm" fo:padding-bottom="0.13cm" fo:padding-left="0.25cm" fo:padding-right="0.25cm" fo:wrap-option="no-wrap" draw:shadow="hidden"/>
    </style:style>
    <style:style style:name="gr88" style:family="graphic" style:parent-style-name="standard" style:list-style-name="L11">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89" style:family="graphic" style:parent-style-name="standard" style:list-style-name="L12">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90" style:family="graphic" style:parent-style-name="standard">
      <style:graphic-properties draw:stroke="solid" svg:stroke-width="0.071cm" svg:stroke-color="#385d8a" draw:stroke-linejoin="miter" draw:fill="solid" draw:fill-color="#4f81bd" draw:textarea-horizontal-align="left" draw:textarea-vertical-align="middle" draw:auto-grow-height="false" fo:padding-top="0.13cm" fo:padding-bottom="0.13cm" fo:padding-left="0.25cm" fo:padding-right="0.25cm" fo:wrap-option="no-wrap" draw:shadow="hidden"/>
    </style:style>
    <style:style style:name="gr91" style:family="graphic" style:parent-style-name="standard" style:list-style-name="L10">
      <style:graphic-properties draw:stroke="none" draw:fill="none" draw:fill-color="#ffffff" draw:textarea-horizontal-align="justify" draw:textarea-vertical-align="top" draw:auto-grow-height="true" fo:min-height="1.017cm" fo:min-width="17.109cm" fo:padding-top="0.25cm" fo:padding-bottom="0cm" fo:padding-left="1.9cm" fo:padding-right="0.25cm" fo:wrap-option="wrap" draw:shadow="hidden"/>
    </style:style>
    <style:style style:name="gr9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1.637cm 4.227cm 2.564cm 5.989cm)" draw:image-opacity="100%" style:mirror="none"/>
    </style:style>
    <style:style style:name="gr9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1.91cm 4.364cm 2.815cm 5.819cm)" draw:image-opacity="100%" style:mirror="none"/>
    </style:style>
    <style:style style:name="gr94"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1.906cm 4.364cm 2.86cm 5.819cm)" draw:image-opacity="100%" style:mirror="none"/>
    </style:style>
    <style:style style:name="gr95" style:family="graphic" style:parent-style-name="standard" style:list-style-name="L13">
      <style:graphic-properties draw:stroke="none" draw:fill="none" draw:fill-color="#ffffff" draw:textarea-horizontal-align="justify" draw:textarea-vertical-align="top" draw:auto-grow-height="true" fo:min-height="1.542cm" fo:min-width="1.119cm" fo:padding-top="0.13cm" fo:padding-bottom="0.13cm" fo:padding-left="0.25cm" fo:padding-right="0.25cm" fo:wrap-option="wrap" draw:shadow="hidden"/>
    </style:style>
    <style:style style:name="gr96" style:family="graphic" style:parent-style-name="standard" style:list-style-name="L12">
      <style:graphic-properties draw:stroke="none" draw:fill="none" draw:fill-color="#ffffff" draw:textarea-horizontal-align="justify" draw:textarea-vertical-align="top" draw:auto-grow-height="true" fo:min-height="1.542cm" fo:min-width="1.119cm" fo:padding-top="0.13cm" fo:padding-bottom="0.13cm" fo:padding-left="0.25cm" fo:padding-right="0.25cm" fo:wrap-option="wrap" draw:shadow="hidden"/>
    </style:style>
    <style:style style:name="gr97" style:family="graphic" style:parent-style-name="standard">
      <style:graphic-properties draw:stroke="solid" svg:stroke-width="0.132cm" svg:stroke-color="#ffff00" draw:marker-end="msArrowStealthEnd_20_9" draw:marker-end-width="0.66cm" draw:marker-end-center="false" draw:stroke-linejoin="miter" draw:fill="none" draw:fill-color="#ffffff" draw:textarea-horizontal-align="left" draw:textarea-vertical-align="top" draw:auto-grow-height="false" fo:padding-top="0.13cm" fo:padding-bottom="0.13cm" fo:padding-left="0.25cm" fo:padding-right="0.25cm" fo:wrap-option="no-wrap" draw:shadow="hidden" draw:start-line-spacing-horizontal="0cm" draw:start-line-spacing-vertical="0cm" draw:end-line-spacing-horizontal="0cm" draw:end-line-spacing-vertical="0cm"/>
    </style:style>
    <style:style style:name="gr98" style:family="graphic" style:parent-style-name="standard" style:list-style-name="L9">
      <style:graphic-properties draw:stroke="none" draw:fill="none" draw:fill-color="#ffffff" draw:textarea-horizontal-align="justify" draw:textarea-vertical-align="top" draw:auto-grow-height="true" fo:min-height="1.927cm" fo:min-width="1.852cm" fo:padding-top="0.13cm" fo:padding-bottom="0.13cm" fo:padding-left="0.25cm" fo:padding-right="0.25cm" fo:wrap-option="wrap" draw:shadow="hidden"/>
    </style:style>
    <style:style style:name="gr99"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0.451cm 2.93cm 0.756cm 4.151cm)" draw:image-opacity="100%" style:mirror="none"/>
    </style:style>
    <style:style style:name="gr100" style:family="graphic" style:parent-style-name="standard">
      <style:graphic-properties draw:stroke="none" draw:fill="none" draw:fill-color="#ffffff" draw:textarea-horizontal-align="justify" draw:textarea-vertical-align="top" draw:auto-grow-height="true" fo:min-height="1.186cm" fo:min-width="2.212cm" fo:padding-top="0.13cm" fo:padding-bottom="0.13cm" fo:padding-left="0.25cm" fo:padding-right="0.25cm" fo:wrap-option="wrap" draw:shadow="hidden"/>
    </style:style>
    <style:style style:name="gr101" style:family="graphic" style:parent-style-name="standard" style:list-style-name="L10">
      <style:graphic-properties draw:stroke="none" draw:fill="none" draw:fill-color="#ffffff" draw:textarea-horizontal-align="justify" draw:textarea-vertical-align="top" draw:auto-grow-height="true" fo:min-height="1.017cm" fo:min-width="17.109cm" fo:padding-top="0.25cm" fo:padding-bottom="0cm" fo:padding-left="1.9cm" fo:padding-right="0.25cm" fo:wrap-option="wrap" draw:shadow="hidden"/>
    </style:style>
    <style:style style:name="gr10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1.271cm 4.06cm 1.49cm 3.69cm)" draw:image-opacity="100%" style:mirror="none"/>
    </style:style>
    <style:style style:name="gr103" style:family="graphic" style:parent-style-name="standard">
      <style:graphic-properties draw:stroke="none" draw:fill="none" draw:fill-color="#ffffff" draw:textarea-horizontal-align="justify" draw:textarea-vertical-align="top" draw:auto-grow-height="true" fo:min-height="2.602cm" fo:min-width="4.354cm" fo:padding-top="0.13cm" fo:padding-bottom="0.13cm" fo:padding-left="0.25cm" fo:padding-right="0.25cm" fo:wrap-option="wrap" draw:shadow="hidden"/>
    </style:style>
    <style:style style:name="gr104" style:family="graphic" style:parent-style-name="standard">
      <style:graphic-properties draw:stroke="none" draw:fill="none" draw:fill-color="#ffffff" draw:textarea-horizontal-align="justify" draw:textarea-vertical-align="top" draw:auto-grow-height="true" fo:min-height="2.602cm" fo:min-width="1.513cm" fo:padding-top="0.13cm" fo:padding-bottom="0.13cm" fo:padding-left="0.25cm" fo:padding-right="0.25cm" fo:wrap-option="wrap" draw:shadow="hidden"/>
    </style:style>
    <style:style style:name="gr105" style:family="graphic" style:parent-style-name="standard" style:list-style-name="L10">
      <style:graphic-properties draw:stroke="none" draw:fill="none" draw:fill-color="#ffffff" draw:textarea-horizontal-align="justify" draw:textarea-vertical-align="top" draw:auto-grow-height="true" fo:min-height="1.017cm" fo:min-width="17.109cm" fo:padding-top="0.25cm" fo:padding-bottom="0cm" fo:padding-left="1.9cm" fo:padding-right="0.25cm" fo:wrap-option="wrap" draw:shadow="hidden"/>
    </style:style>
    <style:style style:name="gr106" style:family="graphic" style:parent-style-name="standard" style:list-style-name="L10">
      <style:graphic-properties draw:stroke="none" draw:fill="none" draw:fill-color="#ffffff" draw:textarea-horizontal-align="justify" draw:textarea-vertical-align="top" draw:auto-grow-height="true" fo:min-height="1.017cm" fo:min-width="13.193cm" fo:padding-top="0.25cm" fo:padding-bottom="0cm" fo:padding-left="1.9cm" fo:padding-right="0.25cm" fo:wrap-option="wrap" draw:shadow="hidden"/>
    </style:style>
    <style:style style:name="gr107" style:family="graphic" style:parent-style-name="standard" style:list-style-name="L11">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108" style:family="graphic" style:parent-style-name="standard" style:list-style-name="L12">
      <style:graphic-properties draw:stroke="none" draw:fill="none" draw:fill-color="#ffffff" draw:textarea-horizontal-align="justify" draw:textarea-vertical-align="top" draw:auto-grow-height="true" fo:min-height="2.602cm" fo:min-width="1.886cm" fo:padding-top="0.13cm" fo:padding-bottom="0.13cm" fo:padding-left="0.25cm" fo:padding-right="0.25cm" fo:wrap-option="wrap" draw:shadow="hidden"/>
    </style:style>
    <style:style style:name="gr109" style:family="graphic" style:parent-style-name="standard">
      <style:graphic-properties draw:stroke="solid" svg:stroke-width="0cm" svg:stroke-color="#ffffff" draw:stroke-linejoin="round" draw:fill="solid" draw:fill-color="#ffffff" draw:textarea-horizontal-align="left" draw:textarea-vertical-align="top" draw:auto-grow-height="false" fo:padding-top="0.13cm" fo:padding-bottom="0.13cm" fo:padding-left="0.25cm" fo:padding-right="0.25cm" fo:wrap-option="no-wrap" draw:shadow="hidden"/>
    </style:style>
    <style:style style:name="gr110" style:family="graphic" style:parent-style-name="standard">
      <style:graphic-properties draw:stroke="solid" svg:stroke-width="0cm" svg:stroke-color="#ffffff" draw:stroke-linejoin="miter" draw:fill="solid" draw:fill-color="#ffffff" draw:textarea-horizontal-align="left" draw:textarea-vertical-align="top" draw:auto-grow-height="false" fo:padding-top="0.13cm" fo:padding-bottom="0.13cm" fo:padding-left="0.25cm" fo:padding-right="0.25cm" fo:wrap-option="no-wrap" draw:shadow="hidden"/>
    </style:style>
    <style:style style:name="gr111" style:family="graphic" style:parent-style-name="standard">
      <style:graphic-properties draw:stroke="solid" svg:stroke-width="0cm" svg:stroke-color="#ffffff" draw:stroke-linejoin="round" draw:fill="solid" draw:fill-color="#ffff00" draw:textarea-horizontal-align="left" draw:textarea-vertical-align="top" draw:auto-grow-height="false" fo:padding-top="0.13cm" fo:padding-bottom="0.13cm" fo:padding-left="0.25cm" fo:padding-right="0.25cm" fo:wrap-option="no-wrap" draw:shadow="hidden"/>
    </style:style>
    <style:style style:name="gr112" style:family="graphic" style:parent-style-name="standard">
      <style:graphic-properties draw:stroke="solid" svg:stroke-width="0cm" svg:stroke-color="#ffffff" draw:stroke-linejoin="round" draw:fill="solid" draw:fill-color="#000000" draw:textarea-horizontal-align="left" draw:textarea-vertical-align="top" draw:auto-grow-height="false" fo:padding-top="0.13cm" fo:padding-bottom="0.13cm" fo:padding-left="0.25cm" fo:padding-right="0.25cm" fo:wrap-option="no-wrap" draw:shadow="hidden"/>
    </style:style>
    <style:style style:name="gr113" style:family="graphic" style:parent-style-name="standard">
      <style:graphic-properties draw:stroke="solid" svg:stroke-width="0cm" svg:stroke-color="#ffffff" draw:stroke-linejoin="round" draw:fill="solid" draw:fill-color="#3fe618" draw:textarea-horizontal-align="left" draw:textarea-vertical-align="top" draw:auto-grow-height="false" fo:padding-top="0.13cm" fo:padding-bottom="0.13cm" fo:padding-left="0.25cm" fo:padding-right="0.25cm" fo:wrap-option="no-wrap" draw:shadow="hidden"/>
    </style:style>
    <style:style style:name="gr114" style:family="graphic" style:parent-style-name="standard">
      <style:graphic-properties draw:stroke="solid" svg:stroke-width="0cm" svg:stroke-color="#ffffff" draw:stroke-linejoin="round" draw:fill="solid" draw:fill-color="#00b0f0" draw:textarea-horizontal-align="left" draw:textarea-vertical-align="top" draw:auto-grow-height="false" fo:padding-top="0.13cm" fo:padding-bottom="0.13cm" fo:padding-left="0.25cm" fo:padding-right="0.25cm" fo:wrap-option="no-wrap" draw:shadow="hidden"/>
    </style:style>
    <style:style style:name="gr115" style:family="graphic" style:parent-style-name="standard">
      <style:graphic-properties draw:stroke="none" draw:fill="solid" draw:fill-color="#3fe618" draw:textarea-horizontal-align="left" draw:textarea-vertical-align="top" draw:auto-grow-height="false" fo:padding-top="0.13cm" fo:padding-bottom="0.13cm" fo:padding-left="0.25cm" fo:padding-right="0.25cm" fo:wrap-option="no-wrap" draw:shadow="hidden"/>
    </style:style>
    <style:style style:name="gr116" style:family="graphic" style:parent-style-name="standard">
      <style:graphic-properties draw:stroke="none" draw:fill="solid" draw:fill-color="#ffff00" draw:textarea-horizontal-align="left" draw:textarea-vertical-align="top" draw:auto-grow-height="false" fo:padding-top="0.13cm" fo:padding-bottom="0.13cm" fo:padding-left="0.25cm" fo:padding-right="0.25cm" fo:wrap-option="no-wrap" draw:shadow="hidden"/>
    </style:style>
    <style:style style:name="gr117" style:family="graphic" style:parent-style-name="standard">
      <style:graphic-properties draw:stroke="none" draw:fill="solid" draw:fill-color="#00b0f0" draw:textarea-horizontal-align="left" draw:textarea-vertical-align="top" draw:auto-grow-height="false" fo:padding-top="0.13cm" fo:padding-bottom="0.13cm" fo:padding-left="0.25cm" fo:padding-right="0.25cm" fo:wrap-option="no-wrap" draw:shadow="hidden"/>
    </style:style>
    <style:style style:name="gr118" style:family="graphic" style:parent-style-name="standard">
      <style:graphic-properties draw:stroke="none" draw:fill="solid" draw:fill-color="#ff0000" draw:textarea-horizontal-align="left" draw:textarea-vertical-align="top" draw:auto-grow-height="false" fo:padding-top="0.13cm" fo:padding-bottom="0.13cm" fo:padding-left="0.25cm" fo:padding-right="0.25cm" fo:wrap-option="no-wrap" draw:shadow="hidden"/>
    </style:style>
    <style:style style:name="gr119" style:family="graphic" style:parent-style-name="standard" style:list-style-name="L14">
      <style:graphic-properties draw:stroke="none" draw:fill="none" draw:fill-color="#ffffff" draw:textarea-horizontal-align="justify" draw:textarea-vertical-align="top" draw:auto-grow-height="true" fo:min-height="1.186cm" fo:min-width="2.131cm" fo:padding-top="0.13cm" fo:padding-bottom="0.13cm" fo:padding-left="0.25cm" fo:padding-right="0.25cm" fo:wrap-option="wrap" draw:shadow="hidden"/>
    </style:style>
    <style:style style:name="gr120" style:family="graphic" style:parent-style-name="standard" style:list-style-name="L14">
      <style:graphic-properties draw:stroke="none" draw:fill="none" draw:fill-color="#ffffff" draw:textarea-horizontal-align="justify" draw:textarea-vertical-align="top" draw:auto-grow-height="true" fo:min-height="2.032cm" fo:min-width="1.183cm" fo:padding-top="0.13cm" fo:padding-bottom="0.13cm" fo:padding-left="0.25cm" fo:padding-right="0.25cm" fo:wrap-option="wrap" draw:shadow="hidden"/>
    </style:style>
    <style:style style:name="gr121" style:family="graphic" style:parent-style-name="standard">
      <style:graphic-properties draw:stroke="solid" svg:stroke-width="0cm" svg:stroke-color="#ffffff" draw:stroke-linejoin="round" draw:fill="solid" draw:fill-color="#808080" draw:textarea-horizontal-align="left" draw:textarea-vertical-align="top" draw:auto-grow-height="false" fo:padding-top="0.13cm" fo:padding-bottom="0.13cm" fo:padding-left="0.25cm" fo:padding-right="0.25cm" fo:wrap-option="no-wrap" draw:shadow="hidden"/>
    </style:style>
    <style:style style:name="gr122" style:family="graphic" style:parent-style-name="standard">
      <style:graphic-properties draw:stroke="none" draw:fill="solid" draw:fill-color="#ffffff" draw:textarea-horizontal-align="left" draw:textarea-vertical-align="top" draw:auto-grow-height="false" fo:padding-top="0.13cm" fo:padding-bottom="0.13cm" fo:padding-left="0.25cm" fo:padding-right="0.25cm" fo:wrap-option="no-wrap" draw:shadow="hidden"/>
    </style:style>
    <style:style style:name="gr123" style:family="graphic" style:parent-style-name="standard">
      <style:graphic-properties draw:stroke="none" draw:fill="solid" draw:fill-color="#808080" draw:textarea-horizontal-align="left" draw:textarea-vertical-align="top" draw:auto-grow-height="false" fo:padding-top="0.13cm" fo:padding-bottom="0.13cm" fo:padding-left="0.25cm" fo:padding-right="0.25cm" fo:wrap-option="no-wrap" draw:shadow="hidden"/>
    </style:style>
    <style:style style:name="gr124" style:family="graphic" style:parent-style-name="standard">
      <style:graphic-properties draw:stroke="solid" svg:stroke-width="0.079cm" svg:stroke-color="#ff0000" draw:stroke-linejoin="round" draw:fill="solid" draw:fill-color="#ff0000" draw:textarea-horizontal-align="left" draw:textarea-vertical-align="top" draw:auto-grow-height="false" fo:padding-top="0.13cm" fo:padding-bottom="0.13cm" fo:padding-left="0.25cm" fo:padding-right="0.25cm" fo:wrap-option="no-wrap" draw:shadow="hidden"/>
    </style:style>
    <style:style style:name="gr125" style:family="graphic" style:parent-style-name="standard" style:list-style-name="L14">
      <style:graphic-properties draw:stroke="none" draw:fill="none" draw:fill-color="#ffffff" draw:textarea-horizontal-align="justify" draw:textarea-vertical-align="top" draw:auto-grow-height="true" fo:min-height="1.542cm" fo:min-width="2.837cm" fo:padding-top="0.13cm" fo:padding-bottom="0.13cm" fo:padding-left="0.25cm" fo:padding-right="0.25cm" fo:wrap-option="wrap" draw:shadow="hidden"/>
    </style:style>
    <style:style style:name="gr126" style:family="graphic" style:parent-style-name="standard">
      <style:graphic-properties draw:stroke="none" draw:fill="none" draw:fill-color="#ffffff" draw:textarea-horizontal-align="justify" draw:textarea-vertical-align="top" draw:auto-grow-height="true" fo:min-height="1.695cm" fo:min-width="10.348cm" fo:padding-top="0.13cm" fo:padding-bottom="0.13cm" fo:padding-left="0.25cm" fo:padding-right="0.25cm" fo:wrap-option="wrap" draw:shadow="hidden"/>
    </style:style>
    <style:style style:name="gr127" style:family="graphic" style:parent-style-name="standard" style:list-style-name="L15">
      <style:graphic-properties draw:stroke="none" draw:fill="none" draw:fill-color="#ffffff" draw:textarea-horizontal-align="justify" draw:textarea-vertical-align="top" draw:auto-grow-height="true" fo:min-height="1.927cm" fo:min-width="1.399cm" fo:padding-top="0.13cm" fo:padding-bottom="0.13cm" fo:padding-left="0.25cm" fo:padding-right="0.25cm" fo:wrap-option="wrap" draw:shadow="hidden"/>
    </style:style>
    <style:style style:name="gr128" style:family="graphic" style:parent-style-name="standard" style:list-style-name="L10">
      <style:graphic-properties draw:stroke="none" draw:fill="none" draw:fill-color="#ffffff" draw:textarea-horizontal-align="justify" draw:textarea-vertical-align="top" draw:auto-grow-height="true" fo:min-height="1.017cm" fo:padding-top="0.25cm" fo:padding-bottom="0cm" fo:padding-left="1.9cm" fo:padding-right="0.25cm" fo:wrap-option="no-wrap" draw:shadow="hidden"/>
    </style:style>
    <style:style style:name="gr129" style:family="graphic" style:parent-style-name="standard">
      <style:graphic-properties draw:stroke="none" draw:fill="none" draw:fill-color="#ffffff" draw:textarea-horizontal-align="left" draw:textarea-vertical-align="top" draw:auto-grow-height="true" fo:min-height="6.05cm" fo:padding-top="1.27cm" fo:padding-bottom="1.27cm" fo:padding-left="1.27cm" fo:padding-right="1.27cm" fo:wrap-option="no-wrap" draw:shadow="hidden"/>
    </style:style>
    <style:style style:name="gr130" style:family="graphic" style:parent-style-name="standard">
      <style:graphic-properties draw:stroke="solid" svg:stroke-width="0.071cm" svg:stroke-color="#700000" draw:stroke-linejoin="miter" draw:fill="solid" draw:fill-color="#700000" draw:textarea-horizontal-align="left" draw:textarea-vertical-align="middle" draw:auto-grow-height="false" fo:padding-top="0.13cm" fo:padding-bottom="0.13cm" fo:padding-left="0.25cm" fo:padding-right="0.25cm" fo:wrap-option="no-wrap" draw:shadow="hidden"/>
    </style:style>
    <style:style style:name="gr131"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mono" draw:luminance="100%" draw:contrast="100%" draw:gamma="100%" draw:red="0%" draw:green="0%" draw:blue="0%" fo:clip="rect(0cm 0cm 0cm 0cm)" draw:image-opacity="100%" style:mirror="none"/>
    </style:style>
    <style:style style:name="gr13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mono" draw:luminance="100%" draw:contrast="0%" draw:gamma="100%" draw:red="0%" draw:green="0%" draw:blue="0%" fo:clip="rect(3.681cm 12.094cm 4.476cm 0cm)" draw:image-opacity="100%" style:mirror="none"/>
    </style:style>
    <style:style style:name="gr13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mono" draw:luminance="100%" draw:contrast="0%" draw:gamma="100%" draw:red="0%" draw:green="0%" draw:blue="0%" fo:clip="rect(0cm 8.089cm 7.099cm 0cm)" draw:image-opacity="100%" style:mirror="none"/>
    </style:style>
    <style:style style:name="gr134"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mono" draw:luminance="100%" draw:contrast="0%" draw:gamma="100%" draw:red="0%" draw:green="0%" draw:blue="0%" fo:clip="rect(0cm 0cm 7.099cm 7.625cm)" draw:image-opacity="100%" style:mirror="none"/>
    </style:style>
    <style:style style:name="gr135" style:family="graphic" style:parent-style-name="standard">
      <style:graphic-properties draw:stroke="none" draw:fill="none" draw:fill-color="#ffffff" draw:textarea-horizontal-align="justify" draw:textarea-vertical-align="top" draw:auto-grow-height="true" fo:min-height="2.699cm" fo:min-width="8.346cm" fo:padding-top="0.13cm" fo:padding-bottom="0.13cm" fo:padding-left="0.25cm" fo:padding-right="0.25cm" fo:wrap-option="wrap" draw:shadow="hidden"/>
    </style:style>
    <style:style style:name="gr136" style:family="graphic" style:parent-style-name="standard" style:list-style-name="L10">
      <style:graphic-properties draw:stroke="none" draw:fill="none" draw:fill-color="#ffffff" draw:textarea-horizontal-align="justify" draw:textarea-vertical-align="top" draw:auto-grow-height="true" fo:min-height="0.848cm" fo:min-width="0.193cm" fo:padding-top="0.25cm" fo:padding-bottom="0cm" fo:padding-left="1.9cm" fo:padding-right="0.25cm" fo:wrap-option="wrap" draw:shadow="hidden"/>
    </style:style>
    <style:style style:name="gr137"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greyscale" draw:luminance="100%" draw:contrast="0%" draw:gamma="100%" draw:red="0%" draw:green="0%" draw:blue="0%" fo:clip="rect(0cm 0cm 1.254cm 0cm)" draw:image-opacity="100%" style:mirror="none"/>
    </style:style>
    <style:style style:name="gr138" style:family="graphic" style:parent-style-name="standard">
      <style:graphic-properties draw:stroke="none" draw:fill="none" draw:fill-color="#ffffff" draw:textarea-horizontal-align="justify" draw:textarea-vertical-align="top" draw:auto-grow-height="true" fo:min-height="1.525cm" fo:min-width="3.355cm" fo:padding-top="0.13cm" fo:padding-bottom="0.13cm" fo:padding-left="0.25cm" fo:padding-right="0.25cm" fo:wrap-option="wrap" draw:shadow="hidden"/>
    </style:style>
    <style:style style:name="gr139" style:family="graphic" style:parent-style-name="standard">
      <style:graphic-properties draw:stroke="none" draw:fill="none" draw:fill-color="#ffffff" draw:textarea-horizontal-align="justify" draw:textarea-vertical-align="top" draw:auto-grow-height="true" fo:min-height="1.525cm" fo:min-width="3.143cm" fo:padding-top="0.13cm" fo:padding-bottom="0.13cm" fo:padding-left="0.25cm" fo:padding-right="0.25cm" fo:wrap-option="wrap" draw:shadow="hidden"/>
    </style:style>
    <style:style style:name="gr140" style:family="graphic" style:parent-style-name="standard" style:list-style-name="L10">
      <style:graphic-properties draw:stroke="none" draw:fill="none" draw:fill-color="#ffffff" draw:textarea-horizontal-align="justify" draw:textarea-vertical-align="top" draw:auto-grow-height="true" fo:min-height="1.186cm" fo:min-width="19.488cm" fo:padding-top="0.25cm" fo:padding-bottom="0cm" fo:padding-left="1.9cm" fo:padding-right="0.25cm" fo:wrap-option="wrap" draw:shadow="hidden"/>
    </style:style>
    <style:style style:name="gr141" style:family="graphic" style:parent-style-name="standard" style:list-style-name="L5">
      <style:graphic-properties draw:stroke="none" draw:fill="none" draw:fill-color="#ffffff" draw:textarea-horizontal-align="justify" draw:textarea-vertical-align="top" draw:auto-grow-height="true" fo:min-height="1.695cm" fo:min-width="22.493cm" fo:padding-top="0.13cm" fo:padding-bottom="0.13cm" fo:padding-left="0.25cm" fo:padding-right="0.25cm" fo:wrap-option="wrap" draw:shadow="hidden"/>
    </style:style>
    <style:style style:name="gr142" style:family="graphic" style:parent-style-name="standard">
      <style:graphic-properties draw:stroke="none" draw:fill="none" draw:fill-color="#ffffff" draw:textarea-horizontal-align="justify" draw:textarea-vertical-align="top" draw:auto-grow-height="true" fo:min-height="0.848cm" fo:min-width="19.086cm" fo:padding-top="0.13cm" fo:padding-bottom="0.13cm" fo:padding-left="0.25cm" fo:padding-right="0.25cm" fo:wrap-option="wrap" draw:shadow="hidden"/>
    </style:style>
    <style:style style:name="gr14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mono" draw:luminance="46%" draw:contrast="-100%" draw:gamma="100%" draw:red="0%" draw:green="0%" draw:blue="0%" fo:clip="rect(0cm 0cm 0cm 0cm)" draw:image-opacity="100%" style:mirror="none"/>
    </style:style>
    <style:style style:name="gr144" style:family="graphic" style:parent-style-name="standard">
      <style:graphic-properties draw:stroke="none" draw:fill="none" draw:fill-color="#ffffff" draw:textarea-horizontal-align="justify" draw:textarea-vertical-align="top" draw:auto-grow-height="true" fo:min-height="1.695cm" fo:padding-top="0.13cm" fo:padding-bottom="0.13cm" fo:padding-left="0.25cm" fo:padding-right="0.25cm" fo:wrap-option="no-wrap" draw:shadow="hidden"/>
    </style:style>
    <style:style style:name="gr145" style:family="graphic" style:parent-style-name="standard">
      <style:graphic-properties draw:stroke="none" draw:fill="none" draw:fill-color="#ffffff" draw:textarea-horizontal-align="justify" draw:textarea-vertical-align="top" draw:auto-grow-height="true" fo:min-height="1.525cm" fo:min-width="9.061cm" fo:padding-top="0.13cm" fo:padding-bottom="0.13cm" fo:padding-left="0.25cm" fo:padding-right="0.25cm" fo:wrap-option="wrap" draw:shadow="hidden"/>
    </style:style>
    <style:style style:name="gr146" style:family="graphic" style:parent-style-name="standard">
      <style:graphic-properties draw:stroke="none" draw:fill="none" draw:fill-color="#ffffff" draw:textarea-horizontal-align="justify" draw:textarea-vertical-align="top" draw:auto-grow-height="true" fo:min-height="0.713cm" fo:padding-top="0.13cm" fo:padding-bottom="0.13cm" fo:padding-left="0.25cm" fo:padding-right="0.25cm" fo:wrap-option="no-wrap" draw:shadow="hidden"/>
    </style:style>
    <style:style style:name="gr147" style:family="graphic" style:parent-style-name="standard" style:list-style-name="L6">
      <style:graphic-properties draw:stroke="none" draw:fill="none" draw:fill-color="#ffffff" draw:textarea-horizontal-align="justify" draw:textarea-vertical-align="top" draw:auto-grow-height="true" fo:min-height="12.538cm" fo:padding-top="0.13cm" fo:padding-bottom="0.13cm" fo:padding-left="0.25cm" fo:padding-right="0.25cm" fo:wrap-option="no-wrap" draw:shadow="hidden"/>
    </style:style>
    <style:style style:name="gr148" style:family="graphic" style:parent-style-name="standard" style:list-style-name="L6">
      <style:graphic-properties draw:stroke="none" draw:fill="none" fo:min-height="4.595cm"/>
    </style:style>
    <style:style style:name="pr1" style:family="presentation" style:parent-style-name="Default-notes">
      <style:graphic-properties draw:stroke="solid" svg:stroke-width="0.026cm" svg:stroke-color="#000000" draw:stroke-linejoin="miter" draw:fill="solid" draw:fill-color="#ffffff" draw:auto-grow-height="true" fo:min-height="11.339cm" fo:padding-top="0.013cm" fo:padding-bottom="0.013cm" fo:padding-left="0.013cm" fo:padding-right="0.013cm" draw:shadow="hidden"/>
    </style:style>
    <style:style style:name="pr2" style:family="presentation" style:parent-style-name="Default-notes">
      <style:graphic-properties draw:stroke="none" draw:fill="none" draw:fill-color="#ffffff" draw:auto-grow-height="true" fo:min-height="11.339cm" draw:shadow="hidden"/>
    </style:style>
    <style:style style:name="pr3" style:family="presentation" style:parent-style-name="Standard-notes">
      <style:graphic-properties draw:stroke="none" draw:fill="none" draw:fill-color="#ffffff" draw:auto-grow-height="true" fo:min-height="11.432cm" draw:shadow="hidden"/>
    </style:style>
    <style:style style:name="P1" style:family="paragraph">
      <style:paragraph-properties style:writing-mode="lr-tb"/>
    </style:style>
    <style:style style:name="P2" style:family="paragraph">
      <style:paragraph-properties fo:margin-left="0cm" fo:margin-right="0cm" fo:margin-top="0.617cm" fo:margin-bottom="0cm" fo:line-height="100%" fo:text-align="center" text:enable-numbering="false" fo:text-indent="0cm" style:punctuation-wrap="hanging" style:line-break="strict"/>
    </style:style>
    <style:style style:name="P3" style:family="paragraph">
      <style:paragraph-properties fo:margin-left="0cm" fo:margin-right="0cm" fo:margin-top="0.617cm" fo:margin-bottom="0cm" fo:line-height="100%" fo:text-align="start" text:enable-numbering="false" fo:text-indent="0cm" style:punctuation-wrap="hanging" style:line-break="strict" style:writing-mode="lr-tb"/>
    </style:style>
    <style:style style:name="P4" style:family="paragraph">
      <style:paragraph-properties fo:margin-left="0cm" fo:margin-right="0cm" fo:line-height="98%" fo:text-align="end" text:enable-numbering="false" fo:text-indent="0cm" style:punctuation-wrap="hanging" style:line-break="strict"/>
    </style:style>
    <style:style style:name="P5" style:family="paragraph">
      <style:paragraph-properties fo:margin-left="0cm" fo:margin-right="0cm" fo:line-height="97%" fo:text-align="end" text:enable-numbering="false" fo:text-indent="0cm" style:punctuation-wrap="hanging" style:line-break="strict"/>
    </style:style>
    <style:style style:name="P6" style:family="paragraph">
      <style:paragraph-properties fo:margin-left="0cm" fo:margin-right="0cm" fo:line-height="97%" fo:text-align="start" text:enable-numbering="false" fo:text-indent="0cm" style:punctuation-wrap="hanging" style:line-break="strict"/>
    </style:style>
    <style:style style:name="P7" style:family="paragraph">
      <style:paragraph-properties fo:text-align="start" style:writing-mode="lr-tb"/>
      <style:text-properties fo:color="#ff0000" fo:font-weight="bold" style:font-weight-asian="bold" style:font-weight-complex="bold"/>
    </style:style>
    <style:style style:name="P8" style:family="paragraph">
      <style:paragraph-properties fo:text-align="center"/>
    </style:style>
    <style:style style:name="P9" style:family="paragraph">
      <style:paragraph-properties fo:margin-left="0cm" fo:margin-right="0cm" fo:line-height="124%" fo:text-align="end" text:enable-numbering="false" fo:text-indent="0cm" style:punctuation-wrap="hanging" style:line-break="strict"/>
    </style:style>
    <style:style style:name="P10" style:family="paragraph">
      <style:paragraph-properties fo:margin-left="0cm" fo:margin-right="0cm" fo:text-indent="0cm"/>
    </style:style>
    <style:style style:name="P11" style:family="paragraph">
      <style:paragraph-properties fo:margin-left="0cm" fo:margin-right="0cm" fo:line-height="100%" text:enable-numbering="false" fo:text-indent="0cm" style:punctuation-wrap="hanging" style:line-break="strict"/>
    </style:style>
    <style:style style:name="P12" style:family="paragraph">
      <style:paragraph-properties fo:margin-left="0cm" fo:margin-right="0cm" fo:line-height="100%" text:enable-numbering="false" fo:text-indent="0cm" style:punctuation-wrap="hanging" style:line-break="strict" style:writing-mode="lr-tb"/>
      <style:text-properties fo:font-size="18pt"/>
    </style:style>
    <style:style style:name="P13" style:family="paragraph">
      <style:paragraph-properties fo:text-align="center" style:writing-mode="lr-tb"/>
      <style:text-properties fo:font-size="24pt"/>
    </style:style>
    <style:style style:name="P14" style:family="paragraph">
      <style:paragraph-properties fo:margin-left="0cm" fo:margin-right="0cm" fo:line-height="100%" fo:text-align="end" text:enable-numbering="false" fo:text-indent="0cm" style:punctuation-wrap="hanging" style:line-break="strict"/>
    </style:style>
    <style:style style:name="P15" style:family="paragraph">
      <style:paragraph-properties fo:margin-left="0cm" fo:margin-right="0cm" fo:line-height="100%" fo:text-align="end" text:enable-numbering="false" fo:text-indent="0cm" style:punctuation-wrap="hanging" style:line-break="strict" style:writing-mode="lr-tb"/>
      <style:text-properties fo:font-size="12pt" style:font-size-asian="12pt" style:font-size-complex="12pt"/>
    </style:style>
    <style:style style:name="P16" style:family="paragraph">
      <style:paragraph-properties fo:margin-left="0cm" fo:margin-right="0cm" fo:margin-top="0.03cm" fo:margin-bottom="0cm" fo:line-height="100%" fo:text-align="end" text:enable-numbering="false" fo:text-indent="0cm" style:punctuation-wrap="hanging" style:line-break="strict"/>
    </style:style>
    <style:style style:name="P17" style:family="paragraph">
      <style:paragraph-properties fo:margin-left="0cm" fo:margin-right="0cm" fo:margin-top="0.03cm" fo:margin-bottom="0cm" fo:line-height="100%" fo:text-align="end" text:enable-numbering="false" fo:text-indent="0cm" style:punctuation-wrap="hanging" style:line-break="strict" style:writing-mode="lr-tb"/>
      <style:text-properties fo:color="#000000" fo:font-size="12pt" style:font-size-asian="12pt" style:font-size-complex="12pt"/>
    </style:style>
    <style:style style:name="P18" style:family="paragraph">
      <style:paragraph-properties fo:margin-left="0cm" fo:margin-right="0cm" fo:line-height="96%" fo:text-align="end" text:enable-numbering="false" fo:text-indent="0cm" style:punctuation-wrap="hanging" style:line-break="strict"/>
    </style:style>
    <style:style style:name="P19" style:family="paragraph">
      <style:paragraph-properties fo:margin-left="0cm" fo:margin-right="0cm" fo:line-height="96%" fo:text-align="center" text:enable-numbering="false" fo:text-indent="0cm" style:punctuation-wrap="hanging" style:line-break="strict"/>
    </style:style>
    <style:style style:name="P20" style:family="paragraph">
      <style:paragraph-properties fo:margin-left="0cm" fo:margin-right="0cm" fo:line-height="96%" text:enable-numbering="false" fo:text-indent="0cm" style:punctuation-wrap="hanging" style:line-break="strict"/>
    </style:style>
    <style:style style:name="P21" style:family="paragraph">
      <style:paragraph-properties fo:margin-left="0cm" fo:margin-right="0cm" fo:text-indent="0cm"/>
      <style:text-properties fo:font-size="12pt"/>
    </style:style>
    <style:style style:name="P22" style:family="paragraph">
      <style:paragraph-properties fo:margin-left="0cm" fo:margin-right="0cm" fo:line-height="100%" fo:text-align="start" text:enable-numbering="false" fo:text-indent="0cm" style:punctuation-wrap="hanging" style:line-break="strict"/>
    </style:style>
    <style:style style:name="P23" style:family="paragraph">
      <style:paragraph-properties fo:margin-left="0cm" fo:margin-right="0cm" fo:line-height="100%" fo:text-align="start" text:enable-numbering="false" fo:text-indent="0cm" style:punctuation-wrap="hanging" style:line-break="strict" style:writing-mode="lr-tb"/>
      <style:text-properties fo:font-size="11pt" style:font-size-asian="11pt" style:font-size-complex="11pt"/>
    </style:style>
    <style:style style:name="P24" style:family="paragraph">
      <style:paragraph-properties fo:margin-left="0cm" fo:margin-right="0cm" fo:line-height="98%" fo:text-align="end" text:enable-numbering="false" fo:text-indent="0cm" style:punctuation-wrap="hanging" style:line-break="strict" style:writing-mode="lr-tb"/>
      <style:text-properties fo:color="#000080" fo:font-size="11pt" style:font-size-asian="11pt" style:font-size-complex="11pt"/>
    </style:style>
    <style:style style:name="P25" style:family="paragraph">
      <style:paragraph-properties fo:margin-left="0cm" fo:margin-right="0cm" fo:line-height="100%" fo:text-align="start" text:enable-numbering="false" fo:text-indent="0cm" style:punctuation-wrap="hanging" style:line-break="strict" style:writing-mode="lr-tb"/>
      <style:text-properties fo:color="#000080" fo:font-size="11pt" style:font-size-asian="11pt" style:font-size-complex="11pt"/>
    </style:style>
    <style:style style:name="P26" style:family="paragraph">
      <style:paragraph-properties fo:margin-left="0cm" fo:margin-right="0cm" fo:line-height="100%" fo:text-align="center" text:enable-numbering="false" fo:text-indent="0cm" style:punctuation-wrap="hanging" style:line-break="strict"/>
    </style:style>
    <style:style style:name="P27" style:family="paragraph">
      <style:paragraph-properties fo:margin-left="0cm" fo:margin-right="0cm" fo:line-height="100%" fo:text-align="center" text:enable-numbering="false" fo:text-indent="0cm" style:punctuation-wrap="hanging" style:line-break="strict" style:writing-mode="lr-tb"/>
      <style:text-properties fo:font-size="12pt" style:font-size-asian="12pt" style:font-size-complex="12pt"/>
    </style:style>
    <style:style style:name="P28" style:family="paragraph">
      <style:paragraph-properties fo:margin-left="0cm" fo:margin-right="0cm" fo:line-height="98%" fo:text-align="end" text:enable-numbering="false" fo:text-indent="0cm" style:punctuation-wrap="hanging" style:line-break="strict" style:writing-mode="lr-tb"/>
      <style:text-properties fo:font-size="18pt"/>
    </style:style>
    <style:style style:name="P29" style:family="paragraph">
      <style:paragraph-properties fo:margin-left="0cm" fo:margin-right="0cm" fo:line-height="94%" text:enable-numbering="false" fo:text-indent="0cm" style:punctuation-wrap="hanging" style:line-break="strict"/>
    </style:style>
    <style:style style:name="P30" style:family="paragraph">
      <style:paragraph-properties fo:margin-left="0cm" fo:margin-right="0cm" fo:line-height="94%" text:enable-numbering="false" fo:text-indent="0cm" style:punctuation-wrap="hanging" style:line-break="strict" style:writing-mode="lr-tb"/>
      <style:text-properties fo:font-size="18pt"/>
    </style:style>
    <style:style style:name="P31" style:family="paragraph">
      <style:paragraph-properties fo:margin-left="0cm" fo:margin-right="0cm" fo:text-align="center" fo:text-indent="0cm"/>
    </style:style>
    <style:style style:name="P32" style:family="paragraph">
      <style:paragraph-properties fo:margin-left="0cm" fo:margin-right="0cm" fo:text-indent="0cm"/>
      <style:text-properties fo:color="#280099" fo:font-family="TheSansCorrespondence" style:font-family-generic="swiss" fo:font-size="20pt" style:font-size-asian="20pt" style:font-size-complex="20pt"/>
    </style:style>
    <style:style style:name="P33" style:family="paragraph">
      <style:paragraph-properties fo:margin-left="0cm" fo:margin-right="0cm" fo:text-align="center" fo:text-indent="0cm"/>
      <style:text-properties fo:color="#000000" fo:font-family="TheSansCorrespondence" style:font-family-generic="swiss" fo:font-size="20pt" style:font-size-asian="20pt" style:font-size-complex="20pt"/>
    </style:style>
    <style:style style:name="P34" style:family="paragraph">
      <style:paragraph-properties fo:margin-left="0cm" fo:margin-right="0cm" fo:line-height="124%" fo:text-align="end" text:enable-numbering="false" fo:text-indent="0cm" style:punctuation-wrap="hanging" style:line-break="strict" style:writing-mode="lr-tb"/>
      <style:text-properties fo:font-size="18pt"/>
    </style:style>
    <style:style style:name="P35" style:family="paragraph">
      <style:paragraph-properties fo:margin-left="0cm" fo:margin-right="0cm" fo:line-height="94%" text:enable-numbering="false" fo:text-indent="0cm" style:punctuation-wrap="hanging" style:line-break="strict" style:writing-mode="lr-tb"/>
    </style:style>
    <style:style style:name="P36" style:family="paragraph">
      <style:paragraph-properties fo:margin-left="0cm" fo:margin-right="0cm" fo:line-height="100%" fo:text-align="start" text:enable-numbering="false" fo:text-indent="0cm" style:punctuation-wrap="hanging" style:line-break="strict"/>
      <style:text-properties fo:color="#000000" fo:font-family="TheSansCorrespondence" style:font-family-generic="swiss" fo:font-size="20pt" style:font-size-asian="20pt" style:font-size-complex="20pt"/>
    </style:style>
    <style:style style:name="P37" style:family="paragraph">
      <style:paragraph-properties fo:margin-left="0cm" fo:margin-right="0cm" fo:line-height="100%" fo:text-align="end" text:enable-numbering="false" fo:text-indent="0cm" style:punctuation-wrap="hanging" style:line-break="strict"/>
      <style:text-properties fo:color="#000000" fo:font-family="TheSansCorrespondence" style:font-family-generic="swiss" fo:font-size="20pt" style:font-size-asian="20pt" style:font-size-complex="20pt"/>
    </style:style>
    <style:style style:name="P38" style:family="paragraph">
      <style:paragraph-properties fo:margin-left="0cm" fo:margin-right="0cm" fo:text-indent="0cm"/>
      <style:text-properties fo:color="#000000" fo:font-family="TheSansCorrespondence" style:font-family-generic="swiss" fo:font-size="14pt" style:font-size-asian="14pt" style:font-size-complex="14pt"/>
    </style:style>
    <style:style style:name="P39" style:family="paragraph">
      <style:paragraph-properties fo:margin-left="0cm" fo:margin-right="0cm" text:enable-numbering="false" fo:text-indent="0cm" style:punctuation-wrap="hanging" style:line-break="strict"/>
    </style:style>
    <style:style style:name="P40" style:family="paragraph">
      <style:paragraph-properties fo:margin-left="0cm" fo:margin-right="0cm" fo:margin-top="0.01cm" fo:margin-bottom="0cm" fo:line-height="94%" text:enable-numbering="false" fo:text-indent="0cm" style:punctuation-wrap="hanging" style:line-break="strict"/>
    </style:style>
    <style:style style:name="P41" style:family="paragraph">
      <style:paragraph-properties fo:margin-left="0cm" fo:margin-right="0cm" fo:margin-top="0.01cm" fo:margin-bottom="0cm" fo:line-height="94%" text:enable-numbering="false" fo:text-indent="0cm" style:punctuation-wrap="hanging" style:line-break="strict" style:writing-mode="lr-tb"/>
    </style:style>
    <style:style style:name="P42" style:family="paragraph">
      <style:paragraph-properties fo:margin-left="0cm" fo:margin-right="0cm" fo:line-height="124%" text:enable-numbering="false" fo:text-indent="0cm" style:punctuation-wrap="hanging" style:line-break="strict"/>
    </style:style>
    <style:style style:name="P43" style:family="paragraph">
      <style:paragraph-properties fo:margin-left="0cm" fo:margin-right="0cm" fo:line-height="100%" text:enable-numbering="true" fo:text-indent="0cm" style:punctuation-wrap="hanging" style:line-break="strict"/>
    </style:style>
    <style:style style:name="P44" style:family="paragraph">
      <style:paragraph-properties fo:margin-left="0cm" fo:margin-right="0cm" fo:line-height="121%" text:enable-numbering="false" fo:text-indent="0cm" style:punctuation-wrap="hanging" style:line-break="strict"/>
    </style:style>
    <style:style style:name="P45" style:family="paragraph">
      <style:paragraph-properties fo:margin-left="0cm" fo:margin-right="0cm" fo:line-height="121%" text:enable-numbering="false" fo:text-indent="0cm" style:punctuation-wrap="hanging" style:line-break="strict" style:writing-mode="lr-tb"/>
    </style:style>
    <style:style style:name="P46" style:family="paragraph">
      <style:paragraph-properties fo:margin-left="0cm" fo:margin-right="0cm" fo:line-height="98%" text:enable-numbering="false" fo:text-indent="0cm" style:punctuation-wrap="hanging" style:line-break="strict"/>
    </style:style>
    <style:style style:name="P47" style:family="paragraph">
      <style:paragraph-properties style:writing-mode="lr-tb"/>
      <style:text-properties fo:font-family="TheSansCorrespondence" style:font-family-generic="swiss"/>
    </style:style>
    <style:style style:name="P48" style:family="paragraph">
      <style:paragraph-properties fo:margin-left="0cm" fo:margin-right="0cm" fo:line-height="92%" text:enable-numbering="false" fo:text-indent="0cm" style:punctuation-wrap="hanging" style:line-break="strict"/>
    </style:style>
    <style:style style:name="P49" style:family="paragraph">
      <style:paragraph-properties fo:margin-left="0cm" fo:margin-right="0cm" fo:line-height="92%" text:enable-numbering="false" fo:text-indent="0cm" style:punctuation-wrap="hanging" style:line-break="strict" style:writing-mode="lr-tb"/>
    </style:style>
    <style:style style:name="P50" style:family="paragraph">
      <style:paragraph-properties fo:margin-left="0cm" fo:margin-right="0cm" fo:line-height="92%" text:enable-numbering="false" fo:text-indent="0cm" style:punctuation-wrap="hanging" style:line-break="strict" style:writing-mode="lr-tb"/>
      <style:text-properties fo:font-size="18pt"/>
    </style:style>
    <style:style style:name="P51" style:family="paragraph">
      <style:paragraph-properties fo:margin-left="0cm" fo:margin-right="0cm" fo:line-height="109%" text:enable-numbering="false" fo:text-indent="0cm" style:punctuation-wrap="hanging" style:line-break="strict"/>
    </style:style>
    <style:style style:name="P52" style:family="paragraph">
      <style:paragraph-properties fo:margin-left="0cm" fo:margin-right="0cm" fo:text-align="center" fo:text-indent="0cm"/>
      <style:text-properties fo:color="#000000" fo:font-family="TheSansCorrespondence" style:font-family-generic="swiss" fo:font-size="14pt" fo:font-style="normal" style:font-size-asian="14pt" style:font-style-asian="normal" style:font-size-complex="14pt" style:font-style-complex="normal"/>
    </style:style>
    <style:style style:name="P53" style:family="paragraph">
      <style:paragraph-properties fo:margin-left="0cm" fo:margin-right="0cm" text:enable-numbering="false" fo:text-indent="0cm" style:punctuation-wrap="hanging" style:line-break="strict" style:writing-mode="lr-tb"/>
      <style:text-properties fo:font-size="26pt" style:font-size-asian="26pt" style:font-size-complex="26pt"/>
    </style:style>
    <style:style style:name="P54" style:family="paragraph">
      <style:paragraph-properties fo:margin-left="0cm" fo:margin-right="0cm" fo:line-height="98%" fo:text-align="center" text:enable-numbering="false" fo:text-indent="0cm" style:punctuation-wrap="hanging" style:line-break="strict"/>
    </style:style>
    <style:style style:name="P55" style:family="paragraph">
      <style:paragraph-properties fo:margin-left="0cm" fo:margin-right="0cm" fo:text-align="end" fo:text-indent="0cm"/>
    </style:style>
    <style:style style:name="P56" style:family="paragraph">
      <style:paragraph-properties fo:margin-left="0cm" fo:margin-right="0cm" fo:text-indent="0cm"/>
      <style:text-properties fo:color="#000080" fo:font-family="TheSansCorrespondence" style:font-family-generic="swiss" fo:font-size="14pt" style:font-size-asian="14pt" style:font-size-complex="14pt"/>
    </style:style>
    <style:style style:name="P57" style:family="paragraph">
      <style:paragraph-properties fo:margin-left="0cm" fo:margin-right="0cm" fo:line-height="98%" fo:text-align="center" text:enable-numbering="false" fo:text-indent="0cm" style:punctuation-wrap="hanging" style:line-break="strict" style:writing-mode="lr-tb"/>
      <style:text-properties fo:font-size="18pt"/>
    </style:style>
    <style:style style:name="P58" style:family="paragraph">
      <style:paragraph-properties fo:margin-left="0cm" fo:margin-right="0cm" fo:text-indent="0cm"/>
      <style:text-properties fo:color="#000000" fo:font-family="TheSansCorrespondence" style:font-family-generic="swiss" fo:font-size="16pt" style:font-size-asian="16pt" style:font-size-complex="16pt"/>
    </style:style>
    <style:style style:name="P59" style:family="paragraph">
      <style:paragraph-properties fo:margin-left="0cm" fo:margin-right="0cm" fo:text-align="center" text:enable-numbering="false" fo:text-indent="0cm"/>
    </style:style>
    <style:style style:name="P60" style:family="paragraph">
      <style:paragraph-properties fo:margin-left="0cm" fo:margin-right="0cm" fo:text-align="center" text:enable-numbering="false" fo:text-indent="0cm" style:writing-mode="lr-tb"/>
      <style:text-properties fo:font-size="18pt"/>
    </style:style>
    <style:style style:name="P61" style:family="paragraph">
      <style:paragraph-properties fo:margin-left="0.881cm" fo:margin-right="0cm" text:enable-numbering="false" fo:text-indent="-0.881cm"/>
    </style:style>
    <style:style style:name="P62" style:family="paragraph">
      <style:paragraph-properties fo:margin-left="0.881cm" fo:margin-right="0cm" text:enable-numbering="false" fo:text-indent="-0.881cm" style:writing-mode="lr-tb"/>
      <style:text-properties fo:font-size="18pt"/>
    </style:style>
    <style:style style:name="P63" style:family="paragraph">
      <style:paragraph-properties fo:margin-left="0cm" fo:margin-right="0cm" fo:text-align="end" text:enable-numbering="false" fo:text-indent="0cm"/>
    </style:style>
    <style:style style:name="P64" style:family="paragraph">
      <style:paragraph-properties fo:margin-left="0cm" fo:margin-right="0cm" fo:text-align="end" text:enable-numbering="false" fo:text-indent="0cm" style:writing-mode="lr-tb"/>
      <style:text-properties fo:font-size="18pt"/>
    </style:style>
    <style:style style:name="P65" style:family="paragraph">
      <style:paragraph-properties fo:margin-left="0cm" fo:margin-right="0cm" text:enable-numbering="false" fo:text-indent="0cm"/>
    </style:style>
    <style:style style:name="P66" style:family="paragraph">
      <style:paragraph-properties fo:margin-left="0cm" fo:margin-right="0cm" text:enable-numbering="false" fo:text-indent="0cm" style:writing-mode="lr-tb"/>
      <style:text-properties fo:font-size="18pt"/>
    </style:style>
    <style:style style:name="P67" style:family="paragraph">
      <style:paragraph-properties fo:margin-left="0cm" fo:margin-right="0cm" text:enable-numbering="false" fo:text-indent="0cm" style:writing-mode="lr-tb"/>
    </style:style>
    <style:style style:name="P68" style:family="paragraph">
      <style:paragraph-properties fo:margin-left="0cm" fo:margin-right="0cm" fo:text-align="center" text:enable-numbering="false" fo:text-indent="0cm" style:writing-mode="lr-tb"/>
    </style:style>
    <style:style style:name="P69" style:family="paragraph">
      <style:paragraph-properties fo:margin-left="0cm" fo:margin-right="0cm" text:enable-numbering="true" fo:text-indent="0cm"/>
    </style:style>
    <style:style style:name="P70" style:family="paragraph">
      <style:paragraph-properties fo:margin-left="0cm" fo:margin-right="0cm" text:enable-numbering="true" fo:text-indent="0cm" style:writing-mode="lr-tb"/>
      <style:text-properties fo:font-size="18pt"/>
    </style:style>
    <style:style style:name="P71" style:family="paragraph">
      <style:paragraph-properties fo:margin-left="0cm" fo:margin-right="0cm" text:enable-numbering="false" fo:text-indent="0cm" style:punctuation-wrap="hanging" style:line-break="strict" style:writing-mode="lr-tb"/>
      <style:text-properties fo:font-size="18pt"/>
    </style:style>
    <style:style style:name="P72" style:family="paragraph">
      <style:paragraph-properties fo:margin-left="0.94cm" fo:margin-right="0cm" fo:line-height="135%" text:enable-numbering="true" fo:text-indent="-0.9cm" style:punctuation-wrap="hanging" style:line-break="strict"/>
    </style:style>
    <style:style style:name="P73" style:family="paragraph">
      <style:paragraph-properties fo:margin-left="0.94cm" fo:margin-right="0cm" fo:line-height="135%" text:enable-numbering="true" fo:text-indent="-0.9cm" style:punctuation-wrap="hanging" style:line-break="strict" style:writing-mode="lr-tb"/>
      <style:text-properties fo:font-family="TheSansCorrespondence" style:font-family-generic="swiss" fo:font-size="18pt"/>
    </style:style>
    <style:style style:name="P74" style:family="paragraph">
      <style:paragraph-properties fo:margin-left="0.94cm" fo:margin-right="0cm" fo:line-height="135%" fo:text-align="center" text:enable-numbering="false" fo:text-indent="-0.9cm" style:punctuation-wrap="hanging" style:line-break="strict"/>
    </style:style>
    <style:style style:name="P75" style:family="paragraph">
      <style:paragraph-properties fo:margin-left="0.94cm" fo:margin-right="0cm" fo:line-height="135%" text:enable-numbering="false" fo:text-indent="-0.9cm" style:punctuation-wrap="hanging" style:line-break="strict"/>
    </style:style>
    <style:style style:name="P76" style:family="paragraph">
      <style:paragraph-properties fo:margin-left="0.94cm" fo:margin-right="0cm" fo:line-height="135%" text:enable-numbering="false" fo:text-indent="-0.9cm" style:punctuation-wrap="hanging" style:line-break="strict"/>
      <style:text-properties fo:font-size="18pt"/>
    </style:style>
    <style:style style:name="T1" style:family="text">
      <style:text-properties fo:color="#003399" fo:font-family="TheSansCorrespondence" style:font-pitch="variable" fo:font-size="28pt" fo:language="en" fo:country="GB" fo:font-weight="bold" style:font-family-asian="'AR PL ShanHeiSun Uni'" style:font-pitch-asian="variable" style:font-size-asian="28pt" style:font-weight-asian="bold" style:font-family-complex="'AR PL ShanHeiSun Uni'" style:font-pitch-complex="variable" style:font-size-complex="28pt" style:font-weight-complex="bold"/>
    </style:style>
    <style:style style:name="T2" style:family="text">
      <style:text-properties fo:color="#003399" fo:font-family="TheSansCorrespondence" style:font-pitch="variable" fo:font-size="28pt" fo:language="en" fo:country="GB" fo:font-style="italic" fo:font-weight="bold" style:font-family-asian="'AR PL ShanHeiSun Uni'" style:font-pitch-asian="variable" style:font-size-asian="28pt" style:font-style-asian="italic" style:font-weight-asian="bold" style:font-family-complex="'AR PL ShanHeiSun Uni'" style:font-pitch-complex="variable" style:font-size-complex="28pt" style:font-style-complex="italic" style:font-weight-complex="bold"/>
    </style:style>
    <style:style style:name="T3" style:family="text">
      <style:text-properties fo:color="#003399" fo:font-family="TheSansCorrespondence" style:font-pitch="variable" fo:font-size="24pt" fo:language="en" fo:country="GB" fo:font-weight="bold" style:font-family-asian="'AR PL ShanHeiSun Uni'" style:font-pitch-asian="variable" style:font-size-asian="24pt" style:font-weight-asian="bold" style:font-family-complex="'AR PL ShanHeiSun Uni'" style:font-pitch-complex="variable" style:font-size-complex="24pt" style:font-weight-complex="bold"/>
    </style:style>
    <style:style style:name="T4" style:family="text">
      <style:text-properties fo:color="#ffffff" fo:font-family="TheSansCorrespondence" style:font-pitch="variable" fo:font-size="16pt" fo:language="en" fo:country="GB" style:font-family-asian="'MS PGothic'" style:font-family-generic-asian="swiss" style:font-pitch-asian="variable" style:font-size-asian="16pt" style:font-family-complex="'MS PGothic'" style:font-family-generic-complex="swiss" style:font-pitch-complex="variable" style:font-size-complex="16pt"/>
    </style:style>
    <style:style style:name="T5" style:family="text">
      <style:text-properties fo:color="#ff0000" fo:font-family="TheSansCorrespondence" style:font-pitch="variable" fo:font-size="16pt" fo:language="en" fo:country="GB" fo:font-weight="bold" style:font-family-asian="'MS PGothic'" style:font-family-generic-asian="swiss" style:font-pitch-asian="variable" style:font-size-asian="16pt" style:font-weight-asian="bold" style:font-family-complex="'MS PGothic'" style:font-family-generic-complex="swiss" style:font-pitch-complex="variable" style:font-size-complex="16pt" style:font-weight-complex="bold"/>
    </style:style>
    <style:style style:name="T6" style:family="text">
      <style:text-properties fo:color="#000000" fo:font-size="12pt" fo:language="en" fo:country="GB" style:font-family-asian="DejaVuSans" style:font-pitch-asian="variable" style:font-size-asian="12pt" style:font-family-complex="DejaVuSans" style:font-pitch-complex="variable" style:font-size-complex="12pt"/>
    </style:style>
    <style:style style:name="T7" style:family="text">
      <style:text-properties fo:color="#003399" fo:font-family="TheSansCorrespondence" style:font-pitch="variable" fo:font-size="24pt" fo:language="en" fo:country="GB" fo:font-weight="bold" style:font-size-asian="24pt" style:font-weight-asian="bold" style:font-size-complex="24pt" style:font-weight-complex="bold"/>
    </style:style>
    <style:style style:name="T8" style:family="text">
      <style:text-properties fo:color="#5598c9" fo:font-family="TheSansCorrespondence" style:font-pitch="variable" fo:font-size="20pt" fo:language="en" fo:country="GB" style:font-size-asian="20pt" style:font-size-complex="20pt"/>
    </style:style>
    <style:style style:name="T9" style:family="text">
      <style:text-properties fo:color="#000080" fo:font-family="TheSansCorrespondence" style:font-pitch="variable" fo:font-size="12pt" fo:language="en" fo:country="GB" style:font-family-asian="'AR PL ShanHeiSun Uni'" style:font-pitch-asian="variable" style:font-size-asian="12pt" style:font-family-complex="'AR PL ShanHeiSun Uni'" style:font-pitch-complex="variable" style:font-size-complex="12pt"/>
    </style:style>
    <style:style style:name="T10" style:family="text">
      <style:text-properties fo:color="#000000" fo:font-family="TheSansCorrespondence" style:font-pitch="variable" fo:font-size="12pt" fo:language="en" fo:country="GB" style:font-family-asian="'AR PL ShanHeiSun Uni'" style:font-pitch-asian="variable" style:font-size-asian="12pt" style:font-family-complex="'AR PL ShanHeiSun Uni'" style:font-pitch-complex="variable" style:font-size-complex="12pt"/>
    </style:style>
    <style:style style:name="T11" style:family="text">
      <style:text-properties fo:color="#000080" fo:font-family="TheSansCorrespondence" style:font-pitch="variable" fo:font-size="12pt" fo:language="en" fo:country="GB" fo:font-weight="normal" style:font-family-asian="'AR PL ShanHeiSun Uni'" style:font-pitch-asian="variable" style:font-size-asian="12pt" style:font-weight-asian="normal" style:font-family-complex="'AR PL ShanHeiSun Uni'" style:font-pitch-complex="variable" style:font-size-complex="12pt" style:font-weight-complex="normal"/>
    </style:style>
    <style:style style:name="T12" style:family="text">
      <style:text-properties fo:color="#280099" fo:font-family="TheSansCorrespondence" style:font-pitch="variable" fo:font-size="12pt" fo:language="en" fo:country="GB" style:font-family-asian="'AR PL ShanHeiSun Uni'" style:font-pitch-asian="variable" style:font-size-asian="12pt" style:font-family-complex="'AR PL ShanHeiSun Uni'" style:font-pitch-complex="variable" style:font-size-complex="12pt"/>
    </style:style>
    <style:style style:name="T13" style:family="text">
      <style:text-properties fo:color="#ff0000" fo:font-family="TheSansCorrespondence" style:font-pitch="variable" fo:font-size="20pt" fo:language="en" fo:country="GB" style:font-size-asian="20pt" style:font-size-complex="20pt"/>
    </style:style>
    <style:style style:name="T14" style:family="text">
      <style:text-properties fo:font-size="12pt"/>
    </style:style>
    <style:style style:name="T15" style:family="text">
      <style:text-properties fo:color="#280099" fo:font-family="TheSansCorrespondence" style:font-pitch="variable" fo:font-size="11pt" fo:language="en" fo:country="GB" style:font-family-asian="'AR PL ShanHeiSun Uni'" style:font-pitch-asian="variable" style:font-size-asian="11pt" style:font-family-complex="'AR PL ShanHeiSun Uni'" style:font-pitch-complex="variable" style:font-size-complex="11pt"/>
    </style:style>
    <style:style style:name="T16" style:family="text">
      <style:text-properties fo:color="#000080" fo:font-family="TheSansCorrespondence" style:font-pitch="variable" fo:font-size="11pt" fo:language="en" fo:country="GB" style:font-family-asian="'AR PL ShanHeiSun Uni'" style:font-pitch-asian="variable" style:font-size-asian="11pt" style:font-family-complex="'AR PL ShanHeiSun Uni'" style:font-pitch-complex="variable" style:font-size-complex="11pt"/>
    </style:style>
    <style:style style:name="T17" style:family="text">
      <style:text-properties fo:color="#000080" fo:font-family="TheSansCorrespondence" style:font-pitch="variable" fo:font-size="11pt" fo:language="en" fo:country="GB" style:font-size-asian="11pt" style:font-size-complex="11pt"/>
    </style:style>
    <style:style style:name="T18" style:family="text">
      <style:text-properties fo:color="#000000" fo:font-family="'DejaVu Sans'" style:font-style-name="Book" style:font-family-generic="swiss" style:font-pitch="variable" fo:font-size="12pt" fo:language="en" fo:country="GB" style:font-family-asian="'DejaVu Sans'" style:font-style-name-asian="Book" style:font-family-generic-asian="swiss" style:font-pitch-asian="variable" style:font-size-asian="12pt" style:font-family-complex="'DejaVu Sans'" style:font-style-name-complex="Book" style:font-family-generic-complex="swiss" style:font-pitch-complex="variable" style:font-size-complex="12pt"/>
    </style:style>
    <style:style style:name="T19" style:family="text">
      <style:text-properties fo:color="#000000" fo:font-family="TheSansCorrespondence" style:font-pitch="variable" fo:font-size="12pt" fo:language="en" fo:country="GB" style:font-family-asian="'DejaVu Sans'" style:font-style-name-asian="Book" style:font-family-generic-asian="swiss" style:font-pitch-asian="variable" style:font-size-asian="12pt" style:font-family-complex="'DejaVu Sans'" style:font-style-name-complex="Book" style:font-family-generic-complex="swiss" style:font-pitch-complex="variable" style:font-size-complex="12pt"/>
    </style:style>
    <style:style style:name="T20" style:family="text">
      <style:text-properties fo:color="#003399" fo:font-family="TheSansCorrespondence" style:font-pitch="variable" fo:font-size="12pt" fo:language="en" fo:country="GB" style:font-family-asian="DejaVuSans" style:font-pitch-asian="variable" style:font-size-asian="12pt" style:font-family-complex="DejaVuSans" style:font-pitch-complex="variable" style:font-size-complex="12pt"/>
    </style:style>
    <style:style style:name="T21" style:family="text">
      <style:text-properties fo:color="#280099" fo:font-family="TheSansCorrespondence" style:font-family-generic="swiss" fo:font-size="20pt" style:font-size-asian="20pt" style:font-size-complex="20pt"/>
    </style:style>
    <style:style style:name="T22" style:family="text">
      <style:text-properties fo:color="#280099" fo:font-family="TheSansCorrespondence" style:font-family-generic="swiss" fo:font-size="20pt" fo:font-weight="bold" style:font-size-asian="20pt" style:font-weight-asian="bold" style:font-size-complex="20pt" style:font-weight-complex="bold"/>
    </style:style>
    <style:style style:name="T23" style:family="text">
      <style:text-properties fo:color="#000000" fo:font-family="TheSansCorrespondence" style:font-family-generic="swiss" fo:font-size="20pt" style:font-size-asian="20pt" style:font-size-complex="20pt"/>
    </style:style>
    <style:style style:name="T24" style:family="text">
      <style:text-properties fo:color="#000000" fo:font-family="TheSansCorrespondence" style:font-pitch="variable" fo:font-size="20pt" fo:language="en" fo:country="GB" style:font-family-asian="'AR PL ShanHeiSun Uni'" style:font-pitch-asian="variable" style:font-size-asian="20pt" style:font-family-complex="'AR PL ShanHeiSun Uni'" style:font-pitch-complex="variable" style:font-size-complex="20pt"/>
    </style:style>
    <style:style style:name="T25" style:family="text">
      <style:text-properties fo:color="#ff0000" fo:font-family="TheSansCorrespondence" style:font-pitch="variable" fo:font-size="20pt" fo:language="en" fo:country="GB" style:font-family-asian="'AR PL ShanHeiSun Uni'" style:font-pitch-asian="variable" style:font-size-asian="20pt" style:font-family-complex="'AR PL ShanHeiSun Uni'" style:font-pitch-complex="variable" style:font-size-complex="20pt"/>
    </style:style>
    <style:style style:name="T26" style:family="text">
      <style:text-properties fo:color="#000000" fo:font-family="TheSansCorrespondence" style:font-family-generic="swiss" fo:font-size="14pt" style:font-size-asian="14pt" style:font-size-complex="14pt"/>
    </style:style>
    <style:style style:name="T27" style:family="text">
      <style:text-properties fo:color="#000000" fo:font-family="TheSansCorrespondence" style:font-pitch="variable" fo:language="en" fo:country="GB" style:font-family-asian="'AR PL ShanHeiSun Uni'" style:font-pitch-asian="variable" style:font-family-complex="'AR PL ShanHeiSun Uni'" style:font-pitch-complex="variable"/>
    </style:style>
    <style:style style:name="T28" style:family="text">
      <style:text-properties fo:color="#000000" style:text-position="-33% 58%" fo:font-family="TheSansCorrespondence" style:font-pitch="variable" fo:language="en" fo:country="GB" style:font-family-asian="'AR PL ShanHeiSun Uni'" style:font-pitch-asian="variable" style:font-family-complex="'AR PL ShanHeiSun Uni'" style:font-pitch-complex="variable"/>
    </style:style>
    <style:style style:name="T29" style:family="text">
      <style:text-properties fo:color="#000000" fo:font-family="'DejaVu Sans'" style:font-pitch="variable" fo:language="en" fo:country="GB" style:font-family-asian="'DejaVu Sans'" style:font-pitch-asian="variable" style:font-family-complex="'DejaVu Sans'" style:font-pitch-complex="variable"/>
    </style:style>
    <style:style style:name="T30" style:family="text">
      <style:text-properties fo:color="#000000" style:text-position="-33% 58%" fo:font-family="'DejaVu Sans'" style:font-pitch="variable" fo:language="en" fo:country="GB" style:font-family-asian="'DejaVu Sans'" style:font-pitch-asian="variable" style:font-family-complex="'DejaVu Sans'" style:font-pitch-complex="variable"/>
    </style:style>
    <style:style style:name="T31" style:family="text">
      <style:text-properties fo:color="#000000" fo:font-family="TheSansCorrespondence" style:font-pitch="variable" fo:language="en" fo:country="GB" style:font-family-asian="'DejaVu Sans'" style:font-pitch-asian="variable" style:font-family-complex="'DejaVu Sans'" style:font-pitch-complex="variable"/>
    </style:style>
    <style:style style:name="T32" style:family="text">
      <style:text-properties fo:color="#000000" fo:font-family="TheSansCorrespondence" style:font-pitch="variable" fo:font-size="16pt" fo:language="en" fo:country="GB" style:font-family-asian="'AR PL ShanHeiSun Uni'" style:font-pitch-asian="variable" style:font-size-asian="16pt" style:font-family-complex="'AR PL ShanHeiSun Uni'" style:font-pitch-complex="variable" style:font-size-complex="16pt"/>
    </style:style>
    <style:style style:name="T33" style:family="text">
      <style:text-properties fo:color="#000000" style:text-position="-33% 58%" fo:font-family="TheSansCorrespondence" style:font-pitch="variable" fo:font-size="16pt" fo:language="en" fo:country="GB" style:font-family-asian="'AR PL ShanHeiSun Uni'" style:font-pitch-asian="variable" style:font-size-asian="16pt" style:font-family-complex="'AR PL ShanHeiSun Uni'" style:font-pitch-complex="variable" style:font-size-complex="16pt"/>
    </style:style>
    <style:style style:name="T34" style:family="text">
      <style:text-properties fo:color="#000000" fo:language="en" fo:country="GB" style:font-family-asian="'AR PL ShanHeiSun Uni'" style:font-pitch-asian="variable" style:font-family-complex="'AR PL ShanHeiSun Uni'" style:font-pitch-complex="variable"/>
    </style:style>
    <style:style style:name="T35" style:family="text">
      <style:text-properties fo:color="#280099" fo:font-family="TheSansCorrespondence" style:font-pitch="variable" fo:font-size="20pt" fo:language="en" fo:country="GB" fo:font-weight="bold" style:font-family-asian="'AR PL ShanHeiSun Uni'" style:font-pitch-asian="variable" style:font-size-asian="20pt" style:font-weight-asian="bold" style:font-family-complex="'AR PL ShanHeiSun Uni'" style:font-pitch-complex="variable" style:font-size-complex="20pt" style:font-weight-complex="bold"/>
    </style:style>
    <style:style style:name="T36" style:family="text">
      <style:text-properties fo:color="#280099" style:text-position="-33% 58%" fo:font-family="TheSansCorrespondence" style:font-pitch="variable" fo:font-size="20pt" fo:language="en" fo:country="GB" fo:font-weight="bold" style:font-family-asian="'AR PL ShanHeiSun Uni'" style:font-pitch-asian="variable" style:font-size-asian="20pt" style:font-weight-asian="bold" style:font-family-complex="'AR PL ShanHeiSun Uni'" style:font-pitch-complex="variable" style:font-size-complex="20pt" style:font-weight-complex="bold"/>
    </style:style>
    <style:style style:name="T37" style:family="text">
      <style:text-properties fo:color="#5598c9" style:text-position="sub 58%" fo:font-family="TheSansCorrespondence" style:font-pitch="variable" fo:font-size="20pt" fo:language="en" fo:country="GB" style:font-size-asian="20pt" style:font-size-complex="20pt"/>
    </style:style>
    <style:style style:name="T38" style:family="text">
      <style:text-properties fo:color="#000000" style:text-position="33% 58%" fo:font-family="TheSansCorrespondence" style:font-pitch="variable" fo:font-size="16pt" fo:language="en" fo:country="GB" style:font-family-asian="'AR PL ShanHeiSun Uni'" style:font-pitch-asian="variable" style:font-size-asian="16pt" style:font-family-complex="'AR PL ShanHeiSun Uni'" style:font-pitch-complex="variable" style:font-size-complex="16pt"/>
    </style:style>
    <style:style style:name="T39" style:family="text">
      <style:text-properties fo:color="#000000" fo:font-family="TheSansCorrespondence" style:font-pitch="variable" fo:language="en" fo:country="GB" fo:font-style="italic" style:font-family-asian="'AR PL ShanHeiSun Uni'" style:font-pitch-asian="variable" style:font-style-asian="italic" style:font-family-complex="'AR PL ShanHeiSun Uni'" style:font-pitch-complex="variable" style:font-style-complex="italic"/>
    </style:style>
    <style:style style:name="T40" style:family="text">
      <style:text-properties fo:color="#000000" fo:font-family="TheSansCorrespondence" style:font-pitch="variable" fo:language="en" fo:country="GB"/>
    </style:style>
    <style:style style:name="T41" style:family="text">
      <style:text-properties fo:color="#5598c9" fo:font-family="TheSansCorrespondence" style:font-pitch="variable" fo:font-size="20pt" fo:language="en" fo:country="GB" fo:font-weight="bold" style:font-size-asian="20pt" style:font-weight-asian="bold" style:font-size-complex="20pt" style:font-weight-complex="bold"/>
    </style:style>
    <style:style style:name="T42" style:family="text">
      <style:text-properties fo:color="#000000" style:text-position="0% 100%" fo:font-family="TheSansCorrespondence" style:font-pitch="variable" fo:language="en" fo:country="GB" style:font-family-asian="'AR PL ShanHeiSun Uni'" style:font-pitch-asian="variable" style:font-family-complex="'AR PL ShanHeiSun Uni'" style:font-pitch-complex="variable"/>
    </style:style>
    <style:style style:name="T43" style:family="text">
      <style:text-properties fo:color="#000000" fo:font-family="TheSansCorrespondence" style:font-family-generic="swiss" fo:language="en" fo:country="GB" style:font-family-asian="'AR PL ShanHeiSun Uni'" style:font-pitch-asian="variable" style:font-family-complex="'AR PL ShanHeiSun Uni'" style:font-pitch-complex="variable"/>
    </style:style>
    <style:style style:name="T44" style:family="text">
      <style:text-properties fo:color="#000000" style:text-position="-33% 58%" fo:font-family="TheSansCorrespondence" style:font-family-generic="swiss" fo:language="en" fo:country="GB" style:font-family-asian="'AR PL ShanHeiSun Uni'" style:font-pitch-asian="variable" style:font-family-complex="'AR PL ShanHeiSun Uni'" style:font-pitch-complex="variable"/>
    </style:style>
    <style:style style:name="T45" style:family="text">
      <style:text-properties fo:color="#000000" style:text-position="0% 100%" fo:font-family="TheSansCorrespondence" style:font-family-generic="swiss" fo:language="en" fo:country="GB" style:font-family-asian="'AR PL ShanHeiSun Uni'" style:font-pitch-asian="variable" style:font-family-complex="'AR PL ShanHeiSun Uni'" style:font-pitch-complex="variable"/>
    </style:style>
    <style:style style:name="T46" style:family="text">
      <style:text-properties fo:color="#000000" fo:font-family="TheSansCorrespondence" style:font-pitch="variable" fo:language="en" fo:country="GB" fo:font-weight="bold" style:font-family-asian="'AR PL ShanHeiSun Uni'" style:font-pitch-asian="variable" style:font-weight-asian="bold" style:font-family-complex="'AR PL ShanHeiSun Uni'" style:font-pitch-complex="variable" style:font-weight-complex="bold"/>
    </style:style>
    <style:style style:name="T47" style:family="text">
      <style:text-properties fo:color="#5598c9" fo:font-family="TheSansCorrespondence" style:font-pitch="variable" fo:font-size="20pt" fo:language="en" fo:country="GB" fo:font-style="italic" style:font-size-asian="20pt" style:font-style-asian="italic" style:font-size-complex="20pt" style:font-style-complex="italic"/>
    </style:style>
    <style:style style:name="T48" style:family="text">
      <style:text-properties fo:color="#5598c9" style:text-position="sub 58%" fo:font-family="TheSansCorrespondence" style:font-pitch="variable" fo:font-size="20pt" fo:language="en" fo:country="GB" fo:font-style="italic" style:font-size-asian="20pt" style:font-style-asian="italic" style:font-size-complex="20pt" style:font-style-complex="italic"/>
    </style:style>
    <style:style style:name="T49" style:family="text">
      <style:text-properties fo:color="#5598c9" fo:font-family="'DejaVu Sans'" style:font-style-name="Book" style:font-family-generic="swiss" style:font-pitch="variable" fo:font-size="20pt" fo:language="en" fo:country="GB" fo:font-style="italic" style:font-family-asian="'DejaVu Sans'" style:font-style-name-asian="Book" style:font-family-generic-asian="swiss" style:font-pitch-asian="variable" style:font-size-asian="20pt" style:font-style-asian="italic" style:font-family-complex="'DejaVu Sans'" style:font-style-name-complex="Book" style:font-family-generic-complex="swiss" style:font-pitch-complex="variable" style:font-size-complex="20pt" style:font-style-complex="italic"/>
    </style:style>
    <style:style style:name="T50" style:family="text">
      <style:text-properties fo:color="#5598c9" style:text-position="sub 58%" fo:font-family="'DejaVu Sans'" style:font-style-name="Book" style:font-family-generic="swiss" style:font-pitch="variable" fo:font-size="20pt" fo:language="en" fo:country="GB" fo:font-style="italic" style:font-family-asian="'DejaVu Sans'" style:font-style-name-asian="Book" style:font-family-generic-asian="swiss" style:font-pitch-asian="variable" style:font-size-asian="20pt" style:font-style-asian="italic" style:font-family-complex="'DejaVu Sans'" style:font-style-name-complex="Book" style:font-family-generic-complex="swiss" style:font-pitch-complex="variable" style:font-size-complex="20pt" style:font-style-complex="italic"/>
    </style:style>
    <style:style style:name="T51" style:family="text">
      <style:text-properties fo:color="#280099" fo:font-size="10pt" fo:language="en" fo:country="GB" style:font-family-asian="'AR PL ShanHeiSun Uni'" style:font-pitch-asian="variable" style:font-size-asian="10pt" style:font-family-complex="'AR PL ShanHeiSun Uni'" style:font-pitch-complex="variable" style:font-size-complex="10pt"/>
    </style:style>
    <style:style style:name="T52" style:family="text">
      <style:text-properties fo:color="#000000" fo:font-family="Symbol" style:font-family-generic="roman" style:font-pitch="variable" style:font-charset="x-symbol" fo:language="en" fo:country="GB" style:font-family-asian="'AR PL ShanHeiSun Uni'" style:font-pitch-asian="variable" style:font-family-complex="'AR PL ShanHeiSun Uni'" style:font-pitch-complex="variable"/>
    </style:style>
    <style:style style:name="T53" style:family="text">
      <style:text-properties fo:color="#000000" style:text-position="-25% 58%" fo:language="en" fo:country="GB" style:font-family-asian="'AR PL ShanHeiSun Uni'" style:font-pitch-asian="variable" style:font-family-complex="'AR PL ShanHeiSun Uni'" style:font-pitch-complex="variable"/>
    </style:style>
    <style:style style:name="T54" style:family="text">
      <style:text-properties fo:color="#000000" fo:font-family="TheSansCorrespondence" style:font-family-generic="swiss" fo:font-size="14pt" fo:font-style="normal" style:font-size-asian="14pt" style:font-style-asian="normal" style:font-size-complex="14pt" style:font-style-complex="normal"/>
    </style:style>
    <style:style style:name="T55" style:family="text">
      <style:text-properties fo:color="#b2b2b2" fo:font-size="26pt" fo:language="en" fo:country="GB" style:font-family-asian="'AR PL ShanHeiSun Uni'" style:font-pitch-asian="variable" style:font-size-asian="26pt" style:font-family-complex="'AR PL ShanHeiSun Uni'" style:font-pitch-complex="variable" style:font-size-complex="26pt"/>
    </style:style>
    <style:style style:name="T56" style:family="text">
      <style:text-properties fo:color="#000000" fo:font-family="TheSansCorrespondence" style:font-family-generic="swiss" fo:font-size="16pt" fo:language="en" fo:country="GB" style:font-family-asian="'AR PL ShanHeiSun Uni'" style:font-pitch-asian="variable" style:font-size-asian="16pt" style:font-family-complex="'AR PL ShanHeiSun Uni'" style:font-pitch-complex="variable" style:font-size-complex="16pt"/>
    </style:style>
    <style:style style:name="T57" style:family="text">
      <style:text-properties fo:color="#000080" fo:font-family="TheSansCorrespondence" style:font-family-generic="swiss" fo:font-size="14pt" style:font-size-asian="14pt" style:font-size-complex="14pt"/>
    </style:style>
    <style:style style:name="T58" style:family="text">
      <style:text-properties fo:color="#000000" fo:font-family="TheSansCorrespondence" style:font-pitch="variable" fo:font-size="18pt" fo:language="en" fo:country="GB" fo:font-weight="bold" style:font-family-asian="'AR PL ShanHeiSun Uni'" style:font-pitch-asian="variable" style:font-weight-asian="bold" style:font-family-complex="'AR PL ShanHeiSun Uni'" style:font-pitch-complex="variable" style:font-weight-complex="bold"/>
    </style:style>
    <style:style style:name="T59" style:family="text">
      <style:text-properties fo:color="#000000" fo:font-family="TheSansCorrespondence" style:font-family-generic="swiss" fo:font-size="16pt" style:font-size-asian="16pt" style:font-size-complex="16pt"/>
    </style:style>
    <style:style style:name="T60" style:family="text">
      <style:text-properties fo:color="#ffff66" fo:font-size="28pt" fo:language="es" fo:country="ES" fo:text-shadow="1pt 1pt" style:font-size-asian="28pt" style:font-size-complex="28pt"/>
    </style:style>
    <style:style style:name="T61" style:family="text">
      <style:text-properties fo:color="#ffff00" fo:font-size="28pt" fo:language="es" fo:country="ES" fo:font-style="italic" fo:text-shadow="1pt 1pt" fo:font-weight="bold" style:font-size-asian="28pt" style:font-style-asian="italic" style:font-weight-asian="bold" style:font-size-complex="28pt" style:font-style-complex="italic" style:font-weight-complex="bold"/>
    </style:style>
    <style:style style:name="T62" style:family="text">
      <style:text-properties fo:color="#ffff66" fo:font-size="24pt" fo:language="en" fo:country="GB" fo:font-weight="bold" style:font-family-asian="'DejaVu Sans'" style:font-pitch-asian="variable" style:font-size-asian="24pt" style:font-weight-asian="bold" style:font-family-complex="'DejaVu Sans'" style:font-pitch-complex="variable" style:font-size-complex="24pt" style:font-weight-complex="bold"/>
    </style:style>
    <style:style style:name="T63" style:family="text">
      <style:text-properties fo:font-size="12pt" fo:language="es" fo:country="ES" style:font-size-asian="12pt" style:font-size-complex="12pt"/>
    </style:style>
    <style:style style:name="T64" style:family="text">
      <style:text-properties fo:color="#ffff99" fo:font-size="24pt" fo:language="es" fo:country="ES" style:font-size-asian="24pt" style:font-size-complex="24pt"/>
    </style:style>
    <style:style style:name="T65" style:family="text">
      <style:text-properties fo:color="#ffff99" style:text-position="-25% 58%" fo:font-size="24pt" fo:language="es" fo:country="ES" style:font-size-asian="24pt" style:font-size-complex="24pt"/>
    </style:style>
    <style:style style:name="T66" style:family="text">
      <style:text-properties fo:color="#ffff00" fo:font-size="24pt" fo:language="es" fo:country="ES" fo:font-style="italic" style:font-size-asian="24pt" style:font-style-asian="italic" style:font-size-complex="24pt" style:font-style-complex="italic"/>
    </style:style>
    <style:style style:name="T67" style:family="text">
      <style:text-properties fo:color="#ffff00" fo:font-size="24pt" fo:language="es" fo:country="ES" fo:font-weight="bold" style:font-size-asian="24pt" style:font-weight-asian="bold" style:font-size-complex="24pt" style:font-weight-complex="bold"/>
    </style:style>
    <style:style style:name="T68" style:family="text">
      <style:text-properties fo:color="#ffff00" fo:font-size="24pt" fo:language="el" fo:country="GR" fo:font-weight="bold" style:font-size-asian="24pt" style:font-weight-asian="bold" style:font-size-complex="24pt" style:font-weight-complex="bold"/>
    </style:style>
    <style:style style:name="T69" style:family="text">
      <style:text-properties fo:color="#ffff00" fo:font-size="54pt" fo:language="el" fo:country="GR" style:font-size-asian="54pt" style:font-size-complex="54pt"/>
    </style:style>
    <style:style style:name="T70" style:family="text">
      <style:text-properties fo:color="#ffff00" style:text-position="-25% 58%" fo:font-size="54pt" fo:language="es" fo:country="ES" style:font-size-asian="54pt" style:font-size-complex="54pt"/>
    </style:style>
    <style:style style:name="T71" style:family="text">
      <style:text-properties fo:color="#00b0f0" fo:font-size="54pt" fo:language="el" fo:country="GR" style:font-size-asian="54pt" style:font-size-complex="54pt"/>
    </style:style>
    <style:style style:name="T72" style:family="text">
      <style:text-properties fo:color="#00b0f0" style:text-position="-25% 58%" fo:font-size="54pt" fo:language="es" fo:country="ES" style:font-size-asian="54pt" style:font-size-complex="54pt"/>
    </style:style>
    <style:style style:name="T73" style:family="text">
      <style:text-properties fo:color="#ffff00" style:text-position="-25% 58%" fo:font-size="24pt" fo:language="es" fo:country="ES" fo:font-weight="bold" style:font-size-asian="24pt" style:font-weight-asian="bold" style:font-size-complex="24pt" style:font-weight-complex="bold"/>
    </style:style>
    <style:style style:name="T74" style:family="text">
      <style:text-properties fo:color="#ffff66" fo:font-size="24pt" fo:language="es" fo:country="ES" fo:font-style="italic" style:font-size-asian="24pt" style:font-style-asian="italic" style:font-size-complex="24pt" style:font-style-complex="italic"/>
    </style:style>
    <style:style style:name="T75" style:family="text">
      <style:text-properties fo:color="#ffff00" fo:font-size="24pt" fo:language="es" fo:country="ES" style:font-size-asian="24pt" style:font-size-complex="24pt"/>
    </style:style>
    <style:style style:name="T76" style:family="text">
      <style:text-properties fo:color="#ffff00" style:text-position="-25% 58%" fo:font-size="24pt" fo:language="es" fo:country="ES" style:font-size-asian="24pt" style:font-size-complex="24pt"/>
    </style:style>
    <style:style style:name="T77" style:family="text">
      <style:text-properties fo:color="#ff0000" fo:font-size="32pt" fo:language="el" fo:country="GR" style:font-size-asian="32pt" style:font-size-complex="32pt"/>
    </style:style>
    <style:style style:name="T78" style:family="text">
      <style:text-properties fo:color="#ff0000" style:text-position="-25% 58%" fo:font-size="32pt" fo:language="es" fo:country="ES" style:font-size-asian="32pt" style:font-size-complex="32pt"/>
    </style:style>
    <style:style style:name="T79" style:family="text">
      <style:text-properties fo:color="#00b0f0" fo:font-size="32pt" fo:language="el" fo:country="GR" style:font-size-asian="32pt" style:font-size-complex="32pt"/>
    </style:style>
    <style:style style:name="T80" style:family="text">
      <style:text-properties fo:color="#00b0f0" style:text-position="-25% 58%" fo:font-size="32pt" fo:language="es" fo:country="ES" style:font-size-asian="32pt" style:font-size-complex="32pt"/>
    </style:style>
    <style:style style:name="T81" style:family="text">
      <style:text-properties fo:color="#ffff66" fo:font-size="40pt" fo:language="es" fo:country="ES" style:font-size-asian="40pt" style:font-size-complex="40pt"/>
    </style:style>
    <style:style style:name="T82" style:family="text">
      <style:text-properties fo:color="#ffff66" style:text-position="-25% 58%" fo:font-size="40pt" fo:language="es" fo:country="ES" style:font-size-asian="40pt" style:font-size-complex="40pt"/>
    </style:style>
    <style:style style:name="T83" style:family="text">
      <style:text-properties fo:color="#ffff99" fo:font-size="28pt" fo:language="es" fo:country="ES" style:font-size-asian="28pt" style:font-size-complex="28pt"/>
    </style:style>
    <style:style style:name="T84" style:family="text">
      <style:text-properties fo:color="#ffff99" fo:font-size="54pt" fo:language="es" fo:country="ES" style:font-size-asian="54pt" style:font-size-complex="54pt"/>
    </style:style>
    <style:style style:name="T85" style:family="text">
      <style:text-properties fo:color="#ffff99" style:text-position="-25% 58%" fo:font-size="54pt" fo:language="es" fo:country="ES" style:font-size-asian="54pt" style:font-size-complex="54pt"/>
    </style:style>
    <style:style style:name="T86" style:family="text">
      <style:text-properties fo:color="#ffffff" fo:font-size="28pt" fo:language="es" fo:country="ES" style:font-size-asian="28pt" style:font-size-complex="28pt"/>
    </style:style>
    <style:style style:name="T87" style:family="text">
      <style:text-properties fo:color="#ffff99" fo:language="es" fo:country="ES"/>
    </style:style>
    <style:style style:name="T88" style:family="text">
      <style:text-properties fo:color="#ffffff" fo:font-size="48pt" fo:language="el" fo:country="GR" style:font-size-asian="48pt" style:font-size-complex="48pt"/>
    </style:style>
    <style:style style:name="T89" style:family="text">
      <style:text-properties fo:color="#ffffff" fo:font-size="32pt" fo:language="el" fo:country="GR" style:font-size-asian="32pt" style:font-size-complex="32pt"/>
    </style:style>
    <style:style style:name="T90" style:family="text">
      <style:text-properties fo:color="#ffffff" style:text-position="-25% 58%" fo:font-size="32pt" fo:language="es" fo:country="ES" style:font-size-asian="32pt" style:font-size-complex="32pt"/>
    </style:style>
    <style:style style:name="T91" style:family="text">
      <style:text-properties fo:color="#ffffff" fo:font-size="32pt" fo:language="es" fo:country="ES" style:font-size-asian="32pt" style:font-size-complex="32pt"/>
    </style:style>
    <style:style style:name="T92" style:family="text">
      <style:text-properties fo:color="#ffff99" fo:font-size="20pt" fo:language="es" fo:country="ES" style:font-size-asian="20pt" style:font-size-complex="20pt"/>
    </style:style>
    <style:style style:name="T93" style:family="text">
      <style:text-properties fo:color="#3fe618" fo:font-size="40pt" fo:language="el" fo:country="GR" style:font-size-asian="40pt" style:font-size-complex="40pt"/>
    </style:style>
    <style:style style:name="T94" style:family="text">
      <style:text-properties fo:color="#3fe618" style:text-position="-25% 58%" fo:font-size="40pt" fo:language="es" fo:country="ES" style:font-size-asian="40pt" style:font-size-complex="40pt"/>
    </style:style>
    <style:style style:name="T95" style:family="text">
      <style:text-properties fo:color="#ffff99" fo:font-size="28pt" fo:language="el" fo:country="GR" style:font-size-asian="28pt" style:font-size-complex="28pt"/>
    </style:style>
    <style:style style:name="T96" style:family="text">
      <style:text-properties fo:color="#ffff99" style:text-position="-25% 58%" fo:font-size="28pt" fo:language="es" fo:country="ES" style:font-size-asian="28pt" style:font-size-complex="28pt"/>
    </style:style>
    <style:style style:name="T97" style:family="text">
      <style:text-properties fo:color="#ffff99" style:text-position="-25% 58%" fo:font-size="28pt" fo:language="el" fo:country="GR" style:font-size-asian="28pt" style:font-size-complex="28pt"/>
    </style:style>
    <style:style style:name="T98" style:family="text">
      <style:text-properties fo:color="#ffffcc" fo:font-size="20pt" fo:language="en" fo:country="GB" style:font-family-asian="'DejaVu Sans'" style:font-pitch-asian="variable" style:font-size-asian="20pt" style:font-family-complex="'DejaVu Sans'" style:font-pitch-complex="variable" style:font-size-complex="20pt"/>
    </style:style>
    <style:style style:name="T99" style:family="text">
      <style:text-properties fo:color="#ffff66" fo:font-size="28pt" fo:language="en" fo:country="GB" fo:font-weight="bold" style:font-family-asian="'DejaVu Sans'" style:font-pitch-asian="variable" style:font-size-asian="28pt" style:font-weight-asian="bold" style:font-family-complex="'DejaVu Sans'" style:font-pitch-complex="variable" style:font-size-complex="28pt" style:font-weight-complex="bold"/>
    </style:style>
    <style:style style:name="T100" style:family="text">
      <style:text-properties fo:color="#ffff99" fo:font-size="20pt" fo:language="es" fo:country="ES" fo:font-style="italic" style:font-size-asian="20pt" style:font-style-asian="italic" style:font-size-complex="20pt" style:font-style-complex="italic"/>
    </style:style>
    <style:style style:name="T101" style:family="text">
      <style:text-properties fo:color="#ffff99" fo:font-size="18pt" fo:language="es" fo:country="ES" fo:font-style="italic" style:font-style-asian="italic" style:font-style-complex="italic"/>
    </style:style>
    <style:style style:name="T102" style:family="text">
      <style:text-properties fo:color="#ffff99" fo:font-size="18pt" fo:language="es" fo:country="ES" fo:font-style="italic" style:text-underline-style="solid" style:text-underline-width="auto" style:text-underline-color="font-color" style:font-style-asian="italic" style:font-style-complex="italic"/>
    </style:style>
    <style:style style:name="T103" style:family="text">
      <style:text-properties fo:font-size="18pt" fo:language="en" fo:country="GB" style:font-family-asian="'AR PL ShanHeiSun Uni'" style:font-pitch-asian="variable" style:font-family-complex="'AR PL ShanHeiSun Uni'" style:font-pitch-complex="variable"/>
    </style:style>
    <style:style style:name="T104" style:family="text">
      <style:text-properties fo:color="#000000" fo:font-family="TheSansCorrespondence" style:font-family-generic="swiss" fo:font-size="18pt" fo:language="en" fo:country="GB" style:font-family-asian="'AR PL ShanHeiSun Uni'" style:font-pitch-asian="variable" style:font-family-complex="'AR PL ShanHeiSun Uni'" style:font-pitch-complex="variable"/>
    </style:style>
    <style:style style:name="T105" style:family="text">
      <style:text-properties fo:color="#000000" fo:font-family="TheSansCorrespondence" style:font-family-generic="swiss" fo:font-size="18pt" fo:language="en" fo:country="GB" fo:font-style="italic" fo:font-weight="normal" style:font-family-asian="'AR PL ShanHeiSun Uni'" style:font-pitch-asian="variable" style:font-style-asian="italic" style:font-weight-asian="normal" style:font-family-complex="'AR PL ShanHeiSun Uni'" style:font-pitch-complex="variable" style:font-style-complex="italic" style:font-weight-complex="normal"/>
    </style:style>
    <style:style style:name="T106" style:family="text">
      <style:text-properties fo:color="#000000" fo:font-family="TheSansCorrespondence" style:font-family-generic="swiss" fo:font-size="18pt" fo:language="en" fo:country="GB" fo:font-style="normal" fo:font-weight="bold" style:font-family-asian="'AR PL ShanHeiSun Uni'" style:font-pitch-asian="variable" style:font-style-asian="normal" style:font-weight-asian="bold" style:font-family-complex="'AR PL ShanHeiSun Uni'" style:font-pitch-complex="variable" style:font-style-complex="normal" style:font-weight-complex="bold"/>
    </style:style>
    <style:style style:name="T107" style:family="text">
      <style:text-properties fo:color="#000000" fo:font-family="TheSansCorrespondence" style:font-family-generic="swiss" fo:font-size="18pt" fo:language="en" fo:country="GB" fo:font-style="normal" fo:font-weight="normal" style:font-family-asian="'AR PL ShanHeiSun Uni'" style:font-pitch-asian="variable" style:font-style-asian="normal" style:font-weight-asian="normal" style:font-family-complex="'AR PL ShanHeiSun Uni'" style:font-pitch-complex="variable" style:font-style-complex="normal" style:font-weight-complex="normal"/>
    </style:style>
    <text:list-style style:name="L1">
      <text:list-level-style-bullet text:level="1" text:bullet-char="•">
        <style:text-properties fo:font-family="Arial"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2">
      <text:list-level-style-bullet text:level="1" text:bullet-char="•">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3">
      <text:list-level-style-bullet text:level="1" text:bullet-char="−">
        <style:text-properties fo:font-family="'DejaVu Sans'" style:font-family-generic="swiss" style:font-pitch="variable" fo:color="#000000" fo:font-size="7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4">
      <text:list-level-style-bullet text:level="1" text:bullet-char="•">
        <style:list-level-properties text:min-label-width="0.881cm"/>
        <style:text-properties fo:font-family="Arial"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5">
      <text:list-level-style-bullet text:level="1" text:bullet-char="-">
        <style:text-properties fo:font-family="Calibri" style:font-family-generic="swiss" style:font-pitch="variable" fo:color="#ffff99"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6">
      <text:list-level-style-bullet text:level="1" text:bullet-char="">
        <style:list-level-properties text:space-before="0.04cm" text:min-label-width="0.9cm"/>
        <style:text-properties fo:font-family="StarSymbol" style:font-charset="x-symbol" fo:color="#003399" fo:font-size="60%"/>
      </text:list-level-style-bullet>
      <text:list-level-style-bullet text:level="2" text:bullet-char="">
        <style:list-level-properties text:space-before="1.27cm"/>
        <style:text-properties fo:font-family="StarSymbol" style:font-charset="x-symbol" fo:color="#ffffff" fo:font-size="60%"/>
      </text:list-level-style-bullet>
      <text:list-level-style-bullet text:level="3" text:bullet-char="">
        <style:list-level-properties text:space-before="2.54cm"/>
        <style:text-properties fo:font-family="StarSymbol" style:font-charset="x-symbol" fo:color="#ffffff" fo:font-size="60%"/>
      </text:list-level-style-bullet>
      <text:list-level-style-bullet text:level="4" text:bullet-char="">
        <style:list-level-properties text:space-before="3.81cm"/>
        <style:text-properties fo:font-family="StarSymbol" style:font-charset="x-symbol" fo:color="#ffffff" fo:font-size="60%"/>
      </text:list-level-style-bullet>
      <text:list-level-style-bullet text:level="5" text:bullet-char="">
        <style:list-level-properties text:space-before="5.08cm"/>
        <style:text-properties fo:font-family="StarSymbol" style:font-charset="x-symbol" fo:color="#ffffff" fo:font-size="60%"/>
      </text:list-level-style-bullet>
      <text:list-level-style-bullet text:level="6" text:bullet-char="">
        <style:list-level-properties text:space-before="5.08cm"/>
        <style:text-properties fo:font-family="StarSymbol" style:font-charset="x-symbol" fo:color="#ffffff" fo:font-size="60%"/>
      </text:list-level-style-bullet>
      <text:list-level-style-bullet text:level="7" text:bullet-char="">
        <style:list-level-properties text:space-before="5.08cm"/>
        <style:text-properties fo:font-family="StarSymbol" style:font-charset="x-symbol" fo:color="#ffffff" fo:font-size="60%"/>
      </text:list-level-style-bullet>
      <text:list-level-style-bullet text:level="8" text:bullet-char="">
        <style:list-level-properties text:space-before="5.08cm"/>
        <style:text-properties fo:font-family="StarSymbol" style:font-charset="x-symbol" fo:color="#ffffff" fo:font-size="60%"/>
      </text:list-level-style-bullet>
      <text:list-level-style-bullet text:level="9" text:bullet-char="">
        <style:list-level-properties text:space-before="5.08cm"/>
        <style:text-properties fo:font-family="StarSymbol" style:font-charset="x-symbol" fo:color="#ffffff" fo:font-size="60%"/>
      </text:list-level-style-bullet>
      <text:list-level-style-bullet text:level="10" text:bullet-char="">
        <style:list-level-properties text:space-before="5.08cm"/>
        <style:text-properties fo:font-family="StarSymbol" style:font-charset="x-symbol" fo:color="#ffffff" fo:font-size="60%"/>
      </text:list-level-style-bullet>
    </text:list-style>
    <text:list-style style:name="L7">
      <text:list-level-style-bullet text:level="1" text:bullet-char="•">
        <style:list-level-properties text:space-before="0.04cm" text:min-label-width="0.9cm"/>
        <style:text-properties fo:font-family="Arial"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8">
      <text:list-level-style-bullet text:level="1" text:bullet-char="">
        <style:text-properties fo:font-family="Wingdings" style:font-pitch="variable" style:font-charset="x-symbol" fo:color="#003399" fo:font-size="6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9">
      <text:list-level-style-bullet text:level="1" text:bullet-char="•">
        <style:text-properties fo:font-family="Calibri" style:font-family-generic="swiss" style:font-pitch="variable" fo:color="#ffff66"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10">
      <text:list-level-style-bullet text:level="1" text:bullet-char="•">
        <style:list-level-properties text:min-label-width="0.881cm"/>
        <style:text-properties fo:font-family="Calibri" style:font-family-generic="swiss" style:font-pitch="variable" fo:color="#ffffcc"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11">
      <text:list-level-style-bullet text:level="1" text:bullet-char="•">
        <style:text-properties fo:font-family="Calibri" style:font-family-generic="swiss" style:font-pitch="variable" fo:color="#ffff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12">
      <text:list-level-style-bullet text:level="1" text:bullet-char="•">
        <style:text-properties fo:font-family="Calibri" style:font-family-generic="swiss" style:font-pitch="variable" fo:color="#00b0f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13">
      <text:list-level-style-bullet text:level="1" text:bullet-char="•">
        <style:text-properties fo:font-family="Calibri" style:font-family-generic="swiss" style:font-pitch="variable" fo:color="#ff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14">
      <text:list-level-style-bullet text:level="1" text:bullet-char="•">
        <style:text-properties fo:font-family="Calibri" style:font-family-generic="swiss" style:font-pitch="variable" fo:color="#ffffff"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text:list-style style:name="L15">
      <text:list-level-style-bullet text:level="1" text:bullet-char="•">
        <style:text-properties fo:font-family="Calibri" style:font-family-generic="swiss" style:font-pitch="variable" fo:color="#3fe618"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office:automatic-styles>
  <office:body>
    <office:presentation>
      <presentation:date-time-decl presentation:name="dtd1" presentation:source="current-date" style:data-style-name="D3"/>
      <draw:page draw:name="page1" draw:style-name="dp1" draw:master-page-name="Default" presentation:use-date-time-name="dtd1">
        <office:forms form:automatic-focus="false" form:apply-design-mode="false"/>
        <draw:custom-shape draw:style-name="gr1" draw:text-style-name="P1" draw:layer="layout" svg:width="4.039cm" svg:height="4.084cm" svg:x="20.642cm" svg:y="14.393cm">
          <text:p text:style-name="P10"/>
          <draw:enhanced-geometry svg:viewBox="0 0 21600 21600" draw:type="rectangle" draw:enhanced-path="M 0 0 L 21600 0 21600 21600 0 21600 0 0 Z N"/>
        </draw:custom-shape>
        <draw:custom-shape draw:style-name="gr2" draw:text-style-name="P1" draw:layer="layout" svg:width="0.512cm" svg:height="1.27cm" svg:x="-0.966cm" svg:y="0.318cm">
          <text:p text:style-name="P10"/>
          <draw:enhanced-geometry svg:viewBox="0 0 21600 21600" draw:type="rectangle" draw:enhanced-path="M 0 0 L 21600 0 21600 21600 0 21600 0 0 Z N"/>
        </draw:custom-shape>
        <draw:custom-shape draw:style-name="gr3" draw:text-style-name="P3" draw:layer="layout" svg:width="16.815cm" svg:height="5.272cm" svg:x="0.84cm" svg:y="6.56cm">
          <text:p text:style-name="P2"><text:span text:style-name="T1">Synch. </text:span><text:span text:style-name="T2">vs.</text:span><text:span text:style-name="T1"> Link. :</text:span></text:p>
          <text:p text:style-name="P2"><text:span text:style-name="T3">The intimate relationship between</text:span></text:p>
          <text:p text:style-name="P2"><text:span text:style-name="T3">networks' structure and dynamics</text:span></text:p>
          <draw:enhanced-geometry svg:viewBox="0 0 21600 21600" draw:type="mso-spt202" draw:enhanced-path="M 0 0 L 21600 0 21600 21600 0 21600 0 0 Z N"/>
        </draw:custom-shape>
        <draw:custom-shape draw:style-name="gr2" draw:text-style-name="P1" draw:layer="layout" svg:width="24.13cm" svg:height="1.195cm" svg:x="0.635cm" svg:y="8.89cm">
          <text:p text:style-name="P10"/>
          <draw:enhanced-geometry svg:viewBox="0 0 21600 21600" draw:type="mso-spt202" draw:enhanced-path="M 0 0 L 21600 0 21600 21600 0 21600 0 0 Z N"/>
        </draw:custom-shape>
        <draw:custom-shape draw:style-name="gr4" draw:text-style-name="P1" draw:layer="layout" svg:width="24.13cm" svg:height="5.69cm" svg:x="0.679cm" svg:y="12.54cm">
          <text:p text:style-name="P10"/>
          <draw:enhanced-geometry svg:viewBox="0 0 21600 21600" draw:type="rectangle" draw:enhanced-path="M 0 0 L 21600 0 21600 21600 0 21600 0 0 Z N"/>
        </draw:custom-shape>
        <draw:custom-shape draw:style-name="gr5" draw:text-style-name="P1" draw:layer="layout" svg:width="10.713cm" svg:height="5.206cm" svg:x="12.047cm" svg:y="13.689cm">
          <text:p text:style-name="P4"><text:span text:style-name="T4">Collaborators</text:span></text:p>
          <text:p text:style-name="P4"><text:span text:style-name="T4">Irene Sendina-Nadal Inmaculada Leyva, </text:span></text:p>
          <text:p text:style-name="P4"><text:span text:style-name="T4">Javier Buldú, Juan A. Almendral</text:span></text:p>
          <text:p text:style-name="P4"><text:span text:style-name="T4">Universidad Rey Juan Carlos, Spain</text:span></text:p>
          <text:p text:style-name="P4"><text:span text:style-name="T4">Daiqing Li, Shlomo Havlin</text:span></text:p>
          <text:p text:style-name="P4"><text:span text:style-name="T4">Bar Ilan University</text:span></text:p>
          <text:p text:style-name="P5"><text:span text:style-name="T4"/></text:p>
          <text:p text:style-name="P5"><text:span text:style-name="T4"/></text:p>
          <draw:enhanced-geometry svg:viewBox="0 0 21600 21600" draw:type="mso-spt202" draw:enhanced-path="M 0 0 L 21600 0 21600 21600 0 21600 0 0 Z N"/>
        </draw:custom-shape>
        <draw:custom-shape draw:style-name="gr5" draw:text-style-name="P7" draw:layer="layout" svg:width="11.382cm" svg:height="2.589cm" svg:x="1.158cm" svg:y="13.656cm">
          <text:p text:style-name="P6"><text:span text:style-name="T5">Stefano Boccaletti</text:span></text:p>
          <text:p text:style-name="P6"><text:span text:style-name="T5">Italian Embassy in Israel</text:span></text:p>
          <text:p text:style-name="P6"><text:span text:style-name="T5">CNR-Institute for Complex Systems</text:span></text:p>
          <draw:enhanced-geometry svg:viewBox="0 0 21600 21600" draw:type="mso-spt202" draw:enhanced-path="M 0 0 L 21600 0 21600 21600 0 21600 0 0 Z N"/>
        </draw:custom-shape>
        <draw:g>
          <draw:frame draw:style-name="gr6" draw:text-style-name="P8" draw:layer="layout" svg:width="2cm" svg:height="2cm" svg:x="22.795cm" svg:y="9.975cm">
            <draw:image xlink:href="Pictures/100000000000005A0000005A77682C01.png" xlink:type="simple" xlink:show="embed" xlink:actuate="onLoad">
              <text:p text:style-name="P10"/>
            </draw:image>
          </draw:frame>
          <draw:frame draw:style-name="gr6" draw:text-style-name="P8" draw:layer="layout" svg:width="2cm" svg:height="2cm" svg:x="20.795cm" svg:y="9.97cm">
            <draw:image xlink:href="Pictures/100000000000005A0000005AED952792.jpg" xlink:type="simple" xlink:show="embed" xlink:actuate="onLoad">
              <text:p text:style-name="P10"/>
            </draw:image>
          </draw:frame>
          <draw:frame draw:style-name="gr6" draw:text-style-name="P8" draw:layer="layout" svg:width="2cm" svg:height="2cm" svg:x="18.8cm" svg:y="9.965cm">
            <draw:image xlink:href="Pictures/10000000000001A0000001A175508DDE.jpg" xlink:type="simple" xlink:show="embed" xlink:actuate="onLoad">
              <text:p text:style-name="P10"/>
            </draw:image>
          </draw:frame>
        </draw:g>
        <draw:frame draw:style-name="gr7" draw:text-style-name="P8" draw:layer="layout" svg:width="24cm" svg:height="4.61cm" svg:x="0.855cm" svg:y="0.505cm">
          <draw:image xlink:href="Pictures/10000000000002FF000000A429BD48D6.jpg" xlink:type="simple" xlink:show="embed" xlink:actuate="onLoad">
            <text:p text:style-name="P10"/>
          </draw:image>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7cm" svg:height="9.525cm" svg:x="3.175cm" svg:y="1.905cm">
            <text:p text:style-name="P10"/>
            <draw:enhanced-geometry svg:viewBox="0 0 21600 21600" draw:type="mso-spt202" draw:enhanced-path="M 0 0 L 21600 0 21600 21600 0 21600 0 0 Z N"/>
          </draw:custom-shape>
          <draw:frame presentation:style-name="pr1" draw:text-style-name="P10" draw:layer="layout" svg:width="15.147cm" svg:height="11.365cm" svg:x="1.904cm" svg:y="12.064cm" presentation:class="notes" presentation:placeholder="true">
            <draw:text-box/>
          </draw:frame>
        </presentation:notes>
      </draw:page>
      <draw:page draw:name="page2" draw:style-name="dp3" draw:master-page-name="Default" presentation:use-date-time-name="dtd1">
        <office:forms form:automatic-focus="false" form:apply-design-mode="false"/>
        <draw:custom-shape draw:style-name="gr10" draw:text-style-name="P12" draw:layer="layout" svg:width="19.666cm" svg:height="2.461cm" svg:x="1.149cm" svg:y="0.595cm">
          <text:p text:style-name="P11"><text:span text:style-name="T7">Few examples of real networks</text:span><text:span text:style-name="T7"><text:line-break/></text:span><text:span text:style-name="T8">Biological, technological, and social</text:span></text:p>
          <draw:enhanced-geometry svg:viewBox="0 0 21600 21600" draw:type="mso-spt202" draw:enhanced-path="M 0 0 L 21600 0 21600 21600 0 21600 0 0 Z N"/>
        </draw:custom-shape>
        <draw:g>
          <draw:frame draw:style-name="gr11" draw:text-style-name="P13" draw:layer="layout" svg:width="6.42cm" svg:height="9.251cm" svg:x="0.21cm" svg:y="6.795cm">
            <draw:image xlink:href="Pictures/10000000000001AC000001EF4DB71436.png" xlink:type="simple" xlink:show="embed" xlink:actuate="onLoad">
              <text:p text:style-name="P10"/>
            </draw:image>
          </draw:frame>
          <draw:custom-shape draw:style-name="gr12" draw:text-style-name="P15" draw:layer="layout" svg:width="5.075cm" svg:height="1.158cm" svg:x="-0.535cm" svg:y="14.767cm">
            <text:p text:style-name="P14"><text:span text:style-name="T9"><text:s/></text:span><text:span text:style-name="T9">Nodes</text:span><text:span text:style-name="T10">: web pages</text:span></text:p>
            <text:p text:style-name="P14"><text:span text:style-name="T11">Links</text:span><text:span text:style-name="T10">: <text:s text:c="2"/>hyperlinks</text:span></text:p>
            <draw:enhanced-geometry svg:viewBox="0 0 21600 21600" draw:type="mso-spt202" draw:enhanced-path="M 0 0 L 21600 0 21600 21600 0 21600 0 0 Z N"/>
          </draw:custom-shape>
        </draw:g>
        <draw:g>
          <draw:frame draw:style-name="gr13" draw:text-style-name="P13" draw:layer="layout" svg:width="7cm" svg:height="9.28cm" svg:x="17.525cm" svg:y="6.82cm">
            <draw:image xlink:href="Pictures/100000000000018700000206D0E58833.png" xlink:type="simple" xlink:show="embed" xlink:actuate="onLoad">
              <text:p text:style-name="P10"/>
            </draw:image>
          </draw:frame>
          <draw:frame draw:style-name="gr6" draw:text-style-name="P8" draw:layer="layout" svg:width="5cm" svg:height="1.21cm" svg:x="18.955cm" svg:y="5.61cm">
            <draw:image xlink:href="Pictures/10000000000002030000007DA2E39EF1.png" xlink:type="simple" xlink:show="embed" xlink:actuate="onLoad">
              <text:p text:style-name="P10"/>
            </draw:image>
          </draw:frame>
          <draw:custom-shape draw:style-name="gr12" draw:text-style-name="P17" draw:layer="layout" svg:width="8.55cm" svg:height="0.982cm" svg:x="16.506cm" svg:y="15.946cm">
            <text:p text:style-name="P16"><text:span text:style-name="T9">Nodes</text:span><text:span text:style-name="T10">: published articles </text:span></text:p>
            <text:p text:style-name="P16"><text:span text:style-name="T9">Links:</text:span><text:span text:style-name="T10"> reference to a published article</text:span></text:p>
            <draw:enhanced-geometry svg:viewBox="0 0 21600 21600" draw:type="mso-spt202" draw:enhanced-path="M 0 0 L 21600 0 21600 21600 0 21600 0 0 Z N"/>
          </draw:custom-shape>
        </draw:g>
        <draw:custom-shape draw:style-name="gr14" draw:text-style-name="P8" draw:layer="layout" svg:width="1.995cm" svg:height="1.71cm" svg:x="7.41cm" svg:y="11.955cm">
          <text:p text:style-name="P10"/>
          <draw:enhanced-geometry svg:viewBox="0 0 21600 21600" draw:type="rectangle" draw:enhanced-path="M 0 0 L 21600 0 21600 21600 0 21600 0 0 Z N"/>
        </draw:custom-shape>
        <draw:g>
          <draw:frame draw:style-name="gr15" draw:text-style-name="P13" draw:layer="layout" svg:width="10cm" svg:height="7.2cm" svg:x="7.36cm" svg:y="5.06cm">
            <draw:image xlink:href="Pictures/10000000000002A30000021152F9803E.png" xlink:type="simple" xlink:show="embed" xlink:actuate="onLoad">
              <text:p text:style-name="P10"/>
            </draw:image>
          </draw:frame>
          <draw:custom-shape draw:style-name="gr12" draw:text-style-name="P15" draw:layer="layout" svg:width="7.284cm" svg:height="1.185cm" svg:x="10.286cm" svg:y="4.965cm">
            <text:p text:style-name="P14"><text:span text:style-name="T12">Nodes</text:span><text:span text:style-name="T10">: chemicals</text:span></text:p>
            <text:p text:style-name="P14"><text:span text:style-name="T9">Links</text:span><text:span text:style-name="T10">: biochemical reactions</text:span></text:p>
            <draw:enhanced-geometry svg:viewBox="0 0 21600 21600" draw:mirror-horizontal="false" draw:mirror-vertical="false" draw:type="mso-spt202" draw:enhanced-path="M 0 0 L 21600 0 21600 21600 0 21600 0 0 Z N"/>
          </draw:custom-shape>
        </draw:g>
        <draw:frame draw:style-name="gr16" draw:text-style-name="P10" draw:layer="layout" svg:width="4.56cm" svg:height="1.043cm" svg:x="19.48cm" svg:y="4.543cm">
          <draw:text-box>
            <text:p text:style-name="P18"><text:span text:style-name="T13">CITATIONS</text:span></text:p>
          </draw:text-box>
        </draw:frame>
        <draw:frame draw:style-name="gr16" draw:text-style-name="P10" draw:layer="layout" svg:width="6.555cm" svg:height="1.043cm" svg:x="8.665cm" svg:y="4.005cm">
          <draw:text-box>
            <text:p text:style-name="P19"><text:span text:style-name="T13">METABOLIC</text:span></text:p>
          </draw:text-box>
        </draw:frame>
        <draw:frame draw:style-name="gr16" draw:text-style-name="P10" draw:layer="layout" svg:width="4.56cm" svg:height="1.043cm" svg:x="1.495cm" svg:y="5.971cm">
          <draw:text-box>
            <text:p text:style-name="P20"><text:span text:style-name="T13">THE WWW</text:span></text:p>
          </draw:text-box>
        </draw:frame>
        <anim:par presentation:node-type="timing-root">
          <anim:seq smil:dur="indefinite" smil:fill="hold" smil:restart="whenNotActive" presentation:node-type="interactive-sequence"/>
          <anim:seq smil:dur="indefinite" smil:fill="hold" presentation:node-type="main-sequence"/>
        </anim:par>
        <presentation:notes draw:style-name="dp4">
          <draw:custom-shape draw:style-name="gr9" draw:text-style-name="P1" draw:layer="layout" svg:width="12.621cm" svg:height="9.446cm" svg:x="3.175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draw:text-box>
              <text:p text:style-name="P10"><text:span text:style-name="T14"><text:s/></text:span></text:p>
            </draw:text-box>
          </draw:frame>
        </presentation:notes>
      </draw:page>
      <draw:page draw:name="page3" draw:style-name="dp3" draw:master-page-name="Default" presentation:use-date-time-name="dtd1">
        <office:forms form:automatic-focus="false" form:apply-design-mode="false"/>
        <draw:custom-shape draw:style-name="gr10" draw:text-style-name="P12" draw:layer="layout" svg:width="19.666cm" svg:height="2.461cm" svg:x="1.149cm" svg:y="0.595cm">
          <text:p text:style-name="P11"><text:span text:style-name="T7">The first issue: why a same scaling?</text:span><text:span text:style-name="T7"><text:line-break/></text:span><text:span text:style-name="T8">Biological, technological, and social</text:span></text:p>
          <draw:enhanced-geometry svg:viewBox="0 0 21600 21600" draw:type="mso-spt202" draw:enhanced-path="M 0 0 L 21600 0 21600 21600 0 21600 0 0 Z N"/>
        </draw:custom-shape>
        <draw:custom-shape draw:style-name="gr14" draw:text-style-name="P8" draw:layer="layout" svg:width="1.995cm" svg:height="1.71cm" svg:x="7.41cm" svg:y="11.955cm">
          <text:p text:style-name="P10"/>
          <draw:enhanced-geometry svg:viewBox="0 0 21600 21600" draw:type="rectangle" draw:enhanced-path="M 0 0 L 21600 0 21600 21600 0 21600 0 0 Z N"/>
        </draw:custom-shape>
        <draw:frame draw:style-name="gr16" draw:text-style-name="P10" draw:layer="layout" svg:width="4.56cm" svg:height="1.043cm" svg:x="1.495cm" svg:y="5.97cm">
          <draw:text-box>
            <text:p text:style-name="P20"><text:span text:style-name="T13">THE WWW</text:span></text:p>
          </draw:text-box>
        </draw:frame>
        <draw:frame draw:style-name="gr16" draw:text-style-name="P10" draw:layer="layout" svg:width="4.56cm" svg:height="1.043cm" svg:x="19.48cm" svg:y="4.543cm">
          <draw:text-box>
            <text:p text:style-name="P18"><text:span text:style-name="T13">CITATIONS</text:span></text:p>
          </draw:text-box>
        </draw:frame>
        <draw:frame draw:style-name="gr16" draw:text-style-name="P10" draw:layer="layout" svg:width="6.555cm" svg:height="1.043cm" svg:x="8.665cm" svg:y="4.005cm">
          <draw:text-box>
            <text:p text:style-name="P19"><text:span text:style-name="T13">METABOLIC</text:span></text:p>
          </draw:text-box>
        </draw:frame>
        <draw:g>
          <draw:frame draw:style-name="gr17" draw:layer="layout" svg:width="6.377cm" svg:height="8.47cm" svg:x="9.013cm" svg:y="4.925cm">
            <draw:object-ole draw:class-id="11943940-36DE-11CF-953e-00c0a84029e9" xlink:href="./Object 8" xlink:type="simple" xlink:show="embed" xlink:actuate="onLoad"/>
            <draw:image xlink:href="./ObjectReplacements/Object 8" xlink:type="simple" xlink:show="embed" xlink:actuate="onLoad"/>
          </draw:frame>
          <draw:frame draw:style-name="gr18" draw:layer="layout" svg:width="1.972cm" svg:height="8.47cm" svg:x="7.39cm" svg:y="4.925cm">
            <draw:object-ole draw:class-id="11943940-36DE-11CF-953e-00c0a84029e9" xlink:href="./Object 9" xlink:type="simple" xlink:show="embed" xlink:actuate="onLoad"/>
            <draw:image xlink:href="./ObjectReplacements/Object 9" xlink:type="simple" xlink:show="embed" xlink:actuate="onLoad"/>
          </draw:frame>
        </draw:g>
        <draw:custom-shape draw:style-name="gr12" draw:text-style-name="P23" draw:layer="layout" svg:width="6.841cm" svg:height="0.773cm" draw:transform="rotate (0.0054105206811814) translate (8.516cm 13.577cm)">
          <text:p text:style-name="P22"><text:span text:style-name="T15">[Jeon</text:span><text:span text:style-name="T16"> et al., Nature 407, 651 </text:span><text:span text:style-name="T15">(2000)]</text:span></text:p>
          <draw:enhanced-geometry svg:viewBox="0 0 21600 21600" draw:mirror-horizontal="false" draw:mirror-vertical="false" draw:type="mso-spt202" draw:enhanced-path="M 0 0 L 21600 0 21600 21600 0 21600 0 0 Z N"/>
        </draw:custom-shape>
        <draw:custom-shape draw:style-name="gr12" draw:text-style-name="P24" draw:layer="layout" svg:width="7.496cm" svg:height="0.821cm" draw:transform="rotate (0.0006981317007976) translate (0.475cm 16.528cm)">
          <text:p text:style-name="P4"><text:span text:style-name="T17">[Albert et al., Nature 401, 130 (1999)]</text:span></text:p>
          <draw:enhanced-geometry svg:viewBox="0 0 21600 21600" draw:mirror-horizontal="false" draw:mirror-vertical="false" draw:type="mso-spt202" draw:enhanced-path="M 0 0 L 21600 0 21600 21600 0 21600 0 0 Z N"/>
        </draw:custom-shape>
        <draw:g>
          <draw:frame draw:style-name="gr19" draw:text-style-name="P8" draw:layer="layout" svg:width="7cm" svg:height="9.6cm" svg:x="0.57cm" svg:y="6.93cm">
            <draw:image xlink:href="Pictures/10000000000003CD000002573DA7D372.png" xlink:type="simple" xlink:show="embed" xlink:actuate="onLoad">
              <text:p text:style-name="P10"/>
            </draw:image>
          </draw:frame>
          <draw:custom-shape draw:style-name="gr14" draw:text-style-name="P8" draw:layer="layout" svg:width="1.746cm" svg:height="1.247cm" svg:x="4.814cm" svg:y="7.862cm">
            <text:p text:style-name="P10"/>
            <draw:enhanced-geometry svg:viewBox="0 0 21600 21600" draw:mirror-horizontal="false" draw:mirror-vertical="false" draw:type="rectangle" draw:enhanced-path="M 0 0 L 21600 0 21600 21600 0 21600 0 0 Z N"/>
          </draw:custom-shape>
        </draw:g>
        <draw:custom-shape draw:style-name="gr12" draw:text-style-name="P25" draw:layer="layout" svg:width="7.986cm" svg:height="0.896cm" draw:transform="rotate (0.0134390352403538) translate (17.201cm 15.503cm)">
          <text:p text:style-name="P22"><text:span text:style-name="T16">[Redner Eur. Phys. J. B 4, 131 (1998)]</text:span></text:p>
          <draw:enhanced-geometry svg:viewBox="0 0 21600 21600" draw:mirror-horizontal="false" draw:mirror-vertical="false" draw:type="mso-spt202" draw:enhanced-path="M 0 0 L 21600 0 21600 21600 0 21600 0 0 Z N"/>
        </draw:custom-shape>
        <draw:g>
          <draw:frame draw:style-name="gr6" draw:text-style-name="P8" draw:layer="layout" svg:width="10cm" svg:height="9.43cm" svg:x="15.1cm" svg:y="5.985cm">
            <draw:image xlink:href="Pictures/10000000000002BE00000296864C8A69.png" xlink:type="simple" xlink:show="embed" xlink:actuate="onLoad">
              <text:p text:style-name="P10"/>
            </draw:image>
          </draw:frame>
          <draw:custom-shape draw:style-name="gr14" draw:text-style-name="P8" draw:layer="layout" svg:width="1.14cm" svg:height="1.14cm" svg:x="22.795cm" svg:y="7.125cm">
            <text:p text:style-name="P10"/>
            <draw:enhanced-geometry svg:viewBox="0 0 21600 21600" draw:type="rectangle" draw:enhanced-path="M 0 0 L 21600 0 21600 21600 0 21600 0 0 Z N"/>
          </draw:custom-shape>
        </draw:g>
        <draw:custom-shape draw:style-name="gr20" draw:text-style-name="P27" draw:layer="layout" svg:width="5.142cm" svg:height="1.727cm" svg:x="19.684cm" svg:y="6.451cm">
          <text:p text:style-name="P26"><text:span text:style-name="T10"><text:s/></text:span><text:span text:style-name="T18">△</text:span><text:span text:style-name="T19"> </text:span><text:span text:style-name="T10">783339 ISI papers; </text:span></text:p>
          <text:p text:style-name="P26"><text:span text:style-name="T10"><text:s/></text:span><text:span text:style-name="T18">○</text:span><text:span text:style-name="T19"> </text:span><text:span text:style-name="T10">24296 PRD papers</text:span></text:p>
          <text:p text:style-name="P26"><text:span text:style-name="T10">between 1975 and 1994</text:span></text:p>
          <draw:enhanced-geometry svg:viewBox="0 0 21600 21600" draw:type="mso-spt202" draw:enhanced-path="M 0 0 L 21600 0 21600 21600 0 21600 0 0 Z N"/>
        </draw:custom-shape>
        <anim:par presentation:node-type="timing-root">
          <anim:seq smil:dur="indefinite" smil:fill="hold" smil:restart="whenNotActive" presentation:node-type="interactive-sequence"/>
          <anim:seq smil:dur="indefinite" smil:fill="hold" presentation:node-type="main-sequence"/>
        </anim:par>
        <presentation:notes draw:style-name="dp4">
          <draw:custom-shape draw:style-name="gr9" draw:text-style-name="P1" draw:layer="layout" svg:width="12.621cm" svg:height="9.446cm" svg:x="3.175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draw:page draw:name="page4" draw:style-name="dp3" draw:master-page-name="Default" presentation:use-date-time-name="dtd1">
        <office:forms form:automatic-focus="false" form:apply-design-mode="false"/>
        <draw:custom-shape draw:style-name="gr21" draw:text-style-name="P28" draw:layer="layout" svg:width="1.191cm" svg:height="1.243cm" svg:x="12.065cm" svg:y="17.80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30" draw:layer="layout" svg:width="20.523cm" svg:height="2.227cm" svg:x="1.15cm" svg:y="0.72cm">
          <text:p text:style-name="P29"><text:span text:style-name="T7">Previous approaches:</text:span><text:span text:style-name="T7"><text:line-break/></text:span><text:span text:style-name="T8"> </text:span></text:p>
          <draw:enhanced-geometry svg:viewBox="0 0 21600 21600" draw:type="mso-spt202" draw:enhanced-path="M 0 0 L 21600 0 21600 21600 0 21600 0 0 Z N"/>
        </draw:custom-shape>
        <draw:frame draw:style-name="gr16" draw:text-style-name="P32" draw:layer="layout" svg:width="5.325cm" svg:height="2.042cm" svg:x="15.785cm" svg:y="3.082cm">
          <draw:text-box>
            <text:p text:style-name="P31"><text:span text:style-name="T21">Dynamics </text:span><text:span text:style-name="T22">of</text:span><text:span text:style-name="T21"> a network</text:span></text:p>
          </draw:text-box>
        </draw:frame>
        <draw:frame draw:style-name="gr16" draw:text-style-name="P32" draw:layer="layout" svg:width="5.325cm" svg:height="2.042cm" svg:x="4.7cm" svg:y="3.082cm">
          <draw:text-box>
            <text:p text:style-name="P31"><text:span text:style-name="T21">Dynamics </text:span><text:span text:style-name="T22">on</text:span><text:span text:style-name="T21"> a network</text:span></text:p>
          </draw:text-box>
        </draw:frame>
        <draw:frame draw:style-name="gr16" draw:text-style-name="P33" draw:layer="layout" svg:width="9.405cm" svg:height="4.211cm" svg:x="2.62cm" svg:y="10.415cm">
          <draw:text-box>
            <text:p text:style-name="P31"><text:span text:style-name="T23">Collective behaviors determined by specific topological properties:</text:span></text:p>
            <text:p text:style-name="P31"><text:span text:style-name="T23">weighted networks, aging, dynamical weights...</text:span></text:p>
          </draw:text-box>
        </draw:frame>
        <draw:frame draw:style-name="gr16" draw:text-style-name="P33" draw:layer="layout" svg:width="9.405cm" svg:height="4.211cm" svg:x="13.77cm" svg:y="10.415cm">
          <draw:text-box>
            <text:p text:style-name="P31"><text:span text:style-name="T23">Statistical models (growing or not) to generate SF networks: configuration model, preferential attachment, copying vertex</text:span></text:p>
          </draw:text-box>
        </draw:frame>
        <draw:frame draw:style-name="gr6" draw:text-style-name="P8" draw:layer="layout" svg:width="18cm" svg:height="5.04cm" svg:x="3.89cm" svg:y="5cm">
          <draw:image xlink:href="Pictures/10000201000001F40000008C72C70BDC.png" xlink:type="simple" xlink:show="embed" xlink:actuate="onLoad">
            <text:p text:style-name="P10"/>
          </draw:image>
        </draw:frame>
        <presentation:notes draw:style-name="dp2" presentation:use-date-time-name="dtd1">
          <draw:custom-shape draw:style-name="gr8" draw:text-style-name="P34"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634cm" svg:height="9.459cm" svg:x="3.175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draw:page draw:name="page5" draw:style-name="dp3" draw:master-page-name="Default" presentation:use-date-time-name="dtd1">
        <draw:frame draw:style-name="gr6" draw:text-style-name="P8" draw:layer="layout" svg:width="12cm" svg:height="9.83cm" svg:x="6.81cm" svg:y="3.28cm">
          <draw:image xlink:href="Pictures/10000000000001830000013DBD1D8F74.png" xlink:type="simple" xlink:show="embed" xlink:actuate="onLoad">
            <text:p text:style-name="P10"/>
          </draw:image>
        </draw:frame>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35" draw:layer="layout" svg:width="20.523cm" svg:height="2.227cm" svg:x="1.15cm" svg:y="0.72cm">
          <text:p text:style-name="P29"><text:span text:style-name="T7">Our approach to SF networks</text:span><text:span text:style-name="T7"><text:line-break/></text:span><text:span text:style-name="T8">Dynamics drives topology</text:span></text:p>
          <draw:enhanced-geometry svg:viewBox="0 0 21600 21600" draw:type="mso-spt202" draw:enhanced-path="M 0 0 L 21600 0 21600 21600 0 21600 0 0 Z N"/>
        </draw:custom-shape>
        <draw:frame draw:style-name="gr22" draw:text-style-name="P36" draw:layer="layout" svg:width="9.12cm" svg:height="4.575cm" svg:x="1.425cm" svg:y="12.34cm">
          <draw:text-box>
            <text:p text:style-name="P22"><text:span text:style-name="T24">A fully dynamically driven </text:span><text:span text:style-name="T25">growing</text:span><text:span text:style-name="T24"> process is able to reshape the connection topology of an initial graph</text:span></text:p>
          </draw:text-box>
        </draw:frame>
        <draw:frame draw:style-name="gr23" draw:text-style-name="P37" draw:layer="layout" svg:width="9.975cm" svg:height="4.575cm" svg:x="14.25cm" svg:y="12.255cm">
          <draw:text-box>
            <text:p text:style-name="P14"><text:span text:style-name="T25">Scale-free</text:span><text:span text:style-name="T24"> topologies <text:s/>emerge in connection and only in connection with the realization of an <text:s/></text:span><text:span text:style-name="T25">entrainment</text:span><text:span text:style-name="T24"> process</text:span></text:p>
          </draw:text-box>
        </draw:frame>
        <draw:frame draw:style-name="gr24" draw:text-style-name="P38" draw:layer="layout" svg:width="7.123cm" svg:height="1.361cm" draw:transform="rotate (1.57515964992459) translate (18.614cm 10.874cm)">
          <draw:text-box>
            <text:p text:style-name="P10"><text:span text:style-name="T26">Gross&amp;Blasius, J. Roy Soc <text:s/>Int 5, 2008</text:span></text:p>
          </draw:text-box>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634cm" svg:height="9.459cm" svg:x="3.175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6"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2" draw:text-style-name="P1" draw:layer="layout" svg:width="23.081cm" svg:height="3.629cm" svg:x="1.142cm" svg:y="3.21cm">
          <text:p text:style-name="P11"><text:span text:style-name="T27">n</text:span><text:span text:style-name="T28">0</text:span><text:span text:style-name="T27"> non-identical oscillators, each one with an intrinsic frequency </text:span><text:span text:style-name="T29">ω</text:span><text:span text:style-name="T30">oi</text:span><text:span text:style-name="T27"> randomly selected from 0.5</text:span><text:span text:style-name="T31">±0.25 and described by a phase equation given by:</text:span></text:p>
          <draw:enhanced-geometry svg:viewBox="0 0 21600 21600" draw:type="mso-spt202" draw:enhanced-path="M 0 0 L 21600 0 21600 21600 0 21600 0 0 Z N"/>
        </draw:custom-shape>
        <draw:custom-shape draw:style-name="gr12" draw:text-style-name="P1" draw:layer="layout" svg:width="8.754cm" svg:height="1.874cm" svg:x="15.804cm" svg:y="14.085cm">
          <text:p text:style-name="P11"><text:span text:style-name="T32">coupling strength for which G</text:span><text:span text:style-name="T33">0</text:span><text:span text:style-name="T32"> is not phase-synchronized</text:span></text:p>
          <draw:enhanced-geometry svg:viewBox="0 0 21600 21600" draw:type="mso-spt202" draw:enhanced-path="M 0 0 L 21600 0 21600 21600 0 21600 0 0 Z N"/>
        </draw:custom-shape>
        <draw:frame draw:style-name="gr25" draw:layer="layout" svg:width="0.198cm" svg:height="0.736cm" svg:x="11.699cm" svg:y="9.027cm">
          <draw:object xlink:href="./Object 3" xlink:type="simple" xlink:show="embed" xlink:actuate="onLoad"/>
          <draw:image xlink:href="./ObjectReplacements/Object 3" xlink:type="simple" xlink:show="embed" xlink:actuate="onLoad"/>
        </draw:frame>
        <draw:custom-shape draw:style-name="gr2" draw:text-style-name="P1" draw:layer="layout" svg:width="1.632cm" svg:height="0.979cm" svg:x="5.869cm" svg:y="11.046cm">
          <text:p text:style-name="P10"/>
          <draw:enhanced-geometry svg:viewBox="0 0 21600 21600" draw:type="mso-spt202" draw:enhanced-path="M 0 0 L 21600 0 21600 21600 0 21600 0 0 Z N"/>
        </draw:custom-shape>
        <draw:custom-shape draw:style-name="gr26" draw:text-style-name="P1" draw:layer="layout" svg:width="0.503cm" svg:height="0.481cm" svg:x="9.097cm" svg:y="12.603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7cm" svg:height="0.481cm" svg:x="4.736cm" svg:y="13.07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3cm" svg:height="0.481cm" svg:x="1.839cm" svg:y="13.07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7cm" svg:height="0.485cm" svg:x="2.346cm" svg:y="15.359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7cm" svg:height="0.485cm" svg:x="7.263cm" svg:y="16.435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3cm" svg:height="0.485cm" svg:x="5.993cm" svg:y="10.288cm">
          <text:p text:style-name="P10"/>
          <draw:enhanced-geometry svg:viewBox="0 0 21600 21600" draw:glue-points="10800 0 3160 3160 0 10800 3160 18440 10800 21600 18440 18440 21600 10800 18440 3160" draw:text-areas="3200 3200 18400 18400" draw:type="ellipse"/>
        </draw:custom-shape>
        <draw:line draw:style-name="gr27" draw:text-style-name="P13" draw:layer="layout" svg:x1="9.145cm" svg:y1="12.881cm" svg:x2="5.154cm" svg:y2="13.269cm">
          <text:p text:style-name="P10"/>
        </draw:line>
        <draw:line draw:style-name="gr27" draw:text-style-name="P13" draw:layer="layout" svg:x1="6.212cm" svg:y1="10.791cm" svg:x2="4.991cm" svg:y2="13.097cm">
          <text:p text:style-name="P10"/>
        </draw:line>
        <draw:line draw:style-name="gr27" draw:text-style-name="P13" draw:layer="layout" svg:x1="2.148cm" svg:y1="13.525cm" svg:x2="2.5cm" svg:y2="15.399cm">
          <text:p text:style-name="P10"/>
        </draw:line>
        <draw:line draw:style-name="gr27" draw:text-style-name="P13" draw:layer="layout" svg:x1="4.801cm" svg:y1="13.273cm" svg:x2="2.244cm" svg:y2="13.361cm">
          <text:p text:style-name="P10"/>
        </draw:line>
        <draw:line draw:style-name="gr27" draw:text-style-name="P13" draw:layer="layout" svg:x1="4.881cm" svg:y1="13.525cm" svg:x2="2.742cm" svg:y2="15.491cm">
          <text:p text:style-name="P10"/>
        </draw:line>
        <draw:line draw:style-name="gr27" draw:text-style-name="P13" draw:layer="layout" svg:x1="6.31cm" svg:y1="10.791cm" svg:x2="7.47cm" svg:y2="16.431cm">
          <text:p text:style-name="P10"/>
        </draw:line>
        <draw:line draw:style-name="gr27" draw:text-style-name="P13" draw:layer="layout" svg:x1="2.311cm" svg:y1="13.441cm" svg:x2="7.303cm" svg:y2="16.519cm">
          <text:p text:style-name="P10"/>
        </draw:line>
        <draw:custom-shape draw:style-name="gr5" draw:text-style-name="P1" draw:layer="layout" svg:width="0.853cm" svg:height="0.973cm" svg:x="1.419cm" svg:y="12.369cm">
          <text:p text:style-name="P39"><text:span text:style-name="T34">1</text:span></text:p>
          <draw:enhanced-geometry svg:viewBox="0 0 21600 21600" draw:type="mso-spt202" draw:enhanced-path="M 0 0 L 21600 0 21600 21600 0 21600 0 0 Z N"/>
        </draw:custom-shape>
        <draw:custom-shape draw:style-name="gr5" draw:text-style-name="P1" draw:layer="layout" svg:width="0.853cm" svg:height="0.973cm" svg:x="1.631cm" svg:y="15.54cm">
          <text:p text:style-name="P39"><text:span text:style-name="T34">6</text:span></text:p>
          <draw:enhanced-geometry svg:viewBox="0 0 21600 21600" draw:type="mso-spt202" draw:enhanced-path="M 0 0 L 21600 0 21600 21600 0 21600 0 0 Z N"/>
        </draw:custom-shape>
        <draw:custom-shape draw:style-name="gr5" draw:text-style-name="P1" draw:layer="layout" svg:width="0.853cm" svg:height="0.973cm" svg:x="5.273cm" svg:y="10.028cm">
          <text:p text:style-name="P39"><text:span text:style-name="T34">3</text:span></text:p>
          <draw:enhanced-geometry svg:viewBox="0 0 21600 21600" draw:type="mso-spt202" draw:enhanced-path="M 0 0 L 21600 0 21600 21600 0 21600 0 0 Z N"/>
        </draw:custom-shape>
        <draw:custom-shape draw:style-name="gr5" draw:text-style-name="P1" draw:layer="layout" svg:width="0.853cm" svg:height="0.973cm" svg:x="8.624cm" svg:y="11.756cm">
          <text:p text:style-name="P39"><text:span text:style-name="T34">4</text:span></text:p>
          <draw:enhanced-geometry svg:viewBox="0 0 21600 21600" draw:type="mso-spt202" draw:enhanced-path="M 0 0 L 21600 0 21600 21600 0 21600 0 0 Z N"/>
        </draw:custom-shape>
        <draw:custom-shape draw:style-name="gr5" draw:text-style-name="P1" draw:layer="layout" svg:width="0.853cm" svg:height="0.973cm" svg:x="4.876cm" svg:y="13.414cm">
          <text:p text:style-name="P39"><text:span text:style-name="T34">2</text:span></text:p>
          <draw:enhanced-geometry svg:viewBox="0 0 21600 21600" draw:type="mso-spt202" draw:enhanced-path="M 0 0 L 21600 0 21600 21600 0 21600 0 0 Z N"/>
        </draw:custom-shape>
        <draw:custom-shape draw:style-name="gr5" draw:text-style-name="P1" draw:layer="layout" svg:width="0.853cm" svg:height="0.973cm" svg:x="6.455cm" svg:y="16.4cm">
          <text:p text:style-name="P39"><text:span text:style-name="T34">5</text:span></text:p>
          <draw:enhanced-geometry svg:viewBox="0 0 21600 21600" draw:type="mso-spt202" draw:enhanced-path="M 0 0 L 21600 0 21600 21600 0 21600 0 0 Z N"/>
        </draw:custom-shape>
        <draw:custom-shape draw:style-name="gr12" draw:text-style-name="P1" draw:layer="layout" svg:width="1.711cm" svg:height="1.297cm" svg:x="1.711cm" svg:y="9.247cm">
          <text:p text:style-name="P29"><text:span text:style-name="T35">G</text:span><text:span text:style-name="T36">0</text:span></text:p>
          <draw:enhanced-geometry svg:viewBox="0 0 21600 21600" draw:type="mso-spt202" draw:enhanced-path="M 0 0 L 21600 0 21600 21600 0 21600 0 0 Z N"/>
        </draw:custom-shape>
        <draw:frame draw:style-name="gr15" draw:text-style-name="P13" draw:layer="layout" svg:width="17cm" svg:height="3.581cm" svg:x="4.405cm" svg:y="5.984cm">
          <draw:image xlink:href="Pictures/1000000000000491000000F6EAFCB1C8.png" xlink:type="simple" xlink:show="embed" xlink:actuate="onLoad">
            <text:p text:style-name="P10"/>
          </draw:image>
        </draw:frame>
        <draw:frame draw:style-name="gr15" draw:text-style-name="P13" draw:layer="layout" svg:width="3.501cm" svg:height="1.072cm" svg:x="11.889cm" svg:y="12.175cm">
          <draw:image xlink:href="Pictures/10000000000001370000005FE2DBA12C.png" xlink:type="simple" xlink:show="embed" xlink:actuate="onLoad">
            <text:p text:style-name="P10"/>
          </draw:image>
        </draw:frame>
        <draw:custom-shape draw:style-name="gr12" draw:text-style-name="P1" draw:layer="layout" svg:width="5.971cm" svg:height="0.754cm" svg:x="15.729cm" svg:y="12.369cm">
          <text:p text:style-name="P11"><text:span text:style-name="T27"><text:s/></text:span><text:span text:style-name="T32">adjacency matrix</text:span></text:p>
          <draw:enhanced-geometry svg:viewBox="0 0 21600 21600" draw:type="mso-spt202" draw:enhanced-path="M 0 0 L 21600 0 21600 21600 0 21600 0 0 Z N"/>
        </draw:custom-shape>
        <draw:frame draw:style-name="gr15" draw:text-style-name="P13" draw:layer="layout" svg:width="2.5cm" svg:height="0.701cm" svg:x="16.113cm" svg:y="11.915cm">
          <draw:image xlink:href="Pictures/10000000000000F400000044638518C3.png" xlink:type="simple" xlink:show="embed" xlink:actuate="onLoad">
            <text:p text:style-name="P10"/>
          </draw:image>
        </draw:frame>
        <draw:frame draw:style-name="gr15" draw:text-style-name="P13" draw:layer="layout" svg:width="0.75cm" svg:height="0.75cm" svg:x="14.464cm" svg:y="14.389cm">
          <draw:image xlink:href="Pictures/100000000000004900000049482AD296.png" xlink:type="simple" xlink:show="embed" xlink:actuate="onLoad">
            <text:p text:style-name="P10"/>
          </draw:image>
        </draw:frame>
        <draw:frame draw:style-name="gr15" draw:text-style-name="P13" draw:layer="layout" svg:width="2.998cm" svg:height="0.75cm" svg:x="7.832cm" svg:y="15.778cm">
          <draw:image xlink:href="Pictures/10000000000000C400000031D7E56B2E.png" xlink:type="simple" xlink:show="embed" xlink:actuate="onLoad">
            <text:p text:style-name="P10"/>
          </draw:image>
        </draw:frame>
        <draw:frame draw:style-name="gr15" draw:text-style-name="P13" draw:layer="layout" svg:width="2.998cm" svg:height="0.821cm" svg:x="6.54cm" svg:y="9.776cm">
          <draw:image xlink:href="Pictures/10000000000000CE00000033E17B3226.png" xlink:type="simple" xlink:show="embed" xlink:actuate="onLoad">
            <text:p text:style-name="P10"/>
          </draw:image>
        </draw:frame>
        <draw:custom-shape draw:style-name="gr10" draw:text-style-name="P41" draw:layer="layout" svg:width="20.523cm" svg:height="2.227cm" svg:x="1.15cm" svg:y="0.9cm">
          <text:p text:style-name="P40"><text:span text:style-name="T7">The model </text:span><text:span text:style-name="T8">The pristine network G</text:span><text:span text:style-name="T37">0</text:span></text:p>
          <text:p text:style-name="P29"><text:span text:style-name="T37"><text:s/></text:span></text:p>
          <draw:enhanced-geometry svg:viewBox="0 0 21600 21600" draw:type="mso-spt202" draw:enhanced-path="M 0 0 L 21600 0 21600 21600 0 21600 0 0 Z N"/>
        </draw:custom-shap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634cm" svg:height="9.459cm" svg:x="3.175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7" draw:style-name="dp3" draw:master-page-name="Default" presentation:use-date-time-name="dtd1">
        <draw:line draw:style-name="gr28" draw:text-style-name="P13" draw:layer="layout" svg:x1="5.966cm" svg:y1="10.592cm" svg:x2="2.968cm" svg:y2="11.571cm">
          <text:p text:style-name="P10"/>
        </draw:line>
        <draw:line draw:style-name="gr28" draw:text-style-name="P13" draw:layer="layout" svg:x1="8.145cm" svg:y1="13.564cm" svg:x2="7.527cm" svg:y2="16.642cm">
          <text:p text:style-name="P10"/>
        </draw:line>
        <draw:line draw:style-name="gr28" draw:text-style-name="P13" draw:layer="layout" svg:x1="7.416cm" svg:y1="16.814cm" svg:x2="4.263cm" svg:y2="16.819cm">
          <text:p text:style-name="P10"/>
        </draw:line>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2" draw:text-style-name="P1" draw:layer="layout" svg:width="13.397cm" svg:height="1.195cm" svg:x="12.841cm" svg:y="12.096cm">
          <text:p text:style-name="P10"/>
          <draw:enhanced-geometry svg:viewBox="0 0 21600 21600" draw:type="mso-spt202" draw:enhanced-path="M 0 0 L 21600 0 21600 21600 0 21600 0 0 Z N"/>
        </draw:custom-shape>
        <draw:custom-shape draw:style-name="gr29" draw:text-style-name="P1" draw:layer="layout" svg:width="10.261cm" svg:height="1.226cm" svg:x="15.466cm" svg:y="16.162cm">
          <text:p text:style-name="P42"><text:span text:style-name="T32">time evolving degree of the i</text:span><text:span text:style-name="T38">th</text:span><text:span text:style-name="T32"> node</text:span></text:p>
          <draw:enhanced-geometry svg:viewBox="0 0 21600 21600" draw:type="mso-spt202" draw:enhanced-path="M 0 0 L 21600 0 21600 21600 0 21600 0 0 Z N"/>
        </draw:custom-shape>
        <draw:frame draw:style-name="gr25" draw:layer="layout" svg:width="0.198cm" svg:height="0.737cm" svg:x="11.699cm" svg:y="9.225cm">
          <draw:object xlink:href="./Object 4" xlink:type="simple" xlink:show="embed" xlink:actuate="onLoad"/>
          <draw:image xlink:href="./ObjectReplacements/Object 4" xlink:type="simple" xlink:show="embed" xlink:actuate="onLoad"/>
        </draw:frame>
        <draw:custom-shape draw:style-name="gr5" draw:text-style-name="P1" draw:layer="layout" svg:width="0.853cm" svg:height="0.973cm" svg:x="6.455cm" svg:y="16.598cm">
          <text:p text:style-name="P39"><text:span text:style-name="T34">5</text:span></text:p>
          <draw:enhanced-geometry svg:viewBox="0 0 21600 21600" draw:type="mso-spt202" draw:enhanced-path="M 0 0 L 21600 0 21600 21600 0 21600 0 0 Z N"/>
        </draw:custom-shape>
        <draw:frame draw:style-name="gr15" draw:text-style-name="P13" draw:layer="layout" svg:width="13cm" svg:height="5.49cm" svg:x="10.654cm" svg:y="7.695cm">
          <draw:image xlink:href="Pictures/1000000000000482000001E72A86244E.png" xlink:type="simple" xlink:show="embed" xlink:actuate="onLoad">
            <text:p text:style-name="P10"/>
          </draw:image>
        </draw:frame>
        <draw:frame draw:style-name="gr25" draw:layer="layout" svg:width="0.198cm" svg:height="0.736cm" svg:x="11.699cm" svg:y="9.027cm">
          <draw:object xlink:href="./Object 5" xlink:type="simple" xlink:show="embed" xlink:actuate="onLoad"/>
          <draw:image xlink:href="./ObjectReplacements/Object 5" xlink:type="simple" xlink:show="embed" xlink:actuate="onLoad"/>
        </draw:frame>
        <draw:custom-shape draw:style-name="gr2" draw:text-style-name="P1" draw:layer="layout" svg:width="1.632cm" svg:height="0.979cm" svg:x="5.869cm" svg:y="11.046cm">
          <text:p text:style-name="P10"/>
          <draw:enhanced-geometry svg:viewBox="0 0 21600 21600" draw:type="mso-spt202" draw:enhanced-path="M 0 0 L 21600 0 21600 21600 0 21600 0 0 Z N"/>
        </draw:custom-shape>
        <draw:custom-shape draw:style-name="gr26" draw:text-style-name="P1" draw:layer="layout" svg:width="0.503cm" svg:height="0.481cm" svg:x="9.097cm" svg:y="12.603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7cm" svg:height="0.481cm" svg:x="4.736cm" svg:y="13.07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3cm" svg:height="0.481cm" svg:x="1.839cm" svg:y="13.07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7cm" svg:height="0.485cm" svg:x="2.346cm" svg:y="15.359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7cm" svg:height="0.485cm" svg:x="7.263cm" svg:y="16.435cm">
          <text:p text:style-name="P10"/>
          <draw:enhanced-geometry svg:viewBox="0 0 21600 21600" draw:glue-points="10800 0 3160 3160 0 10800 3160 18440 10800 21600 18440 18440 21600 10800 18440 3160" draw:text-areas="3200 3200 18400 18400" draw:type="ellipse"/>
        </draw:custom-shape>
        <draw:custom-shape draw:style-name="gr26" draw:text-style-name="P1" draw:layer="layout" svg:width="0.503cm" svg:height="0.485cm" svg:x="5.993cm" svg:y="10.288cm">
          <text:p text:style-name="P10"/>
          <draw:enhanced-geometry svg:viewBox="0 0 21600 21600" draw:glue-points="10800 0 3160 3160 0 10800 3160 18440 10800 21600 18440 18440 21600 10800 18440 3160" draw:text-areas="3200 3200 18400 18400" draw:type="ellipse"/>
        </draw:custom-shape>
        <draw:line draw:style-name="gr27" draw:text-style-name="P13" draw:layer="layout" svg:x1="9.145cm" svg:y1="12.881cm" svg:x2="5.154cm" svg:y2="13.269cm">
          <text:p text:style-name="P10"/>
        </draw:line>
        <draw:line draw:style-name="gr27" draw:text-style-name="P13" draw:layer="layout" svg:x1="6.212cm" svg:y1="10.791cm" svg:x2="4.991cm" svg:y2="13.097cm">
          <text:p text:style-name="P10"/>
        </draw:line>
        <draw:line draw:style-name="gr27" draw:text-style-name="P13" draw:layer="layout" svg:x1="2.148cm" svg:y1="13.525cm" svg:x2="2.5cm" svg:y2="15.399cm">
          <text:p text:style-name="P10"/>
        </draw:line>
        <draw:line draw:style-name="gr27" draw:text-style-name="P13" draw:layer="layout" svg:x1="4.801cm" svg:y1="13.273cm" svg:x2="2.244cm" svg:y2="13.361cm">
          <text:p text:style-name="P10"/>
        </draw:line>
        <draw:line draw:style-name="gr27" draw:text-style-name="P13" draw:layer="layout" svg:x1="4.881cm" svg:y1="13.525cm" svg:x2="2.742cm" svg:y2="15.491cm">
          <text:p text:style-name="P10"/>
        </draw:line>
        <draw:line draw:style-name="gr27" draw:text-style-name="P13" draw:layer="layout" svg:x1="6.31cm" svg:y1="10.791cm" svg:x2="7.47cm" svg:y2="16.431cm">
          <text:p text:style-name="P10"/>
        </draw:line>
        <draw:line draw:style-name="gr27" draw:text-style-name="P13" draw:layer="layout" svg:x1="2.311cm" svg:y1="13.441cm" svg:x2="7.303cm" svg:y2="16.519cm">
          <text:p text:style-name="P10"/>
        </draw:line>
        <draw:custom-shape draw:style-name="gr5" draw:text-style-name="P1" draw:layer="layout" svg:width="0.853cm" svg:height="0.973cm" svg:x="1.419cm" svg:y="12.369cm">
          <text:p text:style-name="P39"><text:span text:style-name="T34">1</text:span></text:p>
          <draw:enhanced-geometry svg:viewBox="0 0 21600 21600" draw:type="mso-spt202" draw:enhanced-path="M 0 0 L 21600 0 21600 21600 0 21600 0 0 Z N"/>
        </draw:custom-shape>
        <draw:custom-shape draw:style-name="gr5" draw:text-style-name="P1" draw:layer="layout" svg:width="0.853cm" svg:height="0.973cm" svg:x="1.631cm" svg:y="15.54cm">
          <text:p text:style-name="P39"><text:span text:style-name="T34">6</text:span></text:p>
          <draw:enhanced-geometry svg:viewBox="0 0 21600 21600" draw:type="mso-spt202" draw:enhanced-path="M 0 0 L 21600 0 21600 21600 0 21600 0 0 Z N"/>
        </draw:custom-shape>
        <draw:custom-shape draw:style-name="gr5" draw:text-style-name="P1" draw:layer="layout" svg:width="0.853cm" svg:height="0.973cm" svg:x="5.273cm" svg:y="9.529cm">
          <text:p text:style-name="P39"><text:span text:style-name="T34">3</text:span></text:p>
          <draw:enhanced-geometry svg:viewBox="0 0 21600 21600" draw:type="mso-spt202" draw:enhanced-path="M 0 0 L 21600 0 21600 21600 0 21600 0 0 Z N"/>
        </draw:custom-shape>
        <draw:custom-shape draw:style-name="gr5" draw:text-style-name="P1" draw:layer="layout" svg:width="0.853cm" svg:height="0.973cm" svg:x="8.523cm" svg:y="11.756cm">
          <text:p text:style-name="P39"><text:span text:style-name="T34">4</text:span></text:p>
          <draw:enhanced-geometry svg:viewBox="0 0 21600 21600" draw:type="mso-spt202" draw:enhanced-path="M 0 0 L 21600 0 21600 21600 0 21600 0 0 Z N"/>
        </draw:custom-shape>
        <draw:custom-shape draw:style-name="gr5" draw:text-style-name="P1" draw:layer="layout" svg:width="0.853cm" svg:height="0.973cm" svg:x="4.876cm" svg:y="13.414cm">
          <text:p text:style-name="P39"><text:span text:style-name="T34">2</text:span></text:p>
          <draw:enhanced-geometry svg:viewBox="0 0 21600 21600" draw:type="mso-spt202" draw:enhanced-path="M 0 0 L 21600 0 21600 21600 0 21600 0 0 Z N"/>
        </draw:custom-shape>
        <draw:frame draw:style-name="gr15" draw:text-style-name="P13" draw:layer="layout" svg:width="2.998cm" svg:height="0.749cm" svg:x="7.863cm" svg:y="15.796cm">
          <draw:image xlink:href="Pictures/10000000000000C4000000309709B1FE.png" xlink:type="simple" xlink:show="embed" xlink:actuate="onLoad">
            <text:p text:style-name="P10"/>
          </draw:image>
        </draw:frame>
        <draw:custom-shape draw:style-name="gr12" draw:text-style-name="P1" draw:layer="layout" svg:width="2.562cm" svg:height="1.297cm" svg:x="1.711cm" svg:y="9.247cm">
          <text:p text:style-name="P29"><text:span text:style-name="T35">G(t</text:span><text:span text:style-name="T36">1</text:span><text:span text:style-name="T35">)‏</text:span></text:p>
          <draw:enhanced-geometry svg:viewBox="0 0 21600 21600" draw:type="mso-spt202" draw:enhanced-path="M 0 0 L 21600 0 21600 21600 0 21600 0 0 Z N"/>
        </draw:custom-shape>
        <draw:custom-shape draw:style-name="gr30" draw:text-style-name="P1" draw:layer="layout" svg:width="0.507cm" svg:height="0.485cm" svg:x="3.964cm" svg:y="16.435cm">
          <text:p text:style-name="P10"/>
          <draw:enhanced-geometry svg:viewBox="0 0 21600 21600" draw:glue-points="10800 0 3160 3160 0 10800 3160 18440 10800 21600 18440 18440 21600 10800 18440 3160" draw:text-areas="3200 3200 18400 18400" draw:type="ellipse"/>
        </draw:custom-shape>
        <draw:custom-shape draw:style-name="gr30" draw:text-style-name="P1" draw:layer="layout" svg:width="0.507cm" svg:height="0.485cm" svg:x="7.964cm" svg:y="13.339cm">
          <text:p text:style-name="P10"/>
          <draw:enhanced-geometry svg:viewBox="0 0 21600 21600" draw:glue-points="10800 0 3160 3160 0 10800 3160 18440 10800 21600 18440 18440 21600 10800 18440 3160" draw:text-areas="3200 3200 18400 18400" draw:type="ellipse"/>
        </draw:custom-shape>
        <draw:custom-shape draw:style-name="gr30" draw:text-style-name="P1" draw:layer="layout" svg:width="0.507cm" svg:height="0.485cm" draw:transform="rotate (-0.959931088597887) translate (2.8cm 11.297cm)">
          <text:p text:style-name="P10"/>
          <draw:enhanced-geometry svg:viewBox="0 0 21600 21600" draw:glue-points="10800 0 3160 3160 0 10800 3160 18440 10800 21600 18440 18440 21600 10800 18440 3160" draw:text-areas="3200 3200 18400 18400" draw:type="ellipse"/>
        </draw:custom-shape>
        <draw:frame draw:style-name="gr15" draw:text-style-name="P13" draw:layer="layout" svg:width="3.501cm" svg:height="1.23cm" svg:x="11.475cm" svg:y="14.248cm">
          <draw:image xlink:href="Pictures/1000000000000119000000631ADB3272.png" xlink:type="simple" xlink:show="embed" xlink:actuate="onLoad">
            <text:p text:style-name="P10"/>
          </draw:image>
        </draw:frame>
        <draw:custom-shape draw:style-name="gr12" draw:text-style-name="P1" draw:layer="layout" svg:width="23.081cm" svg:height="3.629cm" svg:x="1.142cm" svg:y="2.412cm">
          <text:list text:style-name="L3">
            <text:list-item>
              <text:p text:style-name="P43"><text:span text:style-name="T27"><text:s/></text:span><text:span text:style-name="T27">On top of G</text:span><text:span text:style-name="T28">0</text:span><text:span text:style-name="T27">, at later times, nodes are added up to n</text:span><text:span text:style-name="T28">1</text:span><text:span text:style-name="T27"> following the phase <text:s text:c="6"/>of an external pacemaker of a driving frequency <text:s text:c="7"/>. </text:span></text:p>
            </text:list-item>
          </text:list>
          <text:list text:style-name="L3">
            <text:list-item>
              <text:p text:style-name="P43"><text:span text:style-name="T27"><text:s/></text:span><text:span text:style-name="T27">Each added node forms </text:span><text:span text:style-name="T39">m</text:span><text:span text:style-name="T27"> links with nodes of G</text:span><text:span text:style-name="T28">0</text:span><text:span text:style-name="T27">. </text:span></text:p>
            </text:list-item>
          </text:list>
          <text:list text:style-name="L3">
            <text:list-item>
              <text:p text:style-name="P43"><text:span text:style-name="T27"><text:s/></text:span><text:span text:style-name="T27">Each added link corresponds to an unidirectional interaction of strength <text:s text:c="6"/>from the added node to the linked node in G</text:span><text:span text:style-name="T28">0</text:span><text:span text:style-name="T27">. The network-phase equation is given by:</text:span></text:p>
            </text:list-item>
          </text:list>
          <draw:enhanced-geometry svg:viewBox="0 0 21600 21600" draw:type="mso-spt202" draw:enhanced-path="M 0 0 L 21600 0 21600 21600 0 21600 0 0 Z N"/>
        </draw:custom-shape>
        <draw:frame draw:style-name="gr15" draw:text-style-name="P13" draw:layer="layout" svg:width="1.001cm" svg:height="0.992cm" svg:x="22.625cm" svg:y="2.421cm">
          <draw:image xlink:href="Pictures/100000000000004C0000004B13D6C085.png" xlink:type="simple" xlink:show="embed" xlink:actuate="onLoad">
            <text:p text:style-name="P10"/>
          </draw:image>
        </draw:frame>
        <draw:frame draw:style-name="gr15" draw:text-style-name="P13" draw:layer="layout" svg:width="1.001cm" svg:height="0.772cm" svg:x="15.105cm" svg:y="3.418cm">
          <draw:image xlink:href="Pictures/10000000000000510000003EFC37219D.png" xlink:type="simple" xlink:show="embed" xlink:actuate="onLoad">
            <text:p text:style-name="P10"/>
          </draw:image>
        </draw:frame>
        <draw:frame draw:style-name="gr15" draw:text-style-name="P13" draw:layer="layout" svg:width="0.9cm" svg:height="0.97cm" svg:x="22.045cm" svg:y="4.93cm">
          <draw:image xlink:href="Pictures/10000000000000480000004E6E9FEB39.png" xlink:type="simple" xlink:show="embed" xlink:actuate="onLoad">
            <text:p text:style-name="P10"/>
          </draw:image>
        </draw:frame>
        <draw:frame draw:style-name="gr15" draw:text-style-name="P13" draw:layer="layout" svg:width="1.499cm" svg:height="0.86cm" svg:x="13.468cm" svg:y="16.245cm">
          <draw:image xlink:href="Pictures/10000000000000820000004B9B79F88A.png" xlink:type="simple" xlink:show="embed" xlink:actuate="onLoad">
            <text:p text:style-name="P10"/>
          </draw:image>
        </draw:frame>
        <draw:frame draw:style-name="gr15" draw:text-style-name="P13" draw:layer="layout" svg:width="2.998cm" svg:height="0.821cm" svg:x="6.54cm" svg:y="9.776cm">
          <draw:image xlink:href="Pictures/10000000000000C80000003855F54954.png" xlink:type="simple" xlink:show="embed" xlink:actuate="onLoad">
            <text:p text:style-name="P10"/>
          </draw:image>
        </draw:frame>
        <draw:g>
          <draw:frame draw:style-name="gr15" draw:text-style-name="P13" draw:layer="layout" svg:width="2.5cm" svg:height="0.719cm" svg:x="15.245cm" svg:y="15.012cm">
            <draw:image xlink:href="Pictures/10000000000000F50000004765C5C75C.png" xlink:type="simple" xlink:show="embed" xlink:actuate="onLoad">
              <text:p text:style-name="P10"/>
            </draw:image>
          </draw:frame>
          <draw:frame draw:style-name="gr15" draw:text-style-name="P13" draw:layer="layout" svg:width="2.999cm" svg:height="0.851cm" svg:x="19.769cm" svg:y="15.012cm">
            <draw:image xlink:href="Pictures/100000000000012700000055EB8873DF.png" xlink:type="simple" xlink:show="embed" xlink:actuate="onLoad">
              <text:p text:style-name="P10"/>
            </draw:image>
          </draw:frame>
          <draw:custom-shape draw:style-name="gr29" draw:text-style-name="P1" draw:layer="layout" svg:width="9.199cm" svg:height="1.142cm" svg:x="15.298cm" svg:y="14.221cm">
            <text:p text:style-name="P42"><text:span text:style-name="T32">size evolving adjacency matrix</text:span></text:p>
            <draw:enhanced-geometry svg:viewBox="0 0 21600 21600" draw:type="mso-spt202" draw:enhanced-path="M 0 0 L 21600 0 21600 21600 0 21600 0 0 Z N"/>
          </draw:custom-shape>
          <draw:custom-shape draw:style-name="gr29" draw:text-style-name="P1" draw:layer="layout" svg:width="1.424cm" svg:height="0.891cm" svg:x="18.063cm" svg:y="15.062cm">
            <text:p text:style-name="P42"><text:span text:style-name="T32">with</text:span></text:p>
            <draw:enhanced-geometry svg:viewBox="0 0 21600 21600" draw:type="mso-spt202" draw:enhanced-path="M 0 0 L 21600 0 21600 21600 0 21600 0 0 Z N"/>
          </draw:custom-shape>
        </draw:g>
        <draw:custom-shape draw:style-name="gr10" draw:text-style-name="P35" draw:layer="layout" svg:width="20.523cm" svg:height="2.227cm" svg:x="1.15cm" svg:y="0.72cm">
          <text:p text:style-name="P29"><text:span text:style-name="T7">The model </text:span><text:span text:style-name="T8">The forcing network G(t)</text:span></text:p>
          <text:p text:style-name="P29"><text:span text:style-name="T8"/></text:p>
          <draw:enhanced-geometry svg:viewBox="0 0 21600 21600" draw:type="mso-spt202" draw:enhanced-path="M 0 0 L 21600 0 21600 21600 0 21600 0 0 Z N"/>
        </draw:custom-shap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634cm" svg:height="9.459cm" svg:x="3.175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8" draw:style-name="dp3" draw:master-page-name="Default" presentation:use-date-time-name="dtd1">
        <draw:frame draw:style-name="gr15" draw:text-style-name="P13" draw:layer="layout" svg:width="1.199cm" svg:height="0.679cm" svg:x="19.05cm" svg:y="8.252cm">
          <draw:image xlink:href="Pictures/100000000000003800000020D69839FF.png" xlink:type="simple" xlink:show="embed" xlink:actuate="onLoad">
            <text:p text:style-name="P10"/>
          </draw:image>
        </draw:frame>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2" draw:text-style-name="P45" draw:layer="layout" svg:width="22.798cm" svg:height="3.978cm" svg:x="1.213cm" svg:y="2.822cm">
          <text:p text:style-name="P44"><text:span text:style-name="T27">At each attaching time, the </text:span><text:span text:style-name="T39">m</text:span><text:span text:style-name="T27"> links formed by the added node are directed to those nodes in G</text:span><text:span text:style-name="T28">0</text:span><text:span text:style-name="T27"> whose phases verify more closely a specific condition in the phase difference with the added node (fully dynamically attachment criterion)</text:span><text:span text:style-name="T40">‏</text:span></text:p>
          <draw:enhanced-geometry svg:viewBox="0 0 21600 21600" draw:type="mso-spt202" draw:enhanced-path="M 0 0 L 21600 0 21600 21600 0 21600 0 0 Z N"/>
        </draw:custom-shape>
        <draw:frame draw:style-name="gr25" draw:layer="layout" svg:width="1.998cm" svg:height="1.001cm" svg:x="11.699cm" svg:y="9.027cm">
          <draw:object xlink:href="./Object 6" xlink:type="simple" xlink:show="embed" xlink:actuate="onLoad"/>
          <draw:image xlink:href="./ObjectReplacements/Object 6" xlink:type="simple" xlink:show="embed" xlink:actuate="onLoad"/>
        </draw:frame>
        <draw:custom-shape draw:style-name="gr31" draw:text-style-name="P1" draw:layer="layout" svg:width="4.873cm" svg:height="4.7cm" svg:x="15.601cm" svg:y="6.656cm">
          <text:p text:style-name="P10"/>
          <draw:enhanced-geometry svg:viewBox="0 0 21600 21600" draw:glue-points="10800 0 3160 3160 0 10800 3160 18440 10800 21600 18440 18440 21600 10800 18440 3160" draw:text-areas="3200 3200 18400 18400" draw:type="ellipse"/>
        </draw:custom-shape>
        <draw:custom-shape draw:style-name="gr32" draw:text-style-name="P1" draw:layer="layout" svg:width="0.313cm" svg:height="0.313cm" svg:x="19.773cm" svg:y="7.414cm">
          <text:p text:style-name="P10"/>
          <draw:enhanced-geometry svg:viewBox="0 0 21600 21600" draw:glue-points="10800 0 3160 3160 0 10800 3160 18440 10800 21600 18440 18440 21600 10800 18440 3160" draw:text-areas="3200 3200 18400 18400" draw:type="ellipse"/>
        </draw:custom-shape>
        <draw:line draw:style-name="gr33" draw:text-style-name="P13" draw:layer="layout" svg:x1="18.119cm" svg:y1="9.063cm" svg:x2="19.799cm" svg:y2="7.599cm">
          <text:p text:style-name="P10"/>
        </draw:line>
        <draw:line draw:style-name="gr33" draw:text-style-name="P13" draw:layer="layout" svg:x1="18.119cm" svg:y1="9.006cm" svg:x2="20.47cm" svg:y2="9.01cm">
          <text:p text:style-name="P10"/>
        </draw:line>
        <draw:line draw:style-name="gr34" draw:text-style-name="P13" draw:layer="layout" svg:x1="14.459cm" svg:y1="9.019cm" svg:x2="18.163cm" svg:y2="9.024cm">
          <text:p text:style-name="P10"/>
        </draw:line>
        <draw:custom-shape draw:style-name="gr35" draw:text-style-name="P1" draw:layer="layout" svg:width="4.992cm" svg:height="4.705cm" svg:x="5.005cm" svg:y="12.281cm">
          <text:p text:style-name="P10"/>
          <draw:enhanced-geometry svg:viewBox="0 0 21600 21600" draw:glue-points="10800 0 3160 3160 0 10800 3160 18440 10800 21600 18440 18440 21600 10800 18440 3160" draw:text-areas="3200 3200 18400 18400" draw:type="ellipse"/>
        </draw:custom-shape>
        <draw:custom-shape draw:style-name="gr36" draw:text-style-name="P1" draw:layer="layout" svg:width="0.335cm" svg:height="0.335cm" svg:x="9.225cm" svg:y="15.95cm">
          <text:p text:style-name="P10"/>
          <draw:enhanced-geometry svg:viewBox="0 0 21600 21600" draw:glue-points="10800 0 3160 3160 0 10800 3160 18440 10800 21600 18440 18440 21600 10800 18440 3160" draw:text-areas="3200 3200 18400 18400" draw:type="ellipse"/>
        </draw:custom-shape>
        <draw:custom-shape draw:style-name="gr37" draw:text-style-name="P1" draw:layer="layout" svg:width="0.335cm" svg:height="0.335cm" svg:x="9.225cm" svg:y="12.854cm">
          <text:p text:style-name="P10"/>
          <draw:enhanced-geometry svg:viewBox="0 0 21600 21600" draw:glue-points="10800 0 3160 3160 0 10800 3160 18440 10800 21600 18440 18440 21600 10800 18440 3160" draw:text-areas="3200 3200 18400 18400" draw:type="ellipse"/>
        </draw:custom-shape>
        <draw:custom-shape draw:style-name="gr38" draw:text-style-name="P1" draw:layer="layout" svg:width="0.335cm" svg:height="0.336cm" svg:x="7.426cm" svg:y="12.157cm">
          <text:p text:style-name="P10"/>
          <draw:enhanced-geometry svg:viewBox="0 0 21600 21600" draw:glue-points="10800 0 3160 3160 0 10800 3160 18440 10800 21600 18440 18440 21600 10800 18440 3160" draw:text-areas="3200 3200 18400 18400" draw:type="ellipse"/>
        </draw:custom-shape>
        <draw:custom-shape draw:style-name="gr39" draw:text-style-name="P1" draw:layer="layout" svg:width="0.335cm" svg:height="0.335cm" svg:x="5.728cm" svg:y="12.66cm">
          <text:p text:style-name="P10"/>
          <draw:enhanced-geometry svg:viewBox="0 0 21600 21600" draw:glue-points="10800 0 3160 3160 0 10800 3160 18440 10800 21600 18440 18440 21600 10800 18440 3160" draw:text-areas="3200 3200 18400 18400" draw:type="ellipse"/>
        </draw:custom-shape>
        <draw:custom-shape draw:style-name="gr40" draw:text-style-name="P1" draw:layer="layout" svg:width="0.335cm" svg:height="0.335cm" svg:x="5.627cm" svg:y="16.254cm">
          <text:p text:style-name="P10"/>
          <draw:enhanced-geometry svg:viewBox="0 0 21600 21600" draw:glue-points="10800 0 3160 3160 0 10800 3160 18440 10800 21600 18440 18440 21600 10800 18440 3160" draw:text-areas="3200 3200 18400 18400" draw:type="ellipse"/>
        </draw:custom-shape>
        <draw:custom-shape draw:style-name="gr41" draw:text-style-name="P1" draw:layer="layout" svg:width="0.851cm" svg:height="0.93cm" svg:x="4.608cm" svg:y="13.745cm">
          <text:p text:style-name="P10"/>
          <draw:enhanced-geometry svg:viewBox="0 0 21600 21600" draw:glue-points="10800 0 3160 3160 0 10800 3160 18440 10800 21600 18440 18440 21600 10800 18440 3160" draw:text-areas="3200 3200 18400 18400" draw:type="ellipse"/>
        </draw:custom-shape>
        <draw:custom-shape draw:style-name="gr35" draw:text-style-name="P1" draw:layer="layout" svg:width="4.992cm" svg:height="4.706cm" svg:x="12.907cm" svg:y="12.251cm">
          <text:p text:style-name="P10"/>
          <draw:enhanced-geometry svg:viewBox="0 0 21600 21600" draw:glue-points="10800 0 3160 3160 0 10800 3160 18440 10800 21600 18440 18440 21600 10800 18440 3160" draw:text-areas="3200 3200 18400 18400" draw:type="ellipse"/>
        </draw:custom-shape>
        <draw:custom-shape draw:style-name="gr36" draw:text-style-name="P1" draw:layer="layout" svg:width="0.335cm" svg:height="0.335cm" svg:x="17.52cm" svg:y="15.422cm">
          <text:p text:style-name="P10"/>
          <draw:enhanced-geometry svg:viewBox="0 0 21600 21600" draw:glue-points="10800 0 3160 3160 0 10800 3160 18440 10800 21600 18440 18440 21600 10800 18440 3160" draw:text-areas="3200 3200 18400 18400" draw:type="ellipse"/>
        </draw:custom-shape>
        <draw:custom-shape draw:style-name="gr37" draw:text-style-name="P1" draw:layer="layout" svg:width="0.335cm" svg:height="0.335cm" svg:x="16.219cm" svg:y="12.225cm">
          <text:p text:style-name="P10"/>
          <draw:enhanced-geometry svg:viewBox="0 0 21600 21600" draw:glue-points="10800 0 3160 3160 0 10800 3160 18440 10800 21600 18440 18440 21600 10800 18440 3160" draw:text-areas="3200 3200 18400 18400" draw:type="ellipse"/>
        </draw:custom-shape>
        <draw:custom-shape draw:style-name="gr38" draw:text-style-name="P1" draw:layer="layout" svg:width="0.335cm" svg:height="0.336cm" svg:x="14.124cm" svg:y="12.326cm">
          <text:p text:style-name="P10"/>
          <draw:enhanced-geometry svg:viewBox="0 0 21600 21600" draw:glue-points="10800 0 3160 3160 0 10800 3160 18440 10800 21600 18440 18440 21600 10800 18440 3160" draw:text-areas="3200 3200 18400 18400" draw:type="ellipse"/>
        </draw:custom-shape>
        <draw:custom-shape draw:style-name="gr42" draw:text-style-name="P1" draw:layer="layout" svg:width="0.335cm" svg:height="0.335cm" svg:x="13.229cm" svg:y="15.726cm">
          <text:p text:style-name="P10"/>
          <draw:enhanced-geometry svg:viewBox="0 0 21600 21600" draw:glue-points="10800 0 3160 3160 0 10800 3160 18440 10800 21600 18440 18440 21600 10800 18440 3160" draw:text-areas="3200 3200 18400 18400" draw:type="ellipse"/>
        </draw:custom-shape>
        <draw:custom-shape draw:style-name="gr40" draw:text-style-name="P1" draw:layer="layout" svg:width="0.335cm" svg:height="0.335cm" svg:x="14.83cm" svg:y="16.723cm">
          <text:p text:style-name="P10"/>
          <draw:enhanced-geometry svg:viewBox="0 0 21600 21600" draw:glue-points="10800 0 3160 3160 0 10800 3160 18440 10800 21600 18440 18440 21600 10800 18440 3160" draw:text-areas="3200 3200 18400 18400" draw:type="ellipse"/>
        </draw:custom-shape>
        <draw:custom-shape draw:style-name="gr41" draw:text-style-name="P1" draw:layer="layout" svg:width="0.851cm" svg:height="0.855cm" svg:x="12.603cm" svg:y="13.416cm">
          <text:p text:style-name="P10"/>
          <draw:enhanced-geometry svg:viewBox="0 0 21600 21600" draw:glue-points="10800 0 3160 3160 0 10800 3160 18440 10800 21600 18440 18440 21600 10800 18440 3160" draw:text-areas="3200 3200 18400 18400" draw:type="ellipse"/>
        </draw:custom-shape>
        <draw:frame draw:style-name="gr25" draw:layer="layout" svg:width="1.998cm" svg:height="1.001cm" svg:x="12.003cm" svg:y="11.276cm">
          <draw:object xlink:href="./Object 7" xlink:type="simple" xlink:show="embed" xlink:actuate="onLoad"/>
          <draw:image xlink:href="./ObjectReplacements/Object 7" xlink:type="simple" xlink:show="embed" xlink:actuate="onLoad"/>
        </draw:frame>
        <draw:custom-shape draw:style-name="gr10" draw:text-style-name="P35" draw:layer="layout" svg:width="20.523cm" svg:height="2.227cm" svg:x="1.15cm" svg:y="0.82cm">
          <text:p text:style-name="P29"><text:span text:style-name="T7">The model </text:span><text:span text:style-name="T8">The attaching rule</text:span></text:p>
          <text:p text:style-name="P29"><text:span text:style-name="T41"><text:s/></text:span></text:p>
          <draw:enhanced-geometry svg:viewBox="0 0 21600 21600" draw:type="mso-spt202" draw:enhanced-path="M 0 0 L 21600 0 21600 21600 0 21600 0 0 Z N"/>
        </draw:custom-shape>
        <draw:frame draw:style-name="gr15" draw:text-style-name="P13" draw:layer="layout" svg:width="10.001cm" svg:height="1.751cm" svg:x="2.911cm" svg:y="7.408cm">
          <draw:image xlink:href="Pictures/10000000000001EB000000567E564FF1.png" xlink:type="simple" xlink:show="embed" xlink:actuate="onLoad">
            <text:p text:style-name="P10"/>
          </draw:image>
        </draw:frame>
        <draw:frame draw:style-name="gr15" draw:text-style-name="P13" draw:layer="layout" svg:width="8.502cm" svg:height="1.389cm" svg:x="4.266cm" svg:y="9.188cm">
          <draw:image xlink:href="Pictures/1000000000000193000000421F6F1F0A.png" xlink:type="simple" xlink:show="embed" xlink:actuate="onLoad">
            <text:p text:style-name="P10"/>
          </draw:image>
        </draw:frame>
        <draw:frame draw:style-name="gr15" draw:text-style-name="P13" draw:layer="layout" svg:width="2.501cm" svg:height="1.041cm" svg:x="19.571cm" svg:y="6.072cm">
          <draw:image xlink:href="Pictures/100000000000007B0000003313D83C1C.png" xlink:type="simple" xlink:show="embed" xlink:actuate="onLoad">
            <text:p text:style-name="P10"/>
          </draw:image>
        </draw:frame>
        <draw:line draw:style-name="gr33" draw:text-style-name="P13" draw:layer="layout" svg:x1="15.518cm" svg:y1="14.505cm" svg:x2="17.868cm" svg:y2="14.509cm">
          <text:p text:style-name="P10"/>
        </draw:line>
        <draw:frame draw:style-name="gr6" draw:text-style-name="P8" draw:layer="layout" svg:width="2cm" svg:height="0.71cm" svg:x="6.616cm" svg:y="11.416cm">
          <draw:image xlink:href="Pictures/100000000000006B00000026B5E90233.png" xlink:type="simple" xlink:show="embed" xlink:actuate="onLoad">
            <text:p text:style-name="P10"/>
          </draw:image>
        </draw:frame>
        <draw:frame draw:style-name="gr6" draw:text-style-name="P8" draw:layer="layout" svg:width="2cm" svg:height="0.71cm" svg:x="14.516cm" svg:y="11.416cm">
          <draw:image xlink:href="Pictures/100000000000006F000000271F02ADB7.png" xlink:type="simple" xlink:show="embed" xlink:actuate="onLoad">
            <text:p text:style-name="P10"/>
          </draw:image>
        </draw:frame>
        <draw:line draw:style-name="gr34" draw:text-style-name="P13" draw:layer="layout" svg:x1="11.859cm" svg:y1="14.52cm" svg:x2="15.563cm" svg:y2="14.525cm">
          <text:p text:style-name="P10"/>
        </draw:line>
        <draw:line draw:style-name="gr34" draw:text-style-name="P13" draw:layer="layout" svg:x1="4.059cm" svg:y1="14.621cm" svg:x2="7.763cm" svg:y2="14.626cm">
          <text:p text:style-name="P10"/>
        </draw:line>
        <draw:line draw:style-name="gr33" draw:text-style-name="P13" draw:layer="layout" svg:x1="7.62cm" svg:y1="14.605cm" svg:x2="9.97cm" svg:y2="14.609cm">
          <text:p text:style-name="P10"/>
        </draw:line>
        <draw:line draw:style-name="gr43" draw:text-style-name="P13" draw:layer="layout" svg:x1="5.129cm" svg:y1="14.234cm" svg:x2="7.686cm" svg:y2="14.565cm">
          <text:p text:style-name="P10"/>
        </draw:line>
        <draw:line draw:style-name="gr43" draw:text-style-name="P13" draw:layer="layout" svg:x1="13.062cm" svg:y1="13.918cm" svg:x2="15.584cm" svg:y2="14.47cm">
          <text:p text:style-name="P10"/>
        </draw:line>
        <draw:custom-shape draw:style-name="gr39" draw:text-style-name="P1" draw:layer="layout" svg:width="0.335cm" svg:height="0.335cm" svg:x="12.929cm" svg:y="13.724cm">
          <text:p text:style-name="P10"/>
          <draw:enhanced-geometry svg:viewBox="0 0 21600 21600" draw:glue-points="10800 0 3160 3160 0 10800 3160 18440 10800 21600 18440 18440 21600 10800 18440 3160" draw:text-areas="3200 3200 18400 18400" draw:type="ellipse"/>
        </draw:custom-shape>
        <draw:custom-shape draw:style-name="gr42" draw:text-style-name="P1" draw:layer="layout" svg:width="0.335cm" svg:height="0.335cm" svg:x="4.833cm" svg:y="14.058cm">
          <text:p text:style-name="P10"/>
          <draw:enhanced-geometry svg:viewBox="0 0 21600 21600" draw:glue-points="10800 0 3160 3160 0 10800 3160 18440 10800 21600 18440 18440 21600 10800 18440 3160" draw:text-areas="3200 3200 18400 18400" draw:type="ellipse"/>
        </draw:custom-shap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9"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frame draw:style-name="gr15" draw:text-style-name="P13" draw:layer="layout" svg:width="18cm" svg:height="6.672cm" svg:x="4.594cm" svg:y="3.991cm">
          <draw:image xlink:href="Pictures/100000000000021C000000C81FF48FE3.png" xlink:type="simple" xlink:show="embed" xlink:actuate="onLoad">
            <text:p text:style-name="P10"/>
          </draw:image>
        </draw:frame>
        <draw:frame draw:style-name="gr15" draw:text-style-name="P13" draw:layer="layout" svg:width="18cm" svg:height="6.672cm" svg:x="4.594cm" svg:y="10.744cm">
          <draw:image xlink:href="Pictures/100000000000021C000000C87D4997AE.png" xlink:type="simple" xlink:show="embed" xlink:actuate="onLoad">
            <text:p text:style-name="P10"/>
          </draw:image>
        </draw:frame>
        <draw:custom-shape draw:style-name="gr12" draw:text-style-name="P1" draw:layer="layout" svg:width="3.135cm" svg:height="1.191cm" svg:x="0.34cm" svg:y="4.979cm">
          <text:p text:style-name="P46"><text:span text:style-name="T27">d</text:span><text:span text:style-name="T28">p</text:span><text:span text:style-name="T42"> small</text:span></text:p>
          <draw:enhanced-geometry svg:viewBox="0 0 21600 21600" draw:type="mso-spt202" draw:enhanced-path="M 0 0 L 21600 0 21600 21600 0 21600 0 0 Z N"/>
        </draw:custom-shape>
        <draw:custom-shape draw:style-name="gr12" draw:text-style-name="P47" draw:layer="layout" svg:width="3.068cm" svg:height="1.141cm" svg:x="0.352cm" svg:y="11.659cm">
          <text:p text:style-name="P42"><text:span text:style-name="T43">d</text:span><text:span text:style-name="T44">p </text:span><text:span text:style-name="T45">large</text:span></text:p>
          <draw:enhanced-geometry svg:viewBox="0 0 21600 21600" draw:type="mso-spt202" draw:enhanced-path="M 0 0 L 21600 0 21600 21600 0 21600 0 0 Z N"/>
        </draw:custom-shape>
        <draw:custom-shape draw:style-name="gr12" draw:text-style-name="P1" draw:layer="layout" svg:width="5.282cm" svg:height="0.987cm" svg:x="0.287cm" svg:y="10.775cm">
          <text:p text:style-name="P46"><text:span text:style-name="T46">Entrainment</text:span></text:p>
          <draw:enhanced-geometry svg:viewBox="0 0 21600 21600" draw:type="mso-spt202" draw:enhanced-path="M 0 0 L 21600 0 21600 21600 0 21600 0 0 Z N"/>
        </draw:custom-shape>
        <draw:custom-shape draw:style-name="gr12" draw:text-style-name="P1" draw:layer="layout" svg:width="5.282cm" svg:height="1.725cm" svg:x="0.287cm" svg:y="3.273cm">
          <text:p text:style-name="P46"><text:span text:style-name="T46">No Entrainment</text:span></text:p>
          <draw:enhanced-geometry svg:viewBox="0 0 21600 21600" draw:type="mso-spt202" draw:enhanced-path="M 0 0 L 21600 0 21600 21600 0 21600 0 0 Z N"/>
        </draw:custom-shape>
        <draw:line draw:style-name="gr44" draw:text-style-name="P13" draw:layer="layout" svg:x1="3.359cm" svg:y1="8.521cm" svg:x2="6.359cm" svg:y2="8.531cm">
          <text:p text:style-name="P10"/>
        </draw:line>
        <draw:line draw:style-name="gr45" draw:text-style-name="P13" draw:layer="layout" svg:x1="3.359cm" svg:y1="7.82cm" svg:x2="6.359cm" svg:y2="7.83cm">
          <text:p text:style-name="P10"/>
        </draw:line>
        <draw:custom-shape draw:style-name="gr10" draw:text-style-name="P49" draw:layer="layout" svg:width="16.827cm" svg:height="2.218cm" svg:x="1.15cm" svg:y="0.8cm">
          <text:p text:style-name="P48"><text:span text:style-name="T7">Frequency and phase entrainment </text:span><text:span text:style-name="T7"><text:line-break/></text:span><text:span text:style-name="T8">Scenario in the parameter space </text:span><text:span text:style-name="T47">d</text:span><text:span text:style-name="T48">p</text:span><text:span text:style-name="T47">-</text:span><text:span text:style-name="T49">ω</text:span><text:span text:style-name="T50">p</text:span></text:p>
          <draw:enhanced-geometry svg:viewBox="0 0 21600 21600" draw:type="mso-spt202" draw:enhanced-path="M 0 0 L 21600 0 21600 21600 0 21600 0 0 Z N"/>
        </draw:custom-shape>
        <draw:frame draw:style-name="gr46" draw:text-style-name="P38" draw:layer="layout" svg:width="3.135cm" svg:height="0.855cm" svg:x="0.575cm" svg:y="8.065cm">
          <draw:text-box>
            <text:p text:style-name="P10"><text:span text:style-name="T26">adding on</text:span></text:p>
          </draw:text-box>
        </draw:frame>
        <draw:frame draw:style-name="gr46" draw:text-style-name="P38" draw:layer="layout" svg:width="3.135cm" svg:height="0.855cm" svg:x="0.576cm" svg:y="7.366cm">
          <draw:text-box>
            <text:p text:style-name="P10"><text:span text:style-name="T26">adding off</text:span></text:p>
          </draw:text-box>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10"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49" draw:layer="layout" svg:width="16.827cm" svg:height="2.218cm" svg:x="1.15cm" svg:y="0.8cm">
          <text:p text:style-name="P48"><text:span text:style-name="T7">Frequency and phase entrainment </text:span><text:span text:style-name="T7"><text:line-break/></text:span><text:span text:style-name="T8">Scenario in the parameter space </text:span><text:span text:style-name="T47">d</text:span><text:span text:style-name="T48">p</text:span><text:span text:style-name="T47">-</text:span><text:span text:style-name="T49">ω</text:span><text:span text:style-name="T50">p</text:span></text:p>
          <draw:enhanced-geometry svg:viewBox="0 0 21600 21600" draw:type="mso-spt202" draw:enhanced-path="M 0 0 L 21600 0 21600 21600 0 21600 0 0 Z N"/>
        </draw:custom-shape>
        <draw:custom-shape draw:style-name="gr12" draw:text-style-name="P1" draw:layer="layout" svg:width="7.709cm" svg:height="0.908cm" svg:x="16.856cm" svg:y="3.822cm">
          <text:p text:style-name="P46"><text:span text:style-name="T46">Phase entrainment</text:span></text:p>
          <draw:enhanced-geometry svg:viewBox="0 0 21600 21600" draw:type="mso-spt202" draw:enhanced-path="M 0 0 L 21600 0 21600 21600 0 21600 0 0 Z N"/>
        </draw:custom-shape>
        <draw:custom-shape draw:style-name="gr12" draw:text-style-name="P1" draw:layer="layout" svg:width="9.419cm" svg:height="0.968cm" svg:x="3.421cm" svg:y="3.79cm">
          <text:p text:style-name="P46"><text:span text:style-name="T46">Frequency entrainment</text:span></text:p>
          <draw:enhanced-geometry svg:viewBox="0 0 21600 21600" draw:type="mso-spt202" draw:enhanced-path="M 0 0 L 21600 0 21600 21600 0 21600 0 0 Z N"/>
        </draw:custom-shape>
        <draw:frame draw:style-name="gr47" draw:text-style-name="P13" draw:layer="layout" svg:width="7.039cm" svg:height="5.599cm" svg:x="1.24cm" svg:y="9.756cm">
          <draw:image xlink:href="Pictures/100000000000022C000002099A4FEB30.png" xlink:type="simple" xlink:show="embed" xlink:actuate="onLoad">
            <text:p text:style-name="P10"/>
          </draw:image>
        </draw:frame>
        <draw:frame draw:style-name="gr47" draw:text-style-name="P13" draw:layer="layout" svg:width="7.039cm" svg:height="5.599cm" svg:x="17.47cm" svg:y="9.756cm">
          <draw:image xlink:href="Pictures/100000000000022C000002092400A74B.png" xlink:type="simple" xlink:show="embed" xlink:actuate="onLoad">
            <text:p text:style-name="P10"/>
          </draw:image>
        </draw:frame>
        <draw:frame draw:style-name="gr48" draw:text-style-name="P13" draw:layer="layout" svg:width="7.25cm" svg:height="5.6cm" svg:x="9.136cm" svg:y="9.756cm">
          <draw:image xlink:href="Pictures/100000000000023900000209F80AE32B.png" xlink:type="simple" xlink:show="embed" xlink:actuate="onLoad">
            <text:p text:style-name="P10"/>
          </draw:image>
        </draw:frame>
        <draw:line draw:style-name="gr49" draw:text-style-name="P13" draw:layer="layout" svg:x1="12.166cm" svg:y1="9.334cm" svg:x2="12.17cm" svg:y2="14.846cm">
          <text:p text:style-name="P10"/>
        </draw:line>
        <draw:line draw:style-name="gr50" draw:text-style-name="P13" draw:layer="layout" svg:x1="14.062cm" svg:y1="9.334cm" svg:x2="14.066cm" svg:y2="14.846cm">
          <text:p text:style-name="P10"/>
        </draw:line>
        <draw:line draw:style-name="gr51" draw:text-style-name="P13" draw:layer="layout" svg:x1="10.168cm" svg:y1="9.334cm" svg:x2="10.172cm" svg:y2="14.846cm">
          <text:p text:style-name="P10"/>
        </draw:line>
        <draw:custom-shape draw:style-name="gr12" draw:text-style-name="P1" draw:layer="layout" svg:width="1.142cm" svg:height="0.776cm" svg:x="9.771cm" svg:y="8.736cm">
          <text:p text:style-name="P42"><text:span text:style-name="T51">0.1 </text:span></text:p>
          <draw:enhanced-geometry svg:viewBox="0 0 21600 21600" draw:type="mso-spt202" draw:enhanced-path="M 0 0 L 21600 0 21600 21600 0 21600 0 0 Z N"/>
        </draw:custom-shape>
        <draw:custom-shape draw:style-name="gr12" draw:text-style-name="P1" draw:layer="layout" svg:width="1.142cm" svg:height="0.776cm" svg:x="11.698cm" svg:y="8.736cm">
          <text:p text:style-name="P42"><text:span text:style-name="T51">0.5 </text:span></text:p>
          <draw:enhanced-geometry svg:viewBox="0 0 21600 21600" draw:type="mso-spt202" draw:enhanced-path="M 0 0 L 21600 0 21600 21600 0 21600 0 0 Z N"/>
        </draw:custom-shape>
        <draw:custom-shape draw:style-name="gr12" draw:text-style-name="P1" draw:layer="layout" svg:width="1.142cm" svg:height="0.776cm" svg:x="13.625cm" svg:y="8.736cm">
          <text:p text:style-name="P42"><text:span text:style-name="T51">0.9 </text:span></text:p>
          <draw:enhanced-geometry svg:viewBox="0 0 21600 21600" draw:type="mso-spt202" draw:enhanced-path="M 0 0 L 21600 0 21600 21600 0 21600 0 0 Z N"/>
        </draw:custom-shape>
        <draw:frame draw:style-name="gr6" draw:text-style-name="P8" draw:layer="layout" svg:width="0.7cm" svg:height="0.76cm" svg:x="0.64cm" svg:y="11.855cm">
          <draw:image xlink:href="Pictures/10000000000000480000004E6E9FEB39.png" xlink:type="simple" xlink:show="embed" xlink:actuate="onLoad">
            <text:p text:style-name="P10"/>
          </draw:image>
        </draw:frame>
        <draw:frame draw:style-name="gr6" draw:text-style-name="P8" draw:layer="layout" svg:width="0.9cm" svg:height="0.72cm" svg:x="6.755cm" svg:y="9.047cm">
          <draw:image xlink:href="Pictures/100000000000002800000020D5320622.png" xlink:type="simple" xlink:show="embed" xlink:actuate="onLoad">
            <text:p text:style-name="P10"/>
          </draw:image>
        </draw:frame>
        <draw:frame draw:style-name="gr6" draw:text-style-name="P8" draw:layer="layout" svg:width="1.1cm" svg:height="0.74cm" svg:x="14.52cm" svg:y="9.135cm">
          <draw:image xlink:href="Pictures/100000000000003100000021DA82492D.png" xlink:type="simple" xlink:show="embed" xlink:actuate="onLoad">
            <text:p text:style-name="P10"/>
          </draw:image>
        </draw:frame>
        <draw:frame draw:style-name="gr6" draw:text-style-name="P8" draw:layer="layout" svg:width="0.7cm" svg:height="0.73cm" svg:x="23.127cm" svg:y="9.12cm">
          <draw:image xlink:href="Pictures/100000000000002200000023E447CB74.png" xlink:type="simple" xlink:show="embed" xlink:actuate="onLoad">
            <text:p text:style-name="P10"/>
          </draw:image>
        </draw:frame>
        <draw:frame draw:style-name="gr6" draw:text-style-name="P8" draw:layer="layout" svg:width="0.8cm" svg:height="0.62cm" svg:x="3.805cm" svg:y="15.46cm">
          <draw:image xlink:href="Pictures/10000000000000510000003EFC37219D.png" xlink:type="simple" xlink:show="embed" xlink:actuate="onLoad">
            <text:p text:style-name="P10"/>
          </draw:image>
        </draw:frame>
        <draw:frame draw:style-name="gr6" draw:text-style-name="P8" draw:layer="layout" svg:width="0.6cm" svg:height="0.65cm" svg:x="8.641cm" svg:y="11.855cm">
          <draw:image xlink:href="Pictures/10000000000000480000004E6E9FEB39.png" xlink:type="simple" xlink:show="embed" xlink:actuate="onLoad">
            <text:p text:style-name="P10"/>
          </draw:image>
        </draw:frame>
        <draw:frame draw:style-name="gr6" draw:text-style-name="P8" draw:layer="layout" svg:width="0.8cm" svg:height="0.62cm" svg:x="11.806cm" svg:y="15.46cm">
          <draw:image xlink:href="Pictures/10000000000000510000003EFC37219D.png" xlink:type="simple" xlink:show="embed" xlink:actuate="onLoad">
            <text:p text:style-name="P10"/>
          </draw:image>
        </draw:frame>
        <draw:frame draw:style-name="gr6" draw:text-style-name="P8" draw:layer="layout" svg:width="0.6cm" svg:height="0.65cm" svg:x="16.942cm" svg:y="11.855cm">
          <draw:image xlink:href="Pictures/10000000000000480000004E6E9FEB39.png" xlink:type="simple" xlink:show="embed" xlink:actuate="onLoad">
            <text:p text:style-name="P10"/>
          </draw:image>
        </draw:frame>
        <draw:frame draw:style-name="gr6" draw:text-style-name="P8" draw:layer="layout" svg:width="0.8cm" svg:height="0.62cm" svg:x="20.107cm" svg:y="15.46cm">
          <draw:image xlink:href="Pictures/10000000000000510000003EFC37219D.png" xlink:type="simple" xlink:show="embed" xlink:actuate="onLoad">
            <text:p text:style-name="P10"/>
          </draw:image>
        </draw:frame>
        <draw:frame draw:style-name="gr6" draw:text-style-name="P8" draw:layer="layout" svg:width="5.5cm" svg:height="2.04cm" svg:x="1.21cm" svg:y="6.14cm">
          <draw:image xlink:href="Pictures/100000000000014F0000007C9F4287EC.png" xlink:type="simple" xlink:show="embed" xlink:actuate="onLoad">
            <text:p text:style-name="P10"/>
          </draw:image>
        </draw:frame>
        <draw:frame draw:style-name="gr6" draw:text-style-name="P8" draw:layer="layout" svg:width="8.5cm" svg:height="2.4cm" svg:x="7.76cm" svg:y="5.855cm">
          <draw:image xlink:href="Pictures/100000000000026C000000AFDF1C7CA7.png" xlink:type="simple" xlink:show="embed" xlink:actuate="onLoad">
            <text:p text:style-name="P10"/>
          </draw:image>
        </draw:frame>
        <draw:frame draw:style-name="gr6" draw:text-style-name="P8" draw:layer="layout" svg:width="6cm" svg:height="2.6cm" svg:x="17.67cm" svg:y="5.67cm">
          <draw:image xlink:href="Pictures/100000000000019B000000B263617135.png" xlink:type="simple" xlink:show="embed" xlink:actuate="onLoad">
            <text:p text:style-name="P10"/>
          </draw:image>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11" draw:style-name="dp3" draw:master-page-name="Default" presentation:use-date-time-name="dtd1">
        <draw:custom-shape draw:style-name="gr21" draw:text-style-name="P28" draw:layer="layout" svg:width="1.191cm" svg:height="1.243cm" svg:x="12.065cm" svg:y="17.80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50" draw:layer="layout" svg:width="16.827cm" svg:height="2.218cm" svg:x="2.85cm" svg:y="0.8cm">
          <text:p text:style-name="P48"><text:span text:style-name="T7">Frequency and phase entrainment </text:span><text:span text:style-name="T7"><text:line-break/></text:span><text:span text:style-name="T8">Scenario in the parameter space </text:span><text:span text:style-name="T47">d</text:span><text:span text:style-name="T48">p</text:span><text:span text:style-name="T47">-</text:span><text:span text:style-name="T49">ω</text:span><text:span text:style-name="T50">p</text:span></text:p>
          <draw:enhanced-geometry svg:viewBox="0 0 21600 21600" draw:type="mso-spt202" draw:enhanced-path="M 0 0 L 21600 0 21600 21600 0 21600 0 0 Z N"/>
        </draw:custom-shape>
        <draw:frame draw:style-name="gr6" draw:text-style-name="P8" draw:layer="layout" svg:width="1.151cm" svg:height="0.705cm" draw:transform="rotate (1.58388629618456) translate (0.429cm 12.071cm)">
          <draw:image xlink:href="Pictures/100000000000004B0000002EE6B70FA5.png" xlink:type="simple" xlink:show="embed" xlink:actuate="onLoad">
            <text:p text:style-name="P10"/>
          </draw:image>
        </draw:frame>
        <draw:frame draw:style-name="gr6" draw:text-style-name="P8" draw:layer="layout" svg:width="1.397cm" svg:height="0.723cm" draw:transform="rotate (1.57585778162538) translate (0.421cm 9.737cm)">
          <draw:image xlink:href="Pictures/100000000000005B0000002F4149B384.png" xlink:type="simple" xlink:show="embed" xlink:actuate="onLoad">
            <text:p text:style-name="P10"/>
          </draw:image>
        </draw:frame>
        <draw:frame draw:style-name="gr6" draw:text-style-name="P8" draw:layer="layout" svg:width="1.152cm" svg:height="0.717cm" draw:transform="rotate (1.58214096693256) translate (0.427cm 7.75cm)">
          <draw:image xlink:href="Pictures/100000000000004C0000002FE715A16A.png" xlink:type="simple" xlink:show="embed" xlink:actuate="onLoad">
            <text:p text:style-name="P10"/>
          </draw:image>
        </draw:frame>
        <draw:frame draw:style-name="gr6" draw:text-style-name="P8" draw:layer="layout" svg:width="8cm" svg:height="6.73cm" svg:x="9.09cm" svg:y="5.86cm">
          <draw:image xlink:href="Pictures/10000000000002E10000026C661781C2.png" xlink:type="simple" xlink:show="embed" xlink:actuate="onLoad">
            <text:p text:style-name="P10"/>
          </draw:image>
        </draw:frame>
        <draw:frame draw:style-name="gr6" draw:text-style-name="P8" draw:layer="layout" svg:width="8cm" svg:height="6.73cm" svg:x="17.07cm" svg:y="5.85cm">
          <draw:image xlink:href="Pictures/10000000000002E30000026E5A5AF3C4.png" xlink:type="simple" xlink:show="embed" xlink:actuate="onLoad">
            <text:p text:style-name="P10"/>
          </draw:image>
        </draw:frame>
        <draw:frame draw:style-name="gr6" draw:text-style-name="P8" draw:layer="layout" svg:width="3cm" svg:height="0.99cm" svg:x="3.555cm" svg:y="4.71cm">
          <draw:image xlink:href="Pictures/100000000000009500000031A0BE2B2C.png" xlink:type="simple" xlink:show="embed" xlink:actuate="onLoad">
            <text:p text:style-name="P10"/>
          </draw:image>
        </draw:frame>
        <draw:frame draw:style-name="gr6" draw:text-style-name="P8" draw:layer="layout" svg:width="3cm" svg:height="0.99cm" svg:x="11.355cm" svg:y="4.71cm">
          <draw:image xlink:href="Pictures/1000000000000094000000316C11CA31.png" xlink:type="simple" xlink:show="embed" xlink:actuate="onLoad">
            <text:p text:style-name="P10"/>
          </draw:image>
        </draw:frame>
        <draw:frame draw:style-name="gr6" draw:text-style-name="P8" draw:layer="layout" svg:width="3cm" svg:height="0.99cm" svg:x="19.155cm" svg:y="4.71cm">
          <draw:image xlink:href="Pictures/10000000000000970000002FC6050A94.png" xlink:type="simple" xlink:show="embed" xlink:actuate="onLoad">
            <text:p text:style-name="P10"/>
          </draw:image>
        </draw:frame>
        <draw:frame draw:style-name="gr6" draw:text-style-name="P8" draw:layer="layout" svg:width="8cm" svg:height="6.43cm" svg:x="1.075cm" svg:y="6.02cm">
          <draw:image xlink:href="Pictures/10000000000002EC00000260D4493645.png" xlink:type="simple" xlink:show="embed" xlink:actuate="onLoad">
            <text:p text:style-name="P10"/>
          </draw:image>
        </draw:frame>
        <draw:g>
          <draw:line draw:style-name="gr52" draw:text-style-name="P13" draw:layer="layout" svg:x1="4.59cm" svg:y1="14.625cm" svg:x2="5.733cm" svg:y2="14.629cm">
            <text:p text:style-name="P10"/>
          </draw:line>
          <draw:custom-shape draw:style-name="gr12" draw:text-style-name="P1" draw:layer="layout" svg:width="3.131cm" svg:height="1.27cm" svg:x="5.609cm" svg:y="13.822cm">
            <text:p text:style-name="P51"><text:span text:style-name="T52"></text:span><text:span text:style-name="T53">p</text:span><text:span text:style-name="T34">=0.3</text:span></text:p>
            <draw:enhanced-geometry svg:viewBox="0 0 21600 21600" draw:type="mso-spt202" draw:enhanced-path="M 0 0 L 21600 0 21600 21600 0 21600 0 0 Z N"/>
          </draw:custom-shape>
        </draw:g>
        <draw:g>
          <draw:line draw:style-name="gr53" draw:text-style-name="P13" draw:layer="layout" svg:x1="10.46cm" svg:y1="14.625cm" svg:x2="11.597cm" svg:y2="14.629cm">
            <text:p text:style-name="P10"/>
          </draw:line>
          <draw:custom-shape draw:style-name="gr12" draw:text-style-name="P1" draw:layer="layout" svg:width="3.127cm" svg:height="1.27cm" svg:x="11.434cm" svg:y="13.822cm">
            <text:p text:style-name="P51"><text:span text:style-name="T52"></text:span><text:span text:style-name="T53">p</text:span><text:span text:style-name="T34">=0.5</text:span></text:p>
            <draw:enhanced-geometry svg:viewBox="0 0 21600 21600" draw:type="mso-spt202" draw:enhanced-path="M 0 0 L 21600 0 21600 21600 0 21600 0 0 Z N"/>
          </draw:custom-shape>
        </draw:g>
        <draw:g>
          <draw:line draw:style-name="gr54" draw:text-style-name="P13" draw:layer="layout" svg:x1="16.391cm" svg:y1="14.625cm" svg:x2="17.533cm" svg:y2="14.629cm">
            <text:p text:style-name="P10"/>
          </draw:line>
          <draw:custom-shape draw:style-name="gr12" draw:text-style-name="P1" draw:layer="layout" svg:width="3.131cm" svg:height="1.27cm" svg:x="17.361cm" svg:y="13.822cm">
            <text:p text:style-name="P51"><text:span text:style-name="T52"></text:span><text:span text:style-name="T53">p</text:span><text:span text:style-name="T34">=0.7</text:span></text:p>
            <draw:enhanced-geometry svg:viewBox="0 0 21600 21600" draw:type="mso-spt202" draw:enhanced-path="M 0 0 L 21600 0 21600 21600 0 21600 0 0 Z N"/>
          </draw:custom-shape>
        </draw:g>
        <draw:frame draw:style-name="gr16" draw:text-style-name="P52" draw:layer="layout" svg:width="2.28cm" svg:height="0.806cm" svg:x="4.42cm" svg:y="12.525cm">
          <draw:text-box>
            <text:p text:style-name="P31"><text:span text:style-name="T54">time</text:span></text:p>
          </draw:text-box>
        </draw:frame>
        <draw:frame draw:style-name="gr16" draw:text-style-name="P52" draw:layer="layout" svg:width="2.28cm" svg:height="0.806cm" svg:x="12.32cm" svg:y="12.526cm">
          <draw:text-box>
            <text:p text:style-name="P31"><text:span text:style-name="T54">time</text:span></text:p>
          </draw:text-box>
        </draw:frame>
        <draw:frame draw:style-name="gr16" draw:text-style-name="P52" draw:layer="layout" svg:width="2.28cm" svg:height="0.806cm" svg:x="20.32cm" svg:y="12.527cm">
          <draw:text-box>
            <text:p text:style-name="P31"><text:span text:style-name="T54">time</text:span></text:p>
          </draw:text-box>
        </draw:frame>
        <draw:custom-shape draw:style-name="gr55" draw:text-style-name="P53" draw:layer="layout" svg:width="1.786cm" svg:height="1.286cm" svg:x="1.191cm" svg:y="0.898cm">
          <text:p text:style-name="P39"><text:span text:style-name="T55">02</text:span></text:p>
          <draw:enhanced-geometry svg:viewBox="0 0 21600 21600" draw:type="mso-spt202" draw:enhanced-path="M 0 0 L 21600 0 21600 21600 0 21600 0 0 Z N"/>
        </draw:custom-shape>
        <presentation:notes draw:style-name="dp2" presentation:use-date-time-name="dtd1">
          <draw:custom-shape draw:style-name="gr8" draw:text-style-name="P34"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draw:page draw:name="page12" draw:style-name="dp3" draw:master-page-name="Default" presentation:use-date-time-name="dtd1">
        <draw:custom-shape draw:style-name="gr21" draw:text-style-name="P28" draw:layer="layout" svg:width="1.191cm" svg:height="1.243cm" svg:x="12.065cm" svg:y="17.806cm">
          <text:p text:style-name="P4"><text:span text:style-name="T20"><text:page-number>&lt;numero&gt;</text:page-number></text:span></text:p>
          <draw:enhanced-geometry svg:viewBox="0 0 21600 21600" draw:type="mso-spt202" draw:enhanced-path="M 0 0 L 21600 0 21600 21600 0 21600 0 0 Z N"/>
        </draw:custom-shape>
        <draw:frame draw:style-name="gr56" draw:text-style-name="P13" draw:layer="layout" svg:width="9.101cm" svg:height="11.21cm" svg:x="13.397cm" svg:y="4.714cm">
          <draw:image xlink:href="Pictures/200000070000238E000030A54BA2C928.wmf" xlink:type="simple" xlink:show="embed" xlink:actuate="onLoad">
            <text:p text:style-name="P10"/>
          </draw:image>
        </draw:frame>
        <draw:frame draw:style-name="gr56" draw:text-style-name="P13" draw:layer="layout" svg:width="9.101cm" svg:height="11.209cm" svg:x="2.871cm" svg:y="4.626cm">
          <draw:image xlink:href="Pictures/200000070000238E000030A5EF434B1A.wmf" xlink:type="simple" xlink:show="embed" xlink:actuate="onLoad">
            <text:p text:style-name="P10"/>
          </draw:image>
        </draw:frame>
        <draw:g>
          <draw:line draw:style-name="gr57" draw:text-style-name="P13" draw:layer="layout" svg:x1="4.89cm" svg:y1="16.625cm" svg:x2="6.033cm" svg:y2="16.629cm">
            <text:p text:style-name="P10"/>
          </draw:line>
          <draw:custom-shape draw:style-name="gr12" draw:text-style-name="P1" draw:layer="layout" svg:width="3.131cm" svg:height="1.27cm" svg:x="5.909cm" svg:y="15.822cm">
            <text:p text:style-name="P51"><text:span text:style-name="T52"></text:span><text:span text:style-name="T53">p</text:span><text:span text:style-name="T34">=0.1</text:span></text:p>
            <draw:enhanced-geometry svg:viewBox="0 0 21600 21600" draw:type="mso-spt202" draw:enhanced-path="M 0 0 L 21600 0 21600 21600 0 21600 0 0 Z N"/>
          </draw:custom-shape>
        </draw:g>
        <draw:g>
          <draw:line draw:style-name="gr58" draw:text-style-name="P13" draw:layer="layout" svg:x1="10.76cm" svg:y1="16.625cm" svg:x2="11.897cm" svg:y2="16.629cm">
            <text:p text:style-name="P10"/>
          </draw:line>
          <draw:custom-shape draw:style-name="gr12" draw:text-style-name="P1" draw:layer="layout" svg:width="3.127cm" svg:height="1.27cm" svg:x="11.734cm" svg:y="15.822cm">
            <text:p text:style-name="P51"><text:span text:style-name="T52"></text:span><text:span text:style-name="T53">p</text:span><text:span text:style-name="T34">=0.5</text:span></text:p>
            <draw:enhanced-geometry svg:viewBox="0 0 21600 21600" draw:type="mso-spt202" draw:enhanced-path="M 0 0 L 21600 0 21600 21600 0 21600 0 0 Z N"/>
          </draw:custom-shape>
        </draw:g>
        <draw:g>
          <draw:line draw:style-name="gr59" draw:text-style-name="P13" draw:layer="layout" svg:x1="16.691cm" svg:y1="16.625cm" svg:x2="17.833cm" svg:y2="16.629cm">
            <text:p text:style-name="P10"/>
          </draw:line>
          <draw:custom-shape draw:style-name="gr12" draw:text-style-name="P1" draw:layer="layout" svg:width="3.131cm" svg:height="1.27cm" svg:x="17.661cm" svg:y="15.822cm">
            <text:p text:style-name="P51"><text:span text:style-name="T52"></text:span><text:span text:style-name="T53">p</text:span><text:span text:style-name="T34">=0.9</text:span></text:p>
            <draw:enhanced-geometry svg:viewBox="0 0 21600 21600" draw:type="mso-spt202" draw:enhanced-path="M 0 0 L 21600 0 21600 21600 0 21600 0 0 Z N"/>
          </draw:custom-shape>
        </draw:g>
        <draw:custom-shape draw:style-name="gr10" draw:text-style-name="P50" draw:layer="layout" svg:width="16.827cm" svg:height="2.218cm" svg:x="2.85cm" svg:y="0.66cm">
          <text:p text:style-name="P48"><text:span text:style-name="T7">Frequency and phase entrainment </text:span><text:span text:style-name="T7"><text:line-break/></text:span><text:span text:style-name="T8">Phase relationship dependence</text:span></text:p>
          <draw:enhanced-geometry svg:viewBox="0 0 21600 21600" draw:type="mso-spt202" draw:enhanced-path="M 0 0 L 21600 0 21600 21600 0 21600 0 0 Z N"/>
        </draw:custom-shape>
        <draw:frame draw:style-name="gr6" draw:text-style-name="P8" draw:layer="layout" svg:width="2cm" svg:height="0.72cm" svg:x="6.555cm" svg:y="3.375cm">
          <draw:image xlink:href="Pictures/100000000000006900000026146A6D9F.png" xlink:type="simple" xlink:show="embed" xlink:actuate="onLoad">
            <text:p text:style-name="P10"/>
          </draw:image>
        </draw:frame>
        <draw:frame draw:style-name="gr6" draw:text-style-name="P8" draw:layer="layout" svg:width="2.75cm" svg:height="0.92cm" svg:x="17.1cm" svg:y="3.435cm">
          <draw:image xlink:href="Pictures/1000000000000092000000319D532799.png" xlink:type="simple" xlink:show="embed" xlink:actuate="onLoad">
            <text:p text:style-name="P10"/>
          </draw:image>
        </draw:frame>
        <draw:custom-shape draw:style-name="gr55" draw:text-style-name="P53" draw:layer="layout" svg:width="1.786cm" svg:height="1.286cm" svg:x="1.191cm" svg:y="0.898cm">
          <text:p text:style-name="P39"><text:span text:style-name="T55">02</text:span></text:p>
          <draw:enhanced-geometry svg:viewBox="0 0 21600 21600" draw:type="mso-spt202" draw:enhanced-path="M 0 0 L 21600 0 21600 21600 0 21600 0 0 Z N"/>
        </draw:custom-shape>
        <presentation:notes draw:style-name="dp2" presentation:use-date-time-name="dtd1">
          <draw:custom-shape draw:style-name="gr8" draw:text-style-name="P34"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draw:page draw:name="page13"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49" draw:layer="layout" svg:width="16.827cm" svg:height="2.218cm" svg:x="1.15cm" svg:y="0.72cm">
          <text:p text:style-name="P48"><text:span text:style-name="T7">The rising of a scale-free network</text:span><text:span text:style-name="T7"><text:line-break/></text:span><text:span text:style-name="T8">Resulting graphs</text:span></text:p>
          <draw:enhanced-geometry svg:viewBox="0 0 21600 21600" draw:type="mso-spt202" draw:enhanced-path="M 0 0 L 21600 0 21600 21600 0 21600 0 0 Z N"/>
        </draw:custom-shape>
        <draw:frame draw:style-name="gr15" draw:text-style-name="P13" draw:layer="layout" svg:width="10.001cm" svg:height="9.291cm" svg:x="13.397cm" svg:y="6.231cm">
          <draw:image xlink:href="Pictures/10000000000002360000020E99C7A9DA.png" xlink:type="simple" xlink:show="embed" xlink:actuate="onLoad">
            <text:p text:style-name="P10"/>
          </draw:image>
        </draw:frame>
        <draw:frame draw:style-name="gr15" draw:text-style-name="P13" draw:layer="layout" svg:width="10.001cm" svg:height="11.241cm" svg:x="1.993cm" svg:y="5.718cm">
          <draw:image xlink:href="Pictures/10000000000001EB00000228E3C6776F.png" xlink:type="simple" xlink:show="embed" xlink:actuate="onLoad">
            <text:p text:style-name="P10"/>
          </draw:image>
        </draw:frame>
        <draw:custom-shape draw:style-name="gr12" draw:text-style-name="P1" draw:layer="layout" svg:width="6.542cm" svg:height="1.084cm" svg:x="4.288cm" svg:y="3.261cm">
          <text:p text:style-name="P46"><text:span text:style-name="T46">No entrainment</text:span></text:p>
          <draw:enhanced-geometry svg:viewBox="0 0 21600 21600" draw:type="mso-spt202" draw:enhanced-path="M 0 0 L 21600 0 21600 21600 0 21600 0 0 Z N"/>
        </draw:custom-shape>
        <draw:custom-shape draw:style-name="gr12" draw:text-style-name="P1" draw:layer="layout" svg:width="5.283cm" svg:height="0.988cm" svg:x="16.378cm" svg:y="3.261cm">
          <text:p text:style-name="P46"><text:span text:style-name="T46">Entrainment</text:span></text:p>
          <draw:enhanced-geometry svg:viewBox="0 0 21600 21600" draw:type="mso-spt202" draw:enhanced-path="M 0 0 L 21600 0 21600 21600 0 21600 0 0 Z N"/>
        </draw:custom-shape>
        <draw:custom-shape draw:style-name="gr12" draw:text-style-name="P1" draw:layer="layout" svg:width="3.135cm" svg:height="1.191cm" svg:x="6.041cm" svg:y="4.18cm">
          <text:p text:style-name="P46"><text:span text:style-name="T27">d</text:span><text:span text:style-name="T28">p</text:span><text:span text:style-name="T42"> small</text:span></text:p>
          <draw:enhanced-geometry svg:viewBox="0 0 21600 21600" draw:type="mso-spt202" draw:enhanced-path="M 0 0 L 21600 0 21600 21600 0 21600 0 0 Z N"/>
        </draw:custom-shape>
        <draw:custom-shape draw:style-name="gr12" draw:text-style-name="P1" draw:layer="layout" svg:width="3.135cm" svg:height="1.191cm" svg:x="17.142cm" svg:y="4.181cm">
          <text:p text:style-name="P46"><text:span text:style-name="T27">d</text:span><text:span text:style-name="T28">p</text:span><text:span text:style-name="T42"> large</text:span></text:p>
          <draw:enhanced-geometry svg:viewBox="0 0 21600 21600" draw:type="mso-spt202" draw:enhanced-path="M 0 0 L 21600 0 21600 21600 0 21600 0 0 Z N"/>
        </draw:custom-shap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14"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2" draw:text-style-name="P47" draw:layer="layout" svg:width="13.68cm" svg:height="1.83cm" svg:x="1.14cm" svg:y="3.7cm">
          <text:p text:style-name="P42"><text:span text:style-name="T56">As a consequence of the entrainment a power-law is obtained in the dinamically driven growth process </text:span></text:p>
          <draw:enhanced-geometry svg:viewBox="0 0 21600 21600" draw:type="mso-spt202" draw:enhanced-path="M 0 0 L 21600 0 21600 21600 0 21600 0 0 Z N"/>
        </draw:custom-shape>
        <draw:frame draw:style-name="gr15" draw:text-style-name="P13" draw:layer="layout" svg:width="11.21cm" svg:height="8.502cm" svg:x="0.198cm" svg:y="8.533cm">
          <draw:image xlink:href="Pictures/10000006000001EC00000175F12A4A29.png" xlink:type="simple" xlink:show="embed" xlink:actuate="onLoad">
            <text:p text:style-name="P10"/>
          </draw:image>
        </draw:frame>
        <draw:frame draw:style-name="gr15" draw:text-style-name="P13" draw:layer="layout" svg:width="11.214cm" svg:height="8.502cm" svg:x="12.795cm" svg:y="8.533cm">
          <draw:image xlink:href="Pictures/10000006000001EC00000175AB54F46A.png" xlink:type="simple" xlink:show="embed" xlink:actuate="onLoad">
            <text:p text:style-name="P10"/>
          </draw:image>
        </draw:frame>
        <draw:custom-shape draw:style-name="gr12" draw:text-style-name="P1" draw:layer="layout" svg:width="8.136cm" svg:height="1.19cm" svg:x="15.278cm" svg:y="8.038cm">
          <text:p text:style-name="P54"><text:span text:style-name="T46">Entrainment</text:span></text:p>
          <draw:enhanced-geometry svg:viewBox="0 0 21600 21600" draw:type="mso-spt202" draw:enhanced-path="M 0 0 L 21600 0 21600 21600 0 21600 0 0 Z N"/>
        </draw:custom-shape>
        <draw:custom-shape draw:style-name="gr12" draw:text-style-name="P1" draw:layer="layout" svg:width="8.952cm" svg:height="1.19cm" svg:x="2.388cm" svg:y="7.938cm">
          <text:p text:style-name="P54"><text:span text:style-name="T46">No entrainment</text:span></text:p>
          <draw:enhanced-geometry svg:viewBox="0 0 21600 21600" draw:type="mso-spt202" draw:enhanced-path="M 0 0 L 21600 0 21600 21600 0 21600 0 0 Z N"/>
        </draw:custom-shape>
        <draw:custom-shape draw:style-name="gr10" draw:text-style-name="P49" draw:layer="layout" svg:width="18.81cm" svg:height="2.218cm" svg:x="1.15cm" svg:y="0.72cm">
          <text:p text:style-name="P48"><text:span text:style-name="T7">The rising of a scale-free network</text:span><text:span text:style-name="T7"><text:line-break/></text:span><text:span text:style-name="T8">Time evolution of the cumulative degree distribution</text:span></text:p>
          <draw:enhanced-geometry svg:viewBox="0 0 21600 21600" draw:type="mso-spt202" draw:enhanced-path="M 0 0 L 21600 0 21600 21600 0 21600 0 0 Z N"/>
        </draw:custom-shape>
        <draw:frame draw:style-name="gr6" draw:text-style-name="P8" draw:layer="layout" svg:width="7cm" svg:height="2.58cm" svg:x="15.515cm" svg:y="3.12cm">
          <draw:image xlink:href="Pictures/10000000000001560000007ED46B8459.png" xlink:type="simple" xlink:show="embed" xlink:actuate="onLoad">
            <text:p text:style-name="P10"/>
          </draw:image>
        </draw:frame>
        <draw:frame draw:style-name="gr6" draw:text-style-name="P8" draw:layer="layout" svg:width="5cm" svg:height="1.06cm" svg:x="16.945cm" svg:y="6.065cm">
          <draw:image xlink:href="Pictures/10000000000000EC0000003222C7F1BE.png" xlink:type="simple" xlink:show="embed" xlink:actuate="onLoad">
            <text:p text:style-name="P10"/>
          </draw:image>
        </draw:frame>
        <draw:frame draw:style-name="gr60" draw:text-style-name="P56" draw:layer="layout" svg:width="5.6cm" svg:height="1.916cm" svg:x="18.94cm" svg:y="1.104cm">
          <draw:text-box>
            <text:p text:style-name="P55"><text:span text:style-name="T57">[Sendiña-Nadal et al., Plos ONE (2008), accepted].</text:span></text:p>
          </draw:text-box>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15" draw:style-name="dp3" draw:master-page-name="Default" presentation:use-date-time-name="dtd1">
        <draw:custom-shape draw:style-name="gr21" draw:text-style-name="P28" draw:layer="layout" svg:width="1.191cm" svg:height="1.243cm" svg:x="12.065cm" svg:y="17.80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50" draw:layer="layout" svg:width="19.95cm" svg:height="2.218cm" svg:x="2.85cm" svg:y="0.719cm">
          <text:p text:style-name="P48"><text:span text:style-name="T7">The rising of a scale-free network</text:span><text:span text:style-name="T7"><text:line-break/></text:span><text:span text:style-name="T8">Cumulative degree distribution in the parameter space</text:span></text:p>
          <draw:enhanced-geometry svg:viewBox="0 0 21600 21600" draw:type="mso-spt202" draw:enhanced-path="M 0 0 L 21600 0 21600 21600 0 21600 0 0 Z N"/>
        </draw:custom-shape>
        <draw:frame draw:style-name="gr6" draw:text-style-name="P8" draw:layer="layout" svg:width="10cm" svg:height="6.98cm" svg:x="1.14cm" svg:y="3.135cm">
          <draw:image xlink:href="Pictures/100000000000034C0000024DD50D4AD9.png" xlink:type="simple" xlink:show="embed" xlink:actuate="onLoad">
            <text:p text:style-name="P10"/>
          </draw:image>
        </draw:frame>
        <draw:frame draw:style-name="gr6" draw:text-style-name="P8" draw:layer="layout" svg:width="10cm" svg:height="6.96cm" svg:x="12.47cm" svg:y="3.135cm">
          <draw:image xlink:href="Pictures/100000000000034C0000024C8C7B2395.png" xlink:type="simple" xlink:show="embed" xlink:actuate="onLoad">
            <text:p text:style-name="P10"/>
          </draw:image>
        </draw:frame>
        <draw:frame draw:style-name="gr6" draw:text-style-name="P8" draw:layer="layout" svg:width="10cm" svg:height="6.98cm" svg:x="1.14cm" svg:y="10.335cm">
          <draw:image xlink:href="Pictures/100000000000034900000247C5E8274A.png" xlink:type="simple" xlink:show="embed" xlink:actuate="onLoad">
            <text:p text:style-name="P10"/>
          </draw:image>
        </draw:frame>
        <draw:frame draw:style-name="gr6" draw:text-style-name="P8" draw:layer="layout" svg:width="10cm" svg:height="6.98cm" svg:x="12.47cm" svg:y="10.335cm">
          <draw:image xlink:href="Pictures/100000000000034D0000024F5442E9C1.png" xlink:type="simple" xlink:show="embed" xlink:actuate="onLoad">
            <text:p text:style-name="P10"/>
          </draw:image>
        </draw:frame>
        <draw:custom-shape draw:style-name="gr55" draw:text-style-name="P53" draw:layer="layout" svg:width="1.786cm" svg:height="1.286cm" svg:x="1.191cm" svg:y="0.898cm">
          <text:p text:style-name="P39"><text:span text:style-name="T55">03</text:span></text:p>
          <draw:enhanced-geometry svg:viewBox="0 0 21600 21600" draw:type="mso-spt202" draw:enhanced-path="M 0 0 L 21600 0 21600 21600 0 21600 0 0 Z N"/>
        </draw:custom-shape>
        <presentation:notes draw:style-name="dp2" presentation:use-date-time-name="dtd1">
          <draw:custom-shape draw:style-name="gr8" draw:text-style-name="P34"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draw:page draw:name="page16" draw:style-name="dp3" draw:master-page-name="Default" presentation:use-date-time-name="dtd1">
        <draw:custom-shape draw:style-name="gr21" draw:text-style-name="P28" draw:layer="layout" svg:width="1.191cm" svg:height="1.243cm" svg:x="12.065cm" svg:y="17.80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50" draw:layer="layout" svg:width="19.95cm" svg:height="2.218cm" svg:x="2.85cm" svg:y="0.819cm">
          <text:p text:style-name="P48"><text:span text:style-name="T7">The rising of a scale-free network</text:span><text:span text:style-name="T7"><text:line-break/></text:span><text:span text:style-name="T8">Cumulative degree distribution for different initial G</text:span><text:span text:style-name="T37">0</text:span></text:p>
          <draw:enhanced-geometry svg:viewBox="0 0 21600 21600" draw:mirror-horizontal="false" draw:mirror-vertical="false" draw:type="mso-spt202" draw:enhanced-path="M 0 0 L 21600 0 21600 21600 0 21600 0 0 Z N"/>
        </draw:custom-shape>
        <draw:frame draw:style-name="gr6" draw:text-style-name="P8" draw:layer="layout" svg:width="12cm" svg:height="8.89cm" svg:x="0.655cm" svg:y="5.415cm">
          <draw:image xlink:href="Pictures/10000000000003190000024CDD629156.png" xlink:type="simple" xlink:show="embed" xlink:actuate="onLoad">
            <text:p text:style-name="P10"/>
          </draw:image>
        </draw:frame>
        <draw:frame draw:style-name="gr6" draw:text-style-name="P8" draw:layer="layout" svg:width="12cm" svg:height="8.92cm" svg:x="12.619cm" svg:y="5.385cm">
          <draw:image xlink:href="Pictures/100000000000031D00000250936BA8F1.png" xlink:type="simple" xlink:show="embed" xlink:actuate="onLoad">
            <text:p text:style-name="P10"/>
          </draw:image>
        </draw:frame>
        <draw:custom-shape draw:style-name="gr12" draw:text-style-name="P57" draw:layer="layout" svg:width="8.952cm" svg:height="1.19cm" svg:x="2.488cm" svg:y="3.938cm">
          <text:p text:style-name="P54"><text:span text:style-name="T58">Before entrainment</text:span></text:p>
          <draw:enhanced-geometry svg:viewBox="0 0 21600 21600" draw:type="mso-spt202" draw:enhanced-path="M 0 0 L 21600 0 21600 21600 0 21600 0 0 Z N"/>
        </draw:custom-shape>
        <draw:custom-shape draw:style-name="gr12" draw:text-style-name="P57" draw:layer="layout" svg:width="8.952cm" svg:height="1.19cm" svg:x="14.588cm" svg:y="3.938cm">
          <text:p text:style-name="P54"><text:span text:style-name="T58">After entrainment</text:span></text:p>
          <draw:enhanced-geometry svg:viewBox="0 0 21600 21600" draw:type="mso-spt202" draw:enhanced-path="M 0 0 L 21600 0 21600 21600 0 21600 0 0 Z N"/>
        </draw:custom-shape>
        <draw:frame draw:style-name="gr6" draw:text-style-name="P8" draw:layer="layout" svg:width="20cm" svg:height="1.16cm" svg:x="2.565cm" svg:y="14.805cm">
          <draw:image xlink:href="Pictures/10000000000003D600000039FCC0118B.png" xlink:type="simple" xlink:show="embed" xlink:actuate="onLoad">
            <text:p text:style-name="P10"/>
          </draw:image>
        </draw:frame>
        <draw:custom-shape draw:style-name="gr55" draw:text-style-name="P53" draw:layer="layout" svg:width="1.786cm" svg:height="1.286cm" svg:x="1.191cm" svg:y="0.898cm">
          <text:p text:style-name="P39"><text:span text:style-name="T55">03</text:span></text:p>
          <draw:enhanced-geometry svg:viewBox="0 0 21600 21600" draw:type="mso-spt202" draw:enhanced-path="M 0 0 L 21600 0 21600 21600 0 21600 0 0 Z N"/>
        </draw:custom-shape>
        <presentation:notes draw:style-name="dp2" presentation:use-date-time-name="dtd1">
          <draw:custom-shape draw:style-name="gr8" draw:text-style-name="P34"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draw:page draw:name="page17" draw:style-name="dp3" draw:master-page-name="Default" presentation:use-date-time-name="dtd1">
        <draw:frame draw:style-name="gr6" draw:text-style-name="P8" draw:layer="layout" svg:width="14cm" svg:height="9.33cm" svg:x="8.55cm" svg:y="4.375cm">
          <draw:image xlink:href="Pictures/10000015000001A70000013EFB15944A.gif" xlink:type="simple" xlink:show="embed" xlink:actuate="onLoad">
            <text:p text:style-name="P10"/>
          </draw:image>
        </draw:frame>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49" draw:layer="layout" svg:width="16.827cm" svg:height="2.218cm" svg:x="1.15cm" svg:y="0.8cm">
          <text:p text:style-name="P48"><text:span text:style-name="T7">Frequency and phase entrainment </text:span><text:span text:style-name="T7"><text:line-break/></text:span><text:span text:style-name="T8">Phase locking process</text:span></text:p>
          <draw:enhanced-geometry svg:viewBox="0 0 21600 21600" draw:type="mso-spt202" draw:enhanced-path="M 0 0 L 21600 0 21600 21600 0 21600 0 0 Z N"/>
        </draw:custom-shape>
        <draw:frame draw:style-name="gr6" draw:text-style-name="P8" draw:layer="layout" svg:width="14cm" svg:height="9.33cm" svg:x="-2.315cm" svg:y="4.375cm">
          <draw:image xlink:href="Pictures/10000015000001A70000013E4479C299.gif" xlink:type="simple" xlink:show="embed" xlink:actuate="onLoad">
            <text:p text:style-name="P10"/>
          </draw:image>
        </draw:frame>
        <draw:custom-shape draw:style-name="gr12" draw:text-style-name="P1" draw:layer="layout" svg:width="8.136cm" svg:height="1.19cm" svg:x="15.278cm" svg:y="5.238cm">
          <text:p text:style-name="P54"><text:span text:style-name="T46">Entrainment</text:span></text:p>
          <draw:enhanced-geometry svg:viewBox="0 0 21600 21600" draw:type="mso-spt202" draw:enhanced-path="M 0 0 L 21600 0 21600 21600 0 21600 0 0 Z N"/>
        </draw:custom-shape>
        <draw:custom-shape draw:style-name="gr12" draw:text-style-name="P1" draw:layer="layout" svg:width="8.952cm" svg:height="1.19cm" svg:x="3.388cm" svg:y="5.238cm">
          <text:p text:style-name="P54"><text:span text:style-name="T46">No entrainment</text:span></text:p>
          <draw:enhanced-geometry svg:viewBox="0 0 21600 21600" draw:type="mso-spt202" draw:enhanced-path="M 0 0 L 21600 0 21600 21600 0 21600 0 0 Z N"/>
        </draw:custom-shap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18"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49" draw:layer="layout" svg:width="16.827cm" svg:height="2.218cm" svg:x="1.15cm" svg:y="0.72cm">
          <text:p text:style-name="P48"><text:span text:style-name="T7">Frequency and phase entrainment </text:span><text:span text:style-name="T7"><text:line-break/></text:span><text:span text:style-name="T8">Phase locking process</text:span></text:p>
          <draw:enhanced-geometry svg:viewBox="0 0 21600 21600" draw:type="mso-spt202" draw:enhanced-path="M 0 0 L 21600 0 21600 21600 0 21600 0 0 Z N"/>
        </draw:custom-shape>
        <draw:custom-shape draw:style-name="gr12" draw:text-style-name="P1" draw:layer="layout" svg:width="8.136cm" svg:height="1.19cm" svg:x="15.678cm" svg:y="4.738cm">
          <text:p text:style-name="P54"><text:span text:style-name="T46">Entrainment</text:span></text:p>
          <draw:enhanced-geometry svg:viewBox="0 0 21600 21600" draw:type="mso-spt202" draw:enhanced-path="M 0 0 L 21600 0 21600 21600 0 21600 0 0 Z N"/>
        </draw:custom-shape>
        <draw:custom-shape draw:style-name="gr12" draw:text-style-name="P1" draw:layer="layout" svg:width="8.952cm" svg:height="1.19cm" svg:x="2.788cm" svg:y="4.738cm">
          <text:p text:style-name="P54"><text:span text:style-name="T46">No entrainment</text:span></text:p>
          <draw:enhanced-geometry svg:viewBox="0 0 21600 21600" draw:type="mso-spt202" draw:enhanced-path="M 0 0 L 21600 0 21600 21600 0 21600 0 0 Z N"/>
        </draw:custom-shape>
        <draw:frame draw:style-name="gr6" draw:text-style-name="P8" draw:layer="layout" svg:width="12cm" svg:height="9cm" svg:x="0.655cm" svg:y="6.055cm">
          <draw:image xlink:href="Pictures/10000000000003450000027419A34C5C.png" xlink:type="simple" xlink:show="embed" xlink:actuate="onLoad">
            <text:p text:style-name="P10"/>
          </draw:image>
        </draw:frame>
        <draw:frame draw:style-name="gr6" draw:text-style-name="P8" draw:layer="layout" svg:width="12cm" svg:height="8.95cm" svg:x="12.725cm" svg:y="6.055cm">
          <draw:image xlink:href="Pictures/100000000000034700000272D18FB7B3.png" xlink:type="simple" xlink:show="embed" xlink:actuate="onLoad">
            <text:p text:style-name="P10"/>
          </draw:image>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page19" draw:style-name="dp3" draw:master-page-name="Default" presentation:use-date-time-name="dtd1">
        <draw:custom-shape draw:style-name="gr21" draw:text-style-name="P1" draw:layer="layout" svg:width="1.191cm" svg:height="1.243cm" svg:x="12.065cm" svg:y="17.926cm">
          <text:p text:style-name="P4"><text:span text:style-name="T20"><text:page-number>&lt;numero&gt;</text:page-number></text:span></text:p>
          <draw:enhanced-geometry svg:viewBox="0 0 21600 21600" draw:type="mso-spt202" draw:enhanced-path="M 0 0 L 21600 0 21600 21600 0 21600 0 0 Z N"/>
        </draw:custom-shape>
        <draw:custom-shape draw:style-name="gr10" draw:text-style-name="P49" draw:layer="layout" svg:width="19.95cm" svg:height="2.218cm" svg:x="1.15cm" svg:y="0.72cm">
          <text:p text:style-name="P48"><text:span text:style-name="T7">The rising of a scale-free network</text:span><text:span text:style-name="T7"><text:line-break/></text:span><text:span text:style-name="T8">Final degree </text:span><text:span text:style-name="T47">vs</text:span><text:span text:style-name="T8"> <text:s/>initial frequency </text:span></text:p>
          <draw:enhanced-geometry svg:viewBox="0 0 21600 21600" draw:type="mso-spt202" draw:enhanced-path="M 0 0 L 21600 0 21600 21600 0 21600 0 0 Z N"/>
        </draw:custom-shape>
        <draw:frame draw:style-name="gr6" draw:text-style-name="P8" draw:layer="layout" svg:width="15cm" svg:height="10.76cm" svg:x="1.815cm" svg:y="4.63cm">
          <draw:image xlink:href="Pictures/10000000000003970000029381FBF4CE.png" xlink:type="simple" xlink:show="embed" xlink:actuate="onLoad">
            <text:p text:style-name="P10"/>
          </draw:image>
        </draw:frame>
        <draw:frame draw:style-name="gr61" draw:text-style-name="P58" draw:layer="layout" svg:width="6.555cm" svg:height="3.135cm" svg:x="16.815cm" svg:y="5.275cm">
          <draw:text-box>
            <text:p text:style-name="P10"><text:span text:style-name="T59">The distribution is almost uniform implying a random shooting</text:span></text:p>
          </draw:text-box>
        </draw:frame>
        <draw:frame draw:style-name="gr61" draw:text-style-name="P58" draw:layer="layout" svg:width="6.555cm" svg:height="3.135cm" svg:x="16.816cm" svg:y="9.576cm">
          <draw:text-box>
            <text:p text:style-name="P10"><text:span text:style-name="T59">The nodes whose original frequency mismatch is higher are more likely to be linked </text:span></text:p>
          </draw:text-box>
        </draw:frame>
        <presentation:notes draw:style-name="dp2" presentation:use-date-time-name="dtd1">
          <draw:custom-shape draw:style-name="gr8" draw:text-style-name="P1"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10" draw:layer="layout" svg:width="15.147cm" svg:height="11.339cm" svg:x="1.904cm" svg:y="12.064cm" presentation:class="notes" presentation:placeholder="true">
            <draw:text-box/>
          </draw:frame>
        </presentation:notes>
      </draw:page>
      <draw:page draw:name="Slide 6" draw:style-name="dp5" draw:master-page-name="Standard" presentation:use-date-time-name="dtd1">
        <draw:custom-shape draw:name="1 CuadroTexto" draw:style-name="gr62" draw:text-style-name="P60" draw:layer="layout" svg:width="23.018cm" svg:height="15.719cm" svg:x="1.191cm" svg:y="2.183cm">
          <text:p text:style-name="P59"><text:span text:style-name="T60">How the network acts under the presence of different</text:span></text:p>
          <text:p text:style-name="P59"><text:span text:style-name="T60">simultaneous stimulous?</text:span></text:p>
          <text:p text:style-name="P59"><text:span text:style-name="T60"/></text:p>
          <text:p text:style-name="P59"><text:span text:style-name="T60"/></text:p>
          <text:p text:style-name="P59"><text:span text:style-name="T60"><text:s/></text:span><text:span text:style-name="T60">Clusters of </text:span><text:span text:style-name="T61">synchronization </text:span></text:p>
          <text:p text:style-name="P59"><text:span text:style-name="T60"/></text:p>
          <text:p text:style-name="P59"><text:span text:style-name="T60"/></text:p>
          <text:p text:style-name="P59"><text:span text:style-name="T60">Overlapping : Formation and dynamics of </text:span><text:span text:style-name="T61">synchronization interfaces</text:span></text:p>
          <text:p text:style-name="P59"><text:span text:style-name="T60"/></text:p>
          <text:p text:style-name="P59"><text:span text:style-name="T60"/></text:p>
          <text:p text:style-name="P59"><text:span text:style-name="T60">Method for </text:span><text:span text:style-name="T61">identificating the overlapping structure </text:span><text:span text:style-name="T60">of the networks moduli </text:span><text:span text:style-name="T61">through funtion</text:span></text:p>
          <draw:enhanced-geometry svg:viewBox="0 0 21600 21600" draw:type="mso-spt202" draw:enhanced-path="M 0 0 L 21600 0 21600 21600 0 21600 0 0 Z N"/>
        </draw:custom-shape>
        <draw:custom-shape draw:name="2 Flecha abajo" draw:style-name="gr63" draw:text-style-name="P1" draw:layer="layout" svg:width="0.794cm" svg:height="1.918cm" svg:x="12.255cm" svg:y="6.062cm">
          <text:p text:style-name="P10"/>
          <draw:enhanced-geometry svg:viewBox="0 0 21600 21600" draw:text-areas="?f0 0 ?f2 ?f5" draw:type="down-arrow" draw:modifiers="17128 5400"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draw:name="3 Flecha abajo" draw:style-name="gr63" draw:text-style-name="P1" draw:layer="layout" svg:width="0.794cm" svg:height="1.918cm" svg:x="12.255cm" svg:y="9.975cm">
          <text:p text:style-name="P10"/>
          <draw:enhanced-geometry svg:viewBox="0 0 21600 21600" draw:text-areas="?f0 0 ?f2 ?f5" draw:type="down-arrow" draw:modifiers="15217.9260031266 6194.71698113208"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line draw:name="Line 3" draw:style-name="gr64" draw:text-style-name="P13" draw:layer="layout" svg:x1="0cm" svg:y1="1.323cm" svg:x2="25.303cm" svg:y2="1.327cm">
          <text:p text:style-name="P10"/>
        </draw:line>
        <draw:custom-shape draw:name="Text Box 2" draw:style-name="gr65" draw:text-style-name="P62" draw:layer="layout" svg:width="21.642cm" svg:height="1.267cm" svg:x="-0.837cm" svg:y="0cm">
          <text:p text:style-name="P61"><text:span text:style-name="T62">Identificating the overlapped structure of moduli</text:span></text:p>
          <draw:enhanced-geometry svg:viewBox="0 0 21600 21600" draw:type="mso-spt202" draw:enhanced-path="M 0 0 L 21600 0 21600 21600 0 21600 0 0 Z N"/>
        </draw:custom-shape>
        <draw:custom-shape draw:name="6 Flecha abajo" draw:style-name="gr63" draw:text-style-name="P1" draw:layer="layout" svg:width="0.794cm" svg:height="1.918cm" svg:x="12.316cm" svg:y="14.612cm">
          <text:p text:style-name="P10"/>
          <draw:enhanced-geometry svg:viewBox="0 0 21600 21600" draw:text-areas="?f0 0 ?f2 ?f5" draw:type="down-arrow" draw:modifiers="17128 5400"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presentation:notes draw:style-name="dp2" presentation:use-date-time-name="dtd1">
          <draw:page-thumbnail draw:layer="layout" svg:width="12.7cm" svg:height="9.525cm" svg:x="3.175cm" svg:y="1.905cm" draw:page-number="20"/>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7" draw:style-name="dp6" draw:master-page-name="Standard" presentation:use-date-time-name="dtd1">
        <draw:custom-shape draw:name="Text Box 2" draw:style-name="gr66" draw:text-style-name="P62" draw:layer="layout" svg:width="21.316cm" svg:height="1.267cm" svg:x="-0.727cm" svg:y="0cm">
          <text:p text:style-name="P61"><text:span text:style-name="T62">Competition entrainment: non modular network</text:span></text:p>
          <draw:enhanced-geometry svg:viewBox="0 0 21600 21600" draw:type="mso-spt202" draw:enhanced-path="M 0 0 L 21600 0 21600 21600 0 21600 0 0 Z N"/>
        </draw:custom-shape>
        <draw:line draw:name="Line 3" draw:style-name="gr64" draw:text-style-name="P13" draw:layer="layout" svg:x1="0cm" svg:y1="1.323cm" svg:x2="25.303cm" svg:y2="1.327cm">
          <text:p text:style-name="P10"/>
        </draw:line>
        <draw:g draw:name="365 Grupo">
          <draw:g draw:name="188 Grupo">
            <draw:g draw:name="405 Elipse">
              <draw:frame draw:name="405 Elipse" draw:style-name="gr13" draw:text-style-name="P13" draw:layer="layout" svg:width="0.838cm" svg:height="0.771cm" svg:x="14.009cm" svg:y="13.244cm">
                <draw:image xlink:href="Pictures/100002010000003300000030CCAAEA24.png" xlink:type="simple" xlink:show="embed" xlink:actuate="onLoad">
                  <text:p text:style-name="P10"/>
                </draw:image>
              </draw:frame>
              <draw:custom-shape draw:style-name="gr67" draw:text-style-name="P1" draw:layer="layout" svg:width="0.353cm" svg:height="0.291cm" svg:x="14.259cm" svg:y="13.391cm">
                <text:p text:style-name="P10"/>
                <draw:enhanced-geometry svg:viewBox="0 0 21600 21600" draw:type="mso-spt202" draw:enhanced-path="M 0 0 L 21600 0 21600 21600 0 21600 0 0 Z N"/>
              </draw:custom-shape>
            </draw:g>
            <draw:g draw:name="406 Elipse">
              <draw:frame draw:name="406 Elipse" draw:style-name="gr13" draw:text-style-name="P13" draw:layer="layout" svg:width="0.855cm" svg:height="0.755cm" svg:x="15.752cm" svg:y="13.871cm">
                <draw:image xlink:href="Pictures/10000201000000340000002F271D4151.png" xlink:type="simple" xlink:show="embed" xlink:actuate="onLoad">
                  <text:p text:style-name="P10"/>
                </draw:image>
              </draw:frame>
              <draw:custom-shape draw:style-name="gr67" draw:text-style-name="P1" draw:layer="layout" svg:width="0.354cm" svg:height="0.291cm" svg:x="16.01cm" svg:y="14.009cm">
                <text:p text:style-name="P10"/>
                <draw:enhanced-geometry svg:viewBox="0 0 21600 21600" draw:type="mso-spt202" draw:enhanced-path="M 0 0 L 21600 0 21600 21600 0 21600 0 0 Z N"/>
              </draw:custom-shape>
            </draw:g>
            <draw:g draw:name="407 Elipse">
              <draw:frame draw:name="407 Elipse" draw:style-name="gr13" draw:text-style-name="P13" draw:layer="layout" svg:width="0.838cm" svg:height="0.755cm" svg:x="15.505cm" svg:y="12.842cm">
                <draw:image xlink:href="Pictures/10000201000000330000002F9B755CB5.png" xlink:type="simple" xlink:show="embed" xlink:actuate="onLoad">
                  <text:p text:style-name="P10"/>
                </draw:image>
              </draw:frame>
              <draw:custom-shape draw:style-name="gr67" draw:text-style-name="P1" draw:layer="layout" svg:width="0.353cm" svg:height="0.291cm" svg:x="15.759cm" svg:y="12.979cm">
                <text:p text:style-name="P10"/>
                <draw:enhanced-geometry svg:viewBox="0 0 21600 21600" draw:type="mso-spt202" draw:enhanced-path="M 0 0 L 21600 0 21600 21600 0 21600 0 0 Z N"/>
              </draw:custom-shape>
            </draw:g>
            <draw:g draw:name="408 Elipse">
              <draw:frame draw:name="408 Elipse" draw:style-name="gr13" draw:text-style-name="P13" draw:layer="layout" svg:width="0.855cm" svg:height="0.771cm" svg:x="14.535cm" svg:y="14.273cm">
                <draw:image xlink:href="Pictures/100002010000003400000030180AA97A.png" xlink:type="simple" xlink:show="embed" xlink:actuate="onLoad">
                  <text:p text:style-name="P10"/>
                </draw:image>
              </draw:frame>
              <draw:custom-shape draw:style-name="gr67" draw:text-style-name="P1" draw:layer="layout" svg:width="0.354cm" svg:height="0.291cm" svg:x="14.793cm" svg:y="14.421cm">
                <text:p text:style-name="P10"/>
                <draw:enhanced-geometry svg:viewBox="0 0 21600 21600" draw:type="mso-spt202" draw:enhanced-path="M 0 0 L 21600 0 21600 21600 0 21600 0 0 Z N"/>
              </draw:custom-shape>
            </draw:g>
            <draw:g draw:name="409 Elipse">
              <draw:frame draw:name="409 Elipse" draw:style-name="gr13" draw:text-style-name="P13" draw:layer="layout" svg:width="0.838cm" svg:height="0.771cm" svg:x="17.265cm" svg:y="13.244cm">
                <draw:image xlink:href="Pictures/100002010000003300000030902284FB.png" xlink:type="simple" xlink:show="embed" xlink:actuate="onLoad">
                  <text:p text:style-name="P10"/>
                </draw:image>
              </draw:frame>
              <draw:custom-shape draw:style-name="gr67" draw:text-style-name="P1" draw:layer="layout" svg:width="0.353cm" svg:height="0.291cm" svg:x="17.511cm" svg:y="13.391cm">
                <text:p text:style-name="P10"/>
                <draw:enhanced-geometry svg:viewBox="0 0 21600 21600" draw:type="mso-spt202" draw:enhanced-path="M 0 0 L 21600 0 21600 21600 0 21600 0 0 Z N"/>
              </draw:custom-shape>
            </draw:g>
            <draw:g draw:name="410 Elipse">
              <draw:frame draw:name="410 Elipse" draw:style-name="gr13" draw:text-style-name="P13" draw:layer="layout" svg:width="0.855cm" svg:height="0.755cm" svg:x="15.752cm" svg:y="15.109cm">
                <draw:image xlink:href="Pictures/10000201000000340000002FADE5CED8.png" xlink:type="simple" xlink:show="embed" xlink:actuate="onLoad">
                  <text:p text:style-name="P10"/>
                </draw:image>
              </draw:frame>
              <draw:custom-shape draw:style-name="gr67" draw:text-style-name="P1" draw:layer="layout" svg:width="0.354cm" svg:height="0.291cm" svg:x="16.01cm" svg:y="15.246cm">
                <text:p text:style-name="P10"/>
                <draw:enhanced-geometry svg:viewBox="0 0 21600 21600" draw:type="mso-spt202" draw:enhanced-path="M 0 0 L 21600 0 21600 21600 0 21600 0 0 Z N"/>
              </draw:custom-shape>
            </draw:g>
            <draw:g draw:name="411 Elipse">
              <draw:frame draw:name="411 Elipse" draw:style-name="gr13" draw:text-style-name="P13" draw:layer="layout" svg:width="0.838cm" svg:height="0.771cm" svg:x="17.265cm" svg:y="14.273cm">
                <draw:image xlink:href="Pictures/10000201000000330000003055921AA2.png" xlink:type="simple" xlink:show="embed" xlink:actuate="onLoad">
                  <text:p text:style-name="P10"/>
                </draw:image>
              </draw:frame>
              <draw:custom-shape draw:style-name="gr67" draw:text-style-name="P1" draw:layer="layout" svg:width="0.353cm" svg:height="0.291cm" svg:x="17.511cm" svg:y="14.421cm">
                <text:p text:style-name="P10"/>
                <draw:enhanced-geometry svg:viewBox="0 0 21600 21600" draw:type="mso-spt202" draw:enhanced-path="M 0 0 L 21600 0 21600 21600 0 21600 0 0 Z N"/>
              </draw:custom-shape>
            </draw:g>
            <draw:g draw:name="412 Elipse">
              <draw:frame draw:name="412 Elipse" draw:style-name="gr13" draw:text-style-name="P13" draw:layer="layout" svg:width="0.855cm" svg:height="0.771cm" svg:x="16.756cm" svg:y="12.215cm">
                <draw:image xlink:href="Pictures/100002010000003400000030EF5EAFEE.png" xlink:type="simple" xlink:show="embed" xlink:actuate="onLoad">
                  <text:p text:style-name="P10"/>
                </draw:image>
              </draw:frame>
              <draw:custom-shape draw:style-name="gr67" draw:text-style-name="P1" draw:layer="layout" svg:width="0.354cm" svg:height="0.291cm" svg:x="17.011cm" svg:y="12.361cm">
                <text:p text:style-name="P10"/>
                <draw:enhanced-geometry svg:viewBox="0 0 21600 21600" draw:type="mso-spt202" draw:enhanced-path="M 0 0 L 21600 0 21600 21600 0 21600 0 0 Z N"/>
              </draw:custom-shape>
            </draw:g>
            <draw:g draw:name="413 Elipse">
              <draw:frame draw:name="413 Elipse" draw:style-name="gr13" draw:text-style-name="P13" draw:layer="layout" svg:width="0.838cm" svg:height="0.755cm" svg:x="14.009cm" svg:y="15.318cm">
                <draw:image xlink:href="Pictures/10000201000000330000002FC6558516.png" xlink:type="simple" xlink:show="embed" xlink:actuate="onLoad">
                  <text:p text:style-name="P10"/>
                </draw:image>
              </draw:frame>
              <draw:custom-shape draw:style-name="gr67" draw:text-style-name="P1" draw:layer="layout" svg:width="0.353cm" svg:height="0.291cm" svg:x="14.259cm" svg:y="15.452cm">
                <text:p text:style-name="P10"/>
                <draw:enhanced-geometry svg:viewBox="0 0 21600 21600" draw:type="mso-spt202" draw:enhanced-path="M 0 0 L 21600 0 21600 21600 0 21600 0 0 Z N"/>
              </draw:custom-shape>
            </draw:g>
            <draw:g draw:name="414 Elipse">
              <draw:frame draw:name="414 Elipse" draw:style-name="gr13" draw:text-style-name="P13" draw:layer="layout" svg:width="0.838cm" svg:height="0.771cm" svg:x="12.759cm" svg:y="14.273cm">
                <draw:image xlink:href="Pictures/100002010000003300000030A11A2A59.png" xlink:type="simple" xlink:show="embed" xlink:actuate="onLoad">
                  <text:p text:style-name="P10"/>
                </draw:image>
              </draw:frame>
              <draw:custom-shape draw:style-name="gr67" draw:text-style-name="P1" draw:layer="layout" svg:width="0.353cm" svg:height="0.291cm" svg:x="13.008cm" svg:y="14.421cm">
                <text:p text:style-name="P10"/>
                <draw:enhanced-geometry svg:viewBox="0 0 21600 21600" draw:type="mso-spt202" draw:enhanced-path="M 0 0 L 21600 0 21600 21600 0 21600 0 0 Z N"/>
              </draw:custom-shape>
            </draw:g>
            <draw:line draw:name="415 Conector recto" draw:style-name="gr68" draw:text-style-name="P13" draw:layer="layout" svg:x1="13.008cm" svg:y1="14.42cm" svg:x2="14.258cm" svg:y2="13.682cm">
              <text:p text:style-name="P10"/>
            </draw:line>
            <draw:connector draw:name="86 Conector angular" draw:style-name="gr69" draw:text-style-name="P13" draw:layer="layout" draw:type="line" svg:x1="15.76cm" svg:y1="13.27cm" svg:x2="16.011cm" svg:y2="14.009cm" svg:d="m15760 13270 251 739">
              <text:p text:style-name="P10"/>
            </draw:connector>
            <draw:line draw:name="417 Conector recto" draw:style-name="gr68" draw:text-style-name="P13" draw:layer="layout" svg:x1="14.686cm" svg:y1="13.537cm" svg:x2="16.187cm" svg:y2="15.185cm">
              <text:p text:style-name="P10"/>
            </draw:line>
            <draw:line draw:name="418 Conector recto" draw:style-name="gr68" draw:text-style-name="P13" draw:layer="layout" svg:x1="14.613cm" svg:y1="15.451cm" svg:x2="16.187cm" svg:y2="14.361cm">
              <text:p text:style-name="P10"/>
            </draw:line>
            <draw:line draw:name="419 Conector recto" draw:style-name="gr68" draw:text-style-name="P13" draw:layer="layout" svg:x1="15.76cm" svg:y1="12.979cm" svg:x2="17.864cm" svg:y2="13.391cm">
              <text:p text:style-name="P10"/>
            </draw:line>
            <draw:line draw:name="420 Conector recto" draw:style-name="gr68" draw:text-style-name="P13" draw:layer="layout" svg:x1="17.437cm" svg:y1="14.566cm" svg:x2="17.01cm" svg:y2="12.651cm">
              <text:p text:style-name="P10"/>
            </draw:line>
            <draw:line draw:name="421 Conector recto" draw:style-name="gr68" draw:text-style-name="P13" draw:layer="layout" svg:x1="14.435cm" svg:y1="13.329cm" svg:x2="14.259cm" svg:y2="15.45cm">
              <text:p text:style-name="P10"/>
            </draw:line>
            <draw:line draw:name="422 Conector recto" draw:style-name="gr68" draw:text-style-name="P13" draw:layer="layout" svg:x1="16.438cm" svg:y1="15.39cm" svg:x2="16.938cm" svg:y2="12.505cm">
              <text:p text:style-name="P10"/>
            </draw:line>
            <draw:g draw:name="423 Elipse">
              <draw:frame draw:name="423 Elipse" draw:style-name="gr13" draw:text-style-name="P13" draw:layer="layout" svg:width="0.838cm" svg:height="0.755cm" svg:x="12.759cm" svg:y="10.784cm">
                <draw:image xlink:href="Pictures/10000201000000330000002F8BD2C9B5.png" xlink:type="simple" xlink:show="embed" xlink:actuate="onLoad">
                  <text:p text:style-name="P10"/>
                </draw:image>
              </draw:frame>
              <draw:custom-shape draw:style-name="gr67" draw:text-style-name="P1" draw:layer="layout" svg:width="0.353cm" svg:height="0.291cm" svg:x="13.008cm" svg:y="10.918cm">
                <text:p text:style-name="P10"/>
                <draw:enhanced-geometry svg:viewBox="0 0 21600 21600" draw:type="mso-spt202" draw:enhanced-path="M 0 0 L 21600 0 21600 21600 0 21600 0 0 Z N"/>
              </draw:custom-shape>
            </draw:g>
            <draw:g draw:name="424 Elipse">
              <draw:frame draw:name="424 Elipse" draw:style-name="gr13" draw:text-style-name="P13" draw:layer="layout" svg:width="0.855cm" svg:height="0.771cm" svg:x="14.502cm" svg:y="11.395cm">
                <draw:image xlink:href="Pictures/100002010000003400000030A3D5AC05.png" xlink:type="simple" xlink:show="embed" xlink:actuate="onLoad">
                  <text:p text:style-name="P10"/>
                </draw:image>
              </draw:frame>
              <draw:custom-shape draw:style-name="gr67" draw:text-style-name="P1" draw:layer="layout" svg:width="0.354cm" svg:height="0.291cm" svg:x="14.759cm" svg:y="11.536cm">
                <text:p text:style-name="P10"/>
                <draw:enhanced-geometry svg:viewBox="0 0 21600 21600" draw:type="mso-spt202" draw:enhanced-path="M 0 0 L 21600 0 21600 21600 0 21600 0 0 Z N"/>
              </draw:custom-shape>
            </draw:g>
            <draw:g draw:name="425 Elipse">
              <draw:frame draw:name="425 Elipse" draw:style-name="gr13" draw:text-style-name="P13" draw:layer="layout" svg:width="0.838cm" svg:height="0.771cm" svg:x="14.255cm" svg:y="10.366cm">
                <draw:image xlink:href="Pictures/100002010000003300000030F02C3E89.png" xlink:type="simple" xlink:show="embed" xlink:actuate="onLoad">
                  <text:p text:style-name="P10"/>
                </draw:image>
              </draw:frame>
              <draw:custom-shape draw:style-name="gr67" draw:text-style-name="P1" draw:layer="layout" svg:width="0.353cm" svg:height="0.291cm" svg:x="14.509cm" svg:y="10.506cm">
                <text:p text:style-name="P10"/>
                <draw:enhanced-geometry svg:viewBox="0 0 21600 21600" draw:type="mso-spt202" draw:enhanced-path="M 0 0 L 21600 0 21600 21600 0 21600 0 0 Z N"/>
              </draw:custom-shape>
            </draw:g>
            <draw:g draw:name="426 Elipse">
              <draw:frame draw:name="426 Elipse" draw:style-name="gr13" draw:text-style-name="P13" draw:layer="layout" svg:width="0.855cm" svg:height="0.755cm" svg:x="13.285cm" svg:y="11.813cm">
                <draw:image xlink:href="Pictures/10000201000000340000002F6307F226.png" xlink:type="simple" xlink:show="embed" xlink:actuate="onLoad">
                  <text:p text:style-name="P10"/>
                </draw:image>
              </draw:frame>
              <draw:custom-shape draw:style-name="gr67" draw:text-style-name="P1" draw:layer="layout" svg:width="0.354cm" svg:height="0.291cm" svg:x="13.542cm" svg:y="11.948cm">
                <text:p text:style-name="P10"/>
                <draw:enhanced-geometry svg:viewBox="0 0 21600 21600" draw:type="mso-spt202" draw:enhanced-path="M 0 0 L 21600 0 21600 21600 0 21600 0 0 Z N"/>
              </draw:custom-shape>
            </draw:g>
            <draw:g draw:name="427 Elipse">
              <draw:frame draw:name="427 Elipse" draw:style-name="gr13" draw:text-style-name="P13" draw:layer="layout" svg:width="0.855cm" svg:height="0.755cm" svg:x="15.999cm" svg:y="10.784cm">
                <draw:image xlink:href="Pictures/10000201000000340000002FB1A4C238.png" xlink:type="simple" xlink:show="embed" xlink:actuate="onLoad">
                  <text:p text:style-name="P10"/>
                </draw:image>
              </draw:frame>
              <draw:custom-shape draw:style-name="gr67" draw:text-style-name="P1" draw:layer="layout" svg:width="0.354cm" svg:height="0.291cm" svg:x="16.26cm" svg:y="10.918cm">
                <text:p text:style-name="P10"/>
                <draw:enhanced-geometry svg:viewBox="0 0 21600 21600" draw:type="mso-spt202" draw:enhanced-path="M 0 0 L 21600 0 21600 21600 0 21600 0 0 Z N"/>
              </draw:custom-shape>
            </draw:g>
            <draw:g draw:name="428 Elipse">
              <draw:frame draw:name="428 Elipse" draw:style-name="gr13" draw:text-style-name="P13" draw:layer="layout" svg:width="0.855cm" svg:height="0.771cm" svg:x="14.502cm" svg:y="12.633cm">
                <draw:image xlink:href="Pictures/100002010000003400000030C89550B1.png" xlink:type="simple" xlink:show="embed" xlink:actuate="onLoad">
                  <text:p text:style-name="P10"/>
                </draw:image>
              </draw:frame>
              <draw:custom-shape draw:style-name="gr67" draw:text-style-name="P1" draw:layer="layout" svg:width="0.354cm" svg:height="0.291cm" svg:x="14.759cm" svg:y="12.773cm">
                <text:p text:style-name="P10"/>
                <draw:enhanced-geometry svg:viewBox="0 0 21600 21600" draw:type="mso-spt202" draw:enhanced-path="M 0 0 L 21600 0 21600 21600 0 21600 0 0 Z N"/>
              </draw:custom-shape>
            </draw:g>
            <draw:g draw:name="429 Elipse">
              <draw:frame draw:name="429 Elipse" draw:style-name="gr13" draw:text-style-name="P13" draw:layer="layout" svg:width="0.855cm" svg:height="0.755cm" svg:x="15.999cm" svg:y="11.813cm">
                <draw:image xlink:href="Pictures/10000201000000340000002F9113D529.png" xlink:type="simple" xlink:show="embed" xlink:actuate="onLoad">
                  <text:p text:style-name="P10"/>
                </draw:image>
              </draw:frame>
              <draw:custom-shape draw:style-name="gr67" draw:text-style-name="P1" draw:layer="layout" svg:width="0.354cm" svg:height="0.291cm" svg:x="16.26cm" svg:y="11.948cm">
                <text:p text:style-name="P10"/>
                <draw:enhanced-geometry svg:viewBox="0 0 21600 21600" draw:type="mso-spt202" draw:enhanced-path="M 0 0 L 21600 0 21600 21600 0 21600 0 0 Z N"/>
              </draw:custom-shape>
            </draw:g>
            <draw:g draw:name="430 Elipse">
              <draw:frame draw:name="430 Elipse" draw:style-name="gr13" draw:text-style-name="P13" draw:layer="layout" svg:width="0.838cm" svg:height="0.755cm" svg:x="15.505cm" svg:y="9.755cm">
                <draw:image xlink:href="Pictures/10000201000000330000002F0FC44787.png" xlink:type="simple" xlink:show="embed" xlink:actuate="onLoad">
                  <text:p text:style-name="P10"/>
                </draw:image>
              </draw:frame>
              <draw:custom-shape draw:style-name="gr67" draw:text-style-name="P1" draw:layer="layout" svg:width="0.353cm" svg:height="0.291cm" svg:x="15.759cm" svg:y="9.888cm">
                <text:p text:style-name="P10"/>
                <draw:enhanced-geometry svg:viewBox="0 0 21600 21600" draw:type="mso-spt202" draw:enhanced-path="M 0 0 L 21600 0 21600 21600 0 21600 0 0 Z N"/>
              </draw:custom-shape>
            </draw:g>
            <draw:g draw:name="431 Elipse">
              <draw:frame draw:name="431 Elipse" draw:style-name="gr13" draw:text-style-name="P13" draw:layer="layout" svg:width="0.838cm" svg:height="0.755cm" svg:x="12.759cm" svg:y="12.842cm">
                <draw:image xlink:href="Pictures/10000201000000330000002FEEE38B8C.png" xlink:type="simple" xlink:show="embed" xlink:actuate="onLoad">
                  <text:p text:style-name="P10"/>
                </draw:image>
              </draw:frame>
              <draw:custom-shape draw:style-name="gr67" draw:text-style-name="P1" draw:layer="layout" svg:width="0.353cm" svg:height="0.291cm" svg:x="13.008cm" svg:y="12.979cm">
                <text:p text:style-name="P10"/>
                <draw:enhanced-geometry svg:viewBox="0 0 21600 21600" draw:type="mso-spt202" draw:enhanced-path="M 0 0 L 21600 0 21600 21600 0 21600 0 0 Z N"/>
              </draw:custom-shape>
            </draw:g>
            <draw:g draw:name="432 Elipse">
              <draw:frame draw:name="432 Elipse" draw:style-name="gr13" draw:text-style-name="P13" draw:layer="layout" svg:width="0.838cm" svg:height="0.755cm" svg:x="11.509cm" svg:y="11.813cm">
                <draw:image xlink:href="Pictures/10000201000000330000002FFF6C43B6.png" xlink:type="simple" xlink:show="embed" xlink:actuate="onLoad">
                  <text:p text:style-name="P10"/>
                </draw:image>
              </draw:frame>
              <draw:custom-shape draw:style-name="gr67" draw:text-style-name="P1" draw:layer="layout" svg:width="0.353cm" svg:height="0.291cm" svg:x="11.758cm" svg:y="11.948cm">
                <text:p text:style-name="P10"/>
                <draw:enhanced-geometry svg:viewBox="0 0 21600 21600" draw:type="mso-spt202" draw:enhanced-path="M 0 0 L 21600 0 21600 21600 0 21600 0 0 Z N"/>
              </draw:custom-shape>
            </draw:g>
            <draw:line draw:name="433 Conector recto" draw:style-name="gr68" draw:text-style-name="P13" draw:layer="layout" svg:x1="11.758cm" svg:y1="11.947cm" svg:x2="13.008cm" svg:y2="11.209cm">
              <text:p text:style-name="P10"/>
            </draw:line>
            <draw:connector draw:name="86 Conector angular" draw:style-name="gr69" draw:text-style-name="P13" draw:layer="layout" draw:type="line" svg:x1="14.509cm" svg:y1="10.797cm" svg:x2="14.76cm" svg:y2="11.536cm" svg:d="m14509 10797 251 739">
              <text:p text:style-name="P10"/>
            </draw:connector>
            <draw:line draw:name="435 Conector recto" draw:style-name="gr68" draw:text-style-name="P13" draw:layer="layout" svg:x1="13.435cm" svg:y1="11.064cm" svg:x2="14.936cm" svg:y2="12.712cm">
              <text:p text:style-name="P10"/>
            </draw:line>
            <draw:line draw:name="436 Conector recto" draw:style-name="gr68" draw:text-style-name="P13" draw:layer="layout" svg:x1="13.362cm" svg:y1="12.978cm" svg:x2="14.936cm" svg:y2="11.888cm">
              <text:p text:style-name="P10"/>
            </draw:line>
            <draw:line draw:name="437 Conector recto" draw:style-name="gr68" draw:text-style-name="P13" draw:layer="layout" svg:x1="14.509cm" svg:y1="10.506cm" svg:x2="16.613cm" svg:y2="10.918cm">
              <text:p text:style-name="P10"/>
            </draw:line>
            <draw:line draw:name="438 Conector recto" draw:style-name="gr68" draw:text-style-name="P13" draw:layer="layout" svg:x1="16.186cm" svg:y1="12.093cm" svg:x2="15.759cm" svg:y2="10.178cm">
              <text:p text:style-name="P10"/>
            </draw:line>
            <draw:line draw:name="439 Conector recto" draw:style-name="gr68" draw:text-style-name="P13" draw:layer="layout" svg:x1="13.184cm" svg:y1="10.856cm" svg:x2="13.008cm" svg:y2="12.977cm">
              <text:p text:style-name="P10"/>
            </draw:line>
            <draw:line draw:name="440 Conector recto" draw:style-name="gr68" draw:text-style-name="P13" draw:layer="layout" svg:x1="15.187cm" svg:y1="12.917cm" svg:x2="15.687cm" svg:y2="10.032cm">
              <text:p text:style-name="P10"/>
            </draw:line>
            <draw:line draw:name="441 Conector recto" draw:style-name="gr68" draw:text-style-name="P13" draw:layer="layout" svg:x1="11.758cm" svg:y1="12.24cm" svg:x2="13.362cm" svg:y2="14.421cm">
              <text:p text:style-name="P10"/>
            </draw:line>
            <draw:line draw:name="442 Conector recto" draw:style-name="gr68" draw:text-style-name="P13" draw:layer="layout" svg:x1="15.76cm" svg:y1="10.179cm" svg:x2="15.936cm" svg:y2="12.918cm">
              <text:p text:style-name="P10"/>
            </draw:line>
            <draw:line draw:name="443 Conector recto" draw:style-name="gr68" draw:text-style-name="P13" draw:layer="layout" svg:x1="13.435cm" svg:y1="13.125cm" svg:x2="14.258cm" svg:y2="13.391cm">
              <text:p text:style-name="P10"/>
            </draw:line>
            <draw:g draw:name="444 Elipse">
              <draw:frame draw:name="444 Elipse" draw:style-name="gr13" draw:text-style-name="P13" draw:layer="layout" svg:width="0.855cm" svg:height="0.771cm" svg:x="19.502cm" svg:y="12.633cm">
                <draw:image xlink:href="Pictures/100002010000003400000030D909210F.png" xlink:type="simple" xlink:show="embed" xlink:actuate="onLoad">
                  <text:p text:style-name="P10"/>
                </draw:image>
              </draw:frame>
              <draw:custom-shape draw:style-name="gr67" draw:text-style-name="P1" draw:layer="layout" svg:width="0.354cm" svg:height="0.291cm" svg:x="19.762cm" svg:y="12.773cm">
                <text:p text:style-name="P10"/>
                <draw:enhanced-geometry svg:viewBox="0 0 21600 21600" draw:type="mso-spt202" draw:enhanced-path="M 0 0 L 21600 0 21600 21600 0 21600 0 0 Z N"/>
              </draw:custom-shape>
            </draw:g>
            <draw:g draw:name="445 Elipse">
              <draw:frame draw:name="445 Elipse" draw:style-name="gr13" draw:text-style-name="P13" draw:layer="layout" svg:width="0.838cm" svg:height="0.771cm" svg:x="21.262cm" svg:y="13.244cm">
                <draw:image xlink:href="Pictures/10000201000000330000003046256721.png" xlink:type="simple" xlink:show="embed" xlink:actuate="onLoad">
                  <text:p text:style-name="P10"/>
                </draw:image>
              </draw:frame>
              <draw:custom-shape draw:style-name="gr67" draw:text-style-name="P1" draw:layer="layout" svg:width="0.353cm" svg:height="0.291cm" svg:x="21.513cm" svg:y="13.391cm">
                <text:p text:style-name="P10"/>
                <draw:enhanced-geometry svg:viewBox="0 0 21600 21600" draw:type="mso-spt202" draw:enhanced-path="M 0 0 L 21600 0 21600 21600 0 21600 0 0 Z N"/>
              </draw:custom-shape>
            </draw:g>
            <draw:g draw:name="446 Elipse">
              <draw:frame draw:name="446 Elipse" draw:style-name="gr13" draw:text-style-name="P13" draw:layer="layout" svg:width="0.838cm" svg:height="0.771cm" svg:x="21.016cm" svg:y="12.215cm">
                <draw:image xlink:href="Pictures/10000201000000330000003039DE4669.png" xlink:type="simple" xlink:show="embed" xlink:actuate="onLoad">
                  <text:p text:style-name="P10"/>
                </draw:image>
              </draw:frame>
              <draw:custom-shape draw:style-name="gr67" draw:text-style-name="P1" draw:layer="layout" svg:width="0.353cm" svg:height="0.291cm" svg:x="21.264cm" svg:y="12.361cm">
                <text:p text:style-name="P10"/>
                <draw:enhanced-geometry svg:viewBox="0 0 21600 21600" draw:type="mso-spt202" draw:enhanced-path="M 0 0 L 21600 0 21600 21600 0 21600 0 0 Z N"/>
              </draw:custom-shape>
            </draw:g>
            <draw:g draw:name="447 Elipse">
              <draw:frame draw:name="447 Elipse" draw:style-name="gr13" draw:text-style-name="P13" draw:layer="layout" svg:width="0.838cm" svg:height="0.771cm" svg:x="20.045cm" svg:y="13.662cm">
                <draw:image xlink:href="Pictures/100002010000003300000030A8E361A9.png" xlink:type="simple" xlink:show="embed" xlink:actuate="onLoad">
                  <text:p text:style-name="P10"/>
                </draw:image>
              </draw:frame>
              <draw:custom-shape draw:style-name="gr67" draw:text-style-name="P1" draw:layer="layout" svg:width="0.353cm" svg:height="0.291cm" svg:x="20.296cm" svg:y="13.803cm">
                <text:p text:style-name="P10"/>
                <draw:enhanced-geometry svg:viewBox="0 0 21600 21600" draw:type="mso-spt202" draw:enhanced-path="M 0 0 L 21600 0 21600 21600 0 21600 0 0 Z N"/>
              </draw:custom-shape>
            </draw:g>
            <draw:g draw:name="448 Elipse">
              <draw:frame draw:name="448 Elipse" draw:style-name="gr13" draw:text-style-name="P13" draw:layer="layout" svg:width="0.855cm" svg:height="0.771cm" svg:x="22.759cm" svg:y="12.633cm">
                <draw:image xlink:href="Pictures/10000201000000340000003029D710A5.png" xlink:type="simple" xlink:show="embed" xlink:actuate="onLoad">
                  <text:p text:style-name="P10"/>
                </draw:image>
              </draw:frame>
              <draw:custom-shape draw:style-name="gr67" draw:text-style-name="P1" draw:layer="layout" svg:width="0.354cm" svg:height="0.291cm" svg:x="23.015cm" svg:y="12.773cm">
                <text:p text:style-name="P10"/>
                <draw:enhanced-geometry svg:viewBox="0 0 21600 21600" draw:type="mso-spt202" draw:enhanced-path="M 0 0 L 21600 0 21600 21600 0 21600 0 0 Z N"/>
              </draw:custom-shape>
            </draw:g>
            <draw:g draw:name="449 Elipse">
              <draw:frame draw:name="449 Elipse" draw:style-name="gr13" draw:text-style-name="P13" draw:layer="layout" svg:width="0.838cm" svg:height="0.771cm" svg:x="21.262cm" svg:y="14.482cm">
                <draw:image xlink:href="Pictures/100002010000003300000030BA9EB5BC.png" xlink:type="simple" xlink:show="embed" xlink:actuate="onLoad">
                  <text:p text:style-name="P10"/>
                </draw:image>
              </draw:frame>
              <draw:custom-shape draw:style-name="gr67" draw:text-style-name="P1" draw:layer="layout" svg:width="0.353cm" svg:height="0.291cm" svg:x="21.513cm" svg:y="14.627cm">
                <text:p text:style-name="P10"/>
                <draw:enhanced-geometry svg:viewBox="0 0 21600 21600" draw:type="mso-spt202" draw:enhanced-path="M 0 0 L 21600 0 21600 21600 0 21600 0 0 Z N"/>
              </draw:custom-shape>
            </draw:g>
            <draw:g draw:name="450 Elipse">
              <draw:frame draw:name="450 Elipse" draw:style-name="gr13" draw:text-style-name="P13" draw:layer="layout" svg:width="0.855cm" svg:height="0.771cm" svg:x="22.759cm" svg:y="13.662cm">
                <draw:image xlink:href="Pictures/100002010000003400000030C16040F2.png" xlink:type="simple" xlink:show="embed" xlink:actuate="onLoad">
                  <text:p text:style-name="P10"/>
                </draw:image>
              </draw:frame>
              <draw:custom-shape draw:style-name="gr67" draw:text-style-name="P1" draw:layer="layout" svg:width="0.354cm" svg:height="0.291cm" svg:x="23.015cm" svg:y="13.803cm">
                <text:p text:style-name="P10"/>
                <draw:enhanced-geometry svg:viewBox="0 0 21600 21600" draw:type="mso-spt202" draw:enhanced-path="M 0 0 L 21600 0 21600 21600 0 21600 0 0 Z N"/>
              </draw:custom-shape>
            </draw:g>
            <draw:g draw:name="451 Elipse">
              <draw:frame draw:name="451 Elipse" draw:style-name="gr13" draw:text-style-name="P13" draw:layer="layout" svg:width="0.838cm" svg:height="0.771cm" svg:x="22.266cm" svg:y="11.604cm">
                <draw:image xlink:href="Pictures/100002010000003300000030C96CC369.png" xlink:type="simple" xlink:show="embed" xlink:actuate="onLoad">
                  <text:p text:style-name="P10"/>
                </draw:image>
              </draw:frame>
              <draw:custom-shape draw:style-name="gr67" draw:text-style-name="P1" draw:layer="layout" svg:width="0.353cm" svg:height="0.291cm" svg:x="22.515cm" svg:y="11.742cm">
                <text:p text:style-name="P10"/>
                <draw:enhanced-geometry svg:viewBox="0 0 21600 21600" draw:type="mso-spt202" draw:enhanced-path="M 0 0 L 21600 0 21600 21600 0 21600 0 0 Z N"/>
              </draw:custom-shape>
            </draw:g>
            <draw:g draw:name="452 Elipse">
              <draw:frame draw:name="452 Elipse" draw:style-name="gr13" draw:text-style-name="P13" draw:layer="layout" svg:width="0.855cm" svg:height="0.771cm" svg:x="19.502cm" svg:y="14.691cm">
                <draw:image xlink:href="Pictures/100002010000003400000030E0929C6C.png" xlink:type="simple" xlink:show="embed" xlink:actuate="onLoad">
                  <text:p text:style-name="P10"/>
                </draw:image>
              </draw:frame>
              <draw:custom-shape draw:style-name="gr67" draw:text-style-name="P1" draw:layer="layout" svg:width="0.354cm" svg:height="0.291cm" svg:x="19.762cm" svg:y="14.833cm">
                <text:p text:style-name="P10"/>
                <draw:enhanced-geometry svg:viewBox="0 0 21600 21600" draw:type="mso-spt202" draw:enhanced-path="M 0 0 L 21600 0 21600 21600 0 21600 0 0 Z N"/>
              </draw:custom-shape>
            </draw:g>
            <draw:g draw:name="453 Elipse">
              <draw:frame draw:name="453 Elipse" draw:style-name="gr13" draw:text-style-name="P13" draw:layer="layout" svg:width="0.855cm" svg:height="0.771cm" svg:x="18.252cm" svg:y="13.662cm">
                <draw:image xlink:href="Pictures/100002010000003400000030A994CF88.png" xlink:type="simple" xlink:show="embed" xlink:actuate="onLoad">
                  <text:p text:style-name="P10"/>
                </draw:image>
              </draw:frame>
              <draw:custom-shape draw:style-name="gr67" draw:text-style-name="P1" draw:layer="layout" svg:width="0.354cm" svg:height="0.291cm" svg:x="18.512cm" svg:y="13.803cm">
                <text:p text:style-name="P10"/>
                <draw:enhanced-geometry svg:viewBox="0 0 21600 21600" draw:type="mso-spt202" draw:enhanced-path="M 0 0 L 21600 0 21600 21600 0 21600 0 0 Z N"/>
              </draw:custom-shape>
            </draw:g>
            <draw:line draw:name="454 Conector recto" draw:style-name="gr68" draw:text-style-name="P13" draw:layer="layout" svg:x1="18.512cm" svg:y1="13.802cm" svg:x2="19.762cm" svg:y2="13.064cm">
              <text:p text:style-name="P10"/>
            </draw:line>
            <draw:connector draw:name="86 Conector angular" draw:style-name="gr69" draw:text-style-name="P13" draw:layer="layout" draw:type="line" svg:x1="21.264cm" svg:y1="12.652cm" svg:x2="21.515cm" svg:y2="13.391cm" svg:d="m21264 12652 251 739">
              <text:p text:style-name="P10"/>
            </draw:connector>
            <draw:line draw:name="456 Conector recto" draw:style-name="gr68" draw:text-style-name="P13" draw:layer="layout" svg:x1="20.19cm" svg:y1="12.918cm" svg:x2="21.691cm" svg:y2="14.566cm">
              <text:p text:style-name="P10"/>
            </draw:line>
            <draw:line draw:name="457 Conector recto" draw:style-name="gr68" draw:text-style-name="P13" draw:layer="layout" svg:x1="20.117cm" svg:y1="14.833cm" svg:x2="21.691cm" svg:y2="13.743cm">
              <text:p text:style-name="P10"/>
            </draw:line>
            <draw:line draw:name="458 Conector recto" draw:style-name="gr68" draw:text-style-name="P13" draw:layer="layout" svg:x1="21.264cm" svg:y1="12.361cm" svg:x2="23.368cm" svg:y2="12.773cm">
              <text:p text:style-name="P10"/>
            </draw:line>
            <draw:line draw:name="459 Conector recto" draw:style-name="gr68" draw:text-style-name="P13" draw:layer="layout" svg:x1="22.941cm" svg:y1="13.948cm" svg:x2="22.514cm" svg:y2="12.033cm">
              <text:p text:style-name="P10"/>
            </draw:line>
            <draw:line draw:name="460 Conector recto" draw:style-name="gr68" draw:text-style-name="P13" draw:layer="layout" svg:x1="19.939cm" svg:y1="12.71cm" svg:x2="19.763cm" svg:y2="14.831cm">
              <text:p text:style-name="P10"/>
            </draw:line>
            <draw:line draw:name="461 Conector recto" draw:style-name="gr68" draw:text-style-name="P13" draw:layer="layout" svg:x1="21.941cm" svg:y1="14.772cm" svg:x2="22.441cm" svg:y2="11.887cm">
              <text:p text:style-name="P10"/>
            </draw:line>
            <draw:g draw:name="462 Elipse">
              <draw:frame draw:name="462 Elipse" draw:style-name="gr13" draw:text-style-name="P13" draw:layer="layout" svg:width="0.855cm" svg:height="0.771cm" svg:x="18.252cm" svg:y="10.157cm">
                <draw:image xlink:href="Pictures/1000020100000034000000308C5BFC41.png" xlink:type="simple" xlink:show="embed" xlink:actuate="onLoad">
                  <text:p text:style-name="P10"/>
                </draw:image>
              </draw:frame>
              <draw:custom-shape draw:style-name="gr67" draw:text-style-name="P1" draw:layer="layout" svg:width="0.354cm" svg:height="0.291cm" svg:x="18.512cm" svg:y="10.3cm">
                <text:p text:style-name="P10"/>
                <draw:enhanced-geometry svg:viewBox="0 0 21600 21600" draw:type="mso-spt202" draw:enhanced-path="M 0 0 L 21600 0 21600 21600 0 21600 0 0 Z N"/>
              </draw:custom-shape>
            </draw:g>
            <draw:g draw:name="463 Elipse">
              <draw:frame draw:name="463 Elipse" draw:style-name="gr13" draw:text-style-name="P13" draw:layer="layout" svg:width="0.838cm" svg:height="0.755cm" svg:x="20.012cm" svg:y="10.784cm">
                <draw:image xlink:href="Pictures/10000201000000330000002FEC2E7DCC.png" xlink:type="simple" xlink:show="embed" xlink:actuate="onLoad">
                  <text:p text:style-name="P10"/>
                </draw:image>
              </draw:frame>
              <draw:custom-shape draw:style-name="gr67" draw:text-style-name="P1" draw:layer="layout" svg:width="0.353cm" svg:height="0.291cm" svg:x="20.263cm" svg:y="10.918cm">
                <text:p text:style-name="P10"/>
                <draw:enhanced-geometry svg:viewBox="0 0 21600 21600" draw:type="mso-spt202" draw:enhanced-path="M 0 0 L 21600 0 21600 21600 0 21600 0 0 Z N"/>
              </draw:custom-shape>
            </draw:g>
            <draw:g draw:name="464 Elipse">
              <draw:frame draw:name="464 Elipse" draw:style-name="gr13" draw:text-style-name="P13" draw:layer="layout" svg:width="0.838cm" svg:height="0.755cm" svg:x="19.766cm" svg:y="9.755cm">
                <draw:image xlink:href="Pictures/10000201000000330000002F78A3C7FD.png" xlink:type="simple" xlink:show="embed" xlink:actuate="onLoad">
                  <text:p text:style-name="P10"/>
                </draw:image>
              </draw:frame>
              <draw:custom-shape draw:style-name="gr67" draw:text-style-name="P1" draw:layer="layout" svg:width="0.353cm" svg:height="0.291cm" svg:x="20.013cm" svg:y="9.888cm">
                <text:p text:style-name="P10"/>
                <draw:enhanced-geometry svg:viewBox="0 0 21600 21600" draw:type="mso-spt202" draw:enhanced-path="M 0 0 L 21600 0 21600 21600 0 21600 0 0 Z N"/>
              </draw:custom-shape>
            </draw:g>
            <draw:g draw:name="465 Elipse">
              <draw:frame draw:name="465 Elipse" draw:style-name="gr13" draw:text-style-name="P13" draw:layer="layout" svg:width="0.838cm" svg:height="0.771cm" svg:x="18.795cm" svg:y="11.186cm">
                <draw:image xlink:href="Pictures/100002010000003300000030F57EC19E.png" xlink:type="simple" xlink:show="embed" xlink:actuate="onLoad">
                  <text:p text:style-name="P10"/>
                </draw:image>
              </draw:frame>
              <draw:custom-shape draw:style-name="gr67" draw:text-style-name="P1" draw:layer="layout" svg:width="0.353cm" svg:height="0.291cm" svg:x="19.045cm" svg:y="11.33cm">
                <text:p text:style-name="P10"/>
                <draw:enhanced-geometry svg:viewBox="0 0 21600 21600" draw:type="mso-spt202" draw:enhanced-path="M 0 0 L 21600 0 21600 21600 0 21600 0 0 Z N"/>
              </draw:custom-shape>
            </draw:g>
            <draw:g draw:name="466 Elipse">
              <draw:frame draw:name="466 Elipse" draw:style-name="gr13" draw:text-style-name="P13" draw:layer="layout" svg:width="0.838cm" svg:height="0.771cm" svg:x="21.509cm" svg:y="10.157cm">
                <draw:image xlink:href="Pictures/1000020100000033000000302F802F70.png" xlink:type="simple" xlink:show="embed" xlink:actuate="onLoad">
                  <text:p text:style-name="P10"/>
                </draw:image>
              </draw:frame>
              <draw:custom-shape draw:style-name="gr67" draw:text-style-name="P1" draw:layer="layout" svg:width="0.353cm" svg:height="0.291cm" svg:x="21.764cm" svg:y="10.3cm">
                <text:p text:style-name="P10"/>
                <draw:enhanced-geometry svg:viewBox="0 0 21600 21600" draw:type="mso-spt202" draw:enhanced-path="M 0 0 L 21600 0 21600 21600 0 21600 0 0 Z N"/>
              </draw:custom-shape>
            </draw:g>
            <draw:g draw:name="467 Elipse">
              <draw:frame draw:name="467 Elipse" draw:style-name="gr13" draw:text-style-name="P13" draw:layer="layout" svg:width="0.838cm" svg:height="0.755cm" svg:x="20.012cm" svg:y="12.022cm">
                <draw:image xlink:href="Pictures/10000201000000330000002F32F81AC3.png" xlink:type="simple" xlink:show="embed" xlink:actuate="onLoad">
                  <text:p text:style-name="P10"/>
                </draw:image>
              </draw:frame>
              <draw:custom-shape draw:style-name="gr67" draw:text-style-name="P1" draw:layer="layout" svg:width="0.353cm" svg:height="0.291cm" svg:x="20.263cm" svg:y="12.154cm">
                <text:p text:style-name="P10"/>
                <draw:enhanced-geometry svg:viewBox="0 0 21600 21600" draw:type="mso-spt202" draw:enhanced-path="M 0 0 L 21600 0 21600 21600 0 21600 0 0 Z N"/>
              </draw:custom-shape>
            </draw:g>
            <draw:g draw:name="468 Elipse">
              <draw:frame draw:name="468 Elipse" draw:style-name="gr13" draw:text-style-name="P13" draw:layer="layout" svg:width="0.838cm" svg:height="0.771cm" svg:x="21.509cm" svg:y="11.186cm">
                <draw:image xlink:href="Pictures/1000020100000033000000300E725B39.png" xlink:type="simple" xlink:show="embed" xlink:actuate="onLoad">
                  <text:p text:style-name="P10"/>
                </draw:image>
              </draw:frame>
              <draw:custom-shape draw:style-name="gr67" draw:text-style-name="P1" draw:layer="layout" svg:width="0.353cm" svg:height="0.291cm" svg:x="21.764cm" svg:y="11.33cm">
                <text:p text:style-name="P10"/>
                <draw:enhanced-geometry svg:viewBox="0 0 21600 21600" draw:type="mso-spt202" draw:enhanced-path="M 0 0 L 21600 0 21600 21600 0 21600 0 0 Z N"/>
              </draw:custom-shape>
            </draw:g>
            <draw:g draw:name="469 Elipse">
              <draw:frame draw:name="469 Elipse" draw:style-name="gr13" draw:text-style-name="P13" draw:layer="layout" svg:width="0.838cm" svg:height="0.771cm" svg:x="21.016cm" svg:y="9.128cm">
                <draw:image xlink:href="Pictures/10000201000000330000003094BAE962.png" xlink:type="simple" xlink:show="embed" xlink:actuate="onLoad">
                  <text:p text:style-name="P10"/>
                </draw:image>
              </draw:frame>
              <draw:custom-shape draw:style-name="gr67" draw:text-style-name="P1" draw:layer="layout" svg:width="0.353cm" svg:height="0.291cm" svg:x="21.264cm" svg:y="9.269cm">
                <text:p text:style-name="P10"/>
                <draw:enhanced-geometry svg:viewBox="0 0 21600 21600" draw:type="mso-spt202" draw:enhanced-path="M 0 0 L 21600 0 21600 21600 0 21600 0 0 Z N"/>
              </draw:custom-shape>
            </draw:g>
            <draw:g draw:name="470 Elipse">
              <draw:frame draw:name="470 Elipse" draw:style-name="gr13" draw:text-style-name="P13" draw:layer="layout" svg:width="0.855cm" svg:height="0.771cm" svg:x="18.252cm" svg:y="12.215cm">
                <draw:image xlink:href="Pictures/10000201000000340000003032EF3AA0.png" xlink:type="simple" xlink:show="embed" xlink:actuate="onLoad">
                  <text:p text:style-name="P10"/>
                </draw:image>
              </draw:frame>
              <draw:custom-shape draw:style-name="gr67" draw:text-style-name="P1" draw:layer="layout" svg:width="0.354cm" svg:height="0.291cm" svg:x="18.512cm" svg:y="12.361cm">
                <text:p text:style-name="P10"/>
                <draw:enhanced-geometry svg:viewBox="0 0 21600 21600" draw:type="mso-spt202" draw:enhanced-path="M 0 0 L 21600 0 21600 21600 0 21600 0 0 Z N"/>
              </draw:custom-shape>
            </draw:g>
            <draw:g draw:name="471 Elipse">
              <draw:frame draw:name="471 Elipse" draw:style-name="gr13" draw:text-style-name="P13" draw:layer="layout" svg:width="0.855cm" svg:height="0.771cm" svg:x="17.002cm" svg:y="11.186cm">
                <draw:image xlink:href="Pictures/100002010000003400000030C8509D6C.png" xlink:type="simple" xlink:show="embed" xlink:actuate="onLoad">
                  <text:p text:style-name="P10"/>
                </draw:image>
              </draw:frame>
              <draw:custom-shape draw:style-name="gr67" draw:text-style-name="P1" draw:layer="layout" svg:width="0.354cm" svg:height="0.291cm" svg:x="17.261cm" svg:y="11.33cm">
                <text:p text:style-name="P10"/>
                <draw:enhanced-geometry svg:viewBox="0 0 21600 21600" draw:type="mso-spt202" draw:enhanced-path="M 0 0 L 21600 0 21600 21600 0 21600 0 0 Z N"/>
              </draw:custom-shape>
            </draw:g>
            <draw:line draw:name="472 Conector recto" draw:style-name="gr68" draw:text-style-name="P13" draw:layer="layout" svg:x1="17.261cm" svg:y1="11.329cm" svg:x2="18.511cm" svg:y2="10.591cm">
              <text:p text:style-name="P10"/>
            </draw:line>
            <draw:connector draw:name="86 Conector angular" draw:style-name="gr69" draw:text-style-name="P13" draw:layer="layout" draw:type="line" svg:x1="20.013cm" svg:y1="10.179cm" svg:x2="20.264cm" svg:y2="10.918cm" svg:d="m20013 10179 251 739">
              <text:p text:style-name="P10"/>
            </draw:connector>
            <draw:line draw:name="474 Conector recto" draw:style-name="gr68" draw:text-style-name="P13" draw:layer="layout" svg:x1="18.939cm" svg:y1="10.445cm" svg:x2="20.44cm" svg:y2="12.093cm">
              <text:p text:style-name="P10"/>
            </draw:line>
            <draw:line draw:name="475 Conector recto" draw:style-name="gr68" draw:text-style-name="P13" draw:layer="layout" svg:x1="18.866cm" svg:y1="12.36cm" svg:x2="20.44cm" svg:y2="11.27cm">
              <text:p text:style-name="P10"/>
            </draw:line>
            <draw:line draw:name="476 Conector recto" draw:style-name="gr68" draw:text-style-name="P13" draw:layer="layout" svg:x1="20.013cm" svg:y1="9.888cm" svg:x2="22.117cm" svg:y2="10.3cm">
              <text:p text:style-name="P10"/>
            </draw:line>
            <draw:line draw:name="477 Conector recto" draw:style-name="gr68" draw:text-style-name="P13" draw:layer="layout" svg:x1="21.69cm" svg:y1="11.475cm" svg:x2="21.263cm" svg:y2="9.56cm">
              <text:p text:style-name="P10"/>
            </draw:line>
            <draw:line draw:name="478 Conector recto" draw:style-name="gr68" draw:text-style-name="P13" draw:layer="layout" svg:x1="18.688cm" svg:y1="10.237cm" svg:x2="18.512cm" svg:y2="12.358cm">
              <text:p text:style-name="P10"/>
            </draw:line>
            <draw:line draw:name="479 Conector recto" draw:style-name="gr68" draw:text-style-name="P13" draw:layer="layout" svg:x1="20.69cm" svg:y1="12.299cm" svg:x2="21.19cm" svg:y2="9.414cm">
              <text:p text:style-name="P10"/>
            </draw:line>
            <draw:line draw:name="480 Conector recto" draw:style-name="gr68" draw:text-style-name="P13" draw:layer="layout" svg:x1="17.261cm" svg:y1="11.622cm" svg:x2="18.865cm" svg:y2="13.803cm">
              <text:p text:style-name="P10"/>
            </draw:line>
            <draw:line draw:name="481 Conector recto" draw:style-name="gr68" draw:text-style-name="P13" draw:layer="layout" svg:x1="21.264cm" svg:y1="9.561cm" svg:x2="21.44cm" svg:y2="12.3cm">
              <text:p text:style-name="P10"/>
            </draw:line>
            <draw:line draw:name="482 Conector recto" draw:style-name="gr68" draw:text-style-name="P13" draw:layer="layout" svg:x1="18.939cm" svg:y1="12.506cm" svg:x2="19.762cm" svg:y2="12.772cm">
              <text:p text:style-name="P10"/>
            </draw:line>
            <draw:line draw:name="483 Conector recto" draw:style-name="gr68" draw:text-style-name="P13" draw:layer="layout" svg:x1="15.758cm" svg:y1="9.888cm" svg:x2="19.937cm" svg:y2="10.033cm">
              <text:p text:style-name="P10"/>
            </draw:line>
            <draw:line draw:name="484 Conector recto" draw:style-name="gr68" draw:text-style-name="P13" draw:layer="layout" svg:x1="16.187cm" svg:y1="10.033cm" svg:x2="19.045cm" svg:y2="11.621cm">
              <text:p text:style-name="P10"/>
            </draw:line>
            <draw:line draw:name="485 Conector recto" draw:style-name="gr68" draw:text-style-name="P13" draw:layer="layout" svg:x1="16.438cm" svg:y1="15.391cm" svg:x2="19.94cm" svg:y2="15.185cm">
              <text:p text:style-name="P10"/>
            </draw:line>
            <draw:line draw:name="486 Conector recto" draw:style-name="gr68" draw:text-style-name="P13" draw:layer="layout" svg:x1="17.863cm" svg:y1="14.421cm" svg:x2="18.436cm" svg:y2="14.155cm">
              <text:p text:style-name="P10"/>
            </draw:line>
            <draw:line draw:name="487 Conector recto" draw:style-name="gr68" draw:text-style-name="P13" draw:layer="layout" svg:x1="16.438cm" svg:y1="11.888cm" svg:x2="19.64cm" svg:y2="14.525cm">
              <text:p text:style-name="P10"/>
            </draw:line>
            <draw:line draw:name="488 Conector recto" draw:style-name="gr68" draw:text-style-name="P13" draw:layer="layout" svg:x1="14.686cm" svg:y1="13.537cm" svg:x2="17.437cm" svg:y2="13.541cm">
              <text:p text:style-name="P10"/>
            </draw:line>
            <draw:line draw:name="489 Conector recto" draw:style-name="gr68" draw:text-style-name="P13" draw:layer="layout" svg:x1="16.259cm" svg:y1="11.948cm" svg:x2="20.188cm" svg:y2="12.299cm">
              <text:p text:style-name="P10"/>
            </draw:line>
          </draw:g>
          <draw:line draw:name="367 Conector recto" draw:style-name="gr70" draw:text-style-name="P13" draw:layer="layout" svg:x1="18.653cm" svg:y1="10.517cm" svg:x2="21.193cm" svg:y2="13.057cm">
            <text:p text:style-name="P10"/>
          </draw:line>
          <draw:line draw:name="368 Conector recto" draw:style-name="gr70" draw:text-style-name="P13" draw:layer="layout" svg:x1="16.22cm" svg:y1="12.013cm" svg:x2="18.462cm" svg:y2="14.12cm">
            <text:p text:style-name="P10"/>
          </draw:line>
          <draw:line draw:name="369 Conector recto" draw:style-name="gr70" draw:text-style-name="P13" draw:layer="layout" svg:x1="14.484cm" svg:y1="13.096cm" svg:x2="12.023cm" svg:y2="12.166cm">
            <text:p text:style-name="P10"/>
          </draw:line>
          <draw:line draw:name="370 Conector recto" draw:style-name="gr70" draw:text-style-name="P13" draw:layer="layout" svg:x1="13.054cm" svg:y1="14.553cm" svg:x2="14.674cm" svg:y2="11.578cm">
            <text:p text:style-name="P10"/>
          </draw:line>
          <draw:line draw:name="371 Conector recto" draw:style-name="gr70" draw:text-style-name="P13" draw:layer="layout" svg:x1="20.008cm" svg:y1="14.987cm" svg:x2="19.826cm" svg:y2="12.88cm">
            <text:p text:style-name="P10"/>
          </draw:line>
          <draw:line draw:name="372 Conector recto" draw:style-name="gr70" draw:text-style-name="P13" draw:layer="layout" svg:x1="15.115cm" svg:y1="13.035cm" svg:x2="16.22cm" svg:y2="11.235cm">
            <text:p text:style-name="P10"/>
          </draw:line>
          <draw:line draw:name="373 Conector recto" draw:style-name="gr70" draw:text-style-name="P13" draw:layer="layout" svg:x1="14.485cm" svg:y1="15.874cm" svg:x2="15.962cm" svg:y2="14.49cm">
            <text:p text:style-name="P10"/>
          </draw:line>
          <draw:line draw:name="374 Conector recto" draw:style-name="gr70" draw:text-style-name="P13" draw:layer="layout" svg:x1="14.342cm" svg:y1="13.469cm" svg:x2="17.508cm" svg:y2="13.532cm">
            <text:p text:style-name="P10"/>
          </draw:line>
          <draw:line draw:name="375 Conector recto" draw:style-name="gr70" draw:text-style-name="P13" draw:layer="layout" svg:x1="14.782cm" svg:y1="10.8cm" svg:x2="16.22cm" svg:y2="10.927cm">
            <text:p text:style-name="P10"/>
          </draw:line>
          <draw:line draw:name="376 Conector recto" draw:style-name="gr70" draw:text-style-name="P13" draw:layer="layout" svg:x1="11.766cm" svg:y1="11.949cm" svg:x2="12.796cm" svg:y2="11.081cm">
            <text:p text:style-name="P10"/>
          </draw:line>
          <draw:line draw:name="377 Conector recto" draw:style-name="gr70" draw:text-style-name="P13" draw:layer="layout" svg:x1="20.266cm" svg:y1="10.213cm" svg:x2="23.174cm" svg:y2="12.881cm">
            <text:p text:style-name="P10"/>
          </draw:line>
          <draw:line draw:name="378 Conector recto" draw:style-name="gr70" draw:text-style-name="P13" draw:layer="layout" svg:x1="20.446cm" svg:y1="9.842cm" svg:x2="21.369cm" svg:y2="9.498cm">
            <text:p text:style-name="P10"/>
          </draw:line>
          <draw:line draw:name="379 Conector recto" draw:style-name="gr70" draw:text-style-name="P13" draw:layer="layout" svg:x1="17.613cm" svg:y1="11.361cm" svg:x2="18.536cm" svg:y2="10.583cm">
            <text:p text:style-name="P10"/>
          </draw:line>
          <draw:line draw:name="380 Conector recto" draw:style-name="gr70" draw:text-style-name="P13" draw:layer="layout" svg:x1="16.325cm" svg:y1="15.791cm" svg:x2="18.718cm" svg:y2="12.382cm">
            <text:p text:style-name="P10"/>
          </draw:line>
          <draw:line draw:name="381 Conector recto" draw:style-name="gr70" draw:text-style-name="P13" draw:layer="layout" svg:x1="14.415cm" svg:y1="10.8cm" svg:x2="17.248cm" svg:y2="11.668cm">
            <text:p text:style-name="P10"/>
          </draw:line>
          <draw:line draw:name="382 Conector recto" draw:style-name="gr70" draw:text-style-name="P13" draw:layer="layout" svg:x1="22.068cm" svg:y1="10.212cm" svg:x2="20.008cm" svg:y2="9.995cm">
            <text:p text:style-name="P10"/>
          </draw:line>
          <draw:line draw:name="383 Conector recto" draw:style-name="gr70" draw:text-style-name="P13" draw:layer="layout" svg:x1="21.37cm" svg:y1="12.447cm" svg:x2="21.809cm" svg:y2="15.205cm">
            <text:p text:style-name="P10"/>
          </draw:line>
          <draw:line draw:name="384 Conector recto" draw:style-name="gr70" draw:text-style-name="P13" draw:layer="layout" svg:x1="19.645cm" svg:y1="14.682cm" svg:x2="18.463cm" svg:y2="12.599cm">
            <text:p text:style-name="P10"/>
          </draw:line>
          <draw:line draw:name="385 Conector recto" draw:style-name="gr70" draw:text-style-name="P13" draw:layer="layout" svg:x1="13.784cm" svg:y1="12.013cm" svg:x2="16.071cm" svg:y2="12.104cm">
            <text:p text:style-name="P10"/>
          </draw:line>
          <draw:line draw:name="386 Conector recto" draw:style-name="gr70" draw:text-style-name="P13" draw:layer="layout" svg:x1="20.264cm" svg:y1="9.779cm" svg:x2="20.703cm" svg:y2="12.537cm">
            <text:p text:style-name="P10"/>
          </draw:line>
          <draw:line draw:name="387 Conector recto" draw:style-name="gr70" draw:text-style-name="P13" draw:layer="layout" svg:x1="22.583cm" svg:y1="11.947cm" svg:x2="21.629cm" svg:y2="14.832cm">
            <text:p text:style-name="P10"/>
          </draw:line>
          <draw:line draw:name="388 Conector recto" draw:style-name="gr70" draw:text-style-name="P13" draw:layer="layout" svg:x1="16.073cm" svg:y1="10.12cm" svg:x2="18.613cm" svg:y2="12.66cm">
            <text:p text:style-name="P10"/>
          </draw:line>
          <draw:line draw:name="389 Conector recto" draw:style-name="gr70" draw:text-style-name="P13" draw:layer="layout" svg:x1="16.272cm" svg:y1="10.118cm" svg:x2="20.084cm" svg:y2="9.841cm">
            <text:p text:style-name="P10"/>
          </draw:line>
          <draw:line draw:name="390 Conector recto" draw:style-name="gr70" draw:text-style-name="P13" draw:layer="layout" svg:x1="14.522cm" svg:y1="13.531cm" svg:x2="20.703cm" svg:y2="11.234cm">
            <text:p text:style-name="P10"/>
          </draw:line>
          <draw:line draw:name="391 Conector recto" draw:style-name="gr70" draw:text-style-name="P13" draw:layer="layout" svg:x1="15.887cm" svg:y1="9.777cm" svg:x2="21.371cm" svg:y2="9.19cm">
            <text:p text:style-name="P10"/>
          </draw:line>
          <draw:line draw:name="392 Conector recto" draw:style-name="gr70" draw:text-style-name="P13" draw:layer="layout" svg:x1="14.684cm" svg:y1="13.692cm" svg:x2="15.962cm" svg:y2="14.49cm">
            <text:p text:style-name="P10"/>
          </draw:line>
          <draw:line draw:name="393 Conector recto" draw:style-name="gr70" draw:text-style-name="P13" draw:layer="layout" svg:x1="15.961cm" svg:y1="15.792cm" svg:x2="20.006cm" svg:y2="15.422cm">
            <text:p text:style-name="P10"/>
          </draw:line>
          <draw:line draw:name="394 Conector recto" draw:style-name="gr70" draw:text-style-name="P13" draw:layer="layout" svg:x1="20.006cm" svg:y1="14.986cm" svg:x2="21.293cm" svg:y2="12.599cm">
            <text:p text:style-name="P10"/>
          </draw:line>
          <draw:line draw:name="395 Conector recto" draw:style-name="gr70" draw:text-style-name="P13" draw:layer="layout" svg:x1="13.052cm" svg:y1="11.298cm" svg:x2="14.707cm" svg:y2="14.924cm">
            <text:p text:style-name="P10"/>
          </draw:line>
          <draw:line draw:name="396 Conector recto" draw:style-name="gr70" draw:text-style-name="P13" draw:layer="layout" svg:x1="14.34cm" svg:y1="15.639cm" svg:x2="13.235cm" svg:y2="13.405cm">
            <text:p text:style-name="P10"/>
          </draw:line>
          <draw:line draw:name="397 Conector recto" draw:style-name="gr70" draw:text-style-name="P13" draw:layer="layout" svg:x1="13.054cm" svg:y1="14.553cm" svg:x2="11.584cm" svg:y2="12.012cm">
            <text:p text:style-name="P10"/>
          </draw:line>
          <draw:line draw:name="398 Conector recto" draw:style-name="gr70" draw:text-style-name="P13" draw:layer="layout" svg:x1="13.236cm" svg:y1="10.926cm" svg:x2="18.538cm" svg:y2="10.275cm">
            <text:p text:style-name="P10"/>
          </draw:line>
          <draw:line draw:name="399 Conector recto" draw:style-name="gr70" draw:text-style-name="P13" draw:layer="layout" svg:x1="21.554cm" svg:y1="9.128cm" svg:x2="21.736cm" svg:y2="12.447cm">
            <text:p text:style-name="P10"/>
          </draw:line>
          <draw:line draw:name="400 Conector recto" draw:style-name="gr70" draw:text-style-name="P13" draw:layer="layout" svg:x1="20.704cm" svg:y1="12.228cm" svg:x2="21.885cm" svg:y2="10.275cm">
            <text:p text:style-name="P10"/>
          </draw:line>
          <draw:line draw:name="401 Conector recto" draw:style-name="gr70" draw:text-style-name="P13" draw:layer="layout" svg:x1="20.742cm" svg:y1="13.968cm" svg:x2="23.54cm" svg:y2="13.964cm">
            <text:p text:style-name="P10"/>
          </draw:line>
          <draw:line draw:name="402 Conector recto" draw:style-name="gr70" draw:text-style-name="P13" draw:layer="layout" svg:x1="20.008cm" svg:y1="13.25cm" svg:x2="19.27cm" svg:y2="11.731cm">
            <text:p text:style-name="P10"/>
          </draw:line>
          <draw:line draw:name="403 Conector recto" draw:style-name="gr70" draw:text-style-name="P13" draw:layer="layout" svg:x1="17.69cm" svg:y1="14.554cm" svg:x2="19.75cm" svg:y2="15.205cm">
            <text:p text:style-name="P10"/>
          </draw:line>
          <draw:line draw:name="404 Conector recto" draw:style-name="gr70" draw:text-style-name="P13" draw:layer="layout" svg:x1="17.689cm" svg:y1="14.552cm" svg:x2="16.144cm" svg:y2="12.165cm">
            <text:p text:style-name="P10"/>
          </draw:line>
        </draw:g>
        <draw:custom-shape draw:name="490 CuadroTexto" draw:style-name="gr71" draw:text-style-name="P66" draw:layer="layout" svg:width="10.887cm" svg:height="7.513cm" svg:x="1.01cm" svg:y="2.183cm">
          <text:p text:style-name="P65"><text:span text:style-name="T64">- <text:s/>Initial Erdös-Reiny model</text:span></text:p>
          <text:p text:style-name="P65"><text:span text:style-name="T64"><text:s text:c="3"/></text:span><text:span text:style-name="T64">of phase oscillators, Go</text:span></text:p>
          <text:p text:style-name="P65"><text:span text:style-name="T64"/></text:p>
          <text:p text:style-name="P65"><text:span text:style-name="T64">- <text:s/>Inner coupling <text:s/>d</text:span><text:span text:style-name="T65">net</text:span><text:span text:style-name="T64"> small <text:s/></text:span></text:p>
          <text:p text:style-name="P65"><text:span text:style-name="T64"/></text:p>
          <text:p text:style-name="P65"><text:span text:style-name="T64"><text:s/></text:span><text:span text:style-name="T64">- Initially </text:span><text:span text:style-name="T66">not synchronized </text:span></text:p>
          <text:p text:style-name="P65"><text:span text:style-name="T66"/></text:p>
          <draw:enhanced-geometry svg:viewBox="0 0 21600 21600" draw:type="mso-spt202" draw:enhanced-path="M 0 0 L 21600 0 21600 21600 0 21600 0 0 Z N"/>
        </draw:custom-shape>
        <presentation:notes draw:style-name="dp2" presentation:use-date-time-name="dtd1">
          <draw:page-thumbnail draw:layer="layout" svg:width="12.7cm" svg:height="9.525cm" svg:x="3.175cm" svg:y="1.905cm" draw:page-number="21"/>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8" draw:style-name="dp7" draw:master-page-name="Standard" presentation:use-date-time-name="dtd1">
        <draw:line draw:name="Line 3" draw:style-name="gr64" draw:text-style-name="P13" draw:layer="layout" svg:x1="0cm" svg:y1="1.323cm" svg:x2="25.303cm" svg:y2="1.327cm">
          <text:p text:style-name="P10"/>
        </draw:line>
        <draw:g draw:name="172 Grupo">
          <draw:g draw:name="429 Grupo">
            <draw:g draw:name="188 Grupo">
              <draw:g draw:name="73 Elipse">
                <draw:frame draw:name="73 Elipse" draw:style-name="gr13" draw:text-style-name="P13" draw:layer="layout" svg:width="0.786cm" svg:height="0.768cm" svg:x="14.609cm" svg:y="13.254cm">
                  <draw:image xlink:href="Pictures/100002010000003300000030D3A4FA31.png" xlink:type="simple" xlink:show="embed" xlink:actuate="onLoad">
                    <text:p text:style-name="P10"/>
                  </draw:image>
                </draw:frame>
                <draw:custom-shape draw:style-name="gr67" draw:text-style-name="P1" draw:layer="layout" svg:width="0.331cm" svg:height="0.29cm" svg:x="14.844cm" svg:y="13.4cm">
                  <text:p text:style-name="P10"/>
                  <draw:enhanced-geometry svg:viewBox="0 0 21600 21600" draw:type="mso-spt202" draw:enhanced-path="M 0 0 L 21600 0 21600 21600 0 21600 0 0 Z N"/>
                </draw:custom-shape>
              </draw:g>
              <draw:g draw:name="74 Elipse">
                <draw:frame draw:name="74 Elipse" draw:style-name="gr13" draw:text-style-name="P13" draw:layer="layout" svg:width="0.801cm" svg:height="0.752cm" svg:x="16.244cm" svg:y="13.879cm">
                  <draw:image xlink:href="Pictures/10000201000000340000002F8B1DFD96.png" xlink:type="simple" xlink:show="embed" xlink:actuate="onLoad">
                    <text:p text:style-name="P10"/>
                  </draw:image>
                </draw:frame>
                <draw:custom-shape draw:style-name="gr67" draw:text-style-name="P1" draw:layer="layout" svg:width="0.331cm" svg:height="0.29cm" svg:x="16.486cm" svg:y="14.017cm">
                  <text:p text:style-name="P10"/>
                  <draw:enhanced-geometry svg:viewBox="0 0 21600 21600" draw:type="mso-spt202" draw:enhanced-path="M 0 0 L 21600 0 21600 21600 0 21600 0 0 Z N"/>
                </draw:custom-shape>
              </draw:g>
              <draw:g draw:name="75 Elipse">
                <draw:frame draw:name="75 Elipse" draw:style-name="gr13" draw:text-style-name="P13" draw:layer="layout" svg:width="0.786cm" svg:height="0.752cm" svg:x="16.013cm" svg:y="12.854cm">
                  <draw:image xlink:href="Pictures/10000201000000330000002F487C8234.png" xlink:type="simple" xlink:show="embed" xlink:actuate="onLoad">
                    <text:p text:style-name="P10"/>
                  </draw:image>
                </draw:frame>
                <draw:custom-shape draw:style-name="gr67" draw:text-style-name="P1" draw:layer="layout" svg:width="0.331cm" svg:height="0.29cm" svg:x="16.252cm" svg:y="12.99cm">
                  <text:p text:style-name="P10"/>
                  <draw:enhanced-geometry svg:viewBox="0 0 21600 21600" draw:type="mso-spt202" draw:enhanced-path="M 0 0 L 21600 0 21600 21600 0 21600 0 0 Z N"/>
                </draw:custom-shape>
              </draw:g>
              <draw:g draw:name="76 Elipse">
                <draw:frame draw:name="76 Elipse" draw:style-name="gr13" draw:text-style-name="P13" draw:layer="layout" svg:width="0.801cm" svg:height="0.768cm" svg:x="15.103cm" svg:y="14.279cm">
                  <draw:image xlink:href="Pictures/100002010000003400000030FD10D16A.png" xlink:type="simple" xlink:show="embed" xlink:actuate="onLoad">
                    <text:p text:style-name="P10"/>
                  </draw:image>
                </draw:frame>
                <draw:custom-shape draw:style-name="gr67" draw:text-style-name="P1" draw:layer="layout" svg:width="0.331cm" svg:height="0.29cm" svg:x="15.344cm" svg:y="14.427cm">
                  <text:p text:style-name="P10"/>
                  <draw:enhanced-geometry svg:viewBox="0 0 21600 21600" draw:type="mso-spt202" draw:enhanced-path="M 0 0 L 21600 0 21600 21600 0 21600 0 0 Z N"/>
                </draw:custom-shape>
              </draw:g>
              <draw:g draw:name="77 Elipse">
                <draw:frame draw:name="77 Elipse" draw:style-name="gr13" draw:text-style-name="P13" draw:layer="layout" svg:width="0.786cm" svg:height="0.768cm" svg:x="17.662cm" svg:y="13.254cm">
                  <draw:image xlink:href="Pictures/10000201000000330000003056C353E2.png" xlink:type="simple" xlink:show="embed" xlink:actuate="onLoad">
                    <text:p text:style-name="P10"/>
                  </draw:image>
                </draw:frame>
                <draw:custom-shape draw:style-name="gr67" draw:text-style-name="P1" draw:layer="layout" svg:width="0.331cm" svg:height="0.29cm" svg:x="17.892cm" svg:y="13.4cm">
                  <text:p text:style-name="P10"/>
                  <draw:enhanced-geometry svg:viewBox="0 0 21600 21600" draw:type="mso-spt202" draw:enhanced-path="M 0 0 L 21600 0 21600 21600 0 21600 0 0 Z N"/>
                </draw:custom-shape>
              </draw:g>
              <draw:g draw:name="78 Elipse">
                <draw:frame draw:name="78 Elipse" draw:style-name="gr13" draw:text-style-name="P13" draw:layer="layout" svg:width="0.801cm" svg:height="0.752cm" svg:x="16.244cm" svg:y="15.112cm">
                  <draw:image xlink:href="Pictures/10000201000000340000002FFFC9E1BB.png" xlink:type="simple" xlink:show="embed" xlink:actuate="onLoad">
                    <text:p text:style-name="P10"/>
                  </draw:image>
                </draw:frame>
                <draw:custom-shape draw:style-name="gr67" draw:text-style-name="P1" draw:layer="layout" svg:width="0.331cm" svg:height="0.29cm" svg:x="16.486cm" svg:y="15.248cm">
                  <text:p text:style-name="P10"/>
                  <draw:enhanced-geometry svg:viewBox="0 0 21600 21600" draw:type="mso-spt202" draw:enhanced-path="M 0 0 L 21600 0 21600 21600 0 21600 0 0 Z N"/>
                </draw:custom-shape>
              </draw:g>
              <draw:g draw:name="79 Elipse">
                <draw:frame draw:name="79 Elipse" draw:style-name="gr13" draw:text-style-name="P13" draw:layer="layout" svg:width="0.786cm" svg:height="0.768cm" svg:x="17.662cm" svg:y="14.279cm">
                  <draw:image xlink:href="Pictures/100002010000003300000030B76B4E9E.png" xlink:type="simple" xlink:show="embed" xlink:actuate="onLoad">
                    <text:p text:style-name="P10"/>
                  </draw:image>
                </draw:frame>
                <draw:custom-shape draw:style-name="gr67" draw:text-style-name="P1" draw:layer="layout" svg:width="0.331cm" svg:height="0.29cm" svg:x="17.892cm" svg:y="14.427cm">
                  <text:p text:style-name="P10"/>
                  <draw:enhanced-geometry svg:viewBox="0 0 21600 21600" draw:type="mso-spt202" draw:enhanced-path="M 0 0 L 21600 0 21600 21600 0 21600 0 0 Z N"/>
                </draw:custom-shape>
              </draw:g>
              <draw:g draw:name="80 Elipse">
                <draw:frame draw:name="80 Elipse" draw:style-name="gr13" draw:text-style-name="P13" draw:layer="layout" svg:width="0.801cm" svg:height="0.768cm" svg:x="17.184cm" svg:y="12.229cm">
                  <draw:image xlink:href="Pictures/1000020100000034000000301D902A52.png" xlink:type="simple" xlink:show="embed" xlink:actuate="onLoad">
                    <text:p text:style-name="P10"/>
                  </draw:image>
                </draw:frame>
                <draw:custom-shape draw:style-name="gr67" draw:text-style-name="P1" draw:layer="layout" svg:width="0.331cm" svg:height="0.29cm" svg:x="17.423cm" svg:y="12.374cm">
                  <text:p text:style-name="P10"/>
                  <draw:enhanced-geometry svg:viewBox="0 0 21600 21600" draw:type="mso-spt202" draw:enhanced-path="M 0 0 L 21600 0 21600 21600 0 21600 0 0 Z N"/>
                </draw:custom-shape>
              </draw:g>
              <draw:g draw:name="81 Elipse">
                <draw:frame draw:name="81 Elipse" draw:style-name="gr13" draw:text-style-name="P13" draw:layer="layout" svg:width="0.786cm" svg:height="0.752cm" svg:x="14.609cm" svg:y="15.321cm">
                  <draw:image xlink:href="Pictures/10000201000000330000002F56107337.png" xlink:type="simple" xlink:show="embed" xlink:actuate="onLoad">
                    <text:p text:style-name="P10"/>
                  </draw:image>
                </draw:frame>
                <draw:custom-shape draw:style-name="gr67" draw:text-style-name="P1" draw:layer="layout" svg:width="0.331cm" svg:height="0.29cm" svg:x="14.844cm" svg:y="15.454cm">
                  <text:p text:style-name="P10"/>
                  <draw:enhanced-geometry svg:viewBox="0 0 21600 21600" draw:type="mso-spt202" draw:enhanced-path="M 0 0 L 21600 0 21600 21600 0 21600 0 0 Z N"/>
                </draw:custom-shape>
              </draw:g>
              <draw:g draw:name="82 Elipse">
                <draw:frame draw:name="82 Elipse" draw:style-name="gr13" draw:text-style-name="P13" draw:layer="layout" svg:width="0.786cm" svg:height="0.768cm" svg:x="13.437cm" svg:y="14.279cm">
                  <draw:image xlink:href="Pictures/100002010000003300000030AD486993.png" xlink:type="simple" xlink:show="embed" xlink:actuate="onLoad">
                    <text:p text:style-name="P10"/>
                  </draw:image>
                </draw:frame>
                <draw:custom-shape draw:style-name="gr67" draw:text-style-name="P1" draw:layer="layout" svg:width="0.331cm" svg:height="0.29cm" svg:x="13.671cm" svg:y="14.427cm">
                  <text:p text:style-name="P10"/>
                  <draw:enhanced-geometry svg:viewBox="0 0 21600 21600" draw:type="mso-spt202" draw:enhanced-path="M 0 0 L 21600 0 21600 21600 0 21600 0 0 Z N"/>
                </draw:custom-shape>
              </draw:g>
              <draw:line draw:name="84 Conector recto" draw:style-name="gr68" draw:text-style-name="P13" draw:layer="layout" svg:x1="13.672cm" svg:y1="14.427cm" svg:x2="14.844cm" svg:y2="13.691cm">
                <text:p text:style-name="P10"/>
              </draw:line>
              <draw:connector draw:name="86 Conector angular" draw:style-name="gr69" draw:text-style-name="P13" draw:layer="layout" draw:type="line" svg:x1="16.251cm" svg:y1="13.281cm" svg:x2="16.486cm" svg:y2="14.018cm" svg:d="m16251 13281 235 737">
                <text:p text:style-name="P10"/>
              </draw:connector>
              <draw:line draw:name="90 Conector recto" draw:style-name="gr68" draw:text-style-name="P13" draw:layer="layout" svg:x1="15.245cm" svg:y1="13.546cm" svg:x2="16.652cm" svg:y2="15.188cm">
                <text:p text:style-name="P10"/>
              </draw:line>
              <draw:line draw:name="92 Conector recto" draw:style-name="gr68" draw:text-style-name="P13" draw:layer="layout" svg:x1="15.174cm" svg:y1="15.454cm" svg:x2="16.649cm" svg:y2="14.368cm">
                <text:p text:style-name="P10"/>
              </draw:line>
              <draw:line draw:name="94 Conector recto" draw:style-name="gr68" draw:text-style-name="P13" draw:layer="layout" svg:x1="16.249cm" svg:y1="12.99cm" svg:x2="18.222cm" svg:y2="13.4cm">
                <text:p text:style-name="P10"/>
              </draw:line>
              <draw:line draw:name="96 Conector recto" draw:style-name="gr68" draw:text-style-name="P13" draw:layer="layout" svg:x1="17.824cm" svg:y1="14.571cm" svg:x2="17.424cm" svg:y2="12.664cm">
                <text:p text:style-name="P10"/>
              </draw:line>
              <draw:line draw:name="98 Conector recto" draw:style-name="gr68" draw:text-style-name="P13" draw:layer="layout" svg:x1="15.008cm" svg:y1="13.339cm" svg:x2="14.843cm" svg:y2="15.452cm">
                <text:p text:style-name="P10"/>
              </draw:line>
              <draw:line draw:name="101 Conector recto" draw:style-name="gr68" draw:text-style-name="P13" draw:layer="layout" svg:x1="16.886cm" svg:y1="15.394cm" svg:x2="17.355cm" svg:y2="12.52cm">
                <text:p text:style-name="P10"/>
              </draw:line>
              <draw:g draw:name="103 Elipse">
                <draw:frame draw:name="103 Elipse" draw:style-name="gr13" draw:text-style-name="P13" draw:layer="layout" svg:width="0.786cm" svg:height="0.752cm" svg:x="13.437cm" svg:y="10.803cm">
                  <draw:image xlink:href="Pictures/10000201000000330000002F3D60DC4C.png" xlink:type="simple" xlink:show="embed" xlink:actuate="onLoad">
                    <text:p text:style-name="P10"/>
                  </draw:image>
                </draw:frame>
                <draw:custom-shape draw:style-name="gr67" draw:text-style-name="P1" draw:layer="layout" svg:width="0.331cm" svg:height="0.29cm" svg:x="13.671cm" svg:y="10.936cm">
                  <text:p text:style-name="P10"/>
                  <draw:enhanced-geometry svg:viewBox="0 0 21600 21600" draw:type="mso-spt202" draw:enhanced-path="M 0 0 L 21600 0 21600 21600 0 21600 0 0 Z N"/>
                </draw:custom-shape>
              </draw:g>
              <draw:g draw:name="104 Elipse">
                <draw:frame draw:name="104 Elipse" draw:style-name="gr13" draw:text-style-name="P13" draw:layer="layout" svg:width="0.801cm" svg:height="0.768cm" svg:x="15.072cm" svg:y="11.412cm">
                  <draw:image xlink:href="Pictures/10000201000000340000003050DB67A8.png" xlink:type="simple" xlink:show="embed" xlink:actuate="onLoad">
                    <text:p text:style-name="P10"/>
                  </draw:image>
                </draw:frame>
                <draw:custom-shape draw:style-name="gr67" draw:text-style-name="P1" draw:layer="layout" svg:width="0.331cm" svg:height="0.29cm" svg:x="15.313cm" svg:y="11.553cm">
                  <text:p text:style-name="P10"/>
                  <draw:enhanced-geometry svg:viewBox="0 0 21600 21600" draw:type="mso-spt202" draw:enhanced-path="M 0 0 L 21600 0 21600 21600 0 21600 0 0 Z N"/>
                </draw:custom-shape>
              </draw:g>
              <draw:g draw:name="105 Elipse">
                <draw:frame draw:name="105 Elipse" draw:style-name="gr13" draw:text-style-name="P13" draw:layer="layout" svg:width="0.786cm" svg:height="0.768cm" svg:x="14.841cm" svg:y="10.387cm">
                  <draw:image xlink:href="Pictures/100002010000003300000030237703F4.png" xlink:type="simple" xlink:show="embed" xlink:actuate="onLoad">
                    <text:p text:style-name="P10"/>
                  </draw:image>
                </draw:frame>
                <draw:custom-shape draw:style-name="gr67" draw:text-style-name="P1" draw:layer="layout" svg:width="0.331cm" svg:height="0.29cm" svg:x="15.079cm" svg:y="10.526cm">
                  <text:p text:style-name="P10"/>
                  <draw:enhanced-geometry svg:viewBox="0 0 21600 21600" draw:type="mso-spt202" draw:enhanced-path="M 0 0 L 21600 0 21600 21600 0 21600 0 0 Z N"/>
                </draw:custom-shape>
              </draw:g>
              <draw:g draw:name="106 Elipse">
                <draw:frame draw:name="106 Elipse" draw:style-name="gr13" draw:text-style-name="P13" draw:layer="layout" svg:width="0.801cm" svg:height="0.752cm" svg:x="13.931cm" svg:y="11.829cm">
                  <draw:image xlink:href="Pictures/10000201000000340000002F1B88B0AB.png" xlink:type="simple" xlink:show="embed" xlink:actuate="onLoad">
                    <text:p text:style-name="P10"/>
                  </draw:image>
                </draw:frame>
                <draw:custom-shape draw:style-name="gr67" draw:text-style-name="P1" draw:layer="layout" svg:width="0.331cm" svg:height="0.29cm" svg:x="14.172cm" svg:y="11.964cm">
                  <text:p text:style-name="P10"/>
                  <draw:enhanced-geometry svg:viewBox="0 0 21600 21600" draw:type="mso-spt202" draw:enhanced-path="M 0 0 L 21600 0 21600 21600 0 21600 0 0 Z N"/>
                </draw:custom-shape>
              </draw:g>
              <draw:g draw:name="107 Elipse">
                <draw:frame draw:name="107 Elipse" draw:style-name="gr13" draw:text-style-name="P13" draw:layer="layout" svg:width="0.801cm" svg:height="0.752cm" svg:x="16.475cm" svg:y="10.803cm">
                  <draw:image xlink:href="Pictures/10000201000000340000002FA51DEA81.png" xlink:type="simple" xlink:show="embed" xlink:actuate="onLoad">
                    <text:p text:style-name="P10"/>
                  </draw:image>
                </draw:frame>
                <draw:custom-shape draw:style-name="gr67" draw:text-style-name="P1" draw:layer="layout" svg:width="0.331cm" svg:height="0.29cm" svg:x="16.72cm" svg:y="10.936cm">
                  <text:p text:style-name="P10"/>
                  <draw:enhanced-geometry svg:viewBox="0 0 21600 21600" draw:type="mso-spt202" draw:enhanced-path="M 0 0 L 21600 0 21600 21600 0 21600 0 0 Z N"/>
                </draw:custom-shape>
              </draw:g>
              <draw:g draw:name="108 Elipse">
                <draw:frame draw:name="108 Elipse" draw:style-name="gr13" draw:text-style-name="P13" draw:layer="layout" svg:width="0.801cm" svg:height="0.768cm" svg:x="15.072cm" svg:y="12.646cm">
                  <draw:image xlink:href="Pictures/100002010000003400000030E14B3B99.png" xlink:type="simple" xlink:show="embed" xlink:actuate="onLoad">
                    <text:p text:style-name="P10"/>
                  </draw:image>
                </draw:frame>
                <draw:custom-shape draw:style-name="gr67" draw:text-style-name="P1" draw:layer="layout" svg:width="0.331cm" svg:height="0.29cm" svg:x="15.313cm" svg:y="12.785cm">
                  <text:p text:style-name="P10"/>
                  <draw:enhanced-geometry svg:viewBox="0 0 21600 21600" draw:type="mso-spt202" draw:enhanced-path="M 0 0 L 21600 0 21600 21600 0 21600 0 0 Z N"/>
                </draw:custom-shape>
              </draw:g>
              <draw:g draw:name="109 Elipse">
                <draw:frame draw:name="109 Elipse" draw:style-name="gr13" draw:text-style-name="P13" draw:layer="layout" svg:width="0.801cm" svg:height="0.752cm" svg:x="16.475cm" svg:y="11.829cm">
                  <draw:image xlink:href="Pictures/10000201000000340000002F7EF747BD.png" xlink:type="simple" xlink:show="embed" xlink:actuate="onLoad">
                    <text:p text:style-name="P10"/>
                  </draw:image>
                </draw:frame>
                <draw:custom-shape draw:style-name="gr67" draw:text-style-name="P1" draw:layer="layout" svg:width="0.331cm" svg:height="0.29cm" svg:x="16.72cm" svg:y="11.964cm">
                  <text:p text:style-name="P10"/>
                  <draw:enhanced-geometry svg:viewBox="0 0 21600 21600" draw:type="mso-spt202" draw:enhanced-path="M 0 0 L 21600 0 21600 21600 0 21600 0 0 Z N"/>
                </draw:custom-shape>
              </draw:g>
              <draw:g draw:name="110 Elipse">
                <draw:frame draw:name="110 Elipse" draw:style-name="gr13" draw:text-style-name="P13" draw:layer="layout" svg:width="0.786cm" svg:height="0.752cm" svg:x="16.013cm" svg:y="9.778cm">
                  <draw:image xlink:href="Pictures/10000201000000330000002F60EB126E.png" xlink:type="simple" xlink:show="embed" xlink:actuate="onLoad">
                    <text:p text:style-name="P10"/>
                  </draw:image>
                </draw:frame>
                <draw:custom-shape draw:style-name="gr67" draw:text-style-name="P1" draw:layer="layout" svg:width="0.331cm" svg:height="0.29cm" svg:x="16.252cm" svg:y="9.91cm">
                  <text:p text:style-name="P10"/>
                  <draw:enhanced-geometry svg:viewBox="0 0 21600 21600" draw:type="mso-spt202" draw:enhanced-path="M 0 0 L 21600 0 21600 21600 0 21600 0 0 Z N"/>
                </draw:custom-shape>
              </draw:g>
              <draw:g draw:name="111 Elipse">
                <draw:frame draw:name="111 Elipse" draw:style-name="gr13" draw:text-style-name="P13" draw:layer="layout" svg:width="0.786cm" svg:height="0.752cm" svg:x="13.437cm" svg:y="12.854cm">
                  <draw:image xlink:href="Pictures/10000201000000330000002F744F582F.png" xlink:type="simple" xlink:show="embed" xlink:actuate="onLoad">
                    <text:p text:style-name="P10"/>
                  </draw:image>
                </draw:frame>
                <draw:custom-shape draw:style-name="gr67" draw:text-style-name="P1" draw:layer="layout" svg:width="0.331cm" svg:height="0.29cm" svg:x="13.671cm" svg:y="12.99cm">
                  <text:p text:style-name="P10"/>
                  <draw:enhanced-geometry svg:viewBox="0 0 21600 21600" draw:type="mso-spt202" draw:enhanced-path="M 0 0 L 21600 0 21600 21600 0 21600 0 0 Z N"/>
                </draw:custom-shape>
              </draw:g>
              <draw:g draw:name="112 Elipse">
                <draw:frame draw:name="112 Elipse" draw:style-name="gr13" draw:text-style-name="P13" draw:layer="layout" svg:width="0.786cm" svg:height="0.752cm" svg:x="12.266cm" svg:y="11.829cm">
                  <draw:image xlink:href="Pictures/10000201000000330000002FC13B43B5.png" xlink:type="simple" xlink:show="embed" xlink:actuate="onLoad">
                    <text:p text:style-name="P10"/>
                  </draw:image>
                </draw:frame>
                <draw:custom-shape draw:style-name="gr67" draw:text-style-name="P1" draw:layer="layout" svg:width="0.331cm" svg:height="0.29cm" svg:x="12.499cm" svg:y="11.964cm">
                  <text:p text:style-name="P10"/>
                  <draw:enhanced-geometry svg:viewBox="0 0 21600 21600" draw:type="mso-spt202" draw:enhanced-path="M 0 0 L 21600 0 21600 21600 0 21600 0 0 Z N"/>
                </draw:custom-shape>
              </draw:g>
              <draw:line draw:name="113 Conector recto" draw:style-name="gr68" draw:text-style-name="P13" draw:layer="layout" svg:x1="12.499cm" svg:y1="11.964cm" svg:x2="13.671cm" svg:y2="11.228cm">
                <text:p text:style-name="P10"/>
              </draw:line>
              <draw:connector draw:name="86 Conector angular" draw:style-name="gr69" draw:text-style-name="P13" draw:layer="layout" draw:type="line" svg:x1="15.079cm" svg:y1="10.817cm" svg:x2="15.314cm" svg:y2="11.554cm" svg:d="m15079 10817 235 737">
                <text:p text:style-name="P10"/>
              </draw:connector>
              <draw:line draw:name="115 Conector recto" draw:style-name="gr68" draw:text-style-name="P13" draw:layer="layout" svg:x1="14.072cm" svg:y1="11.082cm" svg:x2="15.479cm" svg:y2="12.724cm">
                <text:p text:style-name="P10"/>
              </draw:line>
              <draw:line draw:name="116 Conector recto" draw:style-name="gr68" draw:text-style-name="P13" draw:layer="layout" svg:x1="14.001cm" svg:y1="12.99cm" svg:x2="15.476cm" svg:y2="11.904cm">
                <text:p text:style-name="P10"/>
              </draw:line>
              <draw:line draw:name="117 Conector recto" draw:style-name="gr68" draw:text-style-name="P13" draw:layer="layout" svg:x1="15.077cm" svg:y1="10.527cm" svg:x2="17.05cm" svg:y2="10.937cm">
                <text:p text:style-name="P10"/>
              </draw:line>
              <draw:line draw:name="118 Conector recto" draw:style-name="gr68" draw:text-style-name="P13" draw:layer="layout" svg:x1="16.651cm" svg:y1="12.107cm" svg:x2="16.251cm" svg:y2="10.2cm">
                <text:p text:style-name="P10"/>
              </draw:line>
              <draw:line draw:name="119 Conector recto" draw:style-name="gr68" draw:text-style-name="P13" draw:layer="layout" svg:x1="13.836cm" svg:y1="10.875cm" svg:x2="13.671cm" svg:y2="12.988cm">
                <text:p text:style-name="P10"/>
              </draw:line>
              <draw:line draw:name="120 Conector recto" draw:style-name="gr68" draw:text-style-name="P13" draw:layer="layout" svg:x1="15.714cm" svg:y1="12.93cm" svg:x2="16.183cm" svg:y2="10.056cm">
                <text:p text:style-name="P10"/>
              </draw:line>
              <draw:line draw:name="122 Conector recto" draw:style-name="gr68" draw:text-style-name="P13" draw:layer="layout" svg:x1="12.499cm" svg:y1="12.254cm" svg:x2="14.003cm" svg:y2="14.427cm">
                <text:p text:style-name="P10"/>
              </draw:line>
              <draw:line draw:name="126 Conector recto" draw:style-name="gr68" draw:text-style-name="P13" draw:layer="layout" svg:x1="16.249cm" svg:y1="10.201cm" svg:x2="16.414cm" svg:y2="12.93cm">
                <text:p text:style-name="P10"/>
              </draw:line>
              <draw:line draw:name="130 Conector recto" draw:style-name="gr68" draw:text-style-name="P13" draw:layer="layout" svg:x1="14.072cm" svg:y1="13.136cm" svg:x2="14.844cm" svg:y2="13.401cm">
                <text:p text:style-name="P10"/>
              </draw:line>
              <draw:g draw:name="131 Elipse">
                <draw:frame draw:name="131 Elipse" draw:style-name="gr13" draw:text-style-name="P13" draw:layer="layout" svg:width="0.801cm" svg:height="0.768cm" svg:x="19.76cm" svg:y="12.646cm">
                  <draw:image xlink:href="Pictures/1000020100000034000000301D928A19.png" xlink:type="simple" xlink:show="embed" xlink:actuate="onLoad">
                    <text:p text:style-name="P10"/>
                  </draw:image>
                </draw:frame>
                <draw:custom-shape draw:style-name="gr67" draw:text-style-name="P1" draw:layer="layout" svg:width="0.331cm" svg:height="0.29cm" svg:x="20.004cm" svg:y="12.785cm">
                  <text:p text:style-name="P10"/>
                  <draw:enhanced-geometry svg:viewBox="0 0 21600 21600" draw:type="mso-spt202" draw:enhanced-path="M 0 0 L 21600 0 21600 21600 0 21600 0 0 Z N"/>
                </draw:custom-shape>
              </draw:g>
              <draw:g draw:name="132 Elipse">
                <draw:frame draw:name="132 Elipse" draw:style-name="gr13" draw:text-style-name="P13" draw:layer="layout" svg:width="0.786cm" svg:height="0.768cm" svg:x="21.409cm" svg:y="13.254cm">
                  <draw:image xlink:href="Pictures/1000020100000033000000304CB750EA.png" xlink:type="simple" xlink:show="embed" xlink:actuate="onLoad">
                    <text:p text:style-name="P10"/>
                  </draw:image>
                </draw:frame>
                <draw:custom-shape draw:style-name="gr67" draw:text-style-name="P1" draw:layer="layout" svg:width="0.331cm" svg:height="0.29cm" svg:x="21.645cm" svg:y="13.4cm">
                  <text:p text:style-name="P10"/>
                  <draw:enhanced-geometry svg:viewBox="0 0 21600 21600" draw:type="mso-spt202" draw:enhanced-path="M 0 0 L 21600 0 21600 21600 0 21600 0 0 Z N"/>
                </draw:custom-shape>
              </draw:g>
              <draw:g draw:name="133 Elipse">
                <draw:frame draw:name="133 Elipse" draw:style-name="gr13" draw:text-style-name="P13" draw:layer="layout" svg:width="0.786cm" svg:height="0.768cm" svg:x="21.178cm" svg:y="12.229cm">
                  <draw:image xlink:href="Pictures/100002010000003300000030898CEA70.png" xlink:type="simple" xlink:show="embed" xlink:actuate="onLoad">
                    <text:p text:style-name="P10"/>
                  </draw:image>
                </draw:frame>
                <draw:custom-shape draw:style-name="gr67" draw:text-style-name="P1" draw:layer="layout" svg:width="0.331cm" svg:height="0.29cm" svg:x="21.411cm" svg:y="12.374cm">
                  <text:p text:style-name="P10"/>
                  <draw:enhanced-geometry svg:viewBox="0 0 21600 21600" draw:type="mso-spt202" draw:enhanced-path="M 0 0 L 21600 0 21600 21600 0 21600 0 0 Z N"/>
                </draw:custom-shape>
              </draw:g>
              <draw:g draw:name="134 Elipse">
                <draw:frame draw:name="134 Elipse" draw:style-name="gr13" draw:text-style-name="P13" draw:layer="layout" svg:width="0.786cm" svg:height="0.768cm" svg:x="20.268cm" svg:y="13.671cm">
                  <draw:image xlink:href="Pictures/1000020100000033000000300D6E039F.png" xlink:type="simple" xlink:show="embed" xlink:actuate="onLoad">
                    <text:p text:style-name="P10"/>
                  </draw:image>
                </draw:frame>
                <draw:custom-shape draw:style-name="gr67" draw:text-style-name="P1" draw:layer="layout" svg:width="0.331cm" svg:height="0.29cm" svg:x="20.504cm" svg:y="13.811cm">
                  <text:p text:style-name="P10"/>
                  <draw:enhanced-geometry svg:viewBox="0 0 21600 21600" draw:type="mso-spt202" draw:enhanced-path="M 0 0 L 21600 0 21600 21600 0 21600 0 0 Z N"/>
                </draw:custom-shape>
              </draw:g>
              <draw:g draw:name="135 Elipse">
                <draw:frame draw:name="135 Elipse" draw:style-name="gr13" draw:text-style-name="P13" draw:layer="layout" svg:width="0.801cm" svg:height="0.768cm" svg:x="22.813cm" svg:y="12.646cm">
                  <draw:image xlink:href="Pictures/10000201000000340000003047840669.png" xlink:type="simple" xlink:show="embed" xlink:actuate="onLoad">
                    <text:p text:style-name="P10"/>
                  </draw:image>
                </draw:frame>
                <draw:custom-shape draw:style-name="gr67" draw:text-style-name="P1" draw:layer="layout" svg:width="0.331cm" svg:height="0.29cm" svg:x="23.053cm" svg:y="12.785cm">
                  <text:p text:style-name="P10"/>
                  <draw:enhanced-geometry svg:viewBox="0 0 21600 21600" draw:type="mso-spt202" draw:enhanced-path="M 0 0 L 21600 0 21600 21600 0 21600 0 0 Z N"/>
                </draw:custom-shape>
              </draw:g>
              <draw:g draw:name="136 Elipse">
                <draw:frame draw:name="136 Elipse" draw:style-name="gr13" draw:text-style-name="P13" draw:layer="layout" svg:width="0.786cm" svg:height="0.768cm" svg:x="21.409cm" svg:y="14.488cm">
                  <draw:image xlink:href="Pictures/1000020100000033000000307814528C.png" xlink:type="simple" xlink:show="embed" xlink:actuate="onLoad">
                    <text:p text:style-name="P10"/>
                  </draw:image>
                </draw:frame>
                <draw:custom-shape draw:style-name="gr67" draw:text-style-name="P1" draw:layer="layout" svg:width="0.331cm" svg:height="0.29cm" svg:x="21.645cm" svg:y="14.633cm">
                  <text:p text:style-name="P10"/>
                  <draw:enhanced-geometry svg:viewBox="0 0 21600 21600" draw:type="mso-spt202" draw:enhanced-path="M 0 0 L 21600 0 21600 21600 0 21600 0 0 Z N"/>
                </draw:custom-shape>
              </draw:g>
              <draw:g draw:name="137 Elipse">
                <draw:frame draw:name="137 Elipse" draw:style-name="gr13" draw:text-style-name="P13" draw:layer="layout" svg:width="0.801cm" svg:height="0.768cm" svg:x="22.813cm" svg:y="13.671cm">
                  <draw:image xlink:href="Pictures/100002010000003400000030763FF390.png" xlink:type="simple" xlink:show="embed" xlink:actuate="onLoad">
                    <text:p text:style-name="P10"/>
                  </draw:image>
                </draw:frame>
                <draw:custom-shape draw:style-name="gr67" draw:text-style-name="P1" draw:layer="layout" svg:width="0.331cm" svg:height="0.29cm" svg:x="23.053cm" svg:y="13.811cm">
                  <text:p text:style-name="P10"/>
                  <draw:enhanced-geometry svg:viewBox="0 0 21600 21600" draw:type="mso-spt202" draw:enhanced-path="M 0 0 L 21600 0 21600 21600 0 21600 0 0 Z N"/>
                </draw:custom-shape>
              </draw:g>
              <draw:g draw:name="138 Elipse">
                <draw:frame draw:name="138 Elipse" draw:style-name="gr13" draw:text-style-name="P13" draw:layer="layout" svg:width="0.786cm" svg:height="0.768cm" svg:x="22.35cm" svg:y="11.62cm">
                  <draw:image xlink:href="Pictures/10000201000000330000003064DDE486.png" xlink:type="simple" xlink:show="embed" xlink:actuate="onLoad">
                    <text:p text:style-name="P10"/>
                  </draw:image>
                </draw:frame>
                <draw:custom-shape draw:style-name="gr67" draw:text-style-name="P1" draw:layer="layout" svg:width="0.331cm" svg:height="0.29cm" svg:x="22.583cm" svg:y="11.758cm">
                  <text:p text:style-name="P10"/>
                  <draw:enhanced-geometry svg:viewBox="0 0 21600 21600" draw:type="mso-spt202" draw:enhanced-path="M 0 0 L 21600 0 21600 21600 0 21600 0 0 Z N"/>
                </draw:custom-shape>
              </draw:g>
              <draw:g draw:name="139 Elipse">
                <draw:frame draw:name="139 Elipse" draw:style-name="gr13" draw:text-style-name="P13" draw:layer="layout" svg:width="0.801cm" svg:height="0.768cm" svg:x="19.76cm" svg:y="14.696cm">
                  <draw:image xlink:href="Pictures/1000020100000034000000306806FC2D.png" xlink:type="simple" xlink:show="embed" xlink:actuate="onLoad">
                    <text:p text:style-name="P10"/>
                  </draw:image>
                </draw:frame>
                <draw:custom-shape draw:style-name="gr67" draw:text-style-name="P1" draw:layer="layout" svg:width="0.331cm" svg:height="0.29cm" svg:x="20.004cm" svg:y="14.838cm">
                  <text:p text:style-name="P10"/>
                  <draw:enhanced-geometry svg:viewBox="0 0 21600 21600" draw:type="mso-spt202" draw:enhanced-path="M 0 0 L 21600 0 21600 21600 0 21600 0 0 Z N"/>
                </draw:custom-shape>
              </draw:g>
              <draw:g draw:name="140 Elipse">
                <draw:frame draw:name="140 Elipse" draw:style-name="gr13" draw:text-style-name="P13" draw:layer="layout" svg:width="0.801cm" svg:height="0.768cm" svg:x="18.588cm" svg:y="13.671cm">
                  <draw:image xlink:href="Pictures/10000201000000340000003016772F41.png" xlink:type="simple" xlink:show="embed" xlink:actuate="onLoad">
                    <text:p text:style-name="P10"/>
                  </draw:image>
                </draw:frame>
                <draw:custom-shape draw:style-name="gr67" draw:text-style-name="P1" draw:layer="layout" svg:width="0.331cm" svg:height="0.29cm" svg:x="18.831cm" svg:y="13.811cm">
                  <text:p text:style-name="P10"/>
                  <draw:enhanced-geometry svg:viewBox="0 0 21600 21600" draw:type="mso-spt202" draw:enhanced-path="M 0 0 L 21600 0 21600 21600 0 21600 0 0 Z N"/>
                </draw:custom-shape>
              </draw:g>
              <draw:line draw:name="141 Conector recto" draw:style-name="gr68" draw:text-style-name="P13" draw:layer="layout" svg:x1="18.831cm" svg:y1="13.811cm" svg:x2="20.003cm" svg:y2="13.075cm">
                <text:p text:style-name="P10"/>
              </draw:line>
              <draw:connector draw:name="86 Conector angular" draw:style-name="gr69" draw:text-style-name="P13" draw:layer="layout" draw:type="line" svg:x1="21.411cm" svg:y1="12.665cm" svg:x2="21.646cm" svg:y2="13.402cm" svg:d="m21411 12665 235 737">
                <text:p text:style-name="P10"/>
              </draw:connector>
              <draw:line draw:name="143 Conector recto" draw:style-name="gr68" draw:text-style-name="P13" draw:layer="layout" svg:x1="20.404cm" svg:y1="12.93cm" svg:x2="21.811cm" svg:y2="14.572cm">
                <text:p text:style-name="P10"/>
              </draw:line>
              <draw:line draw:name="144 Conector recto" draw:style-name="gr68" draw:text-style-name="P13" draw:layer="layout" svg:x1="20.334cm" svg:y1="14.838cm" svg:x2="21.809cm" svg:y2="13.752cm">
                <text:p text:style-name="P10"/>
              </draw:line>
              <draw:line draw:name="145 Conector recto" draw:style-name="gr68" draw:text-style-name="P13" draw:layer="layout" svg:x1="21.409cm" svg:y1="12.374cm" svg:x2="23.382cm" svg:y2="12.784cm">
                <text:p text:style-name="P10"/>
              </draw:line>
              <draw:line draw:name="146 Conector recto" draw:style-name="gr68" draw:text-style-name="P13" draw:layer="layout" svg:x1="22.984cm" svg:y1="13.955cm" svg:x2="22.584cm" svg:y2="12.048cm">
                <text:p text:style-name="P10"/>
              </draw:line>
              <draw:line draw:name="147 Conector recto" draw:style-name="gr68" draw:text-style-name="P13" draw:layer="layout" svg:x1="20.168cm" svg:y1="12.723cm" svg:x2="20.003cm" svg:y2="14.836cm">
                <text:p text:style-name="P10"/>
              </draw:line>
              <draw:line draw:name="148 Conector recto" draw:style-name="gr68" draw:text-style-name="P13" draw:layer="layout" svg:x1="22.046cm" svg:y1="14.778cm" svg:x2="22.515cm" svg:y2="11.904cm">
                <text:p text:style-name="P10"/>
              </draw:line>
              <draw:g draw:name="149 Elipse">
                <draw:frame draw:name="149 Elipse" draw:style-name="gr13" draw:text-style-name="P13" draw:layer="layout" svg:width="0.801cm" svg:height="0.768cm" svg:x="18.588cm" svg:y="10.179cm">
                  <draw:image xlink:href="Pictures/1000020100000034000000302C978849.png" xlink:type="simple" xlink:show="embed" xlink:actuate="onLoad">
                    <text:p text:style-name="P10"/>
                  </draw:image>
                </draw:frame>
                <draw:custom-shape draw:style-name="gr67" draw:text-style-name="P1" draw:layer="layout" svg:width="0.331cm" svg:height="0.29cm" svg:x="18.831cm" svg:y="10.321cm">
                  <text:p text:style-name="P10"/>
                  <draw:enhanced-geometry svg:viewBox="0 0 21600 21600" draw:type="mso-spt202" draw:enhanced-path="M 0 0 L 21600 0 21600 21600 0 21600 0 0 Z N"/>
                </draw:custom-shape>
              </draw:g>
              <draw:g draw:name="150 Elipse">
                <draw:frame draw:name="150 Elipse" draw:style-name="gr13" draw:text-style-name="P13" draw:layer="layout" svg:width="0.786cm" svg:height="0.752cm" svg:x="20.238cm" svg:y="10.803cm">
                  <draw:image xlink:href="Pictures/10000201000000330000002F8C137308.png" xlink:type="simple" xlink:show="embed" xlink:actuate="onLoad">
                    <text:p text:style-name="P10"/>
                  </draw:image>
                </draw:frame>
                <draw:custom-shape draw:style-name="gr67" draw:text-style-name="P1" draw:layer="layout" svg:width="0.331cm" svg:height="0.29cm" svg:x="20.473cm" svg:y="10.936cm">
                  <text:p text:style-name="P10"/>
                  <draw:enhanced-geometry svg:viewBox="0 0 21600 21600" draw:type="mso-spt202" draw:enhanced-path="M 0 0 L 21600 0 21600 21600 0 21600 0 0 Z N"/>
                </draw:custom-shape>
              </draw:g>
              <draw:g draw:name="151 Elipse">
                <draw:frame draw:name="151 Elipse" draw:style-name="gr13" draw:text-style-name="P13" draw:layer="layout" svg:width="0.786cm" svg:height="0.752cm" svg:x="20.006cm" svg:y="9.778cm">
                  <draw:image xlink:href="Pictures/10000201000000330000002F409E2151.png" xlink:type="simple" xlink:show="embed" xlink:actuate="onLoad">
                    <text:p text:style-name="P10"/>
                  </draw:image>
                </draw:frame>
                <draw:custom-shape draw:style-name="gr67" draw:text-style-name="P1" draw:layer="layout" svg:width="0.331cm" svg:height="0.29cm" svg:x="20.238cm" svg:y="9.91cm">
                  <text:p text:style-name="P10"/>
                  <draw:enhanced-geometry svg:viewBox="0 0 21600 21600" draw:type="mso-spt202" draw:enhanced-path="M 0 0 L 21600 0 21600 21600 0 21600 0 0 Z N"/>
                </draw:custom-shape>
              </draw:g>
              <draw:g draw:name="152 Elipse">
                <draw:frame draw:name="152 Elipse" draw:style-name="gr13" draw:text-style-name="P13" draw:layer="layout" svg:width="0.786cm" svg:height="0.768cm" svg:x="19.096cm" svg:y="11.204cm">
                  <draw:image xlink:href="Pictures/100002010000003300000030F032049D.png" xlink:type="simple" xlink:show="embed" xlink:actuate="onLoad">
                    <text:p text:style-name="P10"/>
                  </draw:image>
                </draw:frame>
                <draw:custom-shape draw:style-name="gr67" draw:text-style-name="P1" draw:layer="layout" svg:width="0.331cm" svg:height="0.29cm" svg:x="19.331cm" svg:y="11.348cm">
                  <text:p text:style-name="P10"/>
                  <draw:enhanced-geometry svg:viewBox="0 0 21600 21600" draw:type="mso-spt202" draw:enhanced-path="M 0 0 L 21600 0 21600 21600 0 21600 0 0 Z N"/>
                </draw:custom-shape>
              </draw:g>
              <draw:g draw:name="153 Elipse">
                <draw:frame draw:name="153 Elipse" draw:style-name="gr13" draw:text-style-name="P13" draw:layer="layout" svg:width="0.786cm" svg:height="0.768cm" svg:x="21.641cm" svg:y="10.179cm">
                  <draw:image xlink:href="Pictures/100002010000003300000030DDDC5E02.png" xlink:type="simple" xlink:show="embed" xlink:actuate="onLoad">
                    <text:p text:style-name="P10"/>
                  </draw:image>
                </draw:frame>
                <draw:custom-shape draw:style-name="gr67" draw:text-style-name="P1" draw:layer="layout" svg:width="0.331cm" svg:height="0.29cm" svg:x="21.88cm" svg:y="10.321cm">
                  <text:p text:style-name="P10"/>
                  <draw:enhanced-geometry svg:viewBox="0 0 21600 21600" draw:type="mso-spt202" draw:enhanced-path="M 0 0 L 21600 0 21600 21600 0 21600 0 0 Z N"/>
                </draw:custom-shape>
              </draw:g>
              <draw:g draw:name="154 Elipse">
                <draw:frame draw:name="154 Elipse" draw:style-name="gr13" draw:text-style-name="P13" draw:layer="layout" svg:width="0.786cm" svg:height="0.752cm" svg:x="20.238cm" svg:y="12.037cm">
                  <draw:image xlink:href="Pictures/10000201000000330000002F49FF26D0.png" xlink:type="simple" xlink:show="embed" xlink:actuate="onLoad">
                    <text:p text:style-name="P10"/>
                  </draw:image>
                </draw:frame>
                <draw:custom-shape draw:style-name="gr67" draw:text-style-name="P1" draw:layer="layout" svg:width="0.331cm" svg:height="0.29cm" svg:x="20.473cm" svg:y="12.169cm">
                  <text:p text:style-name="P10"/>
                  <draw:enhanced-geometry svg:viewBox="0 0 21600 21600" draw:type="mso-spt202" draw:enhanced-path="M 0 0 L 21600 0 21600 21600 0 21600 0 0 Z N"/>
                </draw:custom-shape>
              </draw:g>
              <draw:g draw:name="155 Elipse">
                <draw:frame draw:name="155 Elipse" draw:style-name="gr13" draw:text-style-name="P13" draw:layer="layout" svg:width="0.786cm" svg:height="0.768cm" svg:x="21.641cm" svg:y="11.204cm">
                  <draw:image xlink:href="Pictures/1000020100000033000000304CBF7E8B.png" xlink:type="simple" xlink:show="embed" xlink:actuate="onLoad">
                    <text:p text:style-name="P10"/>
                  </draw:image>
                </draw:frame>
                <draw:custom-shape draw:style-name="gr67" draw:text-style-name="P1" draw:layer="layout" svg:width="0.331cm" svg:height="0.29cm" svg:x="21.88cm" svg:y="11.348cm">
                  <text:p text:style-name="P10"/>
                  <draw:enhanced-geometry svg:viewBox="0 0 21600 21600" draw:type="mso-spt202" draw:enhanced-path="M 0 0 L 21600 0 21600 21600 0 21600 0 0 Z N"/>
                </draw:custom-shape>
              </draw:g>
              <draw:g draw:name="156 Elipse">
                <draw:frame draw:name="156 Elipse" draw:style-name="gr13" draw:text-style-name="P13" draw:layer="layout" svg:width="0.786cm" svg:height="0.768cm" svg:x="21.178cm" svg:y="9.154cm">
                  <draw:image xlink:href="Pictures/10000201000000330000003027F757B0.png" xlink:type="simple" xlink:show="embed" xlink:actuate="onLoad">
                    <text:p text:style-name="P10"/>
                  </draw:image>
                </draw:frame>
                <draw:custom-shape draw:style-name="gr67" draw:text-style-name="P1" draw:layer="layout" svg:width="0.331cm" svg:height="0.29cm" svg:x="21.411cm" svg:y="9.295cm">
                  <text:p text:style-name="P10"/>
                  <draw:enhanced-geometry svg:viewBox="0 0 21600 21600" draw:type="mso-spt202" draw:enhanced-path="M 0 0 L 21600 0 21600 21600 0 21600 0 0 Z N"/>
                </draw:custom-shape>
              </draw:g>
              <draw:g draw:name="157 Elipse">
                <draw:frame draw:name="157 Elipse" draw:style-name="gr13" draw:text-style-name="P13" draw:layer="layout" svg:width="0.801cm" svg:height="0.768cm" svg:x="18.588cm" svg:y="12.229cm">
                  <draw:image xlink:href="Pictures/10000201000000340000003024FCB973.png" xlink:type="simple" xlink:show="embed" xlink:actuate="onLoad">
                    <text:p text:style-name="P10"/>
                  </draw:image>
                </draw:frame>
                <draw:custom-shape draw:style-name="gr67" draw:text-style-name="P1" draw:layer="layout" svg:width="0.331cm" svg:height="0.29cm" svg:x="18.831cm" svg:y="12.374cm">
                  <text:p text:style-name="P10"/>
                  <draw:enhanced-geometry svg:viewBox="0 0 21600 21600" draw:type="mso-spt202" draw:enhanced-path="M 0 0 L 21600 0 21600 21600 0 21600 0 0 Z N"/>
                </draw:custom-shape>
              </draw:g>
              <draw:g draw:name="158 Elipse">
                <draw:frame draw:name="158 Elipse" draw:style-name="gr13" draw:text-style-name="P13" draw:layer="layout" svg:width="0.801cm" svg:height="0.768cm" svg:x="17.416cm" svg:y="11.204cm">
                  <draw:image xlink:href="Pictures/100002010000003400000030731F0FD8.png" xlink:type="simple" xlink:show="embed" xlink:actuate="onLoad">
                    <text:p text:style-name="P10"/>
                  </draw:image>
                </draw:frame>
                <draw:custom-shape draw:style-name="gr67" draw:text-style-name="P1" draw:layer="layout" svg:width="0.331cm" svg:height="0.29cm" svg:x="17.658cm" svg:y="11.348cm">
                  <text:p text:style-name="P10"/>
                  <draw:enhanced-geometry svg:viewBox="0 0 21600 21600" draw:type="mso-spt202" draw:enhanced-path="M 0 0 L 21600 0 21600 21600 0 21600 0 0 Z N"/>
                </draw:custom-shape>
              </draw:g>
              <draw:line draw:name="159 Conector recto" draw:style-name="gr68" draw:text-style-name="P13" draw:layer="layout" svg:x1="17.659cm" svg:y1="11.348cm" svg:x2="18.831cm" svg:y2="10.612cm">
                <text:p text:style-name="P10"/>
              </draw:line>
              <draw:connector draw:name="86 Conector angular" draw:style-name="gr69" draw:text-style-name="P13" draw:layer="layout" draw:type="line" svg:x1="20.238cm" svg:y1="10.201cm" svg:x2="20.473cm" svg:y2="10.938cm" svg:d="m20238 10201 235 737">
                <text:p text:style-name="P10"/>
              </draw:connector>
              <draw:line draw:name="161 Conector recto" draw:style-name="gr68" draw:text-style-name="P13" draw:layer="layout" svg:x1="19.232cm" svg:y1="10.466cm" svg:x2="20.639cm" svg:y2="12.108cm">
                <text:p text:style-name="P10"/>
              </draw:line>
              <draw:line draw:name="162 Conector recto" draw:style-name="gr68" draw:text-style-name="P13" draw:layer="layout" svg:x1="19.161cm" svg:y1="12.374cm" svg:x2="20.636cm" svg:y2="11.288cm">
                <text:p text:style-name="P10"/>
              </draw:line>
              <draw:line draw:name="163 Conector recto" draw:style-name="gr68" draw:text-style-name="P13" draw:layer="layout" svg:x1="20.236cm" svg:y1="9.911cm" svg:x2="22.209cm" svg:y2="10.321cm">
                <text:p text:style-name="P10"/>
              </draw:line>
              <draw:line draw:name="164 Conector recto" draw:style-name="gr68" draw:text-style-name="P13" draw:layer="layout" svg:x1="21.811cm" svg:y1="11.491cm" svg:x2="21.411cm" svg:y2="9.584cm">
                <text:p text:style-name="P10"/>
              </draw:line>
              <draw:line draw:name="165 Conector recto" draw:style-name="gr68" draw:text-style-name="P13" draw:layer="layout" svg:x1="18.995cm" svg:y1="10.259cm" svg:x2="18.83cm" svg:y2="12.372cm">
                <text:p text:style-name="P10"/>
              </draw:line>
              <draw:line draw:name="166 Conector recto" draw:style-name="gr68" draw:text-style-name="P13" draw:layer="layout" svg:x1="20.873cm" svg:y1="12.314cm" svg:x2="21.342cm" svg:y2="9.44cm">
                <text:p text:style-name="P10"/>
              </draw:line>
              <draw:line draw:name="167 Conector recto" draw:style-name="gr68" draw:text-style-name="P13" draw:layer="layout" svg:x1="17.659cm" svg:y1="11.638cm" svg:x2="19.163cm" svg:y2="13.811cm">
                <text:p text:style-name="P10"/>
              </draw:line>
              <draw:line draw:name="168 Conector recto" draw:style-name="gr68" draw:text-style-name="P13" draw:layer="layout" svg:x1="21.409cm" svg:y1="9.585cm" svg:x2="21.574cm" svg:y2="12.314cm">
                <text:p text:style-name="P10"/>
              </draw:line>
              <draw:line draw:name="169 Conector recto" draw:style-name="gr68" draw:text-style-name="P13" draw:layer="layout" svg:x1="19.232cm" svg:y1="12.52cm" svg:x2="20.004cm" svg:y2="12.785cm">
                <text:p text:style-name="P10"/>
              </draw:line>
              <draw:line draw:name="171 Conector recto" draw:style-name="gr68" draw:text-style-name="P13" draw:layer="layout" svg:x1="16.251cm" svg:y1="9.911cm" svg:x2="20.169cm" svg:y2="10.056cm">
                <text:p text:style-name="P10"/>
              </draw:line>
              <draw:line draw:name="174 Conector recto" draw:style-name="gr68" draw:text-style-name="P13" draw:layer="layout" svg:x1="16.652cm" svg:y1="10.056cm" svg:x2="19.331cm" svg:y2="11.638cm">
                <text:p text:style-name="P10"/>
              </draw:line>
              <draw:line draw:name="176 Conector recto" draw:style-name="gr68" draw:text-style-name="P13" draw:layer="layout" svg:x1="16.886cm" svg:y1="15.393cm" svg:x2="20.169cm" svg:y2="15.188cm">
                <text:p text:style-name="P10"/>
              </draw:line>
              <draw:line draw:name="178 Conector recto" draw:style-name="gr68" draw:text-style-name="P13" draw:layer="layout" svg:x1="18.223cm" svg:y1="14.426cm" svg:x2="18.76cm" svg:y2="14.161cm">
                <text:p text:style-name="P10"/>
              </draw:line>
              <draw:line draw:name="180 Conector recto" draw:style-name="gr68" draw:text-style-name="P13" draw:layer="layout" svg:x1="16.886cm" svg:y1="11.904cm" svg:x2="19.887cm" svg:y2="14.532cm">
                <text:p text:style-name="P10"/>
              </draw:line>
              <draw:line draw:name="182 Conector recto" draw:style-name="gr68" draw:text-style-name="P13" draw:layer="layout" svg:x1="15.245cm" svg:y1="13.546cm" svg:x2="17.824cm" svg:y2="13.55cm">
                <text:p text:style-name="P10"/>
              </draw:line>
              <draw:line draw:name="185 Conector recto" draw:style-name="gr68" draw:text-style-name="P13" draw:layer="layout" svg:x1="16.719cm" svg:y1="11.964cm" svg:x2="20.402cm" svg:y2="12.314cm">
                <text:p text:style-name="P10"/>
              </draw:line>
            </draw:g>
            <draw:line draw:name="195 Conector recto" draw:style-name="gr70" draw:text-style-name="P13" draw:layer="layout" svg:x1="18.963cm" svg:y1="10.537cm" svg:x2="21.344cm" svg:y2="13.067cm">
              <text:p text:style-name="P10"/>
            </draw:line>
            <draw:line draw:name="197 Conector recto" draw:style-name="gr70" draw:text-style-name="P13" draw:layer="layout" svg:x1="16.683cm" svg:y1="12.028cm" svg:x2="18.785cm" svg:y2="14.127cm">
              <text:p text:style-name="P10"/>
            </draw:line>
            <draw:line draw:name="200 Conector recto" draw:style-name="gr70" draw:text-style-name="P13" draw:layer="layout" svg:x1="15.054cm" svg:y1="13.107cm" svg:x2="12.747cm" svg:y2="12.181cm">
              <text:p text:style-name="P10"/>
            </draw:line>
            <draw:line draw:name="207 Conector recto" draw:style-name="gr70" draw:text-style-name="P13" draw:layer="layout" svg:x1="13.712cm" svg:y1="14.56cm" svg:x2="15.231cm" svg:y2="11.596cm">
              <text:p text:style-name="P10"/>
            </draw:line>
            <draw:line draw:name="212 Conector recto" draw:style-name="gr70" draw:text-style-name="P13" draw:layer="layout" svg:x1="20.233cm" svg:y1="14.991cm" svg:x2="20.063cm" svg:y2="12.892cm">
              <text:p text:style-name="P10"/>
            </draw:line>
            <draw:line draw:name="216 Conector recto" draw:style-name="gr70" draw:text-style-name="P13" draw:layer="layout" svg:x1="15.646cm" svg:y1="13.045cm" svg:x2="16.682cm" svg:y2="11.252cm">
              <text:p text:style-name="P10"/>
            </draw:line>
            <draw:line draw:name="219 Conector recto" draw:style-name="gr70" draw:text-style-name="P13" draw:layer="layout" svg:x1="15.056cm" svg:y1="15.874cm" svg:x2="16.44cm" svg:y2="14.495cm">
              <text:p text:style-name="P10"/>
            </draw:line>
            <draw:line draw:name="222 Conector recto" draw:style-name="gr70" draw:text-style-name="P13" draw:layer="layout" svg:x1="14.922cm" svg:y1="13.478cm" svg:x2="17.89cm" svg:y2="13.541cm">
              <text:p text:style-name="P10"/>
            </draw:line>
            <draw:line draw:name="226 Conector recto" draw:style-name="gr70" draw:text-style-name="P13" draw:layer="layout" svg:x1="15.334cm" svg:y1="10.82cm" svg:x2="16.682cm" svg:y2="10.946cm">
              <text:p text:style-name="P10"/>
            </draw:line>
            <draw:line draw:name="229 Conector recto" draw:style-name="gr70" draw:text-style-name="P13" draw:layer="layout" svg:x1="12.505cm" svg:y1="11.964cm" svg:x2="13.47cm" svg:y2="11.1cm">
              <text:p text:style-name="P10"/>
            </draw:line>
            <draw:line draw:name="232 Conector recto" draw:style-name="gr70" draw:text-style-name="P13" draw:layer="layout" svg:x1="20.475cm" svg:y1="10.235cm" svg:x2="23.201cm" svg:y2="12.893cm">
              <text:p text:style-name="P10"/>
            </draw:line>
            <draw:line draw:name="235 Conector recto" draw:style-name="gr70" draw:text-style-name="P13" draw:layer="layout" svg:x1="20.644cm" svg:y1="9.865cm" svg:x2="21.509cm" svg:y2="9.523cm">
              <text:p text:style-name="P10"/>
            </draw:line>
            <draw:line draw:name="240 Conector recto" draw:style-name="gr70" draw:text-style-name="P13" draw:layer="layout" svg:x1="17.988cm" svg:y1="11.378cm" svg:x2="18.853cm" svg:y2="10.603cm">
              <text:p text:style-name="P10"/>
            </draw:line>
            <draw:line draw:name="243 Conector recto" draw:style-name="gr70" draw:text-style-name="P13" draw:layer="layout" svg:x1="16.781cm" svg:y1="15.793cm" svg:x2="19.024cm" svg:y2="12.397cm">
              <text:p text:style-name="P10"/>
            </draw:line>
            <draw:line draw:name="246 Conector recto" draw:style-name="gr70" draw:text-style-name="P13" draw:layer="layout" svg:x1="14.992cm" svg:y1="10.82cm" svg:x2="17.648cm" svg:y2="11.684cm">
              <text:p text:style-name="P10"/>
            </draw:line>
            <draw:line draw:name="249 Conector recto" draw:style-name="gr70" draw:text-style-name="P13" draw:layer="layout" svg:x1="22.164cm" svg:y1="10.234cm" svg:x2="20.233cm" svg:y2="10.018cm">
              <text:p text:style-name="P10"/>
            </draw:line>
            <draw:line draw:name="252 Conector recto" draw:style-name="gr70" draw:text-style-name="P13" draw:layer="layout" svg:x1="21.512cm" svg:y1="12.461cm" svg:x2="21.924cm" svg:y2="15.208cm">
              <text:p text:style-name="P10"/>
            </draw:line>
            <draw:line draw:name="256 Conector recto" draw:style-name="gr70" draw:text-style-name="P13" draw:layer="layout" svg:x1="19.893cm" svg:y1="14.689cm" svg:x2="18.785cm" svg:y2="12.613cm">
              <text:p text:style-name="P10"/>
            </draw:line>
            <draw:line draw:name="258 Conector recto" draw:style-name="gr70" draw:text-style-name="P13" draw:layer="layout" svg:x1="14.4cm" svg:y1="12.028cm" svg:x2="16.544cm" svg:y2="12.119cm">
              <text:p text:style-name="P10"/>
            </draw:line>
            <draw:line draw:name="261 Conector recto" draw:style-name="gr70" draw:text-style-name="P13" draw:layer="layout" svg:x1="20.475cm" svg:y1="9.802cm" svg:x2="20.887cm" svg:y2="12.549cm">
              <text:p text:style-name="P10"/>
            </draw:line>
            <draw:line draw:name="265 Conector recto" draw:style-name="gr70" draw:text-style-name="P13" draw:layer="layout" svg:x1="22.647cm" svg:y1="11.965cm" svg:x2="21.752cm" svg:y2="14.839cm">
              <text:p text:style-name="P10"/>
            </draw:line>
            <draw:line draw:name="268 Conector recto" draw:style-name="gr70" draw:text-style-name="P13" draw:layer="layout" svg:x1="16.545cm" svg:y1="10.142cm" svg:x2="18.926cm" svg:y2="12.672cm">
              <text:p text:style-name="P10"/>
            </draw:line>
            <draw:line draw:name="270 Conector recto" draw:style-name="gr70" draw:text-style-name="P13" draw:layer="layout" svg:x1="16.731cm" svg:y1="10.142cm" svg:x2="20.304cm" svg:y2="9.866cm">
              <text:p text:style-name="P10"/>
            </draw:line>
            <draw:line draw:name="273 Conector recto" draw:style-name="gr70" draw:text-style-name="P13" draw:layer="layout" svg:x1="15.09cm" svg:y1="13.541cm" svg:x2="20.885cm" svg:y2="11.252cm">
              <text:p text:style-name="P10"/>
            </draw:line>
            <draw:line draw:name="278 Conector recto" draw:style-name="gr70" draw:text-style-name="P13" draw:layer="layout" svg:x1="16.368cm" svg:y1="9.801cm" svg:x2="21.509cm" svg:y2="9.216cm">
              <text:p text:style-name="P10"/>
            </draw:line>
            <draw:line draw:name="281 Conector recto" draw:style-name="gr70" draw:text-style-name="P13" draw:layer="layout" svg:x1="15.242cm" svg:y1="13.701cm" svg:x2="16.44cm" svg:y2="14.496cm">
              <text:p text:style-name="P10"/>
            </draw:line>
            <draw:line draw:name="283 Conector recto" draw:style-name="gr70" draw:text-style-name="P13" draw:layer="layout" svg:x1="16.441cm" svg:y1="15.793cm" svg:x2="20.233cm" svg:y2="15.424cm">
              <text:p text:style-name="P10"/>
            </draw:line>
            <draw:line draw:name="285 Conector recto" draw:style-name="gr70" draw:text-style-name="P13" draw:layer="layout" svg:x1="20.232cm" svg:y1="14.991cm" svg:x2="21.439cm" svg:y2="12.613cm">
              <text:p text:style-name="P10"/>
            </draw:line>
            <draw:line draw:name="287 Conector recto" draw:style-name="gr70" draw:text-style-name="P13" draw:layer="layout" svg:x1="13.712cm" svg:y1="11.316cm" svg:x2="15.263cm" svg:y2="14.928cm">
              <text:p text:style-name="P10"/>
            </draw:line>
            <draw:line draw:name="289 Conector recto" draw:style-name="gr70" draw:text-style-name="P13" draw:layer="layout" svg:x1="14.921cm" svg:y1="15.639cm" svg:x2="13.885cm" svg:y2="13.414cm">
              <text:p text:style-name="P10"/>
            </draw:line>
            <draw:line draw:name="291 Conector recto" draw:style-name="gr70" draw:text-style-name="P13" draw:layer="layout" svg:x1="13.714cm" svg:y1="14.558cm" svg:x2="12.336cm" svg:y2="12.027cm">
              <text:p text:style-name="P10"/>
            </draw:line>
            <draw:line draw:name="293 Conector recto" draw:style-name="gr70" draw:text-style-name="P13" draw:layer="layout" svg:x1="13.885cm" svg:y1="10.946cm" svg:x2="18.855cm" svg:y2="10.298cm">
              <text:p text:style-name="P10"/>
            </draw:line>
            <draw:line draw:name="414 Conector recto" draw:style-name="gr70" draw:text-style-name="P13" draw:layer="layout" svg:x1="21.683cm" svg:y1="9.154cm" svg:x2="21.853cm" svg:y2="12.461cm">
              <text:p text:style-name="P10"/>
            </draw:line>
            <draw:line draw:name="418 Conector recto" draw:style-name="gr70" draw:text-style-name="P13" draw:layer="layout" svg:x1="20.886cm" svg:y1="12.244cm" svg:x2="21.993cm" svg:y2="10.298cm">
              <text:p text:style-name="P10"/>
            </draw:line>
            <draw:line draw:name="421 Conector recto" draw:style-name="gr70" draw:text-style-name="P13" draw:layer="layout" svg:x1="20.92cm" svg:y1="13.976cm" svg:x2="23.543cm" svg:y2="13.972cm">
              <text:p text:style-name="P10"/>
            </draw:line>
            <draw:line draw:name="424 Conector recto" draw:style-name="gr70" draw:text-style-name="P13" draw:layer="layout" svg:x1="20.234cm" svg:y1="13.261cm" svg:x2="19.542cm" svg:y2="11.748cm">
              <text:p text:style-name="P10"/>
            </draw:line>
            <draw:line draw:name="426 Conector recto" draw:style-name="gr70" draw:text-style-name="P13" draw:layer="layout" svg:x1="18.059cm" svg:y1="14.56cm" svg:x2="19.99cm" svg:y2="15.208cm">
              <text:p text:style-name="P10"/>
            </draw:line>
            <draw:line draw:name="428 Conector recto" draw:style-name="gr70" draw:text-style-name="P13" draw:layer="layout" svg:x1="18.06cm" svg:y1="14.559cm" svg:x2="16.612cm" svg:y2="12.181cm">
              <text:p text:style-name="P10"/>
            </draw:line>
          </draw:g>
          <draw:g draw:name="430 Elipse">
            <draw:frame draw:name="430 Elipse" draw:style-name="gr13" draw:text-style-name="P13" draw:layer="layout" svg:width="1.905cm" svg:height="1.906cm" svg:x="11.509cm" svg:y="4.564cm">
              <draw:image xlink:href="Pictures/1000020100000078000000710329ABA9.png" xlink:type="simple" xlink:show="embed" xlink:actuate="onLoad">
                <text:p text:style-name="P10"/>
              </draw:image>
            </draw:frame>
            <draw:custom-shape draw:style-name="gr67" draw:text-style-name="P1" draw:layer="layout" svg:width="0.658cm" svg:height="0.699cm" svg:x="12.588cm" svg:y="4.751cm">
              <text:p text:style-name="P10"/>
              <draw:enhanced-geometry svg:viewBox="0 0 21600 21600" draw:type="mso-spt202" draw:enhanced-path="M 0 0 L 21600 0 21600 21600 0 21600 0 0 Z N"/>
            </draw:custom-shape>
          </draw:g>
          <draw:g draw:name="431 Elipse">
            <draw:frame draw:name="431 Elipse" draw:style-name="gr13" draw:text-style-name="P13" draw:layer="layout" svg:width="1.984cm" svg:height="2.007cm" svg:x="20.955cm" svg:y="4.715cm">
              <draw:image xlink:href="Pictures/100002010000007D0000007779DAB8CC.png" xlink:type="simple" xlink:show="embed" xlink:actuate="onLoad">
                <text:p text:style-name="P10"/>
              </draw:image>
            </draw:frame>
            <draw:custom-shape draw:style-name="gr67" draw:text-style-name="P1" draw:layer="layout" svg:width="0.657cm" svg:height="0.699cm" svg:x="22.076cm" svg:y="4.948cm">
              <text:p text:style-name="P10"/>
              <draw:enhanced-geometry svg:viewBox="0 0 21600 21600" draw:type="mso-spt202" draw:enhanced-path="M 0 0 L 21600 0 21600 21600 0 21600 0 0 Z N"/>
            </draw:custom-shape>
          </draw:g>
          <draw:line draw:name="433 Conector recto" draw:style-name="gr72" draw:text-style-name="P13" draw:layer="layout" svg:x1="12.823cm" svg:y1="5.595cm" svg:x2="12.507cm" svg:y2="11.965cm">
            <text:p text:style-name="P10"/>
          </draw:line>
          <draw:line draw:name="435 Conector recto" draw:style-name="gr72" draw:text-style-name="P13" draw:layer="layout" svg:x1="12.917cm" svg:y1="5.595cm" svg:x2="14.921cm" svg:y2="15.641cm">
            <text:p text:style-name="P10"/>
          </draw:line>
          <draw:line draw:name="437 Conector recto" draw:style-name="gr72" draw:text-style-name="P13" draw:layer="layout" svg:x1="13.008cm" svg:y1="5.595cm" svg:x2="16.851cm" svg:y2="12.397cm">
            <text:p text:style-name="P10"/>
          </draw:line>
          <draw:line draw:name="439 Conector recto" draw:style-name="gr72" draw:text-style-name="P13" draw:layer="layout" svg:x1="13.196cm" svg:y1="5.595cm" svg:x2="16.358cm" svg:y2="9.746cm">
            <text:p text:style-name="P10"/>
          </draw:line>
          <draw:line draw:name="441 Conector recto" draw:style-name="gr72" draw:text-style-name="P13" draw:layer="layout" svg:x1="13.196cm" svg:y1="5.595cm" svg:x2="16.37cm" svg:y2="13.046cm">
            <text:p text:style-name="P10"/>
          </draw:line>
          <draw:line draw:name="443 Conector recto" draw:style-name="gr72" draw:text-style-name="P13" draw:layer="layout" svg:x1="12.915cm" svg:y1="5.595cm" svg:x2="16.78cm" svg:y2="15.488cm">
            <text:p text:style-name="P10"/>
          </draw:line>
          <draw:line draw:name="445 Conector recto" draw:style-name="gr72" draw:text-style-name="P13" draw:layer="layout" svg:x1="13.01cm" svg:y1="5.595cm" svg:x2="17.578cm" svg:y2="11.532cm">
            <text:p text:style-name="P10"/>
          </draw:line>
          <draw:line draw:name="447 Conector recto" draw:style-name="gr72" draw:text-style-name="P13" draw:layer="layout" svg:x1="12.824cm" svg:y1="5.595cm" svg:x2="13.714cm" svg:y2="13.046cm">
            <text:p text:style-name="P10"/>
          </draw:line>
          <draw:line draw:name="449 Conector recto" draw:style-name="gr72" draw:text-style-name="P13" draw:layer="layout" svg:x1="13.246cm" svg:y1="5.45cm" svg:x2="16.37cm" svg:y2="14.343cm">
            <text:p text:style-name="P10"/>
          </draw:line>
          <draw:line draw:name="452 Conector recto" draw:style-name="gr73" draw:text-style-name="P13" draw:layer="layout" svg:x1="22.497cm" svg:y1="5.595cm" svg:x2="18.784cm" svg:y2="10.451cm">
            <text:p text:style-name="P10"/>
          </draw:line>
          <draw:line draw:name="455 Conector recto" draw:style-name="gr73" draw:text-style-name="P13" draw:layer="layout" svg:x1="22.405cm" svg:y1="5.792cm" svg:x2="19.027cm" svg:y2="12.396cm">
            <text:p text:style-name="P10"/>
          </draw:line>
          <draw:line draw:name="457 Conector recto" draw:style-name="gr73" draw:text-style-name="P13" draw:layer="layout" svg:x1="22.497cm" svg:y1="5.595cm" svg:x2="19.197cm" svg:y2="13.974cm">
            <text:p text:style-name="P10"/>
          </draw:line>
          <draw:line draw:name="459 Conector recto" draw:style-name="gr73" draw:text-style-name="P13" draw:layer="layout" svg:x1="22.733cm" svg:y1="5.648cm" svg:x2="20.749cm" svg:y2="13.911cm">
            <text:p text:style-name="P10"/>
          </draw:line>
          <draw:line draw:name="461 Conector recto" draw:style-name="gr73" draw:text-style-name="P13" draw:layer="layout" svg:x1="22.684cm" svg:y1="5.397cm" svg:x2="22.166cm" svg:y2="11.316cm">
            <text:p text:style-name="P10"/>
          </draw:line>
          <draw:line draw:name="463 Conector recto" draw:style-name="gr73" draw:text-style-name="P13" draw:layer="layout" svg:x1="22.734cm" svg:y1="5.648cm" svg:x2="23.06cm" svg:y2="11.812cm">
            <text:p text:style-name="P10"/>
          </draw:line>
          <draw:line draw:name="465 Conector recto" draw:style-name="gr73" draw:text-style-name="P13" draw:layer="layout" svg:x1="22.404cm" svg:y1="5.792cm" svg:x2="21.924cm" svg:y2="14.775cm">
            <text:p text:style-name="P10"/>
          </draw:line>
          <draw:line draw:name="470 Conector recto" draw:style-name="gr73" draw:text-style-name="P13" draw:layer="layout" svg:x1="22.31cm" svg:y1="5.792cm" svg:x2="23.541cm" svg:y2="13.973cm">
            <text:p text:style-name="P10"/>
          </draw:line>
          <draw:line draw:name="472 Conector recto" draw:style-name="gr73" draw:text-style-name="P13" draw:layer="layout" svg:x1="22.124cm" svg:y1="5.595cm" svg:x2="20.545cm" svg:y2="12.55cm">
            <text:p text:style-name="P10"/>
          </draw:line>
        </draw:g>
        <draw:custom-shape draw:name="337 CuadroTexto" draw:style-name="gr74" draw:text-style-name="P60" draw:layer="layout" svg:width="12.885cm" svg:height="3.309cm" svg:x="-0.06cm" svg:y="4.956cm">
          <text:p text:style-name="P59"><text:span text:style-name="T67">Two pacemaker of frequencies</text:span></text:p>
          <text:p text:style-name="P59"><text:span text:style-name="T67"><text:s/></text:span><text:span text:style-name="T68">ω</text:span><text:span text:style-name="T67">1, </text:span><text:span text:style-name="T68">ω</text:span><text:span text:style-name="T67">2 </text:span><text:span text:style-name="T64">unidirectionally link </text:span></text:p>
          <text:p text:style-name="P59"><text:span text:style-name="T64">to <text:s/>a half of Go</text:span></text:p>
          <draw:enhanced-geometry svg:viewBox="0 0 21600 21600" draw:type="mso-spt202" draw:enhanced-path="M 0 0 L 21600 0 21600 21600 0 21600 0 0 Z N"/>
        </draw:custom-shape>
        <draw:custom-shape draw:name="341 Rectángulo" draw:style-name="gr75" draw:text-style-name="P66" draw:layer="layout" svg:width="2.602cm" svg:height="2.862cm" svg:x="11.262cm" svg:y="1.998cm">
          <text:p text:style-name="P65"><text:span text:style-name="T69">ω</text:span><text:span text:style-name="T70">1</text:span></text:p>
          <draw:enhanced-geometry svg:viewBox="0 0 21600 21600" draw:type="rectangle" draw:enhanced-path="M 0 0 L 21600 0 21600 21600 0 21600 0 0 Z N"/>
        </draw:custom-shape>
        <draw:custom-shape draw:name="342 Rectángulo" draw:style-name="gr76" draw:text-style-name="P66" draw:layer="layout" svg:width="2.602cm" svg:height="2.862cm" svg:x="21.116cm" svg:y="1.998cm">
          <text:p text:style-name="P65"><text:span text:style-name="T71">ω</text:span><text:span text:style-name="T72">2</text:span></text:p>
          <draw:enhanced-geometry svg:viewBox="0 0 21600 21600" draw:type="rectangle" draw:enhanced-path="M 0 0 L 21600 0 21600 21600 0 21600 0 0 Z N"/>
        </draw:custom-shape>
        <draw:custom-shape draw:name="170 CuadroTexto" draw:style-name="gr77" draw:text-style-name="P60" draw:layer="layout" svg:width="11.657cm" svg:height="4.465cm" svg:x="-0.228cm" svg:y="10.363cm">
          <text:p text:style-name="P59"><text:span text:style-name="T67">The strength of the external</text:span></text:p>
          <text:p text:style-name="P59"><text:span text:style-name="T67"><text:s/></text:span><text:span text:style-name="T67">links d</text:span><text:span text:style-name="T73">p</text:span><text:span text:style-name="T64">, is choosen high </text:span></text:p>
          <text:p text:style-name="P59"><text:span text:style-name="T64">enough as to assure </text:span></text:p>
          <text:p text:style-name="P59"><text:span text:style-name="T64">entrainment.</text:span></text:p>
          <draw:enhanced-geometry svg:viewBox="0 0 21600 21600" draw:type="mso-spt202" draw:enhanced-path="M 0 0 L 21600 0 21600 21600 0 21600 0 0 Z N"/>
        </draw:custom-shape>
        <draw:custom-shape draw:name="Text Box 2" draw:style-name="gr78" draw:text-style-name="P62" draw:layer="layout" svg:width="21.316cm" svg:height="1.267cm" svg:x="-0.727cm" svg:y="0cm">
          <text:p text:style-name="P61"><text:span text:style-name="T62">Competition entrainment: non modular network</text:span></text:p>
          <draw:enhanced-geometry svg:viewBox="0 0 21600 21600" draw:type="mso-spt202" draw:enhanced-path="M 0 0 L 21600 0 21600 21600 0 21600 0 0 Z N"/>
        </draw:custom-shape>
        <presentation:notes draw:style-name="dp2" presentation:use-date-time-name="dtd1">
          <draw:page-thumbnail draw:layer="layout" svg:width="12.7cm" svg:height="9.525cm" svg:x="3.175cm" svg:y="1.905cm" draw:page-number="22"/>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9" draw:style-name="dp8" draw:master-page-name="Standard" presentation:use-date-time-name="dtd1">
        <draw:g draw:name="147 Grupo">
          <draw:g draw:name="62 Elipse">
            <draw:frame draw:name="62 Elipse" draw:style-name="gr13" draw:text-style-name="P13" draw:layer="layout" svg:width="0.838cm" svg:height="0.793cm" svg:x="14.009cm" svg:y="13.165cm">
              <draw:image xlink:href="Pictures/1000020100000033000000308E7DC2A6.png" xlink:type="simple" xlink:show="embed" xlink:actuate="onLoad">
                <text:p text:style-name="P10"/>
              </draw:image>
            </draw:frame>
            <draw:custom-shape draw:style-name="gr67" draw:text-style-name="P1" draw:layer="layout" svg:width="0.353cm" svg:height="0.299cm" svg:x="14.259cm" svg:y="13.316cm">
              <text:p text:style-name="P10"/>
              <draw:enhanced-geometry svg:viewBox="0 0 21600 21600" draw:type="mso-spt202" draw:enhanced-path="M 0 0 L 21600 0 21600 21600 0 21600 0 0 Z N"/>
            </draw:custom-shape>
          </draw:g>
          <draw:g draw:name="63 Elipse">
            <draw:frame draw:name="63 Elipse" draw:style-name="gr13" draw:text-style-name="P13" draw:layer="layout" svg:width="0.855cm" svg:height="0.776cm" svg:x="15.752cm" svg:y="13.809cm">
              <draw:image xlink:href="Pictures/10000201000000340000002F8E58ACA5.png" xlink:type="simple" xlink:show="embed" xlink:actuate="onLoad">
                <text:p text:style-name="P10"/>
              </draw:image>
            </draw:frame>
            <draw:custom-shape draw:style-name="gr67" draw:text-style-name="P1" draw:layer="layout" svg:width="0.354cm" svg:height="0.299cm" svg:x="16.01cm" svg:y="13.951cm">
              <text:p text:style-name="P10"/>
              <draw:enhanced-geometry svg:viewBox="0 0 21600 21600" draw:type="mso-spt202" draw:enhanced-path="M 0 0 L 21600 0 21600 21600 0 21600 0 0 Z N"/>
            </draw:custom-shape>
          </draw:g>
          <draw:g draw:name="64 Elipse">
            <draw:frame draw:name="64 Elipse" draw:style-name="gr13" draw:text-style-name="P13" draw:layer="layout" svg:width="0.838cm" svg:height="0.776cm" svg:x="15.505cm" svg:y="12.752cm">
              <draw:image xlink:href="Pictures/10000201000000330000002F31B343DB.png" xlink:type="simple" xlink:show="embed" xlink:actuate="onLoad">
                <text:p text:style-name="P10"/>
              </draw:image>
            </draw:frame>
            <draw:custom-shape draw:style-name="gr67" draw:text-style-name="P1" draw:layer="layout" svg:width="0.353cm" svg:height="0.299cm" svg:x="15.759cm" svg:y="12.893cm">
              <text:p text:style-name="P10"/>
              <draw:enhanced-geometry svg:viewBox="0 0 21600 21600" draw:type="mso-spt202" draw:enhanced-path="M 0 0 L 21600 0 21600 21600 0 21600 0 0 Z N"/>
            </draw:custom-shape>
          </draw:g>
          <draw:g draw:name="65 Elipse">
            <draw:frame draw:name="65 Elipse" draw:style-name="gr13" draw:text-style-name="P13" draw:layer="layout" svg:width="0.855cm" svg:height="0.793cm" svg:x="14.535cm" svg:y="14.223cm">
              <draw:image xlink:href="Pictures/100002010000003400000030BB67F9E3.png" xlink:type="simple" xlink:show="embed" xlink:actuate="onLoad">
                <text:p text:style-name="P10"/>
              </draw:image>
            </draw:frame>
            <draw:custom-shape draw:style-name="gr67" draw:text-style-name="P1" draw:layer="layout" svg:width="0.354cm" svg:height="0.299cm" svg:x="14.793cm" svg:y="14.376cm">
              <text:p text:style-name="P10"/>
              <draw:enhanced-geometry svg:viewBox="0 0 21600 21600" draw:type="mso-spt202" draw:enhanced-path="M 0 0 L 21600 0 21600 21600 0 21600 0 0 Z N"/>
            </draw:custom-shape>
          </draw:g>
          <draw:g draw:name="66 Elipse">
            <draw:frame draw:name="66 Elipse" draw:style-name="gr13" draw:text-style-name="P13" draw:layer="layout" svg:width="0.838cm" svg:height="0.793cm" svg:x="17.265cm" svg:y="13.165cm">
              <draw:image xlink:href="Pictures/100002010000003300000030ABDE8F93.png" xlink:type="simple" xlink:show="embed" xlink:actuate="onLoad">
                <text:p text:style-name="P10"/>
              </draw:image>
            </draw:frame>
            <draw:custom-shape draw:style-name="gr67" draw:text-style-name="P1" draw:layer="layout" svg:width="0.353cm" svg:height="0.299cm" svg:x="17.511cm" svg:y="13.316cm">
              <text:p text:style-name="P10"/>
              <draw:enhanced-geometry svg:viewBox="0 0 21600 21600" draw:type="mso-spt202" draw:enhanced-path="M 0 0 L 21600 0 21600 21600 0 21600 0 0 Z N"/>
            </draw:custom-shape>
          </draw:g>
          <draw:g draw:name="67 Elipse">
            <draw:frame draw:name="67 Elipse" draw:style-name="gr13" draw:text-style-name="P13" draw:layer="layout" svg:width="0.855cm" svg:height="0.776cm" svg:x="15.752cm" svg:y="15.082cm">
              <draw:image xlink:href="Pictures/10000201000000340000002FE59B69D1.png" xlink:type="simple" xlink:show="embed" xlink:actuate="onLoad">
                <text:p text:style-name="P10"/>
              </draw:image>
            </draw:frame>
            <draw:custom-shape draw:style-name="gr67" draw:text-style-name="P1" draw:layer="layout" svg:width="0.354cm" svg:height="0.299cm" svg:x="16.01cm" svg:y="15.222cm">
              <text:p text:style-name="P10"/>
              <draw:enhanced-geometry svg:viewBox="0 0 21600 21600" draw:type="mso-spt202" draw:enhanced-path="M 0 0 L 21600 0 21600 21600 0 21600 0 0 Z N"/>
            </draw:custom-shape>
          </draw:g>
          <draw:g draw:name="68 Elipse">
            <draw:frame draw:name="68 Elipse" draw:style-name="gr13" draw:text-style-name="P13" draw:layer="layout" svg:width="0.838cm" svg:height="0.793cm" svg:x="17.265cm" svg:y="14.223cm">
              <draw:image xlink:href="Pictures/100002010000003300000030752CAEA8.png" xlink:type="simple" xlink:show="embed" xlink:actuate="onLoad">
                <text:p text:style-name="P10"/>
              </draw:image>
            </draw:frame>
            <draw:custom-shape draw:style-name="gr67" draw:text-style-name="P1" draw:layer="layout" svg:width="0.353cm" svg:height="0.299cm" svg:x="17.511cm" svg:y="14.376cm">
              <text:p text:style-name="P10"/>
              <draw:enhanced-geometry svg:viewBox="0 0 21600 21600" draw:type="mso-spt202" draw:enhanced-path="M 0 0 L 21600 0 21600 21600 0 21600 0 0 Z N"/>
            </draw:custom-shape>
          </draw:g>
          <draw:g draw:name="69 Elipse">
            <draw:frame draw:name="69 Elipse" draw:style-name="gr13" draw:text-style-name="P13" draw:layer="layout" svg:width="0.855cm" svg:height="0.793cm" svg:x="16.756cm" svg:y="12.107cm">
              <draw:image xlink:href="Pictures/10000201000000340000003039B95A33.png" xlink:type="simple" xlink:show="embed" xlink:actuate="onLoad">
                <text:p text:style-name="P10"/>
              </draw:image>
            </draw:frame>
            <draw:custom-shape draw:style-name="gr67" draw:text-style-name="P1" draw:layer="layout" svg:width="0.354cm" svg:height="0.299cm" svg:x="17.011cm" svg:y="12.257cm">
              <text:p text:style-name="P10"/>
              <draw:enhanced-geometry svg:viewBox="0 0 21600 21600" draw:type="mso-spt202" draw:enhanced-path="M 0 0 L 21600 0 21600 21600 0 21600 0 0 Z N"/>
            </draw:custom-shape>
          </draw:g>
          <draw:g draw:name="70 Elipse">
            <draw:frame draw:name="70 Elipse" draw:style-name="gr13" draw:text-style-name="P13" draw:layer="layout" svg:width="0.838cm" svg:height="0.776cm" svg:x="14.009cm" svg:y="15.297cm">
              <draw:image xlink:href="Pictures/10000201000000330000002FE09950D6.png" xlink:type="simple" xlink:show="embed" xlink:actuate="onLoad">
                <text:p text:style-name="P10"/>
              </draw:image>
            </draw:frame>
            <draw:custom-shape draw:style-name="gr67" draw:text-style-name="P1" draw:layer="layout" svg:width="0.353cm" svg:height="0.299cm" svg:x="14.259cm" svg:y="15.434cm">
              <text:p text:style-name="P10"/>
              <draw:enhanced-geometry svg:viewBox="0 0 21600 21600" draw:type="mso-spt202" draw:enhanced-path="M 0 0 L 21600 0 21600 21600 0 21600 0 0 Z N"/>
            </draw:custom-shape>
          </draw:g>
          <draw:g draw:name="71 Elipse">
            <draw:frame draw:name="71 Elipse" draw:style-name="gr13" draw:text-style-name="P13" draw:layer="layout" svg:width="0.838cm" svg:height="0.793cm" svg:x="12.759cm" svg:y="14.223cm">
              <draw:image xlink:href="Pictures/100002010000003300000030CBA05037.png" xlink:type="simple" xlink:show="embed" xlink:actuate="onLoad">
                <text:p text:style-name="P10"/>
              </draw:image>
            </draw:frame>
            <draw:custom-shape draw:style-name="gr67" draw:text-style-name="P1" draw:layer="layout" svg:width="0.353cm" svg:height="0.299cm" svg:x="13.008cm" svg:y="14.376cm">
              <text:p text:style-name="P10"/>
              <draw:enhanced-geometry svg:viewBox="0 0 21600 21600" draw:type="mso-spt202" draw:enhanced-path="M 0 0 L 21600 0 21600 21600 0 21600 0 0 Z N"/>
            </draw:custom-shape>
          </draw:g>
          <draw:line draw:name="72 Conector recto" draw:style-name="gr68" draw:text-style-name="P13" draw:layer="layout" svg:x1="13.008cm" svg:y1="14.374cm" svg:x2="14.258cm" svg:y2="13.615cm">
            <text:p text:style-name="P10"/>
          </draw:line>
          <draw:connector draw:name="86 Conector angular" draw:style-name="gr69" draw:text-style-name="P13" draw:layer="layout" draw:type="line" svg:x1="15.76cm" svg:y1="13.191cm" svg:x2="16.011cm" svg:y2="13.951cm" svg:d="m15760 13191 251 760">
            <text:p text:style-name="P10"/>
          </draw:connector>
          <draw:line draw:name="74 Conector recto" draw:style-name="gr68" draw:text-style-name="P13" draw:layer="layout" svg:x1="14.686cm" svg:y1="13.466cm" svg:x2="16.187cm" svg:y2="15.16cm">
            <text:p text:style-name="P10"/>
          </draw:line>
          <draw:line draw:name="75 Conector recto" draw:style-name="gr68" draw:text-style-name="P13" draw:layer="layout" svg:x1="14.613cm" svg:y1="15.433cm" svg:x2="16.187cm" svg:y2="14.312cm">
            <text:p text:style-name="P10"/>
          </draw:line>
          <draw:line draw:name="76 Conector recto" draw:style-name="gr68" draw:text-style-name="P13" draw:layer="layout" svg:x1="15.76cm" svg:y1="12.893cm" svg:x2="17.864cm" svg:y2="13.316cm">
            <text:p text:style-name="P10"/>
          </draw:line>
          <draw:line draw:name="77 Conector recto" draw:style-name="gr68" draw:text-style-name="P13" draw:layer="layout" svg:x1="17.437cm" svg:y1="14.525cm" svg:x2="17.01cm" svg:y2="12.557cm">
            <text:p text:style-name="P10"/>
          </draw:line>
          <draw:line draw:name="78 Conector recto" draw:style-name="gr68" draw:text-style-name="P13" draw:layer="layout" svg:x1="14.435cm" svg:y1="13.254cm" svg:x2="14.259cm" svg:y2="15.434cm">
            <text:p text:style-name="P10"/>
          </draw:line>
          <draw:line draw:name="79 Conector recto" draw:style-name="gr68" draw:text-style-name="P13" draw:layer="layout" svg:x1="16.438cm" svg:y1="15.371cm" svg:x2="16.938cm" svg:y2="12.406cm">
            <text:p text:style-name="P10"/>
          </draw:line>
          <draw:g draw:name="80 Elipse">
            <draw:frame draw:name="80 Elipse" draw:style-name="gr13" draw:text-style-name="P13" draw:layer="layout" svg:width="0.838cm" svg:height="0.776cm" svg:x="12.759cm" svg:y="10.636cm">
              <draw:image xlink:href="Pictures/10000201000000330000002F6C6996A6.png" xlink:type="simple" xlink:show="embed" xlink:actuate="onLoad">
                <text:p text:style-name="P10"/>
              </draw:image>
            </draw:frame>
            <draw:custom-shape draw:style-name="gr67" draw:text-style-name="P1" draw:layer="layout" svg:width="0.353cm" svg:height="0.299cm" svg:x="13.008cm" svg:y="10.774cm">
              <text:p text:style-name="P10"/>
              <draw:enhanced-geometry svg:viewBox="0 0 21600 21600" draw:type="mso-spt202" draw:enhanced-path="M 0 0 L 21600 0 21600 21600 0 21600 0 0 Z N"/>
            </draw:custom-shape>
          </draw:g>
          <draw:g draw:name="81 Elipse">
            <draw:frame draw:name="81 Elipse" draw:style-name="gr13" draw:text-style-name="P13" draw:layer="layout" svg:width="0.855cm" svg:height="0.793cm" svg:x="14.502cm" svg:y="11.264cm">
              <draw:image xlink:href="Pictures/10000201000000340000003023A4DFCD.png" xlink:type="simple" xlink:show="embed" xlink:actuate="onLoad">
                <text:p text:style-name="P10"/>
              </draw:image>
            </draw:frame>
            <draw:custom-shape draw:style-name="gr67" draw:text-style-name="P1" draw:layer="layout" svg:width="0.354cm" svg:height="0.299cm" svg:x="14.759cm" svg:y="11.409cm">
              <text:p text:style-name="P10"/>
              <draw:enhanced-geometry svg:viewBox="0 0 21600 21600" draw:type="mso-spt202" draw:enhanced-path="M 0 0 L 21600 0 21600 21600 0 21600 0 0 Z N"/>
            </draw:custom-shape>
          </draw:g>
          <draw:g draw:name="82 Elipse">
            <draw:frame draw:name="82 Elipse" draw:style-name="gr13" draw:text-style-name="P13" draw:layer="layout" svg:width="0.838cm" svg:height="0.793cm" svg:x="14.255cm" svg:y="10.207cm">
              <draw:image xlink:href="Pictures/100002010000003300000030E07CA062.png" xlink:type="simple" xlink:show="embed" xlink:actuate="onLoad">
                <text:p text:style-name="P10"/>
              </draw:image>
            </draw:frame>
            <draw:custom-shape draw:style-name="gr67" draw:text-style-name="P1" draw:layer="layout" svg:width="0.353cm" svg:height="0.299cm" svg:x="14.509cm" svg:y="10.351cm">
              <text:p text:style-name="P10"/>
              <draw:enhanced-geometry svg:viewBox="0 0 21600 21600" draw:type="mso-spt202" draw:enhanced-path="M 0 0 L 21600 0 21600 21600 0 21600 0 0 Z N"/>
            </draw:custom-shape>
          </draw:g>
          <draw:g draw:name="83 Elipse">
            <draw:frame draw:name="83 Elipse" draw:style-name="gr13" draw:text-style-name="P13" draw:layer="layout" svg:width="0.855cm" svg:height="0.776cm" svg:x="13.285cm" svg:y="11.694cm">
              <draw:image xlink:href="Pictures/10000201000000340000002FB39FB201.png" xlink:type="simple" xlink:show="embed" xlink:actuate="onLoad">
                <text:p text:style-name="P10"/>
              </draw:image>
            </draw:frame>
            <draw:custom-shape draw:style-name="gr67" draw:text-style-name="P1" draw:layer="layout" svg:width="0.354cm" svg:height="0.299cm" svg:x="13.542cm" svg:y="11.833cm">
              <text:p text:style-name="P10"/>
              <draw:enhanced-geometry svg:viewBox="0 0 21600 21600" draw:type="mso-spt202" draw:enhanced-path="M 0 0 L 21600 0 21600 21600 0 21600 0 0 Z N"/>
            </draw:custom-shape>
          </draw:g>
          <draw:g draw:name="84 Elipse">
            <draw:frame draw:name="84 Elipse" draw:style-name="gr13" draw:text-style-name="P13" draw:layer="layout" svg:width="0.855cm" svg:height="0.776cm" svg:x="15.999cm" svg:y="10.636cm">
              <draw:image xlink:href="Pictures/10000201000000340000002FA5C5C14D.png" xlink:type="simple" xlink:show="embed" xlink:actuate="onLoad">
                <text:p text:style-name="P10"/>
              </draw:image>
            </draw:frame>
            <draw:custom-shape draw:style-name="gr67" draw:text-style-name="P1" draw:layer="layout" svg:width="0.354cm" svg:height="0.299cm" svg:x="16.26cm" svg:y="10.774cm">
              <text:p text:style-name="P10"/>
              <draw:enhanced-geometry svg:viewBox="0 0 21600 21600" draw:type="mso-spt202" draw:enhanced-path="M 0 0 L 21600 0 21600 21600 0 21600 0 0 Z N"/>
            </draw:custom-shape>
          </draw:g>
          <draw:g draw:name="85 Elipse">
            <draw:frame draw:name="85 Elipse" draw:style-name="gr13" draw:text-style-name="P13" draw:layer="layout" svg:width="0.855cm" svg:height="0.793cm" svg:x="14.502cm" svg:y="12.537cm">
              <draw:image xlink:href="Pictures/1000020100000034000000303A251C2B.png" xlink:type="simple" xlink:show="embed" xlink:actuate="onLoad">
                <text:p text:style-name="P10"/>
              </draw:image>
            </draw:frame>
            <draw:custom-shape draw:style-name="gr67" draw:text-style-name="P1" draw:layer="layout" svg:width="0.354cm" svg:height="0.299cm" svg:x="14.759cm" svg:y="12.681cm">
              <text:p text:style-name="P10"/>
              <draw:enhanced-geometry svg:viewBox="0 0 21600 21600" draw:type="mso-spt202" draw:enhanced-path="M 0 0 L 21600 0 21600 21600 0 21600 0 0 Z N"/>
            </draw:custom-shape>
          </draw:g>
          <draw:g draw:name="86 Elipse">
            <draw:frame draw:name="86 Elipse" draw:style-name="gr13" draw:text-style-name="P13" draw:layer="layout" svg:width="0.855cm" svg:height="0.776cm" svg:x="15.999cm" svg:y="11.694cm">
              <draw:image xlink:href="Pictures/10000201000000340000002FBDB2AEDD.png" xlink:type="simple" xlink:show="embed" xlink:actuate="onLoad">
                <text:p text:style-name="P10"/>
              </draw:image>
            </draw:frame>
            <draw:custom-shape draw:style-name="gr67" draw:text-style-name="P1" draw:layer="layout" svg:width="0.354cm" svg:height="0.299cm" svg:x="16.26cm" svg:y="11.833cm">
              <text:p text:style-name="P10"/>
              <draw:enhanced-geometry svg:viewBox="0 0 21600 21600" draw:type="mso-spt202" draw:enhanced-path="M 0 0 L 21600 0 21600 21600 0 21600 0 0 Z N"/>
            </draw:custom-shape>
          </draw:g>
          <draw:g draw:name="87 Elipse">
            <draw:frame draw:name="87 Elipse" draw:style-name="gr13" draw:text-style-name="P13" draw:layer="layout" svg:width="0.838cm" svg:height="0.776cm" svg:x="15.505cm" svg:y="9.579cm">
              <draw:image xlink:href="Pictures/10000201000000330000002FCEFFD72C.png" xlink:type="simple" xlink:show="embed" xlink:actuate="onLoad">
                <text:p text:style-name="P10"/>
              </draw:image>
            </draw:frame>
            <draw:custom-shape draw:style-name="gr67" draw:text-style-name="P1" draw:layer="layout" svg:width="0.353cm" svg:height="0.299cm" svg:x="15.759cm" svg:y="9.715cm">
              <text:p text:style-name="P10"/>
              <draw:enhanced-geometry svg:viewBox="0 0 21600 21600" draw:type="mso-spt202" draw:enhanced-path="M 0 0 L 21600 0 21600 21600 0 21600 0 0 Z N"/>
            </draw:custom-shape>
          </draw:g>
          <draw:g draw:name="88 Elipse">
            <draw:frame draw:name="88 Elipse" draw:style-name="gr13" draw:text-style-name="P13" draw:layer="layout" svg:width="0.838cm" svg:height="0.776cm" svg:x="12.759cm" svg:y="12.752cm">
              <draw:image xlink:href="Pictures/10000201000000330000002FE9AAC60E.png" xlink:type="simple" xlink:show="embed" xlink:actuate="onLoad">
                <text:p text:style-name="P10"/>
              </draw:image>
            </draw:frame>
            <draw:custom-shape draw:style-name="gr67" draw:text-style-name="P1" draw:layer="layout" svg:width="0.353cm" svg:height="0.299cm" svg:x="13.008cm" svg:y="12.893cm">
              <text:p text:style-name="P10"/>
              <draw:enhanced-geometry svg:viewBox="0 0 21600 21600" draw:type="mso-spt202" draw:enhanced-path="M 0 0 L 21600 0 21600 21600 0 21600 0 0 Z N"/>
            </draw:custom-shape>
          </draw:g>
          <draw:g draw:name="89 Elipse">
            <draw:frame draw:name="89 Elipse" draw:style-name="gr13" draw:text-style-name="P13" draw:layer="layout" svg:width="0.838cm" svg:height="0.776cm" svg:x="11.509cm" svg:y="11.694cm">
              <draw:image xlink:href="Pictures/10000201000000330000002F5D111CCC.png" xlink:type="simple" xlink:show="embed" xlink:actuate="onLoad">
                <text:p text:style-name="P10"/>
              </draw:image>
            </draw:frame>
            <draw:custom-shape draw:style-name="gr67" draw:text-style-name="P1" draw:layer="layout" svg:width="0.353cm" svg:height="0.299cm" svg:x="11.758cm" svg:y="11.833cm">
              <text:p text:style-name="P10"/>
              <draw:enhanced-geometry svg:viewBox="0 0 21600 21600" draw:type="mso-spt202" draw:enhanced-path="M 0 0 L 21600 0 21600 21600 0 21600 0 0 Z N"/>
            </draw:custom-shape>
          </draw:g>
          <draw:line draw:name="90 Conector recto" draw:style-name="gr68" draw:text-style-name="P13" draw:layer="layout" svg:x1="11.758cm" svg:y1="11.832cm" svg:x2="13.008cm" svg:y2="11.073cm">
            <text:p text:style-name="P10"/>
          </draw:line>
          <draw:connector draw:name="86 Conector angular" draw:style-name="gr69" draw:text-style-name="P13" draw:layer="layout" draw:type="line" svg:x1="14.509cm" svg:y1="10.649cm" svg:x2="14.76cm" svg:y2="11.409cm" svg:d="m14509 10649 251 760">
            <text:p text:style-name="P10"/>
          </draw:connector>
          <draw:line draw:name="92 Conector recto" draw:style-name="gr68" draw:text-style-name="P13" draw:layer="layout" svg:x1="13.435cm" svg:y1="10.924cm" svg:x2="14.936cm" svg:y2="12.618cm">
            <text:p text:style-name="P10"/>
          </draw:line>
          <draw:line draw:name="93 Conector recto" draw:style-name="gr68" draw:text-style-name="P13" draw:layer="layout" svg:x1="13.362cm" svg:y1="12.892cm" svg:x2="14.936cm" svg:y2="11.771cm">
            <text:p text:style-name="P10"/>
          </draw:line>
          <draw:line draw:name="94 Conector recto" draw:style-name="gr68" draw:text-style-name="P13" draw:layer="layout" svg:x1="14.509cm" svg:y1="10.351cm" svg:x2="16.613cm" svg:y2="10.774cm">
            <text:p text:style-name="P10"/>
          </draw:line>
          <draw:line draw:name="95 Conector recto" draw:style-name="gr68" draw:text-style-name="P13" draw:layer="layout" svg:x1="16.186cm" svg:y1="11.983cm" svg:x2="15.759cm" svg:y2="10.015cm">
            <text:p text:style-name="P10"/>
          </draw:line>
          <draw:line draw:name="96 Conector recto" draw:style-name="gr68" draw:text-style-name="P13" draw:layer="layout" svg:x1="13.184cm" svg:y1="10.712cm" svg:x2="13.008cm" svg:y2="12.892cm">
            <text:p text:style-name="P10"/>
          </draw:line>
          <draw:line draw:name="97 Conector recto" draw:style-name="gr68" draw:text-style-name="P13" draw:layer="layout" svg:x1="15.187cm" svg:y1="12.829cm" svg:x2="15.687cm" svg:y2="9.864cm">
            <text:p text:style-name="P10"/>
          </draw:line>
          <draw:line draw:name="98 Conector recto" draw:style-name="gr68" draw:text-style-name="P13" draw:layer="layout" svg:x1="11.758cm" svg:y1="12.133cm" svg:x2="13.362cm" svg:y2="14.375cm">
            <text:p text:style-name="P10"/>
          </draw:line>
          <draw:line draw:name="99 Conector recto" draw:style-name="gr68" draw:text-style-name="P13" draw:layer="layout" svg:x1="15.76cm" svg:y1="10.015cm" svg:x2="15.936cm" svg:y2="12.83cm">
            <text:p text:style-name="P10"/>
          </draw:line>
          <draw:line draw:name="100 Conector recto" draw:style-name="gr68" draw:text-style-name="P13" draw:layer="layout" svg:x1="13.435cm" svg:y1="13.042cm" svg:x2="14.258cm" svg:y2="13.315cm">
            <text:p text:style-name="P10"/>
          </draw:line>
          <draw:g draw:name="101 Elipse">
            <draw:frame draw:name="101 Elipse" draw:style-name="gr13" draw:text-style-name="P13" draw:layer="layout" svg:width="0.855cm" svg:height="0.793cm" svg:x="19.502cm" svg:y="12.537cm">
              <draw:image xlink:href="Pictures/10000201000000340000003054606C04.png" xlink:type="simple" xlink:show="embed" xlink:actuate="onLoad">
                <text:p text:style-name="P10"/>
              </draw:image>
            </draw:frame>
            <draw:custom-shape draw:style-name="gr67" draw:text-style-name="P1" draw:layer="layout" svg:width="0.354cm" svg:height="0.299cm" svg:x="19.762cm" svg:y="12.681cm">
              <text:p text:style-name="P10"/>
              <draw:enhanced-geometry svg:viewBox="0 0 21600 21600" draw:type="mso-spt202" draw:enhanced-path="M 0 0 L 21600 0 21600 21600 0 21600 0 0 Z N"/>
            </draw:custom-shape>
          </draw:g>
          <draw:g draw:name="102 Elipse">
            <draw:frame draw:name="102 Elipse" draw:style-name="gr13" draw:text-style-name="P13" draw:layer="layout" svg:width="0.838cm" svg:height="0.793cm" svg:x="21.262cm" svg:y="13.165cm">
              <draw:image xlink:href="Pictures/100002010000003300000030284BEA4E.png" xlink:type="simple" xlink:show="embed" xlink:actuate="onLoad">
                <text:p text:style-name="P10"/>
              </draw:image>
            </draw:frame>
            <draw:custom-shape draw:style-name="gr67" draw:text-style-name="P1" draw:layer="layout" svg:width="0.353cm" svg:height="0.299cm" svg:x="21.513cm" svg:y="13.316cm">
              <text:p text:style-name="P10"/>
              <draw:enhanced-geometry svg:viewBox="0 0 21600 21600" draw:type="mso-spt202" draw:enhanced-path="M 0 0 L 21600 0 21600 21600 0 21600 0 0 Z N"/>
            </draw:custom-shape>
          </draw:g>
          <draw:g draw:name="103 Elipse">
            <draw:frame draw:name="103 Elipse" draw:style-name="gr13" draw:text-style-name="P13" draw:layer="layout" svg:width="0.838cm" svg:height="0.793cm" svg:x="21.016cm" svg:y="12.107cm">
              <draw:image xlink:href="Pictures/1000020100000033000000305CD61240.png" xlink:type="simple" xlink:show="embed" xlink:actuate="onLoad">
                <text:p text:style-name="P10"/>
              </draw:image>
            </draw:frame>
            <draw:custom-shape draw:style-name="gr67" draw:text-style-name="P1" draw:layer="layout" svg:width="0.353cm" svg:height="0.299cm" svg:x="21.264cm" svg:y="12.257cm">
              <text:p text:style-name="P10"/>
              <draw:enhanced-geometry svg:viewBox="0 0 21600 21600" draw:type="mso-spt202" draw:enhanced-path="M 0 0 L 21600 0 21600 21600 0 21600 0 0 Z N"/>
            </draw:custom-shape>
          </draw:g>
          <draw:g draw:name="104 Elipse">
            <draw:frame draw:name="104 Elipse" draw:style-name="gr13" draw:text-style-name="P13" draw:layer="layout" svg:width="0.838cm" svg:height="0.793cm" svg:x="20.045cm" svg:y="13.595cm">
              <draw:image xlink:href="Pictures/100002010000003300000030F414399A.png" xlink:type="simple" xlink:show="embed" xlink:actuate="onLoad">
                <text:p text:style-name="P10"/>
              </draw:image>
            </draw:frame>
            <draw:custom-shape draw:style-name="gr67" draw:text-style-name="P1" draw:layer="layout" svg:width="0.353cm" svg:height="0.299cm" svg:x="20.296cm" svg:y="13.74cm">
              <text:p text:style-name="P10"/>
              <draw:enhanced-geometry svg:viewBox="0 0 21600 21600" draw:type="mso-spt202" draw:enhanced-path="M 0 0 L 21600 0 21600 21600 0 21600 0 0 Z N"/>
            </draw:custom-shape>
          </draw:g>
          <draw:g draw:name="105 Elipse">
            <draw:frame draw:name="105 Elipse" draw:style-name="gr13" draw:text-style-name="P13" draw:layer="layout" svg:width="0.855cm" svg:height="0.793cm" svg:x="22.759cm" svg:y="12.537cm">
              <draw:image xlink:href="Pictures/1000020100000034000000306756CF21.png" xlink:type="simple" xlink:show="embed" xlink:actuate="onLoad">
                <text:p text:style-name="P10"/>
              </draw:image>
            </draw:frame>
            <draw:custom-shape draw:style-name="gr67" draw:text-style-name="P1" draw:layer="layout" svg:width="0.354cm" svg:height="0.299cm" svg:x="23.015cm" svg:y="12.681cm">
              <text:p text:style-name="P10"/>
              <draw:enhanced-geometry svg:viewBox="0 0 21600 21600" draw:type="mso-spt202" draw:enhanced-path="M 0 0 L 21600 0 21600 21600 0 21600 0 0 Z N"/>
            </draw:custom-shape>
          </draw:g>
          <draw:g draw:name="106 Elipse">
            <draw:frame draw:name="106 Elipse" draw:style-name="gr13" draw:text-style-name="P13" draw:layer="layout" svg:width="0.838cm" svg:height="0.793cm" svg:x="21.262cm" svg:y="14.437cm">
              <draw:image xlink:href="Pictures/1000020100000033000000308B73A50B.png" xlink:type="simple" xlink:show="embed" xlink:actuate="onLoad">
                <text:p text:style-name="P10"/>
              </draw:image>
            </draw:frame>
            <draw:custom-shape draw:style-name="gr67" draw:text-style-name="P1" draw:layer="layout" svg:width="0.353cm" svg:height="0.299cm" svg:x="21.513cm" svg:y="14.587cm">
              <text:p text:style-name="P10"/>
              <draw:enhanced-geometry svg:viewBox="0 0 21600 21600" draw:type="mso-spt202" draw:enhanced-path="M 0 0 L 21600 0 21600 21600 0 21600 0 0 Z N"/>
            </draw:custom-shape>
          </draw:g>
          <draw:g draw:name="107 Elipse">
            <draw:frame draw:name="107 Elipse" draw:style-name="gr13" draw:text-style-name="P13" draw:layer="layout" svg:width="0.855cm" svg:height="0.793cm" svg:x="22.759cm" svg:y="13.595cm">
              <draw:image xlink:href="Pictures/10000201000000340000003004922285.png" xlink:type="simple" xlink:show="embed" xlink:actuate="onLoad">
                <text:p text:style-name="P10"/>
              </draw:image>
            </draw:frame>
            <draw:custom-shape draw:style-name="gr67" draw:text-style-name="P1" draw:layer="layout" svg:width="0.354cm" svg:height="0.299cm" svg:x="23.015cm" svg:y="13.74cm">
              <text:p text:style-name="P10"/>
              <draw:enhanced-geometry svg:viewBox="0 0 21600 21600" draw:type="mso-spt202" draw:enhanced-path="M 0 0 L 21600 0 21600 21600 0 21600 0 0 Z N"/>
            </draw:custom-shape>
          </draw:g>
          <draw:g draw:name="108 Elipse">
            <draw:frame draw:name="108 Elipse" draw:style-name="gr13" draw:text-style-name="P13" draw:layer="layout" svg:width="0.838cm" svg:height="0.793cm" svg:x="22.266cm" svg:y="11.479cm">
              <draw:image xlink:href="Pictures/100002010000003300000030BE5BF87C.png" xlink:type="simple" xlink:show="embed" xlink:actuate="onLoad">
                <text:p text:style-name="P10"/>
              </draw:image>
            </draw:frame>
            <draw:custom-shape draw:style-name="gr67" draw:text-style-name="P1" draw:layer="layout" svg:width="0.353cm" svg:height="0.299cm" svg:x="22.515cm" svg:y="11.621cm">
              <text:p text:style-name="P10"/>
              <draw:enhanced-geometry svg:viewBox="0 0 21600 21600" draw:type="mso-spt202" draw:enhanced-path="M 0 0 L 21600 0 21600 21600 0 21600 0 0 Z N"/>
            </draw:custom-shape>
          </draw:g>
          <draw:g draw:name="109 Elipse">
            <draw:frame draw:name="109 Elipse" draw:style-name="gr13" draw:text-style-name="P13" draw:layer="layout" svg:width="0.855cm" svg:height="0.793cm" svg:x="19.502cm" svg:y="14.652cm">
              <draw:image xlink:href="Pictures/10000201000000340000003060655B65.png" xlink:type="simple" xlink:show="embed" xlink:actuate="onLoad">
                <text:p text:style-name="P10"/>
              </draw:image>
            </draw:frame>
            <draw:custom-shape draw:style-name="gr67" draw:text-style-name="P1" draw:layer="layout" svg:width="0.354cm" svg:height="0.299cm" svg:x="19.762cm" svg:y="14.799cm">
              <text:p text:style-name="P10"/>
              <draw:enhanced-geometry svg:viewBox="0 0 21600 21600" draw:type="mso-spt202" draw:enhanced-path="M 0 0 L 21600 0 21600 21600 0 21600 0 0 Z N"/>
            </draw:custom-shape>
          </draw:g>
          <draw:g draw:name="110 Elipse">
            <draw:frame draw:name="110 Elipse" draw:style-name="gr13" draw:text-style-name="P13" draw:layer="layout" svg:width="0.855cm" svg:height="0.793cm" svg:x="18.252cm" svg:y="13.595cm">
              <draw:image xlink:href="Pictures/1000020100000034000000300BDB11D8.png" xlink:type="simple" xlink:show="embed" xlink:actuate="onLoad">
                <text:p text:style-name="P10"/>
              </draw:image>
            </draw:frame>
            <draw:custom-shape draw:style-name="gr67" draw:text-style-name="P1" draw:layer="layout" svg:width="0.354cm" svg:height="0.299cm" svg:x="18.512cm" svg:y="13.74cm">
              <text:p text:style-name="P10"/>
              <draw:enhanced-geometry svg:viewBox="0 0 21600 21600" draw:type="mso-spt202" draw:enhanced-path="M 0 0 L 21600 0 21600 21600 0 21600 0 0 Z N"/>
            </draw:custom-shape>
          </draw:g>
          <draw:line draw:name="111 Conector recto" draw:style-name="gr68" draw:text-style-name="P13" draw:layer="layout" svg:x1="18.512cm" svg:y1="13.738cm" svg:x2="19.762cm" svg:y2="12.979cm">
            <text:p text:style-name="P10"/>
          </draw:line>
          <draw:connector draw:name="86 Conector angular" draw:style-name="gr69" draw:text-style-name="P13" draw:layer="layout" draw:type="line" svg:x1="21.264cm" svg:y1="12.556cm" svg:x2="21.515cm" svg:y2="13.316cm" svg:d="m21264 12556 251 760">
            <text:p text:style-name="P10"/>
          </draw:connector>
          <draw:line draw:name="113 Conector recto" draw:style-name="gr68" draw:text-style-name="P13" draw:layer="layout" svg:x1="20.19cm" svg:y1="12.831cm" svg:x2="21.691cm" svg:y2="14.525cm">
            <text:p text:style-name="P10"/>
          </draw:line>
          <draw:line draw:name="114 Conector recto" draw:style-name="gr68" draw:text-style-name="P13" draw:layer="layout" svg:x1="20.117cm" svg:y1="14.798cm" svg:x2="21.691cm" svg:y2="13.677cm">
            <text:p text:style-name="P10"/>
          </draw:line>
          <draw:line draw:name="115 Conector recto" draw:style-name="gr68" draw:text-style-name="P13" draw:layer="layout" svg:x1="21.264cm" svg:y1="12.257cm" svg:x2="23.368cm" svg:y2="12.68cm">
            <text:p text:style-name="P10"/>
          </draw:line>
          <draw:line draw:name="116 Conector recto" draw:style-name="gr68" draw:text-style-name="P13" draw:layer="layout" svg:x1="22.941cm" svg:y1="13.889cm" svg:x2="22.514cm" svg:y2="11.921cm">
            <text:p text:style-name="P10"/>
          </draw:line>
          <draw:line draw:name="117 Conector recto" draw:style-name="gr68" draw:text-style-name="P13" draw:layer="layout" svg:x1="19.939cm" svg:y1="12.619cm" svg:x2="19.763cm" svg:y2="14.799cm">
            <text:p text:style-name="P10"/>
          </draw:line>
          <draw:line draw:name="118 Conector recto" draw:style-name="gr68" draw:text-style-name="P13" draw:layer="layout" svg:x1="21.941cm" svg:y1="14.736cm" svg:x2="22.441cm" svg:y2="11.771cm">
            <text:p text:style-name="P10"/>
          </draw:line>
          <draw:g draw:name="119 Elipse">
            <draw:frame draw:name="119 Elipse" draw:style-name="gr13" draw:text-style-name="P13" draw:layer="layout" svg:width="0.855cm" svg:height="0.793cm" svg:x="18.252cm" svg:y="9.992cm">
              <draw:image xlink:href="Pictures/100002010000003400000030C085ED9A.png" xlink:type="simple" xlink:show="embed" xlink:actuate="onLoad">
                <text:p text:style-name="P10"/>
              </draw:image>
            </draw:frame>
            <draw:custom-shape draw:style-name="gr67" draw:text-style-name="P1" draw:layer="layout" svg:width="0.354cm" svg:height="0.299cm" svg:x="18.512cm" svg:y="10.139cm">
              <text:p text:style-name="P10"/>
              <draw:enhanced-geometry svg:viewBox="0 0 21600 21600" draw:type="mso-spt202" draw:enhanced-path="M 0 0 L 21600 0 21600 21600 0 21600 0 0 Z N"/>
            </draw:custom-shape>
          </draw:g>
          <draw:g draw:name="120 Elipse">
            <draw:frame draw:name="120 Elipse" draw:style-name="gr13" draw:text-style-name="P13" draw:layer="layout" svg:width="0.838cm" svg:height="0.776cm" svg:x="20.012cm" svg:y="10.636cm">
              <draw:image xlink:href="Pictures/10000201000000330000002F9B10E81F.png" xlink:type="simple" xlink:show="embed" xlink:actuate="onLoad">
                <text:p text:style-name="P10"/>
              </draw:image>
            </draw:frame>
            <draw:custom-shape draw:style-name="gr67" draw:text-style-name="P1" draw:layer="layout" svg:width="0.353cm" svg:height="0.299cm" svg:x="20.263cm" svg:y="10.774cm">
              <text:p text:style-name="P10"/>
              <draw:enhanced-geometry svg:viewBox="0 0 21600 21600" draw:type="mso-spt202" draw:enhanced-path="M 0 0 L 21600 0 21600 21600 0 21600 0 0 Z N"/>
            </draw:custom-shape>
          </draw:g>
          <draw:g draw:name="121 Elipse">
            <draw:frame draw:name="121 Elipse" draw:style-name="gr13" draw:text-style-name="P13" draw:layer="layout" svg:width="0.838cm" svg:height="0.776cm" svg:x="19.766cm" svg:y="9.579cm">
              <draw:image xlink:href="Pictures/10000201000000330000002F8181AB50.png" xlink:type="simple" xlink:show="embed" xlink:actuate="onLoad">
                <text:p text:style-name="P10"/>
              </draw:image>
            </draw:frame>
            <draw:custom-shape draw:style-name="gr67" draw:text-style-name="P1" draw:layer="layout" svg:width="0.353cm" svg:height="0.299cm" svg:x="20.013cm" svg:y="9.715cm">
              <text:p text:style-name="P10"/>
              <draw:enhanced-geometry svg:viewBox="0 0 21600 21600" draw:type="mso-spt202" draw:enhanced-path="M 0 0 L 21600 0 21600 21600 0 21600 0 0 Z N"/>
            </draw:custom-shape>
          </draw:g>
          <draw:g draw:name="122 Elipse">
            <draw:frame draw:name="122 Elipse" draw:style-name="gr13" draw:text-style-name="P13" draw:layer="layout" svg:width="0.838cm" svg:height="0.793cm" svg:x="18.795cm" svg:y="11.05cm">
              <draw:image xlink:href="Pictures/1000020100000033000000309BCCB1E5.png" xlink:type="simple" xlink:show="embed" xlink:actuate="onLoad">
                <text:p text:style-name="P10"/>
              </draw:image>
            </draw:frame>
            <draw:custom-shape draw:style-name="gr67" draw:text-style-name="P1" draw:layer="layout" svg:width="0.353cm" svg:height="0.299cm" svg:x="19.045cm" svg:y="11.198cm">
              <text:p text:style-name="P10"/>
              <draw:enhanced-geometry svg:viewBox="0 0 21600 21600" draw:type="mso-spt202" draw:enhanced-path="M 0 0 L 21600 0 21600 21600 0 21600 0 0 Z N"/>
            </draw:custom-shape>
          </draw:g>
          <draw:g draw:name="123 Elipse">
            <draw:frame draw:name="123 Elipse" draw:style-name="gr13" draw:text-style-name="P13" draw:layer="layout" svg:width="0.838cm" svg:height="0.793cm" svg:x="21.509cm" svg:y="9.992cm">
              <draw:image xlink:href="Pictures/100002010000003300000030C4C79E96.png" xlink:type="simple" xlink:show="embed" xlink:actuate="onLoad">
                <text:p text:style-name="P10"/>
              </draw:image>
            </draw:frame>
            <draw:custom-shape draw:style-name="gr67" draw:text-style-name="P1" draw:layer="layout" svg:width="0.353cm" svg:height="0.299cm" svg:x="21.764cm" svg:y="10.139cm">
              <text:p text:style-name="P10"/>
              <draw:enhanced-geometry svg:viewBox="0 0 21600 21600" draw:type="mso-spt202" draw:enhanced-path="M 0 0 L 21600 0 21600 21600 0 21600 0 0 Z N"/>
            </draw:custom-shape>
          </draw:g>
          <draw:g draw:name="124 Elipse">
            <draw:frame draw:name="124 Elipse" draw:style-name="gr13" draw:text-style-name="P13" draw:layer="layout" svg:width="0.838cm" svg:height="0.776cm" svg:x="20.012cm" svg:y="11.909cm">
              <draw:image xlink:href="Pictures/10000201000000330000002FBCF92D93.png" xlink:type="simple" xlink:show="embed" xlink:actuate="onLoad">
                <text:p text:style-name="P10"/>
              </draw:image>
            </draw:frame>
            <draw:custom-shape draw:style-name="gr67" draw:text-style-name="P1" draw:layer="layout" svg:width="0.353cm" svg:height="0.299cm" svg:x="20.263cm" svg:y="12.045cm">
              <text:p text:style-name="P10"/>
              <draw:enhanced-geometry svg:viewBox="0 0 21600 21600" draw:type="mso-spt202" draw:enhanced-path="M 0 0 L 21600 0 21600 21600 0 21600 0 0 Z N"/>
            </draw:custom-shape>
          </draw:g>
          <draw:g draw:name="125 Elipse">
            <draw:frame draw:name="125 Elipse" draw:style-name="gr13" draw:text-style-name="P13" draw:layer="layout" svg:width="0.838cm" svg:height="0.793cm" svg:x="21.509cm" svg:y="11.05cm">
              <draw:image xlink:href="Pictures/100002010000003300000030C1160DE4.png" xlink:type="simple" xlink:show="embed" xlink:actuate="onLoad">
                <text:p text:style-name="P10"/>
              </draw:image>
            </draw:frame>
            <draw:custom-shape draw:style-name="gr67" draw:text-style-name="P1" draw:layer="layout" svg:width="0.353cm" svg:height="0.299cm" svg:x="21.764cm" svg:y="11.198cm">
              <text:p text:style-name="P10"/>
              <draw:enhanced-geometry svg:viewBox="0 0 21600 21600" draw:type="mso-spt202" draw:enhanced-path="M 0 0 L 21600 0 21600 21600 0 21600 0 0 Z N"/>
            </draw:custom-shape>
          </draw:g>
          <draw:g draw:name="126 Elipse">
            <draw:frame draw:name="126 Elipse" draw:style-name="gr13" draw:text-style-name="P13" draw:layer="layout" svg:width="0.838cm" svg:height="0.793cm" svg:x="21.016cm" svg:y="8.934cm">
              <draw:image xlink:href="Pictures/1000020100000033000000305017E88F.png" xlink:type="simple" xlink:show="embed" xlink:actuate="onLoad">
                <text:p text:style-name="P10"/>
              </draw:image>
            </draw:frame>
            <draw:custom-shape draw:style-name="gr67" draw:text-style-name="P1" draw:layer="layout" svg:width="0.353cm" svg:height="0.299cm" svg:x="21.264cm" svg:y="9.079cm">
              <text:p text:style-name="P10"/>
              <draw:enhanced-geometry svg:viewBox="0 0 21600 21600" draw:type="mso-spt202" draw:enhanced-path="M 0 0 L 21600 0 21600 21600 0 21600 0 0 Z N"/>
            </draw:custom-shape>
          </draw:g>
          <draw:g draw:name="127 Elipse">
            <draw:frame draw:name="127 Elipse" draw:style-name="gr13" draw:text-style-name="P13" draw:layer="layout" svg:width="0.855cm" svg:height="0.793cm" svg:x="18.252cm" svg:y="12.107cm">
              <draw:image xlink:href="Pictures/100002010000003400000030615B15BE.png" xlink:type="simple" xlink:show="embed" xlink:actuate="onLoad">
                <text:p text:style-name="P10"/>
              </draw:image>
            </draw:frame>
            <draw:custom-shape draw:style-name="gr67" draw:text-style-name="P1" draw:layer="layout" svg:width="0.354cm" svg:height="0.299cm" svg:x="18.512cm" svg:y="12.257cm">
              <text:p text:style-name="P10"/>
              <draw:enhanced-geometry svg:viewBox="0 0 21600 21600" draw:type="mso-spt202" draw:enhanced-path="M 0 0 L 21600 0 21600 21600 0 21600 0 0 Z N"/>
            </draw:custom-shape>
          </draw:g>
          <draw:g draw:name="128 Elipse">
            <draw:frame draw:name="128 Elipse" draw:style-name="gr13" draw:text-style-name="P13" draw:layer="layout" svg:width="0.855cm" svg:height="0.793cm" svg:x="17.002cm" svg:y="11.05cm">
              <draw:image xlink:href="Pictures/100002010000003400000030B1BB8CD0.png" xlink:type="simple" xlink:show="embed" xlink:actuate="onLoad">
                <text:p text:style-name="P10"/>
              </draw:image>
            </draw:frame>
            <draw:custom-shape draw:style-name="gr67" draw:text-style-name="P1" draw:layer="layout" svg:width="0.354cm" svg:height="0.299cm" svg:x="17.261cm" svg:y="11.198cm">
              <text:p text:style-name="P10"/>
              <draw:enhanced-geometry svg:viewBox="0 0 21600 21600" draw:type="mso-spt202" draw:enhanced-path="M 0 0 L 21600 0 21600 21600 0 21600 0 0 Z N"/>
            </draw:custom-shape>
          </draw:g>
          <draw:line draw:name="129 Conector recto" draw:style-name="gr68" draw:text-style-name="P13" draw:layer="layout" svg:x1="17.261cm" svg:y1="11.197cm" svg:x2="18.511cm" svg:y2="10.438cm">
            <text:p text:style-name="P10"/>
          </draw:line>
          <draw:connector draw:name="86 Conector angular" draw:style-name="gr69" draw:text-style-name="P13" draw:layer="layout" draw:type="line" svg:x1="20.013cm" svg:y1="10.014cm" svg:x2="20.264cm" svg:y2="10.774cm" svg:d="m20013 10014 251 760">
            <text:p text:style-name="P10"/>
          </draw:connector>
          <draw:line draw:name="131 Conector recto" draw:style-name="gr68" draw:text-style-name="P13" draw:layer="layout" svg:x1="18.939cm" svg:y1="10.289cm" svg:x2="20.44cm" svg:y2="11.983cm">
            <text:p text:style-name="P10"/>
          </draw:line>
          <draw:line draw:name="132 Conector recto" draw:style-name="gr68" draw:text-style-name="P13" draw:layer="layout" svg:x1="18.866cm" svg:y1="12.256cm" svg:x2="20.44cm" svg:y2="11.135cm">
            <text:p text:style-name="P10"/>
          </draw:line>
          <draw:line draw:name="133 Conector recto" draw:style-name="gr68" draw:text-style-name="P13" draw:layer="layout" svg:x1="20.013cm" svg:y1="9.715cm" svg:x2="22.117cm" svg:y2="10.138cm">
            <text:p text:style-name="P10"/>
          </draw:line>
          <draw:line draw:name="134 Conector recto" draw:style-name="gr68" draw:text-style-name="P13" draw:layer="layout" svg:x1="21.69cm" svg:y1="11.347cm" svg:x2="21.263cm" svg:y2="9.379cm">
            <text:p text:style-name="P10"/>
          </draw:line>
          <draw:line draw:name="135 Conector recto" draw:style-name="gr68" draw:text-style-name="P13" draw:layer="layout" svg:x1="18.688cm" svg:y1="10.077cm" svg:x2="18.512cm" svg:y2="12.257cm">
            <text:p text:style-name="P10"/>
          </draw:line>
          <draw:line draw:name="136 Conector recto" draw:style-name="gr68" draw:text-style-name="P13" draw:layer="layout" svg:x1="20.69cm" svg:y1="12.194cm" svg:x2="21.19cm" svg:y2="9.229cm">
            <text:p text:style-name="P10"/>
          </draw:line>
          <draw:line draw:name="137 Conector recto" draw:style-name="gr68" draw:text-style-name="P13" draw:layer="layout" svg:x1="17.261cm" svg:y1="11.498cm" svg:x2="18.865cm" svg:y2="13.74cm">
            <text:p text:style-name="P10"/>
          </draw:line>
          <draw:line draw:name="138 Conector recto" draw:style-name="gr68" draw:text-style-name="P13" draw:layer="layout" svg:x1="21.264cm" svg:y1="9.379cm" svg:x2="21.44cm" svg:y2="12.194cm">
            <text:p text:style-name="P10"/>
          </draw:line>
          <draw:line draw:name="139 Conector recto" draw:style-name="gr68" draw:text-style-name="P13" draw:layer="layout" svg:x1="18.939cm" svg:y1="12.407cm" svg:x2="19.762cm" svg:y2="12.68cm">
            <text:p text:style-name="P10"/>
          </draw:line>
          <draw:line draw:name="140 Conector recto" draw:style-name="gr68" draw:text-style-name="P13" draw:layer="layout" svg:x1="15.758cm" svg:y1="9.715cm" svg:x2="19.937cm" svg:y2="9.864cm">
            <text:p text:style-name="P10"/>
          </draw:line>
          <draw:line draw:name="141 Conector recto" draw:style-name="gr68" draw:text-style-name="P13" draw:layer="layout" svg:x1="16.187cm" svg:y1="9.865cm" svg:x2="19.045cm" svg:y2="11.497cm">
            <text:p text:style-name="P10"/>
          </draw:line>
          <draw:line draw:name="142 Conector recto" draw:style-name="gr68" draw:text-style-name="P13" draw:layer="layout" svg:x1="16.438cm" svg:y1="15.371cm" svg:x2="19.94cm" svg:y2="15.16cm">
            <text:p text:style-name="P10"/>
          </draw:line>
          <draw:line draw:name="143 Conector recto" draw:style-name="gr68" draw:text-style-name="P13" draw:layer="layout" svg:x1="17.863cm" svg:y1="14.374cm" svg:x2="18.436cm" svg:y2="14.101cm">
            <text:p text:style-name="P10"/>
          </draw:line>
          <draw:line draw:name="144 Conector recto" draw:style-name="gr68" draw:text-style-name="P13" draw:layer="layout" svg:x1="16.438cm" svg:y1="11.772cm" svg:x2="19.64cm" svg:y2="14.483cm">
            <text:p text:style-name="P10"/>
          </draw:line>
          <draw:line draw:name="145 Conector recto" draw:style-name="gr68" draw:text-style-name="P13" draw:layer="layout" svg:x1="14.686cm" svg:y1="13.466cm" svg:x2="17.437cm" svg:y2="13.47cm">
            <text:p text:style-name="P10"/>
          </draw:line>
          <draw:line draw:name="146 Conector recto" draw:style-name="gr68" draw:text-style-name="P13" draw:layer="layout" svg:x1="16.259cm" svg:y1="11.834cm" svg:x2="20.188cm" svg:y2="12.195cm">
            <text:p text:style-name="P10"/>
          </draw:line>
          <draw:line draw:name="24 Conector recto" draw:style-name="gr70" draw:text-style-name="P13" draw:layer="layout" svg:x1="18.623cm" svg:y1="10.374cm" svg:x2="21.09cm" svg:y2="12.852cm">
            <text:p text:style-name="P10"/>
          </draw:line>
          <draw:line draw:name="25 Conector recto" draw:style-name="gr70" draw:text-style-name="P13" draw:layer="layout" svg:x1="16.261cm" svg:y1="11.834cm" svg:x2="18.439cm" svg:y2="13.89cm">
            <text:p text:style-name="P10"/>
          </draw:line>
          <draw:line draw:name="26 Conector recto" draw:style-name="gr70" draw:text-style-name="P13" draw:layer="layout" svg:x1="14.575cm" svg:y1="12.889cm" svg:x2="12.185cm" svg:y2="11.982cm">
            <text:p text:style-name="P10"/>
          </draw:line>
          <draw:line draw:name="27 Conector recto" draw:style-name="gr70" draw:text-style-name="P13" draw:layer="layout" svg:x1="13.185cm" svg:y1="14.312cm" svg:x2="14.759cm" svg:y2="11.409cm">
            <text:p text:style-name="P10"/>
          </draw:line>
          <draw:line draw:name="28 Conector recto" draw:style-name="gr70" draw:text-style-name="P13" draw:layer="layout" svg:x1="19.939cm" svg:y1="14.737cm" svg:x2="19.763cm" svg:y2="12.681cm">
            <text:p text:style-name="P10"/>
          </draw:line>
          <draw:line draw:name="29 Conector recto" draw:style-name="gr70" draw:text-style-name="P13" draw:layer="layout" svg:x1="15.187cm" svg:y1="12.83cm" svg:x2="16.26cm" svg:y2="11.074cm">
            <text:p text:style-name="P10"/>
          </draw:line>
          <draw:line draw:name="30 Conector recto" draw:style-name="gr70" draw:text-style-name="P13" draw:layer="layout" svg:x1="14.576cm" svg:y1="15.601cm" svg:x2="16.01cm" svg:y2="14.25cm">
            <text:p text:style-name="P10"/>
          </draw:line>
          <draw:line draw:name="31 Conector recto" draw:style-name="gr70" draw:text-style-name="P13" draw:layer="layout" svg:x1="14.434cm" svg:y1="13.254cm" svg:x2="17.509cm" svg:y2="13.316cm">
            <text:p text:style-name="P10"/>
          </draw:line>
          <draw:line draw:name="32 Conector recto" draw:style-name="gr70" draw:text-style-name="P13" draw:layer="layout" svg:x1="14.861cm" svg:y1="10.65cm" svg:x2="16.258cm" svg:y2="10.774cm">
            <text:p text:style-name="P10"/>
          </draw:line>
          <draw:line draw:name="33 Conector recto" draw:style-name="gr70" draw:text-style-name="P13" draw:layer="layout" svg:x1="11.934cm" svg:y1="11.77cm" svg:x2="12.934cm" svg:y2="10.923cm">
            <text:p text:style-name="P10"/>
          </draw:line>
          <draw:line draw:name="34 Conector recto" draw:style-name="gr70" draw:text-style-name="P13" draw:layer="layout" svg:x1="20.188cm" svg:y1="10.077cm" svg:x2="23.013cm" svg:y2="12.68cm">
            <text:p text:style-name="P10"/>
          </draw:line>
          <draw:line draw:name="35 Conector recto" draw:style-name="gr70" draw:text-style-name="P13" draw:layer="layout" svg:x1="20.365cm" svg:y1="9.713cm" svg:x2="21.262cm" svg:y2="9.378cm">
            <text:p text:style-name="P10"/>
          </draw:line>
          <draw:line draw:name="36 Conector recto" draw:style-name="gr70" draw:text-style-name="P13" draw:layer="layout" svg:x1="17.613cm" svg:y1="11.197cm" svg:x2="18.51cm" svg:y2="10.438cm">
            <text:p text:style-name="P10"/>
          </draw:line>
          <draw:line draw:name="37 Conector recto" draw:style-name="gr70" draw:text-style-name="P13" draw:layer="layout" svg:x1="16.364cm" svg:y1="15.521cm" svg:x2="18.688cm" svg:y2="12.194cm">
            <text:p text:style-name="P10"/>
          </draw:line>
          <draw:line draw:name="38 Conector recto" draw:style-name="gr70" draw:text-style-name="P13" draw:layer="layout" svg:x1="14.507cm" svg:y1="10.65cm" svg:x2="17.258cm" svg:y2="11.497cm">
            <text:p text:style-name="P10"/>
          </draw:line>
          <draw:line draw:name="39 Conector recto" draw:style-name="gr70" draw:text-style-name="P13" draw:layer="layout" svg:x1="21.94cm" svg:y1="10.075cm" svg:x2="19.939cm" svg:y2="9.864cm">
            <text:p text:style-name="P10"/>
          </draw:line>
          <draw:line draw:name="40 Conector recto" draw:style-name="gr70" draw:text-style-name="P13" draw:layer="layout" svg:x1="21.262cm" svg:y1="12.257cm" svg:x2="21.689cm" svg:y2="14.948cm">
            <text:p text:style-name="P10"/>
          </draw:line>
          <draw:line draw:name="41 Conector recto" draw:style-name="gr70" draw:text-style-name="P13" draw:layer="layout" svg:x1="19.587cm" svg:y1="14.439cm" svg:x2="18.439cm" svg:y2="12.406cm">
            <text:p text:style-name="P10"/>
          </draw:line>
          <draw:line draw:name="42 Conector recto" draw:style-name="gr70" draw:text-style-name="P13" draw:layer="layout" svg:x1="13.894cm" svg:y1="11.834cm" svg:x2="16.115cm" svg:y2="11.923cm">
            <text:p text:style-name="P10"/>
          </draw:line>
          <draw:line draw:name="43 Conector recto" draw:style-name="gr70" draw:text-style-name="P13" draw:layer="layout" svg:x1="20.188cm" svg:y1="9.653cm" svg:x2="20.615cm" svg:y2="12.344cm">
            <text:p text:style-name="P10"/>
          </draw:line>
          <draw:line draw:name="44 Conector recto" draw:style-name="gr70" draw:text-style-name="P13" draw:layer="layout" svg:x1="22.44cm" svg:y1="11.77cm" svg:x2="21.513cm" svg:y2="14.585cm">
            <text:p text:style-name="P10"/>
          </draw:line>
          <draw:line draw:name="45 Conector recto" draw:style-name="gr70" draw:text-style-name="P13" draw:layer="layout" svg:x1="16.118cm" svg:y1="9.986cm" svg:x2="18.585cm" svg:y2="12.464cm">
            <text:p text:style-name="P10"/>
          </draw:line>
          <draw:line draw:name="46 Conector recto" draw:style-name="gr70" draw:text-style-name="P13" draw:layer="layout" svg:x1="16.31cm" svg:y1="9.985cm" svg:x2="20.012cm" svg:y2="9.715cm">
            <text:p text:style-name="P10"/>
          </draw:line>
          <draw:line draw:name="47 Conector recto" draw:style-name="gr70" draw:text-style-name="P13" draw:layer="layout" svg:x1="14.613cm" svg:y1="13.316cm" svg:x2="20.617cm" svg:y2="11.074cm">
            <text:p text:style-name="P10"/>
          </draw:line>
          <draw:line draw:name="48 Conector recto" draw:style-name="gr70" draw:text-style-name="P13" draw:layer="layout" svg:x1="15.937cm" svg:y1="9.652cm" svg:x2="21.263cm" svg:y2="9.079cm">
            <text:p text:style-name="P10"/>
          </draw:line>
          <draw:line draw:name="49 Conector recto" draw:style-name="gr70" draw:text-style-name="P13" draw:layer="layout" svg:x1="14.768cm" svg:y1="13.472cm" svg:x2="16.01cm" svg:y2="14.251cm">
            <text:p text:style-name="P10"/>
          </draw:line>
          <draw:line draw:name="50 Conector recto" draw:style-name="gr70" draw:text-style-name="P13" draw:layer="layout" svg:x1="16.008cm" svg:y1="15.521cm" svg:x2="19.937cm" svg:y2="15.16cm">
            <text:p text:style-name="P10"/>
          </draw:line>
          <draw:line draw:name="51 Conector recto" draw:style-name="gr70" draw:text-style-name="P13" draw:layer="layout" svg:x1="19.94cm" svg:y1="14.737cm" svg:x2="21.19cm" svg:y2="12.407cm">
            <text:p text:style-name="P10"/>
          </draw:line>
          <draw:line draw:name="52 Conector recto" draw:style-name="gr70" draw:text-style-name="P13" draw:layer="layout" svg:x1="13.183cm" svg:y1="11.136cm" svg:x2="14.79cm" svg:y2="14.674cm">
            <text:p text:style-name="P10"/>
          </draw:line>
          <draw:line draw:name="53 Conector recto" draw:style-name="gr70" draw:text-style-name="P13" draw:layer="layout" svg:x1="14.434cm" svg:y1="15.372cm" svg:x2="13.361cm" svg:y2="13.192cm">
            <text:p text:style-name="P10"/>
          </draw:line>
          <draw:line draw:name="54 Conector recto" draw:style-name="gr70" draw:text-style-name="P13" draw:layer="layout" svg:x1="13.184cm" svg:y1="14.312cm" svg:x2="11.757cm" svg:y2="11.833cm">
            <text:p text:style-name="P10"/>
          </draw:line>
          <draw:line draw:name="55 Conector recto" draw:style-name="gr70" draw:text-style-name="P13" draw:layer="layout" svg:x1="13.36cm" svg:y1="10.773cm" svg:x2="18.509cm" svg:y2="10.138cm">
            <text:p text:style-name="P10"/>
          </draw:line>
          <draw:line draw:name="56 Conector recto" draw:style-name="gr70" draw:text-style-name="P13" draw:layer="layout" svg:x1="21.441cm" svg:y1="9.018cm" svg:x2="21.617cm" svg:y2="12.257cm">
            <text:p text:style-name="P10"/>
          </draw:line>
          <draw:line draw:name="57 Conector recto" draw:style-name="gr70" draw:text-style-name="P13" draw:layer="layout" svg:x1="20.615cm" svg:y1="12.045cm" svg:x2="21.762cm" svg:y2="10.139cm">
            <text:p text:style-name="P10"/>
          </draw:line>
          <draw:line draw:name="58 Conector recto" draw:style-name="gr70" draw:text-style-name="P13" draw:layer="layout" svg:x1="20.653cm" svg:y1="13.742cm" svg:x2="23.371cm" svg:y2="13.738cm">
            <text:p text:style-name="P10"/>
          </draw:line>
          <draw:line draw:name="59 Conector recto" draw:style-name="gr70" draw:text-style-name="P13" draw:layer="layout" svg:x1="19.939cm" svg:y1="13.042cm" svg:x2="19.222cm" svg:y2="11.56cm">
            <text:p text:style-name="P10"/>
          </draw:line>
          <draw:line draw:name="60 Conector recto" draw:style-name="gr70" draw:text-style-name="P13" draw:layer="layout" svg:x1="17.686cm" svg:y1="14.313cm" svg:x2="19.687cm" svg:y2="14.948cm">
            <text:p text:style-name="P10"/>
          </draw:line>
          <draw:line draw:name="61 Conector recto" draw:style-name="gr70" draw:text-style-name="P13" draw:layer="layout" svg:x1="17.687cm" svg:y1="14.313cm" svg:x2="16.186cm" svg:y2="11.983cm">
            <text:p text:style-name="P10"/>
          </draw:line>
          <draw:g draw:name="148 Grupo">
            <draw:g draw:name="3 Elipse">
              <draw:frame draw:name="3 Elipse" draw:style-name="gr13" draw:text-style-name="P13" draw:layer="layout" svg:width="1.667cm" svg:height="1.86cm" svg:x="11.877cm" svg:y="4.564cm">
                <draw:image xlink:href="Pictures/100002010000007800000071737E992F.png" xlink:type="simple" xlink:show="embed" xlink:actuate="onLoad">
                  <text:p text:style-name="P10"/>
                </draw:image>
              </draw:frame>
              <draw:custom-shape draw:style-name="gr67" draw:text-style-name="P1" draw:layer="layout" svg:width="0.575cm" svg:height="0.682cm" svg:x="12.822cm" svg:y="4.746cm">
                <text:p text:style-name="P10"/>
                <draw:enhanced-geometry svg:viewBox="0 0 21600 21600" draw:type="mso-spt202" draw:enhanced-path="M 0 0 L 21600 0 21600 21600 0 21600 0 0 Z N"/>
              </draw:custom-shape>
            </draw:g>
            <draw:line draw:name="5 Conector recto" draw:style-name="gr72" draw:text-style-name="P13" draw:layer="layout" svg:x1="13.026cm" svg:y1="5.57cm" svg:x2="12.749cm" svg:y2="11.786cm">
              <text:p text:style-name="P10"/>
            </draw:line>
            <draw:line draw:name="6 Conector recto" draw:style-name="gr72" draw:text-style-name="P13" draw:layer="layout" svg:x1="13.109cm" svg:y1="5.57cm" svg:x2="14.863cm" svg:y2="15.373cm">
              <text:p text:style-name="P10"/>
            </draw:line>
            <draw:line draw:name="7 Conector recto" draw:style-name="gr72" draw:text-style-name="P13" draw:layer="layout" svg:x1="13.19cm" svg:y1="5.57cm" svg:x2="16.554cm" svg:y2="12.208cm">
              <text:p text:style-name="P10"/>
            </draw:line>
            <draw:line draw:name="8 Conector recto" draw:style-name="gr72" draw:text-style-name="P13" draw:layer="layout" svg:x1="13.353cm" svg:y1="5.57cm" svg:x2="16.121cm" svg:y2="9.621cm">
              <text:p text:style-name="P10"/>
            </draw:line>
            <draw:line draw:name="9 Conector recto" draw:style-name="gr72" draw:text-style-name="P13" draw:layer="layout" svg:x1="13.353cm" svg:y1="5.57cm" svg:x2="16.131cm" svg:y2="12.841cm">
              <text:p text:style-name="P10"/>
            </draw:line>
            <draw:line draw:name="10 Conector recto" draw:style-name="gr72" draw:text-style-name="P13" draw:layer="layout" svg:x1="13.107cm" svg:y1="5.57cm" svg:x2="16.49cm" svg:y2="15.224cm">
              <text:p text:style-name="P10"/>
            </draw:line>
            <draw:line draw:name="11 Conector recto" draw:style-name="gr72" draw:text-style-name="P13" draw:layer="layout" svg:x1="13.19cm" svg:y1="5.57cm" svg:x2="17.188cm" svg:y2="11.364cm">
              <text:p text:style-name="P10"/>
            </draw:line>
            <draw:line draw:name="12 Conector recto" draw:style-name="gr72" draw:text-style-name="P13" draw:layer="layout" svg:x1="13.026cm" svg:y1="5.57cm" svg:x2="13.805cm" svg:y2="12.841cm">
              <text:p text:style-name="P10"/>
            </draw:line>
            <draw:line draw:name="13 Conector recto" draw:style-name="gr72" draw:text-style-name="P13" draw:layer="layout" svg:x1="13.397cm" svg:y1="5.429cm" svg:x2="16.131cm" svg:y2="14.107cm">
              <text:p text:style-name="P10"/>
            </draw:line>
          </draw:g>
          <draw:frame draw:name="149 Grupo" draw:style-name="gr13" draw:text-style-name="P13" draw:layer="layout" svg:width="5.279cm" svg:height="10.047cm" svg:x="18.269cm" svg:y="4.67cm">
            <draw:image xlink:href="Pictures/100002010000014100000260AA865F86.png" xlink:type="simple" xlink:show="embed" xlink:actuate="onLoad">
              <text:p text:style-name="P10"/>
            </draw:image>
          </draw:frame>
        </draw:g>
        <draw:line draw:name="Line 3" draw:style-name="gr64" draw:text-style-name="P13" draw:layer="layout" svg:x1="0cm" svg:y1="1.323cm" svg:x2="25.303cm" svg:y2="1.327cm">
          <text:p text:style-name="P10"/>
        </draw:line>
        <draw:custom-shape draw:name="156 CuadroTexto" draw:style-name="gr79" draw:text-style-name="P60" draw:layer="layout" svg:width="12.643cm" svg:height="12.453cm" svg:x="-0.737cm" svg:y="3.704cm">
          <text:p text:style-name="P59"><text:span text:style-name="T67">The attaching criteria is </text:span></text:p>
          <text:p text:style-name="P59"><text:span text:style-name="T67">purely dynamic </text:span></text:p>
          <text:p text:style-name="P59"><text:span text:style-name="T64">(phase difference </text:span></text:p>
          <text:p text:style-name="P59"><text:span text:style-name="T64">with the pacemaker). </text:span></text:p>
          <text:p text:style-name="P59"><text:span text:style-name="T64"/></text:p>
          <text:p text:style-name="P59"><text:span text:style-name="T64"/></text:p>
          <text:p text:style-name="P59"><text:span text:style-name="T64"/></text:p>
          <text:p text:style-name="P59"><text:span text:style-name="T67">The global degree distribution</text:span></text:p>
          <text:p text:style-name="P59"><text:span text:style-name="T67"><text:s/></text:span><text:span text:style-name="T67">of Go <text:s/>becomes scale-free. </text:span></text:p>
          <text:p text:style-name="P59"><text:span text:style-name="T74">(I. Sendiña-Nadal , et. al. <text:s/></text:span></text:p>
          <text:p text:style-name="P59"><text:span text:style-name="T74">PLoS ONE (2008))</text:span></text:p>
          <text:p text:style-name="P59"><text:span text:style-name="T74"/></text:p>
          <draw:enhanced-geometry svg:viewBox="0 0 21600 21600" draw:type="mso-spt202" draw:enhanced-path="M 0 0 L 21600 0 21600 21600 0 21600 0 0 Z N"/>
        </draw:custom-shape>
        <draw:custom-shape draw:name="158 Rectángulo" draw:style-name="gr80" draw:text-style-name="P66" draw:layer="layout" svg:width="2.602cm" svg:height="2.862cm" svg:x="11.388cm" svg:y="1.998cm">
          <text:p text:style-name="P65"><text:span text:style-name="T69">ω</text:span><text:span text:style-name="T70">1</text:span></text:p>
          <draw:enhanced-geometry svg:viewBox="0 0 21600 21600" draw:type="rectangle" draw:enhanced-path="M 0 0 L 21600 0 21600 21600 0 21600 0 0 Z N"/>
        </draw:custom-shape>
        <draw:custom-shape draw:name="159 Rectángulo" draw:style-name="gr81" draw:text-style-name="P66" draw:layer="layout" svg:width="2.602cm" svg:height="2.862cm" svg:x="21.116cm" svg:y="1.998cm">
          <text:p text:style-name="P65"><text:span text:style-name="T71">ω</text:span><text:span text:style-name="T72">2</text:span></text:p>
          <draw:enhanced-geometry svg:viewBox="0 0 21600 21600" draw:type="rectangle" draw:enhanced-path="M 0 0 L 21600 0 21600 21600 0 21600 0 0 Z N"/>
        </draw:custom-shape>
        <draw:custom-shape draw:name="Text Box 2" draw:style-name="gr82" draw:text-style-name="P62" draw:layer="layout" svg:width="21.316cm" svg:height="1.267cm" svg:x="-0.727cm" svg:y="0cm">
          <text:p text:style-name="P61"><text:span text:style-name="T62">Competition entrainment: non modular network</text:span></text:p>
          <draw:enhanced-geometry svg:viewBox="0 0 21600 21600" draw:type="mso-spt202" draw:enhanced-path="M 0 0 L 21600 0 21600 21600 0 21600 0 0 Z N"/>
        </draw:custom-shape>
        <presentation:notes draw:style-name="dp2" presentation:use-date-time-name="dtd1">
          <draw:page-thumbnail draw:layer="layout" svg:width="12.7cm" svg:height="9.525cm" svg:x="3.175cm" svg:y="1.905cm" draw:page-number="23"/>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10" draw:style-name="dp9" draw:master-page-name="Standard" presentation:use-date-time-name="dtd1">
        <draw:g draw:name="148 Grupo">
          <draw:g draw:name="148 Grupo">
            <draw:g draw:name="137 Elipse">
              <draw:frame draw:name="137 Elipse" draw:style-name="gr13" draw:text-style-name="P13" draw:layer="layout" svg:width="1.66cm" svg:height="1.855cm" svg:x="11.876cm" svg:y="4.564cm">
                <draw:image xlink:href="Pictures/100002010000007800000071026018C9.png" xlink:type="simple" xlink:show="embed" xlink:actuate="onLoad">
                  <text:p text:style-name="P10"/>
                </draw:image>
              </draw:frame>
              <draw:custom-shape draw:style-name="gr67" draw:text-style-name="P1" draw:layer="layout" svg:width="0.573cm" svg:height="0.68cm" svg:x="12.817cm" svg:y="4.746cm">
                <text:p text:style-name="P10"/>
                <draw:enhanced-geometry svg:viewBox="0 0 21600 21600" draw:type="mso-spt202" draw:enhanced-path="M 0 0 L 21600 0 21600 21600 0 21600 0 0 Z N"/>
              </draw:custom-shape>
            </draw:g>
            <draw:line draw:name="138 Conector recto" draw:style-name="gr72" draw:text-style-name="P13" draw:layer="layout" svg:x1="13.022cm" svg:y1="5.567cm" svg:x2="12.746cm" svg:y2="11.765cm">
              <text:p text:style-name="P10"/>
            </draw:line>
            <draw:line draw:name="139 Conector recto" draw:style-name="gr72" draw:text-style-name="P13" draw:layer="layout" svg:x1="13.101cm" svg:y1="5.567cm" svg:x2="14.848cm" svg:y2="15.342cm">
              <text:p text:style-name="P10"/>
            </draw:line>
            <draw:line draw:name="140 Conector recto" draw:style-name="gr72" draw:text-style-name="P13" draw:layer="layout" svg:x1="13.184cm" svg:y1="5.567cm" svg:x2="16.534cm" svg:y2="12.186cm">
              <text:p text:style-name="P10"/>
            </draw:line>
            <draw:line draw:name="141 Conector recto" draw:style-name="gr72" draw:text-style-name="P13" draw:layer="layout" svg:x1="13.346cm" svg:y1="5.567cm" svg:x2="16.102cm" svg:y2="9.607cm">
              <text:p text:style-name="P10"/>
            </draw:line>
            <draw:line draw:name="142 Conector recto" draw:style-name="gr72" draw:text-style-name="P13" draw:layer="layout" svg:x1="13.344cm" svg:y1="5.567cm" svg:x2="16.111cm" svg:y2="12.817cm">
              <text:p text:style-name="P10"/>
            </draw:line>
            <draw:line draw:name="143 Conector recto" draw:style-name="gr72" draw:text-style-name="P13" draw:layer="layout" svg:x1="13.101cm" svg:y1="5.567cm" svg:x2="16.47cm" svg:y2="15.193cm">
              <text:p text:style-name="P10"/>
            </draw:line>
            <draw:line draw:name="144 Conector recto" draw:style-name="gr72" draw:text-style-name="P13" draw:layer="layout" svg:x1="13.182cm" svg:y1="5.567cm" svg:x2="17.163cm" svg:y2="11.344cm">
              <text:p text:style-name="P10"/>
            </draw:line>
            <draw:line draw:name="145 Conector recto" draw:style-name="gr72" draw:text-style-name="P13" draw:layer="layout" svg:x1="13.022cm" svg:y1="5.567cm" svg:x2="13.798cm" svg:y2="12.817cm">
              <text:p text:style-name="P10"/>
            </draw:line>
            <draw:line draw:name="146 Conector recto" draw:style-name="gr72" draw:text-style-name="P13" draw:layer="layout" svg:x1="13.388cm" svg:y1="5.426cm" svg:x2="16.111cm" svg:y2="14.079cm">
              <text:p text:style-name="P10"/>
            </draw:line>
          </draw:g>
          <draw:frame draw:name="149 Grupo" draw:style-name="gr13" draw:text-style-name="P13" draw:layer="layout" svg:width="5.242cm" svg:height="10.019cm" svg:x="18.323cm" svg:y="4.67cm">
            <draw:image xlink:href="Pictures/100002010000014000000260F4B1732C.png" xlink:type="simple" xlink:show="embed" xlink:actuate="onLoad">
              <text:p text:style-name="P10"/>
            </draw:image>
          </draw:frame>
          <draw:g draw:name="2 Elipse">
            <draw:frame draw:name="2 Elipse" draw:style-name="gr13" draw:text-style-name="P13" draw:layer="layout" svg:width="0.884cm" svg:height="0.856cm" svg:x="13.999cm" svg:y="13.107cm">
              <draw:image xlink:href="Pictures/100002010000003600000034E5CD9BAE.png" xlink:type="simple" xlink:show="embed" xlink:actuate="onLoad">
                <text:p text:style-name="P10"/>
              </draw:image>
            </draw:frame>
            <draw:custom-shape draw:style-name="gr67" draw:text-style-name="P1" draw:layer="layout" svg:width="0.352cm" svg:height="0.298cm" svg:x="14.248cm" svg:y="13.291cm">
              <text:p text:style-name="P10"/>
              <draw:enhanced-geometry svg:viewBox="0 0 21600 21600" draw:type="mso-spt202" draw:enhanced-path="M 0 0 L 21600 0 21600 21600 0 21600 0 0 Z N"/>
            </draw:custom-shape>
          </draw:g>
          <draw:g draw:name="3 Elipse">
            <draw:frame draw:name="3 Elipse" draw:style-name="gr13" draw:text-style-name="P13" draw:layer="layout" svg:width="0.9cm" svg:height="0.84cm" svg:x="15.735cm" svg:y="13.75cm">
              <draw:image xlink:href="Pictures/10000201000000370000003333904B32.png" xlink:type="simple" xlink:show="embed" xlink:actuate="onLoad">
                <text:p text:style-name="P10"/>
              </draw:image>
            </draw:frame>
            <draw:custom-shape draw:style-name="gr67" draw:text-style-name="P1" draw:layer="layout" svg:width="0.352cm" svg:height="0.298cm" svg:x="15.992cm" svg:y="13.925cm">
              <text:p text:style-name="P10"/>
              <draw:enhanced-geometry svg:viewBox="0 0 21600 21600" draw:type="mso-spt202" draw:enhanced-path="M 0 0 L 21600 0 21600 21600 0 21600 0 0 Z N"/>
            </draw:custom-shape>
          </draw:g>
          <draw:g draw:name="4 Elipse">
            <draw:frame draw:name="4 Elipse" draw:style-name="gr13" draw:text-style-name="P13" draw:layer="layout" svg:width="0.884cm" svg:height="0.84cm" svg:x="15.489cm" svg:y="12.695cm">
              <draw:image xlink:href="Pictures/100002010000003600000033D83620EE.png" xlink:type="simple" xlink:show="embed" xlink:actuate="onLoad">
                <text:p text:style-name="P10"/>
              </draw:image>
            </draw:frame>
            <draw:custom-shape draw:style-name="gr67" draw:text-style-name="P1" draw:layer="layout" svg:width="0.352cm" svg:height="0.298cm" svg:x="15.742cm" svg:y="12.868cm">
              <text:p text:style-name="P10"/>
              <draw:enhanced-geometry svg:viewBox="0 0 21600 21600" draw:type="mso-spt202" draw:enhanced-path="M 0 0 L 21600 0 21600 21600 0 21600 0 0 Z N"/>
            </draw:custom-shape>
          </draw:g>
          <draw:g draw:name="5 Elipse">
            <draw:frame draw:name="5 Elipse" draw:style-name="gr13" draw:text-style-name="P13" draw:layer="layout" svg:width="0.9cm" svg:height="0.856cm" svg:x="14.523cm" svg:y="14.162cm">
              <draw:image xlink:href="Pictures/1000020100000037000000345984C797.png" xlink:type="simple" xlink:show="embed" xlink:actuate="onLoad">
                <text:p text:style-name="P10"/>
              </draw:image>
            </draw:frame>
            <draw:custom-shape draw:style-name="gr67" draw:text-style-name="P1" draw:layer="layout" svg:width="0.352cm" svg:height="0.298cm" svg:x="14.779cm" svg:y="14.347cm">
              <text:p text:style-name="P10"/>
              <draw:enhanced-geometry svg:viewBox="0 0 21600 21600" draw:type="mso-spt202" draw:enhanced-path="M 0 0 L 21600 0 21600 21600 0 21600 0 0 Z N"/>
            </draw:custom-shape>
          </draw:g>
          <draw:g draw:name="6 Elipse">
            <draw:frame draw:name="6 Elipse" draw:style-name="gr13" draw:text-style-name="P13" draw:layer="layout" svg:width="0.884cm" svg:height="0.856cm" svg:x="17.242cm" svg:y="13.107cm">
              <draw:image xlink:href="Pictures/1000020100000036000000346DD7E026.png" xlink:type="simple" xlink:show="embed" xlink:actuate="onLoad">
                <text:p text:style-name="P10"/>
              </draw:image>
            </draw:frame>
            <draw:custom-shape draw:style-name="gr67" draw:text-style-name="P1" draw:layer="layout" svg:width="0.352cm" svg:height="0.298cm" svg:x="17.487cm" svg:y="13.291cm">
              <text:p text:style-name="P10"/>
              <draw:enhanced-geometry svg:viewBox="0 0 21600 21600" draw:type="mso-spt202" draw:enhanced-path="M 0 0 L 21600 0 21600 21600 0 21600 0 0 Z N"/>
            </draw:custom-shape>
          </draw:g>
          <draw:g draw:name="7 Elipse">
            <draw:frame draw:name="7 Elipse" draw:style-name="gr13" draw:text-style-name="P13" draw:layer="layout" svg:width="0.9cm" svg:height="0.84cm" svg:x="15.735cm" svg:y="15.019cm">
              <draw:image xlink:href="Pictures/100002010000003700000033E8FFDED8.png" xlink:type="simple" xlink:show="embed" xlink:actuate="onLoad">
                <text:p text:style-name="P10"/>
              </draw:image>
            </draw:frame>
            <draw:custom-shape draw:style-name="gr67" draw:text-style-name="P1" draw:layer="layout" svg:width="0.352cm" svg:height="0.298cm" svg:x="15.992cm" svg:y="15.192cm">
              <text:p text:style-name="P10"/>
              <draw:enhanced-geometry svg:viewBox="0 0 21600 21600" draw:type="mso-spt202" draw:enhanced-path="M 0 0 L 21600 0 21600 21600 0 21600 0 0 Z N"/>
            </draw:custom-shape>
          </draw:g>
          <draw:g draw:name="8 Elipse">
            <draw:frame draw:name="8 Elipse" draw:style-name="gr13" draw:text-style-name="P13" draw:layer="layout" svg:width="0.884cm" svg:height="0.856cm" svg:x="17.242cm" svg:y="14.162cm">
              <draw:image xlink:href="Pictures/1000020100000036000000347F9674E7.png" xlink:type="simple" xlink:show="embed" xlink:actuate="onLoad">
                <text:p text:style-name="P10"/>
              </draw:image>
            </draw:frame>
            <draw:custom-shape draw:style-name="gr67" draw:text-style-name="P1" draw:layer="layout" svg:width="0.352cm" svg:height="0.298cm" svg:x="17.487cm" svg:y="14.347cm">
              <text:p text:style-name="P10"/>
              <draw:enhanced-geometry svg:viewBox="0 0 21600 21600" draw:type="mso-spt202" draw:enhanced-path="M 0 0 L 21600 0 21600 21600 0 21600 0 0 Z N"/>
            </draw:custom-shape>
          </draw:g>
          <draw:g draw:name="9 Elipse">
            <draw:frame draw:name="9 Elipse" draw:style-name="gr13" draw:text-style-name="P13" draw:layer="layout" svg:width="0.9cm" svg:height="0.856cm" svg:x="16.734cm" svg:y="12.053cm">
              <draw:image xlink:href="Pictures/1000020100000037000000347A808509.png" xlink:type="simple" xlink:show="embed" xlink:actuate="onLoad">
                <text:p text:style-name="P10"/>
              </draw:image>
            </draw:frame>
            <draw:custom-shape draw:style-name="gr67" draw:text-style-name="P1" draw:layer="layout" svg:width="0.352cm" svg:height="0.298cm" svg:x="16.988cm" svg:y="12.235cm">
              <text:p text:style-name="P10"/>
              <draw:enhanced-geometry svg:viewBox="0 0 21600 21600" draw:type="mso-spt202" draw:enhanced-path="M 0 0 L 21600 0 21600 21600 0 21600 0 0 Z N"/>
            </draw:custom-shape>
          </draw:g>
          <draw:g draw:name="10 Elipse">
            <draw:frame draw:name="10 Elipse" draw:style-name="gr13" draw:text-style-name="P13" draw:layer="layout" svg:width="0.884cm" svg:height="0.84cm" svg:x="13.999cm" svg:y="15.233cm">
              <draw:image xlink:href="Pictures/1000020100000036000000337BF6AA5F.png" xlink:type="simple" xlink:show="embed" xlink:actuate="onLoad">
                <text:p text:style-name="P10"/>
              </draw:image>
            </draw:frame>
            <draw:custom-shape draw:style-name="gr67" draw:text-style-name="P1" draw:layer="layout" svg:width="0.352cm" svg:height="0.298cm" svg:x="14.248cm" svg:y="15.403cm">
              <text:p text:style-name="P10"/>
              <draw:enhanced-geometry svg:viewBox="0 0 21600 21600" draw:type="mso-spt202" draw:enhanced-path="M 0 0 L 21600 0 21600 21600 0 21600 0 0 Z N"/>
            </draw:custom-shape>
          </draw:g>
          <draw:g draw:name="11 Elipse">
            <draw:frame draw:name="11 Elipse" draw:style-name="gr13" draw:text-style-name="P13" draw:layer="layout" svg:width="0.884cm" svg:height="0.856cm" svg:x="12.754cm" svg:y="14.162cm">
              <draw:image xlink:href="Pictures/1000020100000036000000346734C984.png" xlink:type="simple" xlink:show="embed" xlink:actuate="onLoad">
                <text:p text:style-name="P10"/>
              </draw:image>
            </draw:frame>
            <draw:custom-shape draw:style-name="gr67" draw:text-style-name="P1" draw:layer="layout" svg:width="0.352cm" svg:height="0.298cm" svg:x="13.002cm" svg:y="14.347cm">
              <text:p text:style-name="P10"/>
              <draw:enhanced-geometry svg:viewBox="0 0 21600 21600" draw:type="mso-spt202" draw:enhanced-path="M 0 0 L 21600 0 21600 21600 0 21600 0 0 Z N"/>
            </draw:custom-shape>
          </draw:g>
          <draw:line draw:name="12 Conector recto" draw:style-name="gr83" draw:text-style-name="P13" draw:layer="layout" svg:x1="13cm" svg:y1="14.346cm" svg:x2="14.245cm" svg:y2="13.589cm">
            <text:p text:style-name="P10"/>
          </draw:line>
          <draw:connector draw:name="86 Conector angular" draw:style-name="gr84" draw:text-style-name="P13" draw:layer="layout" draw:type="line" svg:x1="15.74cm" svg:y1="13.167cm" svg:x2="15.99cm" svg:y2="13.925cm" svg:d="m15740 13167 250 758">
            <text:p text:style-name="P10"/>
          </draw:connector>
          <draw:line draw:name="14 Conector recto" draw:style-name="gr83" draw:text-style-name="P13" draw:layer="layout" svg:x1="14.673cm" svg:y1="13.441cm" svg:x2="16.167cm" svg:y2="15.13cm">
            <text:p text:style-name="P10"/>
          </draw:line>
          <draw:line draw:name="15 Conector recto" draw:style-name="gr83" draw:text-style-name="P13" draw:layer="layout" svg:x1="14.598cm" svg:y1="15.402cm" svg:x2="16.165cm" svg:y2="14.285cm">
            <text:p text:style-name="P10"/>
          </draw:line>
          <draw:line draw:name="16 Conector recto" draw:style-name="gr83" draw:text-style-name="P13" draw:layer="layout" svg:x1="15.743cm" svg:y1="12.869cm" svg:x2="17.839cm" svg:y2="13.291cm">
            <text:p text:style-name="P10"/>
          </draw:line>
          <draw:line draw:name="17 Conector recto" draw:style-name="gr83" draw:text-style-name="P13" draw:layer="layout" svg:x1="17.413cm" svg:y1="14.496cm" svg:x2="16.988cm" svg:y2="12.534cm">
            <text:p text:style-name="P10"/>
          </draw:line>
          <draw:line draw:name="18 Conector recto" draw:style-name="gr83" draw:text-style-name="P13" draw:layer="layout" svg:x1="14.424cm" svg:y1="13.229cm" svg:x2="14.248cm" svg:y2="15.403cm">
            <text:p text:style-name="P10"/>
          </draw:line>
          <draw:line draw:name="19 Conector recto" draw:style-name="gr83" draw:text-style-name="P13" draw:layer="layout" svg:x1="16.418cm" svg:y1="15.341cm" svg:x2="16.916cm" svg:y2="12.384cm">
            <text:p text:style-name="P10"/>
          </draw:line>
          <draw:g draw:name="20 Elipse">
            <draw:frame draw:name="20 Elipse" draw:style-name="gr13" draw:text-style-name="P13" draw:layer="layout" svg:width="0.884cm" svg:height="0.84cm" svg:x="12.754cm" svg:y="10.586cm">
              <draw:image xlink:href="Pictures/100002010000003600000033AF179782.png" xlink:type="simple" xlink:show="embed" xlink:actuate="onLoad">
                <text:p text:style-name="P10"/>
              </draw:image>
            </draw:frame>
            <draw:custom-shape draw:style-name="gr67" draw:text-style-name="P1" draw:layer="layout" svg:width="0.352cm" svg:height="0.298cm" svg:x="13.002cm" svg:y="10.756cm">
              <text:p text:style-name="P10"/>
              <draw:enhanced-geometry svg:viewBox="0 0 21600 21600" draw:type="mso-spt202" draw:enhanced-path="M 0 0 L 21600 0 21600 21600 0 21600 0 0 Z N"/>
            </draw:custom-shape>
          </draw:g>
          <draw:g draw:name="21 Elipse">
            <draw:frame draw:name="21 Elipse" draw:style-name="gr13" draw:text-style-name="P13" draw:layer="layout" svg:width="0.9cm" svg:height="0.856cm" svg:x="14.49cm" svg:y="11.212cm">
              <draw:image xlink:href="Pictures/10000201000000370000003404F42F85.png" xlink:type="simple" xlink:show="embed" xlink:actuate="onLoad">
                <text:p text:style-name="P10"/>
              </draw:image>
            </draw:frame>
            <draw:custom-shape draw:style-name="gr67" draw:text-style-name="P1" draw:layer="layout" svg:width="0.352cm" svg:height="0.298cm" svg:x="14.746cm" svg:y="11.39cm">
              <text:p text:style-name="P10"/>
              <draw:enhanced-geometry svg:viewBox="0 0 21600 21600" draw:type="mso-spt202" draw:enhanced-path="M 0 0 L 21600 0 21600 21600 0 21600 0 0 Z N"/>
            </draw:custom-shape>
          </draw:g>
          <draw:g draw:name="22 Elipse">
            <draw:frame draw:name="22 Elipse" draw:style-name="gr13" draw:text-style-name="P13" draw:layer="layout" svg:width="0.917cm" svg:height="0.856cm" svg:x="14.211cm" svg:y="10.158cm">
              <draw:image xlink:href="Pictures/100002010000003800000034065859B1.png" xlink:type="simple" xlink:show="embed" xlink:actuate="onLoad">
                <text:p text:style-name="P10"/>
              </draw:image>
            </draw:frame>
            <draw:custom-shape draw:style-name="gr67" draw:text-style-name="P1" draw:layer="layout" svg:width="0.352cm" svg:height="0.298cm" svg:x="14.496cm" svg:y="10.334cm">
              <text:p text:style-name="P10"/>
              <draw:enhanced-geometry svg:viewBox="0 0 21600 21600" draw:type="mso-spt202" draw:enhanced-path="M 0 0 L 21600 0 21600 21600 0 21600 0 0 Z N"/>
            </draw:custom-shape>
          </draw:g>
          <draw:g draw:name="23 Elipse">
            <draw:frame draw:name="23 Elipse" draw:style-name="gr13" draw:text-style-name="P13" draw:layer="layout" svg:width="0.9cm" svg:height="0.84cm" svg:x="13.278cm" svg:y="11.641cm">
              <draw:image xlink:href="Pictures/1000020100000037000000336C4C89F5.png" xlink:type="simple" xlink:show="embed" xlink:actuate="onLoad">
                <text:p text:style-name="P10"/>
              </draw:image>
            </draw:frame>
            <draw:custom-shape draw:style-name="gr67" draw:text-style-name="P1" draw:layer="layout" svg:width="0.352cm" svg:height="0.298cm" svg:x="13.534cm" svg:y="11.813cm">
              <text:p text:style-name="P10"/>
              <draw:enhanced-geometry svg:viewBox="0 0 21600 21600" draw:type="mso-spt202" draw:enhanced-path="M 0 0 L 21600 0 21600 21600 0 21600 0 0 Z N"/>
            </draw:custom-shape>
          </draw:g>
          <draw:g draw:name="24 Elipse">
            <draw:frame draw:name="24 Elipse" draw:style-name="gr13" draw:text-style-name="P13" draw:layer="layout" svg:width="0.9cm" svg:height="0.84cm" svg:x="15.981cm" svg:y="10.586cm">
              <draw:image xlink:href="Pictures/1000020100000037000000335ADAF978.png" xlink:type="simple" xlink:show="embed" xlink:actuate="onLoad">
                <text:p text:style-name="P10"/>
              </draw:image>
            </draw:frame>
            <draw:custom-shape draw:style-name="gr67" draw:text-style-name="P1" draw:layer="layout" svg:width="0.352cm" svg:height="0.298cm" svg:x="16.241cm" svg:y="10.756cm">
              <text:p text:style-name="P10"/>
              <draw:enhanced-geometry svg:viewBox="0 0 21600 21600" draw:type="mso-spt202" draw:enhanced-path="M 0 0 L 21600 0 21600 21600 0 21600 0 0 Z N"/>
            </draw:custom-shape>
          </draw:g>
          <draw:g draw:name="25 Elipse">
            <draw:frame draw:name="25 Elipse" draw:style-name="gr13" draw:text-style-name="P13" draw:layer="layout" svg:width="0.9cm" svg:height="0.856cm" svg:x="14.49cm" svg:y="12.481cm">
              <draw:image xlink:href="Pictures/100002010000003700000034010C81DE.png" xlink:type="simple" xlink:show="embed" xlink:actuate="onLoad">
                <text:p text:style-name="P10"/>
              </draw:image>
            </draw:frame>
            <draw:custom-shape draw:style-name="gr67" draw:text-style-name="P1" draw:layer="layout" svg:width="0.352cm" svg:height="0.298cm" svg:x="14.746cm" svg:y="12.657cm">
              <text:p text:style-name="P10"/>
              <draw:enhanced-geometry svg:viewBox="0 0 21600 21600" draw:type="mso-spt202" draw:enhanced-path="M 0 0 L 21600 0 21600 21600 0 21600 0 0 Z N"/>
            </draw:custom-shape>
          </draw:g>
          <draw:g draw:name="26 Elipse">
            <draw:frame draw:name="26 Elipse" draw:style-name="gr13" draw:text-style-name="P13" draw:layer="layout" svg:width="0.9cm" svg:height="0.84cm" svg:x="15.981cm" svg:y="11.641cm">
              <draw:image xlink:href="Pictures/100002010000003700000033A3FB4836.png" xlink:type="simple" xlink:show="embed" xlink:actuate="onLoad">
                <text:p text:style-name="P10"/>
              </draw:image>
            </draw:frame>
            <draw:custom-shape draw:style-name="gr67" draw:text-style-name="P1" draw:layer="layout" svg:width="0.352cm" svg:height="0.298cm" svg:x="16.241cm" svg:y="11.813cm">
              <text:p text:style-name="P10"/>
              <draw:enhanced-geometry svg:viewBox="0 0 21600 21600" draw:type="mso-spt202" draw:enhanced-path="M 0 0 L 21600 0 21600 21600 0 21600 0 0 Z N"/>
            </draw:custom-shape>
          </draw:g>
          <draw:g draw:name="27 Elipse">
            <draw:frame draw:name="27 Elipse" draw:style-name="gr13" draw:text-style-name="P13" draw:layer="layout" svg:width="0.884cm" svg:height="0.84cm" svg:x="15.489cm" svg:y="9.531cm">
              <draw:image xlink:href="Pictures/1000020100000036000000333A5A3C48.png" xlink:type="simple" xlink:show="embed" xlink:actuate="onLoad">
                <text:p text:style-name="P10"/>
              </draw:image>
            </draw:frame>
            <draw:custom-shape draw:style-name="gr67" draw:text-style-name="P1" draw:layer="layout" svg:width="0.352cm" svg:height="0.298cm" svg:x="15.742cm" svg:y="9.7cm">
              <text:p text:style-name="P10"/>
              <draw:enhanced-geometry svg:viewBox="0 0 21600 21600" draw:type="mso-spt202" draw:enhanced-path="M 0 0 L 21600 0 21600 21600 0 21600 0 0 Z N"/>
            </draw:custom-shape>
          </draw:g>
          <draw:g draw:name="28 Elipse">
            <draw:frame draw:name="28 Elipse" draw:style-name="gr13" draw:text-style-name="P13" draw:layer="layout" svg:width="0.884cm" svg:height="0.84cm" svg:x="12.754cm" svg:y="12.695cm">
              <draw:image xlink:href="Pictures/10000201000000360000003378539B1C.png" xlink:type="simple" xlink:show="embed" xlink:actuate="onLoad">
                <text:p text:style-name="P10"/>
              </draw:image>
            </draw:frame>
            <draw:custom-shape draw:style-name="gr67" draw:text-style-name="P1" draw:layer="layout" svg:width="0.352cm" svg:height="0.298cm" svg:x="13.002cm" svg:y="12.868cm">
              <text:p text:style-name="P10"/>
              <draw:enhanced-geometry svg:viewBox="0 0 21600 21600" draw:type="mso-spt202" draw:enhanced-path="M 0 0 L 21600 0 21600 21600 0 21600 0 0 Z N"/>
            </draw:custom-shape>
          </draw:g>
          <draw:g draw:name="29 Elipse">
            <draw:frame draw:name="29 Elipse" draw:style-name="gr13" draw:text-style-name="P13" draw:layer="layout" svg:width="0.884cm" svg:height="0.84cm" svg:x="11.509cm" svg:y="11.641cm">
              <draw:image xlink:href="Pictures/100002010000003600000033459AF173.png" xlink:type="simple" xlink:show="embed" xlink:actuate="onLoad">
                <text:p text:style-name="P10"/>
              </draw:image>
            </draw:frame>
            <draw:custom-shape draw:style-name="gr67" draw:text-style-name="P1" draw:layer="layout" svg:width="0.352cm" svg:height="0.298cm" svg:x="11.757cm" svg:y="11.813cm">
              <text:p text:style-name="P10"/>
              <draw:enhanced-geometry svg:viewBox="0 0 21600 21600" draw:type="mso-spt202" draw:enhanced-path="M 0 0 L 21600 0 21600 21600 0 21600 0 0 Z N"/>
            </draw:custom-shape>
          </draw:g>
          <draw:line draw:name="30 Conector recto" draw:style-name="gr83" draw:text-style-name="P13" draw:layer="layout" svg:x1="11.755cm" svg:y1="11.811cm" svg:x2="13cm" svg:y2="11.054cm">
            <text:p text:style-name="P10"/>
          </draw:line>
          <draw:connector draw:name="86 Conector angular" draw:style-name="gr84" draw:text-style-name="P13" draw:layer="layout" draw:type="line" svg:x1="14.494cm" svg:y1="10.632cm" svg:x2="14.744cm" svg:y2="11.39cm" svg:d="m14494 10632 250 758">
            <text:p text:style-name="P10"/>
          </draw:connector>
          <draw:line draw:name="32 Conector recto" draw:style-name="gr83" draw:text-style-name="P13" draw:layer="layout" svg:x1="13.428cm" svg:y1="10.906cm" svg:x2="14.922cm" svg:y2="12.595cm">
            <text:p text:style-name="P10"/>
          </draw:line>
          <draw:line draw:name="33 Conector recto" draw:style-name="gr83" draw:text-style-name="P13" draw:layer="layout" svg:x1="13.353cm" svg:y1="12.867cm" svg:x2="14.92cm" svg:y2="11.75cm">
            <text:p text:style-name="P10"/>
          </draw:line>
          <draw:line draw:name="34 Conector recto" draw:style-name="gr83" draw:text-style-name="P13" draw:layer="layout" svg:x1="14.497cm" svg:y1="10.334cm" svg:x2="16.593cm" svg:y2="10.756cm">
            <text:p text:style-name="P10"/>
          </draw:line>
          <draw:line draw:name="35 Conector recto" draw:style-name="gr83" draw:text-style-name="P13" draw:layer="layout" svg:x1="16.167cm" svg:y1="11.961cm" svg:x2="15.742cm" svg:y2="9.999cm">
            <text:p text:style-name="P10"/>
          </draw:line>
          <draw:line draw:name="36 Conector recto" draw:style-name="gr83" draw:text-style-name="P13" draw:layer="layout" svg:x1="13.178cm" svg:y1="10.695cm" svg:x2="13.002cm" svg:y2="12.869cm">
            <text:p text:style-name="P10"/>
          </draw:line>
          <draw:line draw:name="37 Conector recto" draw:style-name="gr83" draw:text-style-name="P13" draw:layer="layout" svg:x1="15.172cm" svg:y1="12.806cm" svg:x2="15.67cm" svg:y2="9.849cm">
            <text:p text:style-name="P10"/>
          </draw:line>
          <draw:line draw:name="38 Conector recto" draw:style-name="gr83" draw:text-style-name="P13" draw:layer="layout" svg:x1="11.757cm" svg:y1="12.111cm" svg:x2="13.355cm" svg:y2="14.346cm">
            <text:p text:style-name="P10"/>
          </draw:line>
          <draw:line draw:name="39 Conector recto" draw:style-name="gr83" draw:text-style-name="P13" draw:layer="layout" svg:x1="15.743cm" svg:y1="9.999cm" svg:x2="15.919cm" svg:y2="12.806cm">
            <text:p text:style-name="P10"/>
          </draw:line>
          <draw:line draw:name="40 Conector recto" draw:style-name="gr83" draw:text-style-name="P13" draw:layer="layout" svg:x1="13.428cm" svg:y1="13.018cm" svg:x2="14.248cm" svg:y2="13.291cm">
            <text:p text:style-name="P10"/>
          </draw:line>
          <draw:g draw:name="41 Elipse">
            <draw:frame draw:name="41 Elipse" draw:style-name="gr13" draw:text-style-name="P13" draw:layer="layout" svg:width="0.9cm" svg:height="0.856cm" svg:x="19.47cm" svg:y="12.481cm">
              <draw:image xlink:href="Pictures/1000020100000037000000343FAE329F.png" xlink:type="simple" xlink:show="embed" xlink:actuate="onLoad">
                <text:p text:style-name="P10"/>
              </draw:image>
            </draw:frame>
            <draw:custom-shape draw:style-name="gr67" draw:text-style-name="P1" draw:layer="layout" svg:width="0.352cm" svg:height="0.298cm" svg:x="19.729cm" svg:y="12.657cm">
              <text:p text:style-name="P10"/>
              <draw:enhanced-geometry svg:viewBox="0 0 21600 21600" draw:type="mso-spt202" draw:enhanced-path="M 0 0 L 21600 0 21600 21600 0 21600 0 0 Z N"/>
            </draw:custom-shape>
          </draw:g>
          <draw:g draw:name="42 Elipse">
            <draw:frame draw:name="42 Elipse" draw:style-name="gr13" draw:text-style-name="P13" draw:layer="layout" svg:width="0.884cm" svg:height="0.856cm" svg:x="21.223cm" svg:y="13.107cm">
              <draw:image xlink:href="Pictures/100002010000003600000034E4B69FCF.png" xlink:type="simple" xlink:show="embed" xlink:actuate="onLoad">
                <text:p text:style-name="P10"/>
              </draw:image>
            </draw:frame>
            <draw:custom-shape draw:style-name="gr67" draw:text-style-name="P1" draw:layer="layout" svg:width="0.352cm" svg:height="0.298cm" svg:x="21.473cm" svg:y="13.291cm">
              <text:p text:style-name="P10"/>
              <draw:enhanced-geometry svg:viewBox="0 0 21600 21600" draw:type="mso-spt202" draw:enhanced-path="M 0 0 L 21600 0 21600 21600 0 21600 0 0 Z N"/>
            </draw:custom-shape>
          </draw:g>
          <draw:g draw:name="43 Elipse">
            <draw:frame draw:name="43 Elipse" draw:style-name="gr13" draw:text-style-name="P13" draw:layer="layout" svg:width="0.884cm" svg:height="0.856cm" svg:x="20.977cm" svg:y="12.053cm">
              <draw:image xlink:href="Pictures/1000020100000036000000346B59A414.png" xlink:type="simple" xlink:show="embed" xlink:actuate="onLoad">
                <text:p text:style-name="P10"/>
              </draw:image>
            </draw:frame>
            <draw:custom-shape draw:style-name="gr67" draw:text-style-name="P1" draw:layer="layout" svg:width="0.352cm" svg:height="0.298cm" svg:x="21.224cm" svg:y="12.235cm">
              <text:p text:style-name="P10"/>
              <draw:enhanced-geometry svg:viewBox="0 0 21600 21600" draw:type="mso-spt202" draw:enhanced-path="M 0 0 L 21600 0 21600 21600 0 21600 0 0 Z N"/>
            </draw:custom-shape>
          </draw:g>
          <draw:g draw:name="44 Elipse">
            <draw:frame draw:name="44 Elipse" draw:style-name="gr13" draw:text-style-name="P13" draw:layer="layout" svg:width="0.884cm" svg:height="0.856cm" svg:x="20.011cm" svg:y="13.536cm">
              <draw:image xlink:href="Pictures/10000201000000360000003421E43611.png" xlink:type="simple" xlink:show="embed" xlink:actuate="onLoad">
                <text:p text:style-name="P10"/>
              </draw:image>
            </draw:frame>
            <draw:custom-shape draw:style-name="gr67" draw:text-style-name="P1" draw:layer="layout" svg:width="0.352cm" svg:height="0.298cm" svg:x="20.261cm" svg:y="13.714cm">
              <text:p text:style-name="P10"/>
              <draw:enhanced-geometry svg:viewBox="0 0 21600 21600" draw:type="mso-spt202" draw:enhanced-path="M 0 0 L 21600 0 21600 21600 0 21600 0 0 Z N"/>
            </draw:custom-shape>
          </draw:g>
          <draw:g draw:name="45 Elipse">
            <draw:frame draw:name="45 Elipse" draw:style-name="gr13" draw:text-style-name="P13" draw:layer="layout" svg:width="0.9cm" svg:height="0.856cm" svg:x="22.714cm" svg:y="12.481cm">
              <draw:image xlink:href="Pictures/100002010000003700000034A752EEC1.png" xlink:type="simple" xlink:show="embed" xlink:actuate="onLoad">
                <text:p text:style-name="P10"/>
              </draw:image>
            </draw:frame>
            <draw:custom-shape draw:style-name="gr67" draw:text-style-name="P1" draw:layer="layout" svg:width="0.352cm" svg:height="0.298cm" svg:x="22.969cm" svg:y="12.657cm">
              <text:p text:style-name="P10"/>
              <draw:enhanced-geometry svg:viewBox="0 0 21600 21600" draw:type="mso-spt202" draw:enhanced-path="M 0 0 L 21600 0 21600 21600 0 21600 0 0 Z N"/>
            </draw:custom-shape>
          </draw:g>
          <draw:g draw:name="46 Elipse">
            <draw:frame draw:name="46 Elipse" draw:style-name="gr13" draw:text-style-name="P13" draw:layer="layout" svg:width="0.884cm" svg:height="0.856cm" svg:x="21.223cm" svg:y="14.376cm">
              <draw:image xlink:href="Pictures/100002010000003600000034AFFE84A9.png" xlink:type="simple" xlink:show="embed" xlink:actuate="onLoad">
                <text:p text:style-name="P10"/>
              </draw:image>
            </draw:frame>
            <draw:custom-shape draw:style-name="gr67" draw:text-style-name="P1" draw:layer="layout" svg:width="0.352cm" svg:height="0.298cm" svg:x="21.473cm" svg:y="14.558cm">
              <text:p text:style-name="P10"/>
              <draw:enhanced-geometry svg:viewBox="0 0 21600 21600" draw:type="mso-spt202" draw:enhanced-path="M 0 0 L 21600 0 21600 21600 0 21600 0 0 Z N"/>
            </draw:custom-shape>
          </draw:g>
          <draw:g draw:name="47 Elipse">
            <draw:frame draw:name="47 Elipse" draw:style-name="gr13" draw:text-style-name="P13" draw:layer="layout" svg:width="0.9cm" svg:height="0.856cm" svg:x="22.714cm" svg:y="13.536cm">
              <draw:image xlink:href="Pictures/100002010000003700000034207FFFEC.png" xlink:type="simple" xlink:show="embed" xlink:actuate="onLoad">
                <text:p text:style-name="P10"/>
              </draw:image>
            </draw:frame>
            <draw:custom-shape draw:style-name="gr67" draw:text-style-name="P1" draw:layer="layout" svg:width="0.352cm" svg:height="0.298cm" svg:x="22.969cm" svg:y="13.714cm">
              <text:p text:style-name="P10"/>
              <draw:enhanced-geometry svg:viewBox="0 0 21600 21600" draw:type="mso-spt202" draw:enhanced-path="M 0 0 L 21600 0 21600 21600 0 21600 0 0 Z N"/>
            </draw:custom-shape>
          </draw:g>
          <draw:g draw:name="48 Elipse">
            <draw:frame draw:name="48 Elipse" draw:style-name="gr13" draw:text-style-name="P13" draw:layer="layout" svg:width="0.884cm" svg:height="0.856cm" svg:x="22.222cm" svg:y="11.426cm">
              <draw:image xlink:href="Pictures/100002010000003600000034C17F0C9C.png" xlink:type="simple" xlink:show="embed" xlink:actuate="onLoad">
                <text:p text:style-name="P10"/>
              </draw:image>
            </draw:frame>
            <draw:custom-shape draw:style-name="gr67" draw:text-style-name="P1" draw:layer="layout" svg:width="0.352cm" svg:height="0.298cm" svg:x="22.47cm" svg:y="11.601cm">
              <text:p text:style-name="P10"/>
              <draw:enhanced-geometry svg:viewBox="0 0 21600 21600" draw:type="mso-spt202" draw:enhanced-path="M 0 0 L 21600 0 21600 21600 0 21600 0 0 Z N"/>
            </draw:custom-shape>
          </draw:g>
          <draw:g draw:name="49 Elipse">
            <draw:frame draw:name="49 Elipse" draw:style-name="gr13" draw:text-style-name="P13" draw:layer="layout" svg:width="0.9cm" svg:height="0.856cm" svg:x="19.47cm" svg:y="14.59cm">
              <draw:image xlink:href="Pictures/100002010000003700000034B930FB4F.png" xlink:type="simple" xlink:show="embed" xlink:actuate="onLoad">
                <text:p text:style-name="P10"/>
              </draw:image>
            </draw:frame>
            <draw:custom-shape draw:style-name="gr67" draw:text-style-name="P1" draw:layer="layout" svg:width="0.352cm" svg:height="0.298cm" svg:x="19.729cm" svg:y="14.769cm">
              <text:p text:style-name="P10"/>
              <draw:enhanced-geometry svg:viewBox="0 0 21600 21600" draw:type="mso-spt202" draw:enhanced-path="M 0 0 L 21600 0 21600 21600 0 21600 0 0 Z N"/>
            </draw:custom-shape>
          </draw:g>
          <draw:g draw:name="50 Elipse">
            <draw:frame draw:name="50 Elipse" draw:style-name="gr13" draw:text-style-name="P13" draw:layer="layout" svg:width="0.9cm" svg:height="0.856cm" svg:x="18.225cm" svg:y="13.536cm">
              <draw:image xlink:href="Pictures/100002010000003700000034A53B2DDA.png" xlink:type="simple" xlink:show="embed" xlink:actuate="onLoad">
                <text:p text:style-name="P10"/>
              </draw:image>
            </draw:frame>
            <draw:custom-shape draw:style-name="gr67" draw:text-style-name="P1" draw:layer="layout" svg:width="0.352cm" svg:height="0.298cm" svg:x="18.483cm" svg:y="13.714cm">
              <text:p text:style-name="P10"/>
              <draw:enhanced-geometry svg:viewBox="0 0 21600 21600" draw:type="mso-spt202" draw:enhanced-path="M 0 0 L 21600 0 21600 21600 0 21600 0 0 Z N"/>
            </draw:custom-shape>
          </draw:g>
          <draw:line draw:name="51 Conector recto" draw:style-name="gr83" draw:text-style-name="P13" draw:layer="layout" svg:x1="18.482cm" svg:y1="13.712cm" svg:x2="19.727cm" svg:y2="12.955cm">
            <text:p text:style-name="P10"/>
          </draw:line>
          <draw:connector draw:name="86 Conector angular" draw:style-name="gr84" draw:text-style-name="P13" draw:layer="layout" draw:type="line" svg:x1="21.221cm" svg:y1="12.533cm" svg:x2="21.471cm" svg:y2="13.291cm" svg:d="m21221 12533 250 758">
            <text:p text:style-name="P10"/>
          </draw:connector>
          <draw:line draw:name="53 Conector recto" draw:style-name="gr83" draw:text-style-name="P13" draw:layer="layout" svg:x1="20.155cm" svg:y1="12.807cm" svg:x2="21.649cm" svg:y2="14.496cm">
            <text:p text:style-name="P10"/>
          </draw:line>
          <draw:line draw:name="54 Conector recto" draw:style-name="gr83" draw:text-style-name="P13" draw:layer="layout" svg:x1="20.08cm" svg:y1="14.768cm" svg:x2="21.647cm" svg:y2="13.651cm">
            <text:p text:style-name="P10"/>
          </draw:line>
          <draw:line draw:name="55 Conector recto" draw:style-name="gr83" draw:text-style-name="P13" draw:layer="layout" svg:x1="21.224cm" svg:y1="12.235cm" svg:x2="23.32cm" svg:y2="12.657cm">
            <text:p text:style-name="P10"/>
          </draw:line>
          <draw:line draw:name="56 Conector recto" draw:style-name="gr83" draw:text-style-name="P13" draw:layer="layout" svg:x1="22.894cm" svg:y1="13.862cm" svg:x2="22.469cm" svg:y2="11.9cm">
            <text:p text:style-name="P10"/>
          </draw:line>
          <draw:line draw:name="57 Conector recto" draw:style-name="gr83" draw:text-style-name="P13" draw:layer="layout" svg:x1="19.906cm" svg:y1="12.596cm" svg:x2="19.73cm" svg:y2="14.77cm">
            <text:p text:style-name="P10"/>
          </draw:line>
          <draw:line draw:name="58 Conector recto" draw:style-name="gr83" draw:text-style-name="P13" draw:layer="layout" svg:x1="21.899cm" svg:y1="14.707cm" svg:x2="22.397cm" svg:y2="11.75cm">
            <text:p text:style-name="P10"/>
          </draw:line>
          <draw:g draw:name="59 Elipse">
            <draw:frame draw:name="59 Elipse" draw:style-name="gr13" draw:text-style-name="P13" draw:layer="layout" svg:width="0.9cm" svg:height="0.856cm" svg:x="18.225cm" svg:y="9.943cm">
              <draw:image xlink:href="Pictures/10000201000000370000003461FAF609.png" xlink:type="simple" xlink:show="embed" xlink:actuate="onLoad">
                <text:p text:style-name="P10"/>
              </draw:image>
            </draw:frame>
            <draw:custom-shape draw:style-name="gr67" draw:text-style-name="P1" draw:layer="layout" svg:width="0.352cm" svg:height="0.298cm" svg:x="18.483cm" svg:y="10.122cm">
              <text:p text:style-name="P10"/>
              <draw:enhanced-geometry svg:viewBox="0 0 21600 21600" draw:type="mso-spt202" draw:enhanced-path="M 0 0 L 21600 0 21600 21600 0 21600 0 0 Z N"/>
            </draw:custom-shape>
          </draw:g>
          <draw:g draw:name="60 Elipse">
            <draw:frame draw:name="60 Elipse" draw:style-name="gr13" draw:text-style-name="P13" draw:layer="layout" svg:width="0.884cm" svg:height="0.84cm" svg:x="19.978cm" svg:y="10.586cm">
              <draw:image xlink:href="Pictures/1000020100000036000000331F67B1B1.png" xlink:type="simple" xlink:show="embed" xlink:actuate="onLoad">
                <text:p text:style-name="P10"/>
              </draw:image>
            </draw:frame>
            <draw:custom-shape draw:style-name="gr67" draw:text-style-name="P1" draw:layer="layout" svg:width="0.352cm" svg:height="0.298cm" svg:x="20.228cm" svg:y="10.756cm">
              <text:p text:style-name="P10"/>
              <draw:enhanced-geometry svg:viewBox="0 0 21600 21600" draw:type="mso-spt202" draw:enhanced-path="M 0 0 L 21600 0 21600 21600 0 21600 0 0 Z N"/>
            </draw:custom-shape>
          </draw:g>
          <draw:g draw:name="61 Elipse">
            <draw:frame draw:name="61 Elipse" draw:style-name="gr13" draw:text-style-name="P13" draw:layer="layout" svg:width="0.884cm" svg:height="0.84cm" svg:x="19.732cm" svg:y="9.531cm">
              <draw:image xlink:href="Pictures/10000201000000360000003316C12EF7.png" xlink:type="simple" xlink:show="embed" xlink:actuate="onLoad">
                <text:p text:style-name="P10"/>
              </draw:image>
            </draw:frame>
            <draw:custom-shape draw:style-name="gr67" draw:text-style-name="P1" draw:layer="layout" svg:width="0.352cm" svg:height="0.298cm" svg:x="19.978cm" svg:y="9.7cm">
              <text:p text:style-name="P10"/>
              <draw:enhanced-geometry svg:viewBox="0 0 21600 21600" draw:type="mso-spt202" draw:enhanced-path="M 0 0 L 21600 0 21600 21600 0 21600 0 0 Z N"/>
            </draw:custom-shape>
          </draw:g>
          <draw:g draw:name="62 Elipse">
            <draw:frame draw:name="62 Elipse" draw:style-name="gr13" draw:text-style-name="P13" draw:layer="layout" svg:width="0.884cm" svg:height="0.856cm" svg:x="18.766cm" svg:y="10.998cm">
              <draw:image xlink:href="Pictures/100002010000003600000034F73DC0F6.png" xlink:type="simple" xlink:show="embed" xlink:actuate="onLoad">
                <text:p text:style-name="P10"/>
              </draw:image>
            </draw:frame>
            <draw:custom-shape draw:style-name="gr67" draw:text-style-name="P1" draw:layer="layout" svg:width="0.352cm" svg:height="0.298cm" svg:x="19.015cm" svg:y="11.179cm">
              <text:p text:style-name="P10"/>
              <draw:enhanced-geometry svg:viewBox="0 0 21600 21600" draw:type="mso-spt202" draw:enhanced-path="M 0 0 L 21600 0 21600 21600 0 21600 0 0 Z N"/>
            </draw:custom-shape>
          </draw:g>
          <draw:g draw:name="63 Elipse">
            <draw:frame draw:name="63 Elipse" draw:style-name="gr13" draw:text-style-name="P13" draw:layer="layout" svg:width="0.884cm" svg:height="0.856cm" svg:x="21.469cm" svg:y="9.943cm">
              <draw:image xlink:href="Pictures/1000020100000036000000346D814D2E.png" xlink:type="simple" xlink:show="embed" xlink:actuate="onLoad">
                <text:p text:style-name="P10"/>
              </draw:image>
            </draw:frame>
            <draw:custom-shape draw:style-name="gr67" draw:text-style-name="P1" draw:layer="layout" svg:width="0.352cm" svg:height="0.298cm" svg:x="21.723cm" svg:y="10.122cm">
              <text:p text:style-name="P10"/>
              <draw:enhanced-geometry svg:viewBox="0 0 21600 21600" draw:type="mso-spt202" draw:enhanced-path="M 0 0 L 21600 0 21600 21600 0 21600 0 0 Z N"/>
            </draw:custom-shape>
          </draw:g>
          <draw:g draw:name="64 Elipse">
            <draw:frame draw:name="64 Elipse" draw:style-name="gr13" draw:text-style-name="P13" draw:layer="layout" svg:width="0.884cm" svg:height="0.84cm" svg:x="19.978cm" svg:y="11.855cm">
              <draw:image xlink:href="Pictures/10000201000000360000003391108A65.png" xlink:type="simple" xlink:show="embed" xlink:actuate="onLoad">
                <text:p text:style-name="P10"/>
              </draw:image>
            </draw:frame>
            <draw:custom-shape draw:style-name="gr67" draw:text-style-name="P1" draw:layer="layout" svg:width="0.352cm" svg:height="0.298cm" svg:x="20.228cm" svg:y="12.024cm">
              <text:p text:style-name="P10"/>
              <draw:enhanced-geometry svg:viewBox="0 0 21600 21600" draw:type="mso-spt202" draw:enhanced-path="M 0 0 L 21600 0 21600 21600 0 21600 0 0 Z N"/>
            </draw:custom-shape>
          </draw:g>
          <draw:g draw:name="65 Elipse">
            <draw:frame draw:name="65 Elipse" draw:style-name="gr13" draw:text-style-name="P13" draw:layer="layout" svg:width="0.884cm" svg:height="0.856cm" svg:x="21.469cm" svg:y="10.998cm">
              <draw:image xlink:href="Pictures/100002010000003600000034C6284E9F.png" xlink:type="simple" xlink:show="embed" xlink:actuate="onLoad">
                <text:p text:style-name="P10"/>
              </draw:image>
            </draw:frame>
            <draw:custom-shape draw:style-name="gr67" draw:text-style-name="P1" draw:layer="layout" svg:width="0.352cm" svg:height="0.298cm" svg:x="21.723cm" svg:y="11.179cm">
              <text:p text:style-name="P10"/>
              <draw:enhanced-geometry svg:viewBox="0 0 21600 21600" draw:type="mso-spt202" draw:enhanced-path="M 0 0 L 21600 0 21600 21600 0 21600 0 0 Z N"/>
            </draw:custom-shape>
          </draw:g>
          <draw:g draw:name="66 Elipse">
            <draw:frame draw:name="66 Elipse" draw:style-name="gr13" draw:text-style-name="P13" draw:layer="layout" svg:width="0.917cm" svg:height="0.856cm" svg:x="20.944cm" svg:y="8.889cm">
              <draw:image xlink:href="Pictures/10000201000000380000003455CD9F08.png" xlink:type="simple" xlink:show="embed" xlink:actuate="onLoad">
                <text:p text:style-name="P10"/>
              </draw:image>
            </draw:frame>
            <draw:custom-shape draw:style-name="gr67" draw:text-style-name="P1" draw:layer="layout" svg:width="0.352cm" svg:height="0.298cm" svg:x="21.224cm" svg:y="9.067cm">
              <text:p text:style-name="P10"/>
              <draw:enhanced-geometry svg:viewBox="0 0 21600 21600" draw:type="mso-spt202" draw:enhanced-path="M 0 0 L 21600 0 21600 21600 0 21600 0 0 Z N"/>
            </draw:custom-shape>
          </draw:g>
          <draw:g draw:name="67 Elipse">
            <draw:frame draw:name="67 Elipse" draw:style-name="gr13" draw:text-style-name="P13" draw:layer="layout" svg:width="0.884cm" svg:height="0.856cm" svg:x="20.224cm" svg:y="12.053cm">
              <draw:image xlink:href="Pictures/100002010000003600000034ACD549EB.png" xlink:type="simple" xlink:show="embed" xlink:actuate="onLoad">
                <text:p text:style-name="P10"/>
              </draw:image>
            </draw:frame>
            <draw:custom-shape draw:style-name="gr67" draw:text-style-name="P1" draw:layer="layout" svg:width="0.352cm" svg:height="0.298cm" svg:x="20.477cm" svg:y="12.235cm">
              <text:p text:style-name="P10"/>
              <draw:enhanced-geometry svg:viewBox="0 0 21600 21600" draw:type="mso-spt202" draw:enhanced-path="M 0 0 L 21600 0 21600 21600 0 21600 0 0 Z N"/>
            </draw:custom-shape>
          </draw:g>
          <draw:g draw:name="68 Elipse">
            <draw:frame draw:name="68 Elipse" draw:style-name="gr13" draw:text-style-name="P13" draw:layer="layout" svg:width="0.9cm" svg:height="0.856cm" svg:x="16.98cm" svg:y="10.998cm">
              <draw:image xlink:href="Pictures/100002010000003700000034BC0E1728.png" xlink:type="simple" xlink:show="embed" xlink:actuate="onLoad">
                <text:p text:style-name="P10"/>
              </draw:image>
            </draw:frame>
            <draw:custom-shape draw:style-name="gr67" draw:text-style-name="P1" draw:layer="layout" svg:width="0.352cm" svg:height="0.298cm" svg:x="17.238cm" svg:y="11.179cm">
              <text:p text:style-name="P10"/>
              <draw:enhanced-geometry svg:viewBox="0 0 21600 21600" draw:type="mso-spt202" draw:enhanced-path="M 0 0 L 21600 0 21600 21600 0 21600 0 0 Z N"/>
            </draw:custom-shape>
          </draw:g>
          <draw:line draw:name="69 Conector recto" draw:style-name="gr83" draw:text-style-name="P13" draw:layer="layout" svg:x1="17.236cm" svg:y1="11.178cm" svg:x2="18.481cm" svg:y2="10.421cm">
            <text:p text:style-name="P10"/>
          </draw:line>
          <draw:connector draw:name="86 Conector angular" draw:style-name="gr84" draw:text-style-name="P13" draw:layer="layout" draw:type="line" svg:x1="19.976cm" svg:y1="9.998cm" svg:x2="20.226cm" svg:y2="10.756cm" svg:d="m19976 9998 250 758">
            <text:p text:style-name="P10"/>
          </draw:connector>
          <draw:line draw:name="72 Conector recto" draw:style-name="gr83" draw:text-style-name="P13" draw:layer="layout" svg:x1="20.828cm" svg:y1="12.233cm" svg:x2="20.404cm" svg:y2="11.116cm">
            <text:p text:style-name="P10"/>
          </draw:line>
          <draw:line draw:name="73 Conector recto" draw:style-name="gr83" draw:text-style-name="P13" draw:layer="layout" svg:x1="19.979cm" svg:y1="9.701cm" svg:x2="22.075cm" svg:y2="10.123cm">
            <text:p text:style-name="P10"/>
          </draw:line>
          <draw:line draw:name="74 Conector recto" draw:style-name="gr83" draw:text-style-name="P13" draw:layer="layout" svg:x1="21.648cm" svg:y1="11.328cm" svg:x2="21.223cm" svg:y2="9.366cm">
            <text:p text:style-name="P10"/>
          </draw:line>
          <draw:line draw:name="76 Conector recto" draw:style-name="gr83" draw:text-style-name="P13" draw:layer="layout" svg:x1="20.653cm" svg:y1="12.172cm" svg:x2="21.151cm" svg:y2="9.215cm">
            <text:p text:style-name="P10"/>
          </draw:line>
          <draw:line draw:name="77 Conector recto" draw:style-name="gr83" draw:text-style-name="P13" draw:layer="layout" svg:x1="17.238cm" svg:y1="11.478cm" svg:x2="18.836cm" svg:y2="13.713cm">
            <text:p text:style-name="P10"/>
          </draw:line>
          <draw:line draw:name="78 Conector recto" draw:style-name="gr83" draw:text-style-name="P13" draw:layer="layout" svg:x1="21.224cm" svg:y1="9.366cm" svg:x2="21.4cm" svg:y2="12.173cm">
            <text:p text:style-name="P10"/>
          </draw:line>
          <draw:line draw:name="79 Conector recto" draw:style-name="gr83" draw:text-style-name="P13" draw:layer="layout" svg:x1="20.902cm" svg:y1="12.385cm" svg:x2="19.73cm" svg:y2="12.658cm">
            <text:p text:style-name="P10"/>
          </draw:line>
          <draw:line draw:name="80 Conector recto" draw:style-name="gr83" draw:text-style-name="P13" draw:layer="layout" svg:x1="15.743cm" svg:y1="9.701cm" svg:x2="19.905cm" svg:y2="9.85cm">
            <text:p text:style-name="P10"/>
          </draw:line>
          <draw:line draw:name="81 Conector recto" draw:style-name="gr83" draw:text-style-name="P13" draw:layer="layout" svg:x1="16.168cm" svg:y1="9.85cm" svg:x2="19.014cm" svg:y2="11.477cm">
            <text:p text:style-name="P10"/>
          </draw:line>
          <draw:line draw:name="82 Conector recto" draw:style-name="gr83" draw:text-style-name="P13" draw:layer="layout" svg:x1="16.418cm" svg:y1="15.34cm" svg:x2="19.906cm" svg:y2="15.129cm">
            <text:p text:style-name="P10"/>
          </draw:line>
          <draw:line draw:name="83 Conector recto" draw:style-name="gr83" draw:text-style-name="P13" draw:layer="layout" svg:x1="17.838cm" svg:y1="14.346cm" svg:x2="18.409cm" svg:y2="14.073cm">
            <text:p text:style-name="P10"/>
          </draw:line>
          <draw:line draw:name="84 Conector recto" draw:style-name="gr83" draw:text-style-name="P13" draw:layer="layout" svg:x1="16.418cm" svg:y1="11.751cm" svg:x2="19.607cm" svg:y2="14.454cm">
            <text:p text:style-name="P10"/>
          </draw:line>
          <draw:line draw:name="85 Conector recto" draw:style-name="gr83" draw:text-style-name="P13" draw:layer="layout" svg:x1="14.673cm" svg:y1="13.441cm" svg:x2="17.413cm" svg:y2="13.445cm">
            <text:p text:style-name="P10"/>
          </draw:line>
          <draw:line draw:name="86 Conector recto" draw:style-name="gr83" draw:text-style-name="P13" draw:layer="layout" svg:x1="16.239cm" svg:y1="11.813cm" svg:x2="20.152cm" svg:y2="12.173cm">
            <text:p text:style-name="P10"/>
          </draw:line>
          <draw:line draw:name="87 Conector recto" draw:style-name="gr85" draw:text-style-name="P13" draw:layer="layout" svg:x1="18.595cm" svg:y1="10.357cm" svg:x2="21.052cm" svg:y2="12.828cm">
            <text:p text:style-name="P10"/>
          </draw:line>
          <draw:line draw:name="88 Conector recto" draw:style-name="gr85" draw:text-style-name="P13" draw:layer="layout" svg:x1="16.239cm" svg:y1="11.813cm" svg:x2="18.408cm" svg:y2="13.863cm">
            <text:p text:style-name="P10"/>
          </draw:line>
          <draw:line draw:name="89 Conector recto" draw:style-name="gr85" draw:text-style-name="P13" draw:layer="layout" svg:x1="14.562cm" svg:y1="12.866cm" svg:x2="12.181cm" svg:y2="11.961cm">
            <text:p text:style-name="P10"/>
          </draw:line>
          <draw:line draw:name="90 Conector recto" draw:style-name="gr85" draw:text-style-name="P13" draw:layer="layout" svg:x1="13.177cm" svg:y1="14.284cm" svg:x2="14.744cm" svg:y2="11.389cm">
            <text:p text:style-name="P10"/>
          </draw:line>
          <draw:line draw:name="91 Conector recto" draw:style-name="gr85" draw:text-style-name="P13" draw:layer="layout" svg:x1="19.906cm" svg:y1="14.708cm" svg:x2="19.73cm" svg:y2="12.658cm">
            <text:p text:style-name="P10"/>
          </draw:line>
          <draw:line draw:name="92 Conector recto" draw:style-name="gr85" draw:text-style-name="P13" draw:layer="layout" svg:x1="15.172cm" svg:y1="12.805cm" svg:x2="16.241cm" svg:y2="11.054cm">
            <text:p text:style-name="P10"/>
          </draw:line>
          <draw:line draw:name="93 Conector recto" draw:style-name="gr85" draw:text-style-name="P13" draw:layer="layout" svg:x1="14.563cm" svg:y1="15.57cm" svg:x2="15.992cm" svg:y2="14.223cm">
            <text:p text:style-name="P10"/>
          </draw:line>
          <draw:line draw:name="94 Conector recto" draw:style-name="gr85" draw:text-style-name="P13" draw:layer="layout" svg:x1="14.424cm" svg:y1="13.229cm" svg:x2="17.486cm" svg:y2="13.29cm">
            <text:p text:style-name="P10"/>
          </draw:line>
          <draw:line draw:name="95 Conector recto" draw:style-name="gr85" draw:text-style-name="P13" draw:layer="layout" svg:x1="14.848cm" svg:y1="10.633cm" svg:x2="16.239cm" svg:y2="10.756cm">
            <text:p text:style-name="P10"/>
          </draw:line>
          <draw:line draw:name="96 Conector recto" draw:style-name="gr85" draw:text-style-name="P13" draw:layer="layout" svg:x1="11.933cm" svg:y1="11.75cm" svg:x2="12.929cm" svg:y2="10.906cm">
            <text:p text:style-name="P10"/>
          </draw:line>
          <draw:line draw:name="97 Conector recto" draw:style-name="gr85" draw:text-style-name="P13" draw:layer="layout" svg:x1="20.153cm" svg:y1="10.061cm" svg:x2="22.966cm" svg:y2="12.657cm">
            <text:p text:style-name="P10"/>
          </draw:line>
          <draw:line draw:name="98 Conector recto" draw:style-name="gr85" draw:text-style-name="P13" draw:layer="layout" svg:x1="20.329cm" svg:y1="9.7cm" svg:x2="21.222cm" svg:y2="9.366cm">
            <text:p text:style-name="P10"/>
          </draw:line>
          <draw:line draw:name="99 Conector recto" draw:style-name="gr85" draw:text-style-name="P13" draw:layer="layout" svg:x1="17.588cm" svg:y1="11.178cm" svg:x2="18.481cm" svg:y2="10.421cm">
            <text:p text:style-name="P10"/>
          </draw:line>
          <draw:line draw:name="100 Conector recto" draw:style-name="gr85" draw:text-style-name="P13" draw:layer="layout" svg:x1="16.343cm" svg:y1="15.489cm" svg:x2="18.658cm" svg:y2="12.172cm">
            <text:p text:style-name="P10"/>
          </draw:line>
          <draw:line draw:name="101 Conector recto" draw:style-name="gr85" draw:text-style-name="P13" draw:layer="layout" svg:x1="14.497cm" svg:y1="10.633cm" svg:x2="17.237cm" svg:y2="11.477cm">
            <text:p text:style-name="P10"/>
          </draw:line>
          <draw:line draw:name="102 Conector recto" draw:style-name="gr85" draw:text-style-name="P13" draw:layer="layout" svg:x1="21.898cm" svg:y1="10.06cm" svg:x2="19.905cm" svg:y2="9.849cm">
            <text:p text:style-name="P10"/>
          </draw:line>
          <draw:line draw:name="103 Conector recto" draw:style-name="gr85" draw:text-style-name="P13" draw:layer="layout" svg:x1="21.223cm" svg:y1="12.235cm" svg:x2="21.648cm" svg:y2="14.918cm">
            <text:p text:style-name="P10"/>
          </draw:line>
          <draw:line draw:name="104 Conector recto" draw:style-name="gr85" draw:text-style-name="P13" draw:layer="layout" svg:x1="19.553cm" svg:y1="14.411cm" svg:x2="18.41cm" svg:y2="12.384cm">
            <text:p text:style-name="P10"/>
          </draw:line>
          <draw:line draw:name="105 Conector recto" draw:style-name="gr85" draw:text-style-name="P13" draw:layer="layout" svg:x1="13.886cm" svg:y1="11.813cm" svg:x2="16.098cm" svg:y2="11.902cm">
            <text:p text:style-name="P10"/>
          </draw:line>
          <draw:line draw:name="106 Conector recto" draw:style-name="gr85" draw:text-style-name="P13" draw:layer="layout" svg:x1="20.153cm" svg:y1="9.639cm" svg:x2="20.578cm" svg:y2="12.322cm">
            <text:p text:style-name="P10"/>
          </draw:line>
          <draw:line draw:name="107 Conector recto" draw:style-name="gr85" draw:text-style-name="P13" draw:layer="layout" svg:x1="22.396cm" svg:y1="11.749cm" svg:x2="21.473cm" svg:y2="14.556cm">
            <text:p text:style-name="P10"/>
          </draw:line>
          <draw:line draw:name="109 Conector recto" draw:style-name="gr85" draw:text-style-name="P13" draw:layer="layout" svg:x1="16.291cm" svg:y1="9.971cm" svg:x2="19.978cm" svg:y2="9.701cm">
            <text:p text:style-name="P10"/>
          </draw:line>
          <draw:line draw:name="110 Conector recto" draw:style-name="gr85" draw:text-style-name="P13" draw:layer="layout" svg:x1="14.598cm" svg:y1="13.289cm" svg:x2="20.577cm" svg:y2="11.054cm">
            <text:p text:style-name="P10"/>
          </draw:line>
          <draw:line draw:name="112 Conector recto" draw:style-name="gr85" draw:text-style-name="P13" draw:layer="layout" svg:x1="14.755cm" svg:y1="13.447cm" svg:x2="15.992cm" svg:y2="14.223cm">
            <text:p text:style-name="P10"/>
          </draw:line>
          <draw:line draw:name="113 Conector recto" draw:style-name="gr85" draw:text-style-name="P13" draw:layer="layout" svg:x1="15.99cm" svg:y1="15.49cm" svg:x2="19.903cm" svg:y2="15.13cm">
            <text:p text:style-name="P10"/>
          </draw:line>
          <draw:line draw:name="114 Conector recto" draw:style-name="gr85" draw:text-style-name="P13" draw:layer="layout" svg:x1="19.904cm" svg:y1="14.707cm" svg:x2="21.149cm" svg:y2="12.384cm">
            <text:p text:style-name="P10"/>
          </draw:line>
          <draw:line draw:name="115 Conector recto" draw:style-name="gr85" draw:text-style-name="P13" draw:layer="layout" svg:x1="13.177cm" svg:y1="11.117cm" svg:x2="14.778cm" svg:y2="14.645cm">
            <text:p text:style-name="P10"/>
          </draw:line>
          <draw:line draw:name="116 Conector recto" draw:style-name="gr85" draw:text-style-name="P13" draw:layer="layout" svg:x1="14.423cm" svg:y1="15.342cm" svg:x2="13.354cm" svg:y2="13.168cm">
            <text:p text:style-name="P10"/>
          </draw:line>
          <draw:line draw:name="117 Conector recto" draw:style-name="gr85" draw:text-style-name="P13" draw:layer="layout" svg:x1="13.177cm" svg:y1="14.285cm" svg:x2="11.756cm" svg:y2="11.813cm">
            <text:p text:style-name="P10"/>
          </draw:line>
          <draw:line draw:name="118 Conector recto" draw:style-name="gr85" draw:text-style-name="P13" draw:layer="layout" svg:x1="13.353cm" svg:y1="10.755cm" svg:x2="18.482cm" svg:y2="10.122cm">
            <text:p text:style-name="P10"/>
          </draw:line>
          <draw:line draw:name="119 Conector recto" draw:style-name="gr85" draw:text-style-name="P13" draw:layer="layout" svg:x1="21.401cm" svg:y1="9.005cm" svg:x2="21.577cm" svg:y2="12.235cm">
            <text:p text:style-name="P10"/>
          </draw:line>
          <draw:line draw:name="120 Conector recto" draw:style-name="gr85" draw:text-style-name="P13" draw:layer="layout" svg:x1="20.58cm" svg:y1="12.023cm" svg:x2="21.722cm" svg:y2="10.123cm">
            <text:p text:style-name="P10"/>
          </draw:line>
          <draw:line draw:name="121 Conector recto" draw:style-name="gr85" draw:text-style-name="P13" draw:layer="layout" svg:x1="20.614cm" svg:y1="13.716cm" svg:x2="23.321cm" svg:y2="13.712cm">
            <text:p text:style-name="P10"/>
          </draw:line>
          <draw:line draw:name="122 Conector recto" draw:style-name="gr85" draw:text-style-name="P13" draw:layer="layout" svg:x1="19.905cm" svg:y1="13.018cm" svg:x2="19.191cm" svg:y2="11.54cm">
            <text:p text:style-name="P10"/>
          </draw:line>
          <draw:line draw:name="123 Conector recto" draw:style-name="gr85" draw:text-style-name="P13" draw:layer="layout" svg:x1="17.661cm" svg:y1="14.286cm" svg:x2="19.654cm" svg:y2="14.919cm">
            <text:p text:style-name="P10"/>
          </draw:line>
          <draw:line draw:name="124 Conector recto" draw:style-name="gr85" draw:text-style-name="P13" draw:layer="layout" svg:x1="17.662cm" svg:y1="14.284cm" svg:x2="16.168cm" svg:y2="11.961cm">
            <text:p text:style-name="P10"/>
          </draw:line>
          <draw:g draw:name="147 Elipse">
            <draw:frame draw:name="147 Elipse" draw:style-name="gr13" draw:text-style-name="P13" draw:layer="layout" svg:width="0.884cm" svg:height="0.84cm" svg:x="18.225cm" svg:y="11.789cm">
              <draw:image xlink:href="Pictures/1000020100000036000000339510CE6E.png" xlink:type="simple" xlink:show="embed" xlink:actuate="onLoad">
                <text:p text:style-name="P10"/>
              </draw:image>
            </draw:frame>
            <draw:custom-shape draw:style-name="gr67" draw:text-style-name="P1" draw:layer="layout" svg:width="0.352cm" svg:height="0.298cm" svg:x="18.475cm" svg:y="11.963cm">
              <text:p text:style-name="P10"/>
              <draw:enhanced-geometry svg:viewBox="0 0 21600 21600" draw:type="mso-spt202" draw:enhanced-path="M 0 0 L 21600 0 21600 21600 0 21600 0 0 Z N"/>
            </draw:custom-shape>
          </draw:g>
        </draw:g>
        <draw:line draw:name="Line 3" draw:style-name="gr64" draw:text-style-name="P13" draw:layer="layout" svg:x1="0cm" svg:y1="1.323cm" svg:x2="25.303cm" svg:y2="1.327cm">
          <text:p text:style-name="P10"/>
        </draw:line>
        <draw:custom-shape draw:name="158 CuadroTexto" draw:style-name="gr86" draw:text-style-name="P60" draw:layer="layout" svg:width="10.712cm" svg:height="3.589cm" svg:x="0.401cm" svg:y="4.167cm">
          <text:p text:style-name="P59"><text:span text:style-name="T64">The Go </text:span><text:span text:style-name="T75">inner coupling d</text:span><text:span text:style-name="T76">net</text:span><text:span text:style-name="T75"> is strenghened</text:span><text:span text:style-name="T64"> above <text:s/>d</text:span><text:span text:style-name="T65">p</text:span><text:span text:style-name="T64"> <text:s/></text:span></text:p>
          <text:p text:style-name="P59"><text:span text:style-name="T64"/></text:p>
          <draw:enhanced-geometry svg:viewBox="0 0 21600 21600" draw:type="mso-spt202" draw:enhanced-path="M 0 0 L 21600 0 21600 21600 0 21600 0 0 Z N"/>
        </draw:custom-shape>
        <draw:custom-shape draw:name="159 CuadroTexto" draw:style-name="gr87" draw:text-style-name="P60" draw:layer="layout" svg:width="11.51cm" svg:height="3.309cm" svg:x="0.198cm" svg:y="8.533cm">
          <text:p text:style-name="P59"><text:span text:style-name="T64">The external entrainment </text:span></text:p>
          <text:p text:style-name="P59"><text:span text:style-name="T64">compete with the inner network dynamics </text:span></text:p>
          <draw:enhanced-geometry svg:viewBox="0 0 21600 21600" draw:type="mso-spt202" draw:enhanced-path="M 0 0 L 21600 0 21600 21600 0 21600 0 0 Z N"/>
        </draw:custom-shape>
        <draw:frame draw:name="163 Grupo" draw:style-name="gr13" draw:text-style-name="P13" draw:id="id1" draw:layer="layout" svg:width="23.284cm" svg:height="7.007cm" svg:x="0.185cm" svg:y="11.06cm">
          <draw:image xlink:href="Pictures/100002010000055F0000019E9F148DDA.png" xlink:type="simple" xlink:show="embed" xlink:actuate="onLoad">
            <text:p text:style-name="P10"/>
          </draw:image>
        </draw:frame>
        <draw:custom-shape draw:name="161 Rectángulo" draw:style-name="gr88" draw:text-style-name="P66" draw:layer="layout" svg:width="2.602cm" svg:height="2.862cm" svg:x="11.388cm" svg:y="1.998cm">
          <text:p text:style-name="P65"><text:span text:style-name="T69">ω</text:span><text:span text:style-name="T70">1</text:span></text:p>
          <draw:enhanced-geometry svg:viewBox="0 0 21600 21600" draw:type="rectangle" draw:enhanced-path="M 0 0 L 21600 0 21600 21600 0 21600 0 0 Z N"/>
        </draw:custom-shape>
        <draw:custom-shape draw:name="162 Rectángulo" draw:style-name="gr89" draw:text-style-name="P66" draw:layer="layout" svg:width="2.602cm" svg:height="2.862cm" svg:x="21.116cm" svg:y="1.998cm">
          <text:p text:style-name="P65"><text:span text:style-name="T71">ω</text:span><text:span text:style-name="T72">2</text:span></text:p>
          <draw:enhanced-geometry svg:viewBox="0 0 21600 21600" draw:type="rectangle" draw:enhanced-path="M 0 0 L 21600 0 21600 21600 0 21600 0 0 Z N"/>
        </draw:custom-shape>
        <draw:custom-shape draw:name="164 Flecha abajo" draw:style-name="gr90" draw:text-style-name="P1" draw:layer="layout" svg:width="0.794cm" svg:height="1.786cm" svg:x="5.358cm" svg:y="6.747cm">
          <text:p text:style-name="P10"/>
          <draw:enhanced-geometry svg:viewBox="0 0 21600 21600" draw:text-areas="?f0 0 ?f2 ?f5" draw:type="down-arrow" draw:modifiers="16800 5400"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draw:name="Text Box 2" draw:style-name="gr91" draw:text-style-name="P62" draw:layer="layout" svg:width="21.316cm" svg:height="1.267cm" svg:x="-0.727cm" svg:y="0cm">
          <text:p text:style-name="P61"><text:span text:style-name="T62">Competition entrainment: non modular network</text:span></text:p>
          <draw:enhanced-geometry svg:viewBox="0 0 21600 21600" draw:type="mso-spt202" draw:enhanced-path="M 0 0 L 21600 0 21600 21600 0 21600 0 0 Z N"/>
        </draw:custom-shape>
        <anim:pa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1" smil:attributeName="visibility" smil:to="visible"/>
                </anim:par>
              </anim:par>
            </anim:par>
          </anim:seq>
        </anim:par>
        <presentation:notes draw:style-name="dp2" presentation:use-date-time-name="dtd1">
          <draw:page-thumbnail draw:layer="layout" svg:width="12.7cm" svg:height="9.525cm" svg:x="3.175cm" svg:y="1.905cm" draw:page-number="24"/>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11" draw:style-name="dp10" draw:master-page-name="Standard" presentation:use-date-time-name="dtd1">
        <draw:line draw:name="Line 3" draw:style-name="gr64" draw:text-style-name="P13" draw:layer="layout" svg:x1="0cm" svg:y1="1.323cm" svg:x2="25.303cm" svg:y2="1.327cm">
          <text:p text:style-name="P10"/>
        </draw:line>
        <draw:frame draw:name="21 Imagen" draw:style-name="gr92" draw:text-style-name="P13" draw:id="id4" draw:layer="layout" svg:width="19.844cm" svg:height="3.373cm" svg:x="4.961cm" svg:y="9.922cm">
          <draw:image xlink:href="Pictures/2001DEBE0000B026000060CD24611962.wmf" xlink:type="simple" xlink:show="embed" xlink:actuate="onLoad">
            <text:p text:style-name="P10"/>
          </draw:image>
        </draw:frame>
        <draw:frame draw:name="22 Imagen" draw:style-name="gr93" draw:text-style-name="P13" draw:id="id3" draw:layer="layout" svg:width="19.844cm" svg:height="3.373cm" svg:x="4.961cm" svg:y="5.755cm">
          <draw:image xlink:href="Pictures/2000A42B0000B026000060CD304AE3FF.wmf" xlink:type="simple" xlink:show="embed" xlink:actuate="onLoad">
            <text:p text:style-name="P10"/>
          </draw:image>
        </draw:frame>
        <draw:g draw:name="14 Grupo">
          <draw:frame draw:name="20 Imagen" draw:style-name="gr94" draw:text-style-name="P13" draw:layer="layout" svg:width="19.844cm" svg:height="3.371cm" svg:x="4.961cm" svg:y="1.589cm">
            <draw:image xlink:href="Pictures/2001204B0000B026000060CD44060592.wmf" xlink:type="simple" xlink:show="embed" xlink:actuate="onLoad">
              <text:p text:style-name="P10"/>
            </draw:image>
          </draw:frame>
          <draw:g draw:name="13 Grupo">
            <draw:custom-shape draw:name="25 Rectángulo" draw:style-name="gr95" draw:text-style-name="P67" draw:layer="layout" svg:width="1.747cm" svg:height="1.802cm" svg:x="3.294cm" svg:y="3.572cm">
              <text:p text:style-name="P65"><text:span text:style-name="T77">ω</text:span><text:span text:style-name="T78">1</text:span></text:p>
              <draw:enhanced-geometry svg:viewBox="0 0 21600 21600" draw:type="rectangle" draw:enhanced-path="M 0 0 L 21600 0 21600 21600 0 21600 0 0 Z N"/>
            </draw:custom-shape>
            <draw:custom-shape draw:name="29 Rectángulo" draw:style-name="gr96" draw:text-style-name="P67" draw:layer="layout" svg:width="1.747cm" svg:height="1.802cm" svg:x="3.294cm" svg:y="1.354cm">
              <text:p text:style-name="P65"><text:span text:style-name="T79">ω</text:span><text:span text:style-name="T80">2</text:span></text:p>
              <draw:enhanced-geometry svg:viewBox="0 0 21600 21600" draw:type="rectangle" draw:enhanced-path="M 0 0 L 21600 0 21600 21600 0 21600 0 0 Z N"/>
            </draw:custom-shape>
          </draw:g>
        </draw:g>
        <draw:g draw:name="38 Grupo" draw:id="id2">
          <draw:connector draw:name="36 Conector recto de flecha" draw:style-name="gr97" draw:text-style-name="P13" draw:layer="layout" draw:type="line" svg:x1="0.996cm" svg:y1="2.579cm" svg:x2="0.991cm" svg:y2="17.665cm" svg:d="m996 2579-5 15086">
            <text:p text:style-name="P10"/>
          </draw:connector>
          <draw:custom-shape draw:name="37 CuadroTexto" draw:style-name="gr98" draw:text-style-name="P67" draw:layer="layout" svg:width="2.42cm" svg:height="2.187cm" svg:x="1.09cm" svg:y="8.731cm">
            <text:p text:style-name="P65"><text:span text:style-name="T81">d</text:span><text:span text:style-name="T82">net</text:span></text:p>
            <draw:enhanced-geometry svg:viewBox="0 0 21600 21600" draw:type="mso-spt202" draw:enhanced-path="M 0 0 L 21600 0 21600 21600 0 21600 0 0 Z N"/>
          </draw:custom-shape>
        </draw:g>
        <draw:g draw:name="15 Grupo" draw:id="id5">
          <draw:frame draw:name="23 Imagen" draw:style-name="gr99" draw:text-style-name="P13" draw:layer="layout" svg:width="19.646cm" svg:height="3.375cm" svg:x="5.159cm" svg:y="14.089cm">
            <draw:image xlink:href="Pictures/2000C02C00007A14000018199977415B.wmf" xlink:type="simple" xlink:show="embed" xlink:actuate="onLoad">
              <text:p text:style-name="P10"/>
            </draw:image>
          </draw:frame>
          <draw:custom-shape draw:name="39 CuadroTexto" draw:style-name="gr100" draw:text-style-name="P67" draw:layer="layout" svg:width="2.97cm" svg:height="1.446cm" svg:x="13.612cm" svg:y="17.464cm">
            <text:p text:style-name="P65"><text:span text:style-name="T83">Time </text:span></text:p>
            <draw:enhanced-geometry svg:viewBox="0 0 21600 21600" draw:type="mso-spt202" draw:enhanced-path="M 0 0 L 21600 0 21600 21600 0 21600 0 0 Z N"/>
          </draw:custom-shape>
        </draw:g>
        <draw:custom-shape draw:name="Text Box 2" draw:style-name="gr101" draw:text-style-name="P62" draw:layer="layout" svg:width="21.316cm" svg:height="1.267cm" svg:x="-0.727cm" svg:y="0cm">
          <text:p text:style-name="P61"><text:span text:style-name="T62">Competition entrainment: non modular network</text:span></text:p>
          <draw:enhanced-geometry svg:viewBox="0 0 21600 21600" draw:type="mso-spt202" draw:enhanced-path="M 0 0 L 21600 0 21600 21600 0 21600 0 0 Z N"/>
        </draw:custom-shape>
        <anim:pa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descend">
                  <anim:set smil:begin="0s" smil:dur="0.001s" smil:fill="hold" smil:targetElement="id2" smil:attributeName="visibility" smil:to="visible"/>
                  <anim:transitionFilter smil:dur="1s" smil:targetElement="id2" smil:type="fade" smil:subtype="crossfade"/>
                  <anim:animate smil:dur="1s" smil:fill="hold" smil:targetElement="id2" smil:attributeName="x" smil:values="x;x" smil:keyTimes="0;1"/>
                  <anim:animate smil:dur="1s" smil:fill="hold" smil:targetElement="id2" smil:attributeName="y" smil:values="y-.1;y" smil:keyTimes="0;1"/>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3" smil:attributeName="visibility" smil:to="visible"/>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4" smil:attributeName="visibility" smil:to="visible"/>
                </anim:par>
              </anim:par>
            </anim:par>
            <anim:par smil:begin="next" smil:fill="hold">
              <anim:par smil:begin="0s" smil:fill="hold">
                <anim:par smil:begin="0s" smil:fill="hold" presentation:node-type="on-click" presentation:preset-class="entrance" presentation:preset-id="ooo-entrance-appear">
                  <anim:set smil:begin="0s" smil:dur="0.001s" smil:fill="hold" smil:targetElement="id5" smil:attributeName="visibility" smil:to="visible"/>
                </anim:par>
              </anim:par>
            </anim:par>
          </anim:seq>
        </anim:par>
        <presentation:notes draw:style-name="dp2" presentation:use-date-time-name="dtd1">
          <draw:page-thumbnail draw:layer="layout" svg:width="12.7cm" svg:height="9.525cm" svg:x="3.175cm" svg:y="1.905cm" draw:page-number="25"/>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12" draw:style-name="dp11" draw:master-page-name="Standard" presentation:use-date-time-name="dtd1">
        <draw:line draw:name="Line 3" draw:style-name="gr64" draw:text-style-name="P13" draw:layer="layout" svg:x1="0cm" svg:y1="1.323cm" svg:x2="25.303cm" svg:y2="1.327cm">
          <text:p text:style-name="P10"/>
        </draw:line>
        <draw:frame draw:name="7 Imagen" draw:style-name="gr102" draw:text-style-name="P13" draw:layer="layout" svg:width="20.638cm" svg:height="13.754cm" svg:x="3.77cm" svg:y="2.183cm">
          <draw:image xlink:href="Pictures/2000013A0000B026000060CDE9919694.wmf" xlink:type="simple" xlink:show="embed" xlink:actuate="onLoad">
            <text:p text:style-name="P10"/>
          </draw:image>
        </draw:frame>
        <draw:custom-shape draw:name="8 CuadroTexto" draw:style-name="gr103" draw:text-style-name="P66" draw:layer="layout" svg:width="5.337cm" svg:height="2.862cm" svg:x="12.175cm" svg:y="15.888cm">
          <text:p text:style-name="P65"><text:span text:style-name="T84">ω</text:span><text:span text:style-name="T85">2</text:span><text:span text:style-name="T84">-ω</text:span><text:span text:style-name="T85">1</text:span></text:p>
          <draw:enhanced-geometry svg:viewBox="0 0 21600 21600" draw:type="mso-spt202" draw:enhanced-path="M 0 0 L 21600 0 21600 21600 0 21600 0 0 Z N"/>
        </draw:custom-shape>
        <draw:custom-shape draw:name="9 CuadroTexto" draw:style-name="gr104" draw:text-style-name="P66" draw:layer="layout" svg:width="2.28cm" svg:height="2.862cm" svg:x="0.832cm" svg:y="6.747cm">
          <text:p text:style-name="P65"><text:span text:style-name="T84">T</text:span><text:span text:style-name="T85">o</text:span></text:p>
          <draw:enhanced-geometry svg:viewBox="0 0 21600 21600" draw:type="mso-spt202" draw:enhanced-path="M 0 0 L 21600 0 21600 21600 0 21600 0 0 Z N"/>
        </draw:custom-shape>
        <draw:custom-shape draw:name="Text Box 2" draw:style-name="gr105" draw:text-style-name="P62" draw:layer="layout" svg:width="21.316cm" svg:height="1.267cm" svg:x="-0.727cm" svg:y="0cm">
          <text:p text:style-name="P61"><text:span text:style-name="T62">Competition entrainment: non modular network</text:span></text:p>
          <draw:enhanced-geometry svg:viewBox="0 0 21600 21600" draw:type="mso-spt202" draw:enhanced-path="M 0 0 L 21600 0 21600 21600 0 21600 0 0 Z N"/>
        </draw:custom-shape>
        <presentation:notes draw:style-name="dp2" presentation:use-date-time-name="dtd1">
          <draw:page-thumbnail draw:layer="layout" svg:width="12.7cm" svg:height="9.525cm" svg:x="3.175cm" svg:y="1.905cm" draw:page-number="26"/>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13" draw:style-name="dp12" draw:master-page-name="Standard" presentation:use-date-time-name="dtd1">
        <draw:line draw:name="Line 3" draw:style-name="gr64" draw:text-style-name="P13" draw:layer="layout" svg:x1="0cm" svg:y1="1.323cm" svg:x2="25.303cm" svg:y2="1.327cm">
          <text:p text:style-name="P10"/>
        </draw:line>
        <draw:custom-shape draw:name="Text Box 2" draw:style-name="gr106" draw:text-style-name="P62" draw:layer="layout" svg:width="17.041cm" svg:height="1.267cm" svg:x="-0.786cm" svg:y="0cm">
          <text:p text:style-name="P61"><text:span text:style-name="T62">Simplified model of modular network</text:span></text:p>
          <draw:enhanced-geometry svg:viewBox="0 0 21600 21600" draw:type="mso-spt202" draw:enhanced-path="M 0 0 L 21600 0 21600 21600 0 21600 0 0 Z N"/>
        </draw:custom-shape>
        <draw:g draw:name="1248 Grupo">
          <draw:g draw:name="294 Grupo">
            <draw:frame draw:name="188 Grupo" draw:style-name="gr13" draw:text-style-name="P13" draw:layer="layout" svg:width="4.555cm" svg:height="3.245cm" svg:x="6.359cm" svg:y="8.003cm">
              <draw:image xlink:href="Pictures/1000020100000127000000D53BF50FF2.png" xlink:type="simple" xlink:show="embed" xlink:actuate="onLoad">
                <text:p text:style-name="P10"/>
              </draw:image>
            </draw:frame>
            <draw:line draw:name="8 Conector recto" draw:style-name="gr70" draw:text-style-name="P13" draw:layer="layout" svg:x1="9.019cm" svg:y1="8.657cm" svg:x2="9.906cm" svg:y2="9.724cm">
              <text:p text:style-name="P10"/>
            </draw:line>
            <draw:line draw:name="9 Conector recto" draw:style-name="gr70" draw:text-style-name="P13" draw:layer="layout" svg:x1="8.167cm" svg:y1="9.287cm" svg:x2="8.95cm" svg:y2="10.172cm">
              <text:p text:style-name="P10"/>
            </draw:line>
            <draw:line draw:name="10 Conector recto" draw:style-name="gr70" draw:text-style-name="P13" draw:layer="layout" svg:x1="7.562cm" svg:y1="9.741cm" svg:x2="6.702cm" svg:y2="9.35cm">
              <text:p text:style-name="P10"/>
            </draw:line>
            <draw:line draw:name="11 Conector recto" draw:style-name="gr70" draw:text-style-name="P13" draw:layer="layout" svg:x1="7.062cm" svg:y1="10.354cm" svg:x2="7.628cm" svg:y2="9.104cm">
              <text:p text:style-name="P10"/>
            </draw:line>
            <draw:line draw:name="12 Conector recto" draw:style-name="gr70" draw:text-style-name="P13" draw:layer="layout" svg:x1="9.491cm" svg:y1="10.536cm" svg:x2="9.428cm" svg:y2="9.651cm">
              <text:p text:style-name="P10"/>
            </draw:line>
            <draw:line draw:name="13 Conector recto" draw:style-name="gr70" draw:text-style-name="P13" draw:layer="layout" svg:x1="7.782cm" svg:y1="9.715cm" svg:x2="8.168cm" svg:y2="8.959cm">
              <text:p text:style-name="P10"/>
            </draw:line>
            <draw:line draw:name="14 Conector recto" draw:style-name="gr70" draw:text-style-name="P13" draw:layer="layout" svg:x1="7.563cm" svg:y1="10.91cm" svg:x2="8.079cm" svg:y2="10.328cm">
              <text:p text:style-name="P10"/>
            </draw:line>
            <draw:line draw:name="15 Conector recto" draw:style-name="gr70" draw:text-style-name="P13" draw:layer="layout" svg:x1="7.512cm" svg:y1="9.899cm" svg:x2="8.618cm" svg:y2="9.925cm">
              <text:p text:style-name="P10"/>
            </draw:line>
            <draw:line draw:name="16 Conector recto" draw:style-name="gr70" draw:text-style-name="P13" draw:layer="layout" svg:x1="7.666cm" svg:y1="8.777cm" svg:x2="8.168cm" svg:y2="8.83cm">
              <text:p text:style-name="P10"/>
            </draw:line>
            <draw:line draw:name="17 Conector recto" draw:style-name="gr70" draw:text-style-name="P13" draw:layer="layout" svg:x1="6.612cm" svg:y1="9.259cm" svg:x2="6.972cm" svg:y2="8.894cm">
              <text:p text:style-name="P10"/>
            </draw:line>
            <draw:line draw:name="18 Conector recto" draw:style-name="gr70" draw:text-style-name="P13" draw:layer="layout" svg:x1="9.583cm" svg:y1="8.53cm" svg:x2="10.599cm" svg:y2="9.651cm">
              <text:p text:style-name="P10"/>
            </draw:line>
            <draw:line draw:name="19 Conector recto" draw:style-name="gr70" draw:text-style-name="P13" draw:layer="layout" svg:x1="9.646cm" svg:y1="8.373cm" svg:x2="9.968cm" svg:y2="8.229cm">
              <text:p text:style-name="P10"/>
            </draw:line>
            <draw:line draw:name="20 Conector recto" draw:style-name="gr70" draw:text-style-name="P13" draw:layer="layout" svg:x1="8.656cm" svg:y1="9.012cm" svg:x2="8.978cm" svg:y2="8.685cm">
              <text:p text:style-name="P10"/>
            </draw:line>
            <draw:line draw:name="21 Conector recto" draw:style-name="gr70" draw:text-style-name="P13" draw:layer="layout" svg:x1="8.206cm" svg:y1="10.874cm" svg:x2="9.042cm" svg:y2="9.441cm">
              <text:p text:style-name="P10"/>
            </draw:line>
            <draw:line draw:name="22 Conector recto" draw:style-name="gr70" draw:text-style-name="P13" draw:layer="layout" svg:x1="7.539cm" svg:y1="8.777cm" svg:x2="8.529cm" svg:y2="9.142cm">
              <text:p text:style-name="P10"/>
            </draw:line>
            <draw:line draw:name="23 Conector recto" draw:style-name="gr70" draw:text-style-name="P13" draw:layer="layout" svg:x1="10.213cm" svg:y1="8.528cm" svg:x2="9.493cm" svg:y2="8.437cm">
              <text:p text:style-name="P10"/>
            </draw:line>
            <draw:line draw:name="24 Conector recto" draw:style-name="gr70" draw:text-style-name="P13" draw:layer="layout" svg:x1="9.967cm" svg:y1="9.469cm" svg:x2="10.12cm" svg:y2="10.628cm">
              <text:p text:style-name="P10"/>
            </draw:line>
            <draw:line draw:name="25 Conector recto" draw:style-name="gr70" draw:text-style-name="P13" draw:layer="layout" svg:x1="9.365cm" svg:y1="10.41cm" svg:x2="8.952cm" svg:y2="9.534cm">
              <text:p text:style-name="P10"/>
            </draw:line>
            <draw:line draw:name="26 Conector recto" draw:style-name="gr70" draw:text-style-name="P13" draw:layer="layout" svg:x1="7.316cm" svg:y1="9.287cm" svg:x2="8.115cm" svg:y2="9.325cm">
              <text:p text:style-name="P10"/>
            </draw:line>
            <draw:line draw:name="27 Conector recto" draw:style-name="gr70" draw:text-style-name="P13" draw:layer="layout" svg:x1="9.581cm" svg:y1="8.347cm" svg:x2="9.734cm" svg:y2="9.506cm">
              <text:p text:style-name="P10"/>
            </draw:line>
            <draw:line draw:name="28 Conector recto" draw:style-name="gr70" draw:text-style-name="P13" draw:layer="layout" svg:x1="10.391cm" svg:y1="9.258cm" svg:x2="10.058cm" svg:y2="10.471cm">
              <text:p text:style-name="P10"/>
            </draw:line>
            <draw:line draw:name="29 Conector recto" draw:style-name="gr70" draw:text-style-name="P13" draw:layer="layout" svg:x1="8.117cm" svg:y1="8.491cm" svg:x2="9.004cm" svg:y2="9.558cm">
              <text:p text:style-name="P10"/>
            </draw:line>
            <draw:line draw:name="30 Conector recto" draw:style-name="gr70" draw:text-style-name="P13" draw:layer="layout" svg:x1="8.187cm" svg:y1="8.49cm" svg:x2="9.519cm" svg:y2="8.374cm">
              <text:p text:style-name="P10"/>
            </draw:line>
            <draw:line draw:name="31 Conector recto" draw:style-name="gr70" draw:text-style-name="P13" draw:layer="layout" svg:x1="7.576cm" svg:y1="9.925cm" svg:x2="9.736cm" svg:y2="8.959cm">
              <text:p text:style-name="P10"/>
            </draw:line>
            <draw:line draw:name="32 Conector recto" draw:style-name="gr70" draw:text-style-name="P13" draw:layer="layout" svg:x1="8.052cm" svg:y1="8.346cm" svg:x2="9.968cm" svg:y2="8.099cm">
              <text:p text:style-name="P10"/>
            </draw:line>
            <draw:line draw:name="33 Conector recto" draw:style-name="gr70" draw:text-style-name="P13" draw:layer="layout" svg:x1="7.632cm" svg:y1="9.992cm" svg:x2="8.078cm" svg:y2="10.327cm">
              <text:p text:style-name="P10"/>
            </draw:line>
            <draw:line draw:name="34 Conector recto" draw:style-name="gr70" draw:text-style-name="P13" draw:layer="layout" svg:x1="8.077cm" svg:y1="10.874cm" svg:x2="9.49cm" svg:y2="10.719cm">
              <text:p text:style-name="P10"/>
            </draw:line>
            <draw:line draw:name="35 Conector recto" draw:style-name="gr70" draw:text-style-name="P13" draw:layer="layout" svg:x1="9.493cm" svg:y1="10.536cm" svg:x2="9.943cm" svg:y2="9.533cm">
              <text:p text:style-name="P10"/>
            </draw:line>
            <draw:line draw:name="36 Conector recto" draw:style-name="gr70" draw:text-style-name="P13" draw:layer="layout" svg:x1="7.062cm" svg:y1="8.986cm" svg:x2="7.64cm" svg:y2="10.51cm">
              <text:p text:style-name="P10"/>
            </draw:line>
            <draw:line draw:name="37 Conector recto" draw:style-name="gr70" draw:text-style-name="P13" draw:layer="layout" svg:x1="7.512cm" svg:y1="10.81cm" svg:x2="7.126cm" svg:y2="9.871cm">
              <text:p text:style-name="P10"/>
            </draw:line>
            <draw:line draw:name="38 Conector recto" draw:style-name="gr70" draw:text-style-name="P13" draw:layer="layout" svg:x1="7.061cm" svg:y1="10.355cm" svg:x2="6.548cm" svg:y2="9.287cm">
              <text:p text:style-name="P10"/>
            </draw:line>
            <draw:line draw:name="39 Conector recto" draw:style-name="gr70" draw:text-style-name="P13" draw:layer="layout" svg:x1="7.126cm" svg:y1="8.828cm" svg:x2="8.978cm" svg:y2="8.555cm">
              <text:p text:style-name="P10"/>
            </draw:line>
            <draw:line draw:name="40 Conector recto" draw:style-name="gr70" draw:text-style-name="P13" draw:layer="layout" svg:x1="10.031cm" svg:y1="8.073cm" svg:x2="10.094cm" svg:y2="9.468cm">
              <text:p text:style-name="P10"/>
            </draw:line>
            <draw:line draw:name="41 Conector recto" draw:style-name="gr70" draw:text-style-name="P13" draw:layer="layout" svg:x1="9.736cm" svg:y1="9.376cm" svg:x2="10.148cm" svg:y2="8.555cm">
              <text:p text:style-name="P10"/>
            </draw:line>
            <draw:line draw:name="42 Conector recto" draw:style-name="gr70" draw:text-style-name="P13" draw:layer="layout" svg:x1="9.749cm" svg:y1="10.107cm" svg:x2="10.727cm" svg:y2="10.106cm">
              <text:p text:style-name="P10"/>
            </draw:line>
            <draw:line draw:name="43 Conector recto" draw:style-name="gr70" draw:text-style-name="P13" draw:layer="layout" svg:x1="9.493cm" svg:y1="9.807cm" svg:x2="9.235cm" svg:y2="9.169cm">
              <text:p text:style-name="P10"/>
            </draw:line>
            <draw:line draw:name="44 Conector recto" draw:style-name="gr70" draw:text-style-name="P13" draw:layer="layout" svg:x1="8.683cm" svg:y1="10.355cm" svg:x2="9.403cm" svg:y2="10.628cm">
              <text:p text:style-name="P10"/>
            </draw:line>
            <draw:line draw:name="45 Conector recto" draw:style-name="gr70" draw:text-style-name="P13" draw:layer="layout" svg:x1="8.682cm" svg:y1="10.353cm" svg:x2="8.142cm" svg:y2="9.35cm">
              <text:p text:style-name="P10"/>
            </draw:line>
          </draw:g>
          <draw:frame draw:name="131 Grupo" draw:style-name="gr13" draw:text-style-name="P13" draw:layer="layout" svg:width="4.906cm" svg:height="3.623cm" svg:x="0.794cm" svg:y="8.144cm">
            <draw:image xlink:href="Pictures/1000020100000127000000D6B244F11C.png" xlink:type="simple" xlink:show="embed" xlink:actuate="onLoad">
              <text:p text:style-name="P10"/>
            </draw:image>
          </draw:frame>
          <draw:line draw:name="322 Conector recto" draw:style-name="gr70" draw:text-style-name="P13" draw:layer="layout" svg:x1="3.398cm" svg:y1="10.361cm" svg:x2="5.453cm" svg:y2="14.551cm">
            <text:p text:style-name="P10"/>
          </draw:line>
          <draw:line draw:name="325 Conector recto" draw:style-name="gr70" draw:text-style-name="P13" draw:layer="layout" svg:x1="4.464cm" svg:y1="9.144cm" svg:x2="6.695cm" svg:y2="14.262cm">
            <text:p text:style-name="P10"/>
          </draw:line>
          <draw:line draw:name="329 Conector recto" draw:style-name="gr70" draw:text-style-name="P13" draw:layer="layout" svg:x1="8.974cm" svg:y1="9.626cm" svg:x2="7.531cm" svg:y2="14.92cm">
            <text:p text:style-name="P10"/>
          </draw:line>
          <draw:line draw:name="334 Conector recto" draw:style-name="gr70" draw:text-style-name="P13" draw:layer="layout" svg:x1="7.078cm" svg:y1="9.351cm" svg:x2="6.842cm" svg:y2="14.199cm">
            <text:p text:style-name="P10"/>
          </draw:line>
          <draw:line draw:name="338 Conector recto" draw:style-name="gr70" draw:text-style-name="P13" draw:layer="layout" svg:x1="1.97cm" svg:y1="11.304cm" svg:x2="5.183cm" svg:y2="16.073cm">
            <text:p text:style-name="P10"/>
          </draw:line>
          <draw:line draw:name="341 Conector recto" draw:style-name="gr70" draw:text-style-name="P13" draw:layer="layout" svg:x1="6.841cm" svg:y1="8.916cm" svg:x2="5.598cm" svg:y2="14.488cm">
            <text:p text:style-name="P10"/>
          </draw:line>
          <draw:g draw:name="346 Grupo">
            <draw:g draw:name="295 Elipse">
              <draw:frame draw:name="295 Elipse" draw:style-name="gr13" draw:text-style-name="P13" draw:layer="layout" svg:width="0.712cm" svg:height="0.702cm" svg:x="5.326cm" svg:y="14.434cm">
                <draw:image xlink:href="Pictures/10000201000000310000003386478044.png" xlink:type="simple" xlink:show="embed" xlink:actuate="onLoad">
                  <text:p text:style-name="P10"/>
                </draw:image>
              </draw:frame>
              <draw:custom-shape draw:style-name="gr67" draw:text-style-name="P1" draw:layer="layout" svg:width="0.256cm" svg:height="0.248cm" svg:x="5.488cm" svg:y="14.604cm">
                <text:p text:style-name="P10"/>
                <draw:enhanced-geometry svg:viewBox="0 0 21600 21600" draw:type="mso-spt202" draw:enhanced-path="M 0 0 L 21600 0 21600 21600 0 21600 0 0 Z N"/>
              </draw:custom-shape>
            </draw:g>
            <draw:g draw:name="297 Elipse">
              <draw:frame draw:name="297 Elipse" draw:style-name="gr13" draw:text-style-name="P13" draw:layer="layout" svg:width="0.712cm" svg:height="0.716cm" svg:x="7.027cm" svg:y="14.778cm">
                <draw:image xlink:href="Pictures/1000020100000031000000344BBF6AAE.png" xlink:type="simple" xlink:show="embed" xlink:actuate="onLoad">
                  <text:p text:style-name="P10"/>
                </draw:image>
              </draw:frame>
              <draw:custom-shape draw:style-name="gr67" draw:text-style-name="P1" draw:layer="layout" svg:width="0.256cm" svg:height="0.248cm" svg:x="7.177cm" svg:y="14.955cm">
                <text:p text:style-name="P10"/>
                <draw:enhanced-geometry svg:viewBox="0 0 21600 21600" draw:type="mso-spt202" draw:enhanced-path="M 0 0 L 21600 0 21600 21600 0 21600 0 0 Z N"/>
              </draw:custom-shape>
            </draw:g>
            <draw:g draw:name="298 Elipse">
              <draw:frame draw:name="298 Elipse" draw:style-name="gr13" draw:text-style-name="P13" draw:layer="layout" svg:width="0.712cm" svg:height="0.702cm" svg:x="5.821cm" svg:y="15.136cm">
                <draw:image xlink:href="Pictures/100002010000003100000033041D5EE1.png" xlink:type="simple" xlink:show="embed" xlink:actuate="onLoad">
                  <text:p text:style-name="P10"/>
                </draw:image>
              </draw:frame>
              <draw:custom-shape draw:style-name="gr67" draw:text-style-name="P1" draw:layer="layout" svg:width="0.256cm" svg:height="0.248cm" svg:x="5.971cm" svg:y="15.307cm">
                <text:p text:style-name="P10"/>
                <draw:enhanced-geometry svg:viewBox="0 0 21600 21600" draw:type="mso-spt202" draw:enhanced-path="M 0 0 L 21600 0 21600 21600 0 21600 0 0 Z N"/>
              </draw:custom-shape>
            </draw:g>
            <draw:g draw:name="299 Elipse">
              <draw:frame draw:name="299 Elipse" draw:style-name="gr13" draw:text-style-name="P13" draw:layer="layout" svg:width="0.712cm" svg:height="0.702cm" svg:x="6.417cm" svg:y="14.2cm">
                <draw:image xlink:href="Pictures/100002010000003100000033E6D86E53.png" xlink:type="simple" xlink:show="embed" xlink:actuate="onLoad">
                  <text:p text:style-name="P10"/>
                </draw:image>
              </draw:frame>
              <draw:custom-shape draw:style-name="gr67" draw:text-style-name="P1" draw:layer="layout" svg:width="0.256cm" svg:height="0.248cm" svg:x="6.574cm" svg:y="14.369cm">
                <text:p text:style-name="P10"/>
                <draw:enhanced-geometry svg:viewBox="0 0 21600 21600" draw:type="mso-spt202" draw:enhanced-path="M 0 0 L 21600 0 21600 21600 0 21600 0 0 Z N"/>
              </draw:custom-shape>
            </draw:g>
            <draw:g draw:name="300 Elipse">
              <draw:frame draw:name="300 Elipse" draw:style-name="gr13" draw:text-style-name="P13" draw:layer="layout" svg:width="0.697cm" svg:height="0.702cm" svg:x="4.978cm" svg:y="15.371cm">
                <draw:image xlink:href="Pictures/100002010000003000000033404ECD2E.png" xlink:type="simple" xlink:show="embed" xlink:actuate="onLoad">
                  <text:p text:style-name="P10"/>
                </draw:image>
              </draw:frame>
              <draw:custom-shape draw:style-name="gr67" draw:text-style-name="P1" draw:layer="layout" svg:width="0.256cm" svg:height="0.248cm" svg:x="5.126cm" svg:y="15.542cm">
                <text:p text:style-name="P10"/>
                <draw:enhanced-geometry svg:viewBox="0 0 21600 21600" draw:type="mso-spt202" draw:enhanced-path="M 0 0 L 21600 0 21600 21600 0 21600 0 0 Z N"/>
              </draw:custom-shape>
            </draw:g>
            <draw:line draw:name="302 Conector recto" draw:style-name="gr70" draw:text-style-name="P13" draw:layer="layout" svg:x1="5.797cm" svg:y1="14.728cm" svg:x2="7.177cm" svg:y2="15.204cm">
              <text:p text:style-name="P10"/>
            </draw:line>
            <draw:line draw:name="305 Conector recto" draw:style-name="gr70" draw:text-style-name="P13" draw:layer="layout" svg:x1="5.382cm" svg:y1="15.54cm" svg:x2="6.574cm" svg:y2="14.617cm">
              <text:p text:style-name="P10"/>
            </draw:line>
            <draw:line draw:name="309 Conector recto" draw:style-name="gr70" draw:text-style-name="P13" draw:layer="layout" svg:x1="5.742cm" svg:y1="14.604cm" svg:x2="6.519cm" svg:y2="14.494cm">
              <text:p text:style-name="P10"/>
            </draw:line>
            <draw:line draw:name="312 Conector recto" draw:style-name="gr70" draw:text-style-name="P13" draw:layer="layout" svg:x1="5.97cm" svg:y1="15.555cm" svg:x2="5.254cm" svg:y2="15.49cm">
              <text:p text:style-name="P10"/>
            </draw:line>
            <draw:line draw:name="316 Conector recto" draw:style-name="gr70" draw:text-style-name="P13" draw:layer="layout" svg:x1="7.176cm" svg:y1="15.204cm" svg:x2="6.279cm" svg:y2="15.431cm">
              <text:p text:style-name="P10"/>
            </draw:line>
            <draw:line draw:name="317 Conector recto" draw:style-name="gr70" draw:text-style-name="P13" draw:layer="layout" svg:x1="5.488cm" svg:y1="14.853cm" svg:x2="5.254cm" svg:y2="15.49cm">
              <text:p text:style-name="P10"/>
            </draw:line>
          </draw:g>
          <draw:custom-shape draw:name="347 Rectángulo" draw:style-name="gr107" draw:text-style-name="P67" draw:layer="layout" svg:width="2.602cm" svg:height="2.862cm" svg:x="0.958cm" svg:y="5.556cm">
            <text:p text:style-name="P65"><text:span text:style-name="T69">ω</text:span><text:span text:style-name="T70">1</text:span></text:p>
            <draw:enhanced-geometry svg:viewBox="0 0 21600 21600" draw:type="rectangle" draw:enhanced-path="M 0 0 L 21600 0 21600 21600 0 21600 0 0 Z N"/>
          </draw:custom-shape>
          <draw:custom-shape draw:name="348 Rectángulo" draw:style-name="gr108" draw:text-style-name="P67" draw:layer="layout" svg:width="2.602cm" svg:height="2.862cm" svg:x="7.726cm" svg:y="5.556cm">
            <text:p text:style-name="P65"><text:span text:style-name="T71">ω</text:span><text:span text:style-name="T72">2</text:span></text:p>
            <draw:enhanced-geometry svg:viewBox="0 0 21600 21600" draw:type="rectangle" draw:enhanced-path="M 0 0 L 21600 0 21600 21600 0 21600 0 0 Z N"/>
          </draw:custom-shape>
        </draw:g>
        <draw:g draw:name="1251 Grupo" draw:id="id6">
          <draw:custom-shape draw:name="Freeform 6" draw:style-name="gr109" draw:text-style-name="P1" draw:layer="layout" svg:width="0.327cm" svg:height="0.248cm" svg:x="16.1cm" svg:y="8.829cm">
            <text:p text:style-name="P10"/>
            <draw:enhanced-geometry svg:viewBox="0 0 63 68" draw:extrusion-allowed="true" draw:text-areas="0 0 63 68" draw:glue-points="32 0 39 0 45 1 50 3 55 5 59 9 62 14 63 19 60 27 57 31 35 47 30 50 25 52 21 55 18 58 16 60 63 60 63 68 0 68 0 65 2 62 5 58 9 53 13 50 18 47 24 43 31 39 45 29 48 25 50 22 50 16 45 10 42 8 38 7 27 7 23 8 20 10 17 13 14 17 14 20 2 20 3 15 5 11 7 8 12 5 17 2 24 1 32 0" draw:type="mso-spt100" draw:enhanced-path="M 32 0 L 39 0 45 1 50 3 55 5 59 9 62 14 63 19 60 27 57 31 35 47 30 50 25 52 21 55 18 58 16 60 63 60 63 68 0 68 0 65 2 62 5 58 9 53 13 50 18 47 24 43 31 39 45 29 48 25 50 22 50 16 45 10 42 8 38 7 27 7 23 8 20 10 17 13 14 17 14 20 2 20 3 15 5 11 7 8 12 5 17 2 24 1 32 0 Z N"/>
          </draw:custom-shape>
          <draw:custom-shape draw:name="Freeform 7" draw:style-name="gr109" draw:text-style-name="P1" draw:layer="layout" svg:width="0.343cm" svg:height="0.248cm" svg:x="16.469cm" svg:y="8.829cm">
            <text:p text:style-name="P10"/>
            <draw:enhanced-geometry svg:viewBox="0 0 66 68" draw:extrusion-allowed="true" draw:text-areas="0 0 66 68" draw:glue-points="41 14 28 26 27 28 25 29 24 32 18 36 11 44 41 44 41 14 43 0 52 0 52 44 66 44 66 52 52 52 52 68 41 68 41 52 0 52 0 44 10 34 16 28 20 24 21 23 21 22 24 20 27 17 34 10 43 0" draw:type="mso-spt100" draw:enhanced-path="M 41 14 L 28 26 27 28 25 29 24 32 18 36 11 44 41 44 41 14 Z M 43 0 L 52 0 52 44 66 44 66 52 52 52 52 68 41 68 41 52 0 52 0 44 10 34 16 28 20 24 21 23 21 22 24 20 27 17 34 10 43 0 Z N"/>
          </draw:custom-shape>
          <draw:custom-shape draw:name="Freeform 8" draw:style-name="gr109" draw:text-style-name="P1" draw:layer="layout" svg:width="0.317cm" svg:height="0.252cm" svg:x="16.869cm" svg:y="8.829cm">
            <text:p text:style-name="P10"/>
            <draw:enhanced-geometry svg:viewBox="0 0 61 69" draw:extrusion-allowed="true" draw:text-areas="0 0 61 69" draw:glue-points="25 7 21 9 18 12 14 17 12 25 11 35 12 49 17 57 21 60 25 62 36 62 40 60 44 57 49 48 49 25 47 17 44 12 40 9 36 7 25 7 23 0 30 0 37 1 43 2 47 4 53 8 57 13 58 19 60 23 61 28 61 35 60 45 58 54 55 58 51 62 47 65 43 67 37 69 23 69 18 67 14 65 10 62 4 55 1 46 0 35 0 24 3 15 5 11 10 7 14 4 18 2 23 0" draw:type="mso-spt100" draw:enhanced-path="M 25 7 L 21 9 18 12 14 17 12 25 11 35 12 49 17 57 21 60 25 62 36 62 40 60 44 57 49 48 49 25 47 17 44 12 40 9 36 7 25 7 Z M 23 0 L 30 0 37 1 43 2 47 4 53 8 57 13 58 19 60 23 61 28 61 35 60 45 58 54 55 58 51 62 47 65 43 67 37 69 23 69 18 67 14 65 10 62 4 55 1 46 0 35 0 24 3 15 5 11 10 7 14 4 18 2 23 0 Z N"/>
          </draw:custom-shape>
          <draw:custom-shape draw:name="Freeform 9" draw:style-name="gr109" draw:text-style-name="P1" draw:layer="layout" svg:width="0.317cm" svg:height="0.252cm" svg:x="19.423cm" svg:y="8.829cm">
            <text:p text:style-name="P10"/>
            <draw:enhanced-geometry svg:viewBox="0 0 61 69" draw:extrusion-allowed="true" draw:text-areas="0 0 61 69" draw:glue-points="29 0 49 5 56 13 54 26 44 31 54 34 61 44 60 56 53 63 30 69 18 68 4 60 0 50 7 49 12 53 18 59 25 62 40 61 47 55 50 48 47 41 36 35 22 36 24 33 26 29 39 26 44 21 43 12 33 7 22 8 15 12 12 19 7 18 4 10 19 1" draw:type="mso-spt100" draw:enhanced-path="M 24 0 L 29 0 43 2 49 5 54 9 56 13 57 18 54 26 50 29 44 31 49 32 54 34 60 40 61 44 61 52 60 56 57 60 53 63 43 68 30 69 24 69 18 68 10 64 4 60 1 55 0 50 5 50 7 49 11 49 12 53 15 57 18 59 22 61 25 62 35 62 40 61 43 58 47 55 49 52 50 48 49 45 47 41 44 39 36 35 28 35 22 36 22 34 24 33 24 29 26 29 33 28 39 26 42 24 44 21 44 14 43 12 37 8 33 7 25 7 22 8 18 10 15 12 14 15 12 19 10 19 7 18 1 18 4 10 7 7 19 1 24 0 Z N"/>
          </draw:custom-shape>
          <draw:custom-shape draw:name="Freeform 10" draw:style-name="gr109" draw:text-style-name="P1" draw:layer="layout" svg:width="0.322cm" svg:height="0.248cm" svg:x="19.793cm" svg:y="8.829cm">
            <text:p text:style-name="P10"/>
            <draw:enhanced-geometry svg:viewBox="0 0 62 68" draw:extrusion-allowed="true" draw:text-areas="0 0 62 68" draw:glue-points="33 0 40 0 46 1 54 5 58 9 61 14 62 19 62 23 60 27 58 30 55 32 53 35 49 38 42 42 30 50 26 52 23 54 21 55 18 58 17 60 62 60 62 68 0 68 0 65 1 62 4 58 10 53 18 47 32 39 37 35 42 31 46 29 49 25 50 22 50 16 49 13 46 10 42 8 37 7 28 7 23 8 19 10 17 13 15 17 14 20 3 20 4 15 5 11 11 5 18 2 25 1 33 0" draw:type="mso-spt100" draw:enhanced-path="M 33 0 L 40 0 46 1 54 5 58 9 61 14 62 19 62 23 60 27 58 30 55 32 53 35 49 38 42 42 30 50 26 52 23 54 21 55 18 58 17 60 62 60 62 68 0 68 0 65 1 62 4 58 10 53 18 47 32 39 37 35 42 31 46 29 49 25 50 22 50 16 49 13 46 10 42 8 37 7 28 7 23 8 19 10 17 13 15 17 14 20 3 20 4 15 5 11 11 5 18 2 25 1 33 0 Z N"/>
          </draw:custom-shape>
          <draw:custom-shape draw:name="Freeform 11" draw:style-name="gr109" draw:text-style-name="P1" draw:layer="layout" svg:width="0.317cm" svg:height="0.252cm" svg:x="20.183cm" svg:y="8.829cm">
            <text:p text:style-name="P10"/>
            <draw:enhanced-geometry svg:viewBox="0 0 61 69" draw:extrusion-allowed="true" draw:text-areas="0 0 61 69" draw:glue-points="25 7 21 9 18 12 14 17 12 25 11 35 12 49 17 57 21 60 25 62 36 62 40 60 44 57 49 48 49 25 47 17 44 12 40 9 36 7 25 7 24 0 31 0 37 1 43 2 47 4 53 8 57 13 58 19 60 23 61 28 61 35 60 45 58 54 56 58 51 62 47 65 43 67 37 69 24 69 18 67 14 65 10 62 4 55 1 46 0 35 0 24 3 15 5 11 10 7 14 4 18 2 24 0" draw:type="mso-spt100" draw:enhanced-path="M 25 7 L 21 9 18 12 14 17 12 25 11 35 12 49 17 57 21 60 25 62 36 62 40 60 44 57 49 48 49 25 47 17 44 12 40 9 36 7 25 7 Z M 24 0 L 31 0 37 1 43 2 47 4 53 8 57 13 58 19 60 23 61 28 61 35 60 45 58 54 56 58 51 62 47 65 43 67 37 69 24 69 18 67 14 65 10 62 4 55 1 46 0 35 0 24 3 15 5 11 10 7 14 4 18 2 24 0 Z N"/>
          </draw:custom-shape>
          <draw:custom-shape draw:name="Freeform 12" draw:style-name="gr109" draw:text-style-name="P1" draw:layer="layout" svg:width="0.338cm" svg:height="0.248cm" svg:x="22.716cm" svg:y="8.829cm">
            <text:p text:style-name="P10"/>
            <draw:enhanced-geometry svg:viewBox="0 0 65 68" draw:extrusion-allowed="true" draw:text-areas="0 0 65 68" draw:glue-points="42 14 29 26 26 28 26 29 23 32 11 44 42 44 42 14 43 0 53 0 53 44 65 44 65 52 53 52 53 68 42 68 42 52 0 52 0 44 10 34 16 28 19 24 22 22 23 20 28 17 33 10 43 0" draw:type="mso-spt100" draw:enhanced-path="M 42 14 L 29 26 26 28 26 29 23 32 11 44 42 44 42 14 Z M 43 0 L 53 0 53 44 65 44 65 52 53 52 53 68 42 68 42 52 0 52 0 44 10 34 16 28 19 24 22 22 23 20 28 17 33 10 43 0 Z N"/>
          </draw:custom-shape>
          <draw:custom-shape draw:name="Freeform 13" draw:style-name="gr109" draw:text-style-name="P1" draw:layer="layout" svg:width="0.327cm" svg:height="0.252cm" svg:x="23.111cm" svg:y="8.829cm">
            <text:p text:style-name="P10"/>
            <draw:enhanced-geometry svg:viewBox="0 0 63 69" draw:extrusion-allowed="true" draw:text-areas="0 0 63 69" draw:glue-points="27 7 23 9 18 12 14 21 13 35 14 49 18 57 23 60 27 62 35 62 39 61 45 57 49 48 50 35 50 25 48 17 45 12 41 9 36 7 27 7 25 0 36 0 45 2 50 5 55 8 57 13 60 19 62 23 62 28 63 35 62 45 59 54 53 62 49 65 38 69 25 69 14 65 10 62 4 55 2 46 0 35 2 24 4 15 10 7 14 4 25 0" draw:type="mso-spt100" draw:enhanced-path="M 27 7 L 23 9 18 12 14 21 13 35 14 49 18 57 23 60 27 62 35 62 39 61 45 57 49 48 50 35 50 25 48 17 45 12 41 9 36 7 27 7 Z M 25 0 L 36 0 45 2 50 5 55 8 57 13 60 19 62 23 62 28 63 35 62 45 59 54 53 62 49 65 38 69 25 69 14 65 10 62 4 55 2 46 0 35 2 24 4 15 10 7 14 4 25 0 Z N"/>
          </draw:custom-shape>
          <draw:custom-shape draw:name="Freeform 14" draw:style-name="gr109" draw:text-style-name="P1" draw:layer="layout" svg:width="0.317cm" svg:height="0.252cm" svg:x="23.496cm" svg:y="8.829cm">
            <text:p text:style-name="P10"/>
            <draw:enhanced-geometry svg:viewBox="0 0 61 69" draw:extrusion-allowed="true" draw:text-areas="0 0 61 69" draw:glue-points="25 7 21 9 18 12 14 17 13 25 11 35 13 49 17 57 21 60 25 62 36 62 40 60 45 57 49 48 49 25 47 17 45 12 40 9 36 7 25 7 24 0 31 0 38 1 43 2 47 4 53 8 57 13 58 19 60 23 61 28 61 35 60 45 58 54 56 58 52 62 47 65 43 67 38 69 24 69 18 67 14 65 10 62 4 55 1 46 0 35 0 24 3 15 6 11 10 7 14 4 18 2 24 0" draw:type="mso-spt100" draw:enhanced-path="M 25 7 L 21 9 18 12 14 17 13 25 11 35 13 49 17 57 21 60 25 62 36 62 40 60 45 57 49 48 49 25 47 17 45 12 40 9 36 7 25 7 Z M 24 0 L 31 0 38 1 43 2 47 4 53 8 57 13 58 19 60 23 61 28 61 35 60 45 58 54 56 58 52 62 47 65 43 67 38 69 24 69 18 67 14 65 10 62 4 55 1 46 0 35 0 24 3 15 6 11 10 7 14 4 18 2 24 0 Z N"/>
          </draw:custom-shape>
          <draw:custom-shape draw:name="Freeform 15" draw:style-name="gr109" draw:text-style-name="P1" draw:layer="layout" svg:width="0.322cm" svg:height="0.252cm" svg:x="13.416cm" svg:y="7.655cm">
            <text:p text:style-name="P10"/>
            <draw:enhanced-geometry svg:viewBox="0 0 62 69" draw:extrusion-allowed="true" draw:text-areas="0 0 62 69" draw:glue-points="25 7 21 9 18 12 14 17 13 25 11 35 13 49 17 57 21 60 25 62 36 62 41 60 45 57 49 48 50 35 49 21 45 12 41 9 36 7 25 7 24 0 31 0 45 2 53 8 57 13 60 19 62 23 62 35 60 45 59 54 56 58 52 62 48 65 43 67 38 69 24 69 18 67 14 65 10 62 4 55 2 46 0 35 2 24 3 15 6 11 10 7 14 4 18 2 24 0" draw:type="mso-spt100" draw:enhanced-path="M 25 7 L 21 9 18 12 14 17 13 25 11 35 13 49 17 57 21 60 25 62 36 62 41 60 45 57 49 48 50 35 49 21 45 12 41 9 36 7 25 7 Z M 24 0 L 31 0 45 2 53 8 57 13 60 19 62 23 62 35 60 45 59 54 56 58 52 62 48 65 43 67 38 69 24 69 18 67 14 65 10 62 4 55 2 46 0 35 2 24 3 15 6 11 10 7 14 4 18 2 24 0 Z N"/>
          </draw:custom-shape>
          <draw:custom-shape draw:name="Rectangle 16" draw:style-name="gr110" draw:text-style-name="P1" draw:layer="layout" svg:width="0.072cm" svg:height="0.032cm" svg:x="13.832cm" svg:y="7.871cm">
            <text:p text:style-name="P10"/>
            <draw:enhanced-geometry svg:viewBox="0 0 21600 21600" draw:type="rectangle" draw:enhanced-path="M 0 0 L 21600 0 21600 21600 0 21600 0 0 Z N"/>
          </draw:custom-shape>
          <draw:custom-shape draw:name="Freeform 17" draw:style-name="gr109" draw:text-style-name="P1" draw:layer="layout" svg:width="0.322cm" svg:height="0.248cm" svg:x="13.982cm" svg:y="7.655cm">
            <text:p text:style-name="P10"/>
            <draw:enhanced-geometry svg:viewBox="0 0 62 68" draw:extrusion-allowed="true" draw:text-areas="0 0 62 68" draw:glue-points="33 0 39 0 44 1 50 3 54 5 58 9 61 14 62 19 60 27 57 31 53 35 48 38 42 42 35 47 29 50 23 54 21 55 18 58 16 60 62 60 62 68 0 68 0 65 1 62 4 58 10 53 23 43 37 35 42 31 44 29 47 25 50 22 50 16 48 13 46 10 42 8 37 7 28 7 22 8 19 10 16 13 15 17 14 20 3 20 4 15 5 11 11 5 16 2 33 0" draw:type="mso-spt100" draw:enhanced-path="M 33 0 L 39 0 44 1 50 3 54 5 58 9 61 14 62 19 60 27 57 31 53 35 48 38 42 42 35 47 29 50 23 54 21 55 18 58 16 60 62 60 62 68 0 68 0 65 1 62 4 58 10 53 23 43 37 35 42 31 44 29 47 25 50 22 50 16 48 13 46 10 42 8 37 7 28 7 22 8 19 10 16 13 15 17 14 20 3 20 4 15 5 11 11 5 16 2 33 0 Z N"/>
          </draw:custom-shape>
          <draw:custom-shape draw:name="Freeform 18" draw:style-name="gr111" draw:text-style-name="P1" draw:layer="layout" svg:width="0.317cm" svg:height="0.248cm" svg:x="14.373cm" svg:y="7.658cm">
            <text:p text:style-name="P10"/>
            <draw:enhanced-geometry svg:viewBox="0 0 61 68" draw:extrusion-allowed="true" draw:text-areas="0 0 61 68" draw:glue-points="11 0 57 0 57 8 19 8 18 14 17 17 17 20 15 26 21 24 32 22 39 22 44 24 53 28 60 35 61 44 61 48 60 53 57 56 54 60 43 66 29 68 21 68 15 66 8 63 4 59 1 55 0 49 11 49 12 53 15 56 21 60 25 61 35 61 40 59 44 57 47 54 49 49 50 45 49 40 47 37 44 34 40 31 29 29 24 30 19 31 15 33 12 36 7 36 7 35 1 35 5 20 5 17 7 15 11 0" draw:type="mso-spt100" draw:enhanced-path="M 11 0 L 57 0 57 8 19 8 18 14 17 17 17 20 15 26 21 24 32 22 39 22 44 24 53 28 60 35 61 44 61 48 60 53 57 56 54 60 43 66 29 68 21 68 15 66 8 63 4 59 1 55 0 49 11 49 12 53 15 56 21 60 25 61 35 61 40 59 44 57 47 54 49 49 50 45 49 40 47 37 44 34 40 31 29 29 24 30 19 31 15 33 12 36 7 36 7 35 1 35 5 20 5 17 7 15 11 0 Z N"/>
          </draw:custom-shape>
          <draw:custom-shape draw:name="Freeform 19" draw:style-name="gr109" draw:text-style-name="P1" draw:layer="layout" svg:width="0.322cm" svg:height="0.252cm" svg:x="13.416cm" svg:y="3.363cm">
            <text:p text:style-name="P10"/>
            <draw:enhanced-geometry svg:viewBox="0 0 62 69" draw:extrusion-allowed="true" draw:text-areas="0 0 62 69" draw:glue-points="25 7 21 9 18 12 14 17 13 25 11 35 13 49 17 57 21 60 25 62 36 62 41 60 45 57 49 48 50 35 49 21 45 12 41 9 36 7 25 7 24 0 31 0 45 2 53 8 57 13 60 19 62 23 62 35 60 45 59 54 56 58 52 62 48 65 43 67 38 69 24 69 18 67 14 65 10 62 4 55 2 46 0 35 2 24 3 15 6 11 10 7 14 4 18 2 24 0" draw:type="mso-spt100" draw:enhanced-path="M 25 7 L 21 9 18 12 14 17 13 25 11 35 13 49 17 57 21 60 25 62 36 62 41 60 45 57 49 48 50 35 49 21 45 12 41 9 36 7 25 7 Z M 24 0 L 31 0 45 2 53 8 57 13 60 19 62 23 62 35 60 45 59 54 56 58 52 62 48 65 43 67 38 69 24 69 18 67 14 65 10 62 4 55 2 46 0 35 2 24 3 15 6 11 10 7 14 4 18 2 24 0 Z N"/>
          </draw:custom-shape>
          <draw:custom-shape draw:name="Rectangle 20" draw:style-name="gr110" draw:text-style-name="P1" draw:layer="layout" svg:width="0.072cm" svg:height="0.032cm" svg:x="13.832cm" svg:y="3.578cm">
            <text:p text:style-name="P10"/>
            <draw:enhanced-geometry svg:viewBox="0 0 21600 21600" draw:type="rectangle" draw:enhanced-path="M 0 0 L 21600 0 21600 21600 0 21600 0 0 Z N"/>
          </draw:custom-shape>
          <draw:custom-shape draw:name="Freeform 21" draw:style-name="gr109" draw:text-style-name="P1" draw:layer="layout" svg:width="0.327cm" svg:height="0.248cm" svg:x="13.988cm" svg:y="3.366cm">
            <text:p text:style-name="P10"/>
            <draw:enhanced-geometry svg:viewBox="0 0 63 68" draw:extrusion-allowed="true" draw:text-areas="0 0 63 68" draw:glue-points="11 0 59 0 59 8 21 8 20 14 18 17 18 18 17 20 15 26 21 24 28 23 34 22 39 22 50 26 54 28 61 35 63 44 61 50 60 55 56 60 45 66 31 68 25 68 20 67 14 65 10 63 2 55 0 49 13 49 14 53 15 56 18 58 22 60 27 61 36 61 45 57 47 54 50 49 50 40 45 34 41 31 36 30 31 29 20 31 13 36 9 36 7 35 3 35 7 20 7 15 11 0" draw:type="mso-spt100" draw:enhanced-path="M 11 0 L 59 0 59 8 21 8 20 14 18 17 18 18 17 20 15 26 21 24 28 23 34 22 39 22 50 26 54 28 61 35 63 44 61 50 60 55 56 60 45 66 31 68 25 68 20 67 14 65 10 63 2 55 0 49 13 49 14 53 15 56 18 58 22 60 27 61 36 61 45 57 47 54 50 49 50 40 45 34 41 31 36 30 31 29 20 31 13 36 9 36 7 35 3 35 7 20 7 15 11 0 Z N"/>
          </draw:custom-shape>
          <draw:custom-shape draw:name="Freeform 22" draw:style-name="gr109" draw:text-style-name="P1" draw:layer="layout" svg:width="0.317cm" svg:height="0.252cm" svg:x="14.373cm" svg:y="3.363cm">
            <text:p text:style-name="P10"/>
            <draw:enhanced-geometry svg:viewBox="0 0 61 69" draw:extrusion-allowed="true" draw:text-areas="0 0 61 69" draw:glue-points="25 7 21 9 17 12 12 21 11 35 12 49 17 57 21 60 25 62 35 62 40 60 43 57 47 48 49 35 49 25 46 17 43 12 39 9 35 7 25 7 24 0 31 0 37 1 43 2 49 5 53 8 56 13 58 19 60 23 61 28 61 35 60 45 57 54 51 62 47 65 36 69 24 69 12 65 8 62 3 55 0 46 0 24 3 15 8 7 12 4 24 0" draw:type="mso-spt100" draw:enhanced-path="M 25 7 L 21 9 17 12 12 21 11 35 12 49 17 57 21 60 25 62 35 62 40 60 43 57 47 48 49 35 49 25 46 17 43 12 39 9 35 7 25 7 Z M 24 0 L 31 0 37 1 43 2 49 5 53 8 56 13 58 19 60 23 61 28 61 35 60 45 57 54 51 62 47 65 36 69 24 69 12 65 8 62 3 55 0 46 0 24 3 15 8 7 12 4 24 0 Z N"/>
          </draw:custom-shape>
          <draw:custom-shape draw:name="Freeform 23" draw:style-name="gr112" draw:text-style-name="P1" draw:layer="layout" svg:width="0.052cm" svg:height="0.095cm" svg:x="14.971cm" svg:y="8.588cm">
            <text:p text:style-name="P10"/>
            <draw:enhanced-geometry svg:viewBox="0 0 10 26" draw:extrusion-allowed="true" draw:text-areas="0 0 10 26" draw:glue-points="5 0 9 2 10 4 10 22 9 25 5 26 2 25 0 22 0 4 2 2 5 0" draw:type="mso-spt100" draw:enhanced-path="M 5 0 L 9 2 10 4 10 22 9 25 5 26 2 25 0 22 0 4 2 2 5 0 Z N"/>
          </draw:custom-shape>
          <draw:custom-shape draw:name="Freeform 24" draw:style-name="gr112" draw:text-style-name="P1" draw:layer="layout" svg:width="0.052cm" svg:height="0.157cm" svg:x="16.635cm" svg:y="8.526cm">
            <text:p text:style-name="P10"/>
            <draw:enhanced-geometry svg:viewBox="0 0 10 43" draw:extrusion-allowed="true" draw:text-areas="0 0 10 43" draw:glue-points="4 0 9 2 10 4 10 39 9 42 4 43 2 42 0 39 0 4 2 2 4 0" draw:type="mso-spt100" draw:enhanced-path="M 4 0 L 9 2 10 4 10 39 9 42 4 43 2 42 0 39 0 4 2 2 4 0 Z N"/>
          </draw:custom-shape>
          <draw:custom-shape draw:name="Freeform 25" draw:style-name="gr112" draw:text-style-name="P1" draw:layer="layout" svg:width="0.052cm" svg:height="0.095cm" svg:x="18.284cm" svg:y="8.588cm">
            <text:p text:style-name="P10"/>
            <draw:enhanced-geometry svg:viewBox="0 0 10 26" draw:extrusion-allowed="true" draw:text-areas="0 0 10 26" draw:glue-points="5 0 9 2 10 4 10 22 9 25 5 26 2 25 0 22 0 4 2 2 5 0" draw:type="mso-spt100" draw:enhanced-path="M 5 0 L 9 2 10 4 10 22 9 25 5 26 2 25 0 22 0 4 2 2 5 0 Z N"/>
          </draw:custom-shape>
          <draw:custom-shape draw:name="Freeform 26" draw:style-name="gr112" draw:text-style-name="P1" draw:layer="layout" svg:width="0.052cm" svg:height="0.157cm" svg:x="19.944cm" svg:y="8.526cm">
            <text:p text:style-name="P10"/>
            <draw:enhanced-geometry svg:viewBox="0 0 10 43" draw:extrusion-allowed="true" draw:text-areas="0 0 10 43" draw:glue-points="4 0 8 2 10 4 10 39 8 42 4 43 1 42 0 39 0 4 1 2 4 0" draw:type="mso-spt100" draw:enhanced-path="M 4 0 L 8 2 10 4 10 39 8 42 4 43 1 42 0 39 0 4 1 2 4 0 Z N"/>
          </draw:custom-shape>
          <draw:custom-shape draw:name="Freeform 27" draw:style-name="gr112" draw:text-style-name="P1" draw:layer="layout" svg:width="0.046cm" svg:height="0.095cm" svg:x="21.603cm" svg:y="8.588cm">
            <text:p text:style-name="P10"/>
            <draw:enhanced-geometry svg:viewBox="0 0 9 26" draw:extrusion-allowed="true" draw:text-areas="0 0 9 26" draw:glue-points="4 0 8 2 9 4 9 22 8 25 4 26 1 25 0 22 0 4 1 2 4 0" draw:type="mso-spt100" draw:enhanced-path="M 4 0 L 8 2 9 4 9 22 8 25 4 26 1 25 0 22 0 4 1 2 4 0 Z N"/>
          </draw:custom-shape>
          <draw:custom-shape draw:name="Freeform 28" draw:style-name="gr112" draw:text-style-name="P1" draw:layer="layout" svg:width="0.052cm" svg:height="0.157cm" svg:x="23.257cm" svg:y="8.526cm">
            <text:p text:style-name="P10"/>
            <draw:enhanced-geometry svg:viewBox="0 0 10 43" draw:extrusion-allowed="true" draw:text-areas="0 0 10 43" draw:glue-points="4 0 8 2 10 4 10 39 8 42 4 43 2 42 0 39 0 4 2 2 4 0" draw:type="mso-spt100" draw:enhanced-path="M 4 0 L 8 2 10 4 10 39 8 42 4 43 2 42 0 39 0 4 2 2 4 0 Z N"/>
          </draw:custom-shape>
          <draw:custom-shape draw:name="Freeform 29" draw:style-name="gr112" draw:text-style-name="P1" draw:layer="layout" svg:width="8.343cm" svg:height="0.025cm" svg:x="14.966cm" svg:y="8.657cm">
            <text:p text:style-name="P10"/>
            <draw:enhanced-geometry svg:viewBox="0 0 1604 7" draw:extrusion-allowed="true" draw:text-areas="0 0 1604 7" draw:glue-points="6 0 1598 0 1602 1 1604 3 1602 6 1598 7 6 7 3 6 0 3 3 1 6 0" draw:type="mso-spt100" draw:enhanced-path="M 6 0 L 1598 0 1602 1 1604 3 1602 6 1598 7 6 7 3 6 0 3 3 1 6 0 Z N"/>
          </draw:custom-shape>
          <draw:custom-shape draw:name="Freeform 30" draw:style-name="gr111" draw:text-style-name="P1" draw:layer="layout" svg:width="0.312cm" svg:height="0.025cm" svg:x="14.966cm" svg:y="7.797cm">
            <text:p text:style-name="P10"/>
            <draw:enhanced-geometry svg:viewBox="0 0 60 7" draw:extrusion-allowed="true" draw:text-areas="0 0 60 7" draw:glue-points="6 0 54 0 58 1 60 3 58 6 54 7 6 7 3 6 0 3 3 1 6 0" draw:type="mso-spt100" draw:enhanced-path="M 6 0 L 54 0 58 1 60 3 58 6 54 7 6 7 3 6 0 3 3 1 6 0 Z N"/>
          </draw:custom-shape>
          <draw:custom-shape draw:name="Freeform 31" draw:style-name="gr113" draw:text-style-name="P1" draw:layer="layout" svg:width="0.187cm" svg:height="0.025cm" svg:x="14.966cm" svg:y="5.653cm">
            <text:p text:style-name="P10"/>
            <draw:enhanced-geometry svg:viewBox="0 0 36 7" draw:extrusion-allowed="true" draw:text-areas="0 0 36 7" draw:glue-points="6 0 31 0 35 1 36 3 35 6 31 7 6 7 3 6 0 3 3 1 6 0" draw:type="mso-spt100" draw:enhanced-path="M 6 0 L 31 0 35 1 36 3 35 6 31 7 6 7 3 6 0 3 3 1 6 0 Z N"/>
          </draw:custom-shape>
          <draw:custom-shape draw:name="Freeform 32" draw:style-name="gr114" draw:text-style-name="P1" draw:layer="layout" svg:width="0.312cm" svg:height="0.025cm" svg:x="14.966cm" svg:y="3.505cm">
            <text:p text:style-name="P10"/>
            <draw:enhanced-geometry svg:viewBox="0 0 60 7" draw:extrusion-allowed="true" draw:text-areas="0 0 60 7" draw:glue-points="6 0 54 0 58 1 60 3 58 6 54 7 6 7 3 6 0 3 3 1 6 0" draw:type="mso-spt100" draw:enhanced-path="M 6 0 L 54 0 58 1 60 3 58 6 54 7 6 7 3 6 0 3 3 1 6 0 Z N"/>
          </draw:custom-shape>
          <draw:custom-shape draw:name="Freeform 33" draw:style-name="gr112" draw:text-style-name="P1" draw:layer="layout" svg:width="0.052cm" svg:height="6.897cm" svg:x="14.971cm" svg:y="1.786cm">
            <text:p text:style-name="P10"/>
            <draw:enhanced-geometry svg:viewBox="0 0 10 1885" draw:extrusion-allowed="true" draw:text-areas="0 0 10 1885" draw:glue-points="5 0 9 2 10 4 10 1881 9 1884 5 1885 2 1884 0 1881 0 4 2 2 5 0" draw:type="mso-spt100" draw:enhanced-path="M 5 0 L 9 2 10 4 10 1881 9 1884 5 1885 2 1884 0 1881 0 4 2 2 5 0 Z N"/>
          </draw:custom-shape>
          <draw:custom-shape draw:name="Freeform 34" draw:style-name="gr112" draw:text-style-name="P1" draw:layer="layout" svg:width="0.052cm" svg:height="0.091cm" svg:x="14.971cm" svg:y="1.786cm">
            <text:p text:style-name="P10"/>
            <draw:enhanced-geometry svg:viewBox="0 0 10 25" draw:extrusion-allowed="true" draw:text-areas="0 0 10 25" draw:glue-points="5 0 9 2 10 4 10 21 9 24 5 25 2 24 0 21 0 4 2 2 5 0" draw:type="mso-spt100" draw:enhanced-path="M 5 0 L 9 2 10 4 10 21 9 24 5 25 2 24 0 21 0 4 2 2 5 0 Z N"/>
          </draw:custom-shape>
          <draw:custom-shape draw:name="Freeform 35" draw:style-name="gr112" draw:text-style-name="P1" draw:layer="layout" svg:width="0.052cm" svg:height="0.153cm" svg:x="16.635cm" svg:y="1.786cm">
            <text:p text:style-name="P10"/>
            <draw:enhanced-geometry svg:viewBox="0 0 10 42" draw:extrusion-allowed="true" draw:text-areas="0 0 10 42" draw:glue-points="4 0 9 2 10 4 10 38 9 41 4 42 2 41 0 38 0 4 2 2 4 0" draw:type="mso-spt100" draw:enhanced-path="M 4 0 L 9 2 10 4 10 38 9 41 4 42 2 41 0 38 0 4 2 2 4 0 Z N"/>
          </draw:custom-shape>
          <draw:custom-shape draw:name="Freeform 36" draw:style-name="gr112" draw:text-style-name="P1" draw:layer="layout" svg:width="0.052cm" svg:height="0.091cm" svg:x="18.284cm" svg:y="1.786cm">
            <text:p text:style-name="P10"/>
            <draw:enhanced-geometry svg:viewBox="0 0 10 25" draw:extrusion-allowed="true" draw:text-areas="0 0 10 25" draw:glue-points="5 0 9 2 10 4 10 21 9 24 5 25 2 24 0 21 0 4 2 2 5 0" draw:type="mso-spt100" draw:enhanced-path="M 5 0 L 9 2 10 4 10 21 9 24 5 25 2 24 0 21 0 4 2 2 5 0 Z N"/>
          </draw:custom-shape>
          <draw:custom-shape draw:name="Freeform 37" draw:style-name="gr112" draw:text-style-name="P1" draw:layer="layout" svg:width="0.052cm" svg:height="0.153cm" svg:x="19.944cm" svg:y="1.786cm">
            <text:p text:style-name="P10"/>
            <draw:enhanced-geometry svg:viewBox="0 0 10 42" draw:extrusion-allowed="true" draw:text-areas="0 0 10 42" draw:glue-points="4 0 8 2 10 4 10 38 8 41 4 42 1 41 0 38 0 4 1 2 4 0" draw:type="mso-spt100" draw:enhanced-path="M 4 0 L 8 2 10 4 10 38 8 41 4 42 1 41 0 38 0 4 1 2 4 0 Z N"/>
          </draw:custom-shape>
          <draw:custom-shape draw:name="Freeform 38" draw:style-name="gr112" draw:text-style-name="P1" draw:layer="layout" svg:width="0.046cm" svg:height="0.091cm" svg:x="21.603cm" svg:y="1.786cm">
            <text:p text:style-name="P10"/>
            <draw:enhanced-geometry svg:viewBox="0 0 9 25" draw:extrusion-allowed="true" draw:text-areas="0 0 9 25" draw:glue-points="4 0 8 2 9 4 9 21 8 24 4 25 1 24 0 21 0 4 1 2 4 0" draw:type="mso-spt100" draw:enhanced-path="M 4 0 L 8 2 9 4 9 21 8 24 4 25 1 24 0 21 0 4 1 2 4 0 Z N"/>
          </draw:custom-shape>
          <draw:custom-shape draw:name="Freeform 39" draw:style-name="gr112" draw:text-style-name="P1" draw:layer="layout" svg:width="0.052cm" svg:height="0.153cm" svg:x="23.257cm" svg:y="1.786cm">
            <text:p text:style-name="P10"/>
            <draw:enhanced-geometry svg:viewBox="0 0 10 42" draw:extrusion-allowed="true" draw:text-areas="0 0 10 42" draw:glue-points="4 0 8 2 10 4 10 38 8 41 4 42 2 41 0 38 0 4 2 2 4 0" draw:type="mso-spt100" draw:enhanced-path="M 4 0 L 8 2 10 4 10 38 8 41 4 42 2 41 0 38 0 4 2 2 4 0 Z N"/>
          </draw:custom-shape>
          <draw:custom-shape draw:name="Freeform 40" draw:style-name="gr112" draw:text-style-name="P1" draw:layer="layout" svg:width="8.343cm" svg:height="0.025cm" svg:x="14.966cm" svg:y="1.789cm">
            <text:p text:style-name="P10"/>
            <draw:enhanced-geometry svg:viewBox="0 0 1604 7" draw:extrusion-allowed="true" draw:text-areas="0 0 1604 7" draw:glue-points="6 0 1598 0 1602 1 1604 3 1602 6 1598 7 6 7 3 6 0 3 3 1 6 0" draw:type="mso-spt100" draw:enhanced-path="M 6 0 L 1598 0 1602 1 1604 3 1602 6 1598 7 6 7 3 6 0 3 3 1 6 0 Z N"/>
          </draw:custom-shape>
          <draw:custom-shape draw:name="Freeform 41" draw:style-name="gr111" draw:text-style-name="P1" draw:layer="layout" svg:width="0.312cm" svg:height="0.025cm" svg:x="22.997cm" svg:y="7.797cm">
            <text:p text:style-name="P10"/>
            <draw:enhanced-geometry svg:viewBox="0 0 60 7" draw:extrusion-allowed="true" draw:text-areas="0 0 60 7" draw:glue-points="6 0 54 0 58 1 60 3 58 6 54 7 6 7 3 6 0 3 3 1 6 0" draw:type="mso-spt100" draw:enhanced-path="M 6 0 L 54 0 58 1 60 3 58 6 54 7 6 7 3 6 0 3 3 1 6 0 Z N"/>
          </draw:custom-shape>
          <draw:custom-shape draw:name="Freeform 42" draw:style-name="gr113" draw:text-style-name="P1" draw:layer="layout" svg:width="0.187cm" svg:height="0.025cm" svg:x="23.122cm" svg:y="5.653cm">
            <text:p text:style-name="P10"/>
            <draw:enhanced-geometry svg:viewBox="0 0 36 7" draw:extrusion-allowed="true" draw:text-areas="0 0 36 7" draw:glue-points="5 0 30 0 34 1 36 3 34 6 30 7 5 7 2 6 0 3 2 1 5 0" draw:type="mso-spt100" draw:enhanced-path="M 5 0 L 30 0 34 1 36 3 34 6 30 7 5 7 2 6 0 3 2 1 5 0 Z N"/>
          </draw:custom-shape>
          <draw:custom-shape draw:name="Freeform 43" draw:style-name="gr114" draw:text-style-name="P1" draw:layer="layout" svg:width="0.312cm" svg:height="0.025cm" svg:x="22.997cm" svg:y="3.505cm">
            <text:p text:style-name="P10"/>
            <draw:enhanced-geometry svg:viewBox="0 0 60 7" draw:extrusion-allowed="true" draw:text-areas="0 0 60 7" draw:glue-points="6 0 54 0 58 1 60 3 58 6 54 7 6 7 3 6 0 3 3 1 6 0" draw:type="mso-spt100" draw:enhanced-path="M 6 0 L 54 0 58 1 60 3 58 6 54 7 6 7 3 6 0 3 3 1 6 0 Z N"/>
          </draw:custom-shape>
          <draw:custom-shape draw:name="Freeform 44" draw:style-name="gr112" draw:text-style-name="P1" draw:layer="layout" svg:width="0.052cm" svg:height="6.897cm" svg:x="23.257cm" svg:y="1.786cm">
            <text:p text:style-name="P10"/>
            <draw:enhanced-geometry svg:viewBox="0 0 10 1885" draw:extrusion-allowed="true" draw:text-areas="0 0 10 1885" draw:glue-points="4 0 8 2 10 4 10 1881 8 1884 4 1885 2 1884 0 1881 0 4 2 2 4 0" draw:type="mso-spt100" draw:enhanced-path="M 4 0 L 8 2 10 4 10 1881 8 1884 4 1885 2 1884 0 1881 0 4 2 2 4 0 Z N"/>
          </draw:custom-shape>
          <draw:custom-shape draw:name="Freeform 128" draw:style-name="gr113" draw:text-style-name="P1" draw:layer="layout" svg:width="0.01cm" svg:height="0.08cm" svg:x="14.997cm" svg:y="4.523cm">
            <text:p text:style-name="P10"/>
            <draw:enhanced-geometry svg:viewBox="0 0 2 22" draw:extrusion-allowed="true" draw:text-areas="0 0 2 22" draw:glue-points="0 0 2 2 0 22 0 0" draw:type="mso-spt100" draw:enhanced-path="M 0 0 L 2 2 0 22 0 0 Z N"/>
          </draw:custom-shape>
          <draw:custom-shape draw:name="Freeform 129" draw:style-name="gr113" draw:text-style-name="P1" draw:layer="layout" svg:width="0.057cm" svg:height="0.226cm" svg:x="14.997cm" svg:y="4.303cm">
            <text:p text:style-name="P10"/>
            <draw:enhanced-geometry svg:viewBox="0 0 11 62" draw:extrusion-allowed="true" draw:text-areas="0 0 11 62" draw:glue-points="8 0 11 2 2 62 0 62 0 51 7 1 8 0" draw:type="mso-spt100" draw:enhanced-path="M 8 0 L 11 2 2 62 0 62 0 51 7 1 8 0 Z N"/>
          </draw:custom-shape>
          <draw:custom-shape draw:name="Freeform 130" draw:style-name="gr113" draw:text-style-name="P1" draw:layer="layout" svg:width="0.062cm" svg:height="0.208cm" svg:x="15.033cm" svg:y="4.102cm">
            <text:p text:style-name="P10"/>
            <draw:enhanced-geometry svg:viewBox="0 0 12 57" draw:extrusion-allowed="true" draw:text-areas="0 0 12 57" draw:glue-points="9 0 12 2 4 57 1 57 0 56 8 1 9 0" draw:type="mso-spt100" draw:enhanced-path="M 9 0 L 12 2 4 57 1 57 0 56 8 1 9 0 Z N"/>
          </draw:custom-shape>
          <draw:custom-shape draw:name="Freeform 131" draw:style-name="gr113" draw:text-style-name="P1" draw:layer="layout" svg:width="0.062cm" svg:height="0.171cm" svg:x="15.075cm" svg:y="3.937cm">
            <text:p text:style-name="P10"/>
            <draw:enhanced-geometry svg:viewBox="0 0 12 47" draw:extrusion-allowed="true" draw:text-areas="0 0 12 47" draw:glue-points="10 0 12 1 4 47 1 47 0 46 8 1 10 0" draw:type="mso-spt100" draw:enhanced-path="M 10 0 L 12 1 4 47 1 47 0 46 8 1 10 0 Z N"/>
          </draw:custom-shape>
          <draw:custom-shape draw:name="Freeform 132" draw:style-name="gr114" draw:text-style-name="P1" draw:layer="layout" svg:width="0.057cm" svg:height="0.117cm" svg:x="15.116cm" svg:y="3.824cm">
            <text:p text:style-name="P10"/>
            <draw:enhanced-geometry svg:viewBox="0 0 11 32" draw:extrusion-allowed="true" draw:text-areas="0 0 11 32" draw:glue-points="9 0 11 2 4 32 2 32 0 32 7 1 9 0" draw:type="mso-spt100" draw:enhanced-path="M 9 0 L 11 2 4 32 2 32 0 32 7 1 9 0 Z N"/>
          </draw:custom-shape>
          <draw:custom-shape draw:name="Freeform 133" draw:style-name="gr114" draw:text-style-name="P1" draw:layer="layout" svg:width="0.067cm" svg:height="0.054cm" svg:x="15.153cm" svg:y="3.776cm">
            <text:p text:style-name="P10"/>
            <draw:enhanced-geometry svg:viewBox="0 0 13 15" draw:extrusion-allowed="true" draw:text-areas="0 0 13 15" draw:glue-points="10 0 13 2 4 15 2 15 0 14 9 1 10 0" draw:type="mso-spt100" draw:enhanced-path="M 10 0 L 13 2 4 15 2 15 0 14 9 1 10 0 Z N"/>
          </draw:custom-shape>
          <draw:custom-shape draw:name="Freeform 134" draw:style-name="gr114" draw:text-style-name="P1" draw:layer="layout" svg:width="0.046cm" svg:height="0.029cm" svg:x="15.2cm" svg:y="3.776cm">
            <text:p text:style-name="P10"/>
            <draw:enhanced-geometry svg:viewBox="0 0 9 8" draw:extrusion-allowed="true" draw:text-areas="0 0 9 8" draw:glue-points="1 0 2 0 9 5 9 6 8 7 8 8 1 3 0 1 1 0" draw:type="mso-spt100" draw:enhanced-path="M 1 0 L 2 0 9 5 9 6 8 7 8 8 1 3 0 1 1 0 Z N"/>
          </draw:custom-shape>
          <draw:custom-shape draw:name="Freeform 135" draw:style-name="gr114" draw:text-style-name="P1" draw:layer="layout" svg:width="0.067cm" svg:height="0.084cm" svg:x="15.231cm" svg:y="3.794cm">
            <text:p text:style-name="P10"/>
            <draw:enhanced-geometry svg:viewBox="0 0 13 23" draw:extrusion-allowed="true" draw:text-areas="0 0 13 23" draw:glue-points="2 0 5 1 13 22 12 22 10 23 9 23 0 2 0 1 2 0" draw:type="mso-spt100" draw:enhanced-path="M 2 0 L 5 1 13 22 12 22 10 23 9 23 0 2 0 1 2 0 Z N"/>
          </draw:custom-shape>
          <draw:custom-shape draw:name="Freeform 136" draw:style-name="gr113" draw:text-style-name="P1" draw:layer="layout" svg:width="0.062cm" svg:height="0.128cm" svg:x="15.278cm" svg:y="3.871cm">
            <text:p text:style-name="P10"/>
            <draw:enhanced-geometry svg:viewBox="0 0 12 35" draw:extrusion-allowed="true" draw:text-areas="0 0 12 35" draw:glue-points="1 0 4 1 12 34 11 34 10 35 8 35 0 2 0 1 1 0" draw:type="mso-spt100" draw:enhanced-path="M 1 0 L 4 1 12 34 11 34 10 35 8 35 0 2 0 1 1 0 Z N"/>
          </draw:custom-shape>
          <draw:custom-shape draw:name="Freeform 137" draw:style-name="gr113" draw:text-style-name="P1" draw:layer="layout" svg:width="0.067cm" svg:height="0.161cm" svg:x="15.319cm" svg:y="3.992cm">
            <text:p text:style-name="P10"/>
            <draw:enhanced-geometry svg:viewBox="0 0 13 44" draw:extrusion-allowed="true" draw:text-areas="0 0 13 44" draw:glue-points="2 0 4 1 13 43 11 43 10 44 8 44 0 2 0 1 2 0" draw:type="mso-spt100" draw:enhanced-path="M 2 0 L 4 1 13 43 11 43 10 44 8 44 0 2 0 1 2 0 Z N"/>
          </draw:custom-shape>
          <draw:custom-shape draw:name="Freeform 138" draw:style-name="gr113" draw:text-style-name="P1" draw:layer="layout" svg:width="0.067cm" svg:height="0.179cm" svg:x="15.361cm" svg:y="4.146cm">
            <text:p text:style-name="P10"/>
            <draw:enhanced-geometry svg:viewBox="0 0 13 49" draw:extrusion-allowed="true" draw:text-areas="0 0 13 49" draw:glue-points="2 0 5 1 13 48 12 48 10 49 9 49 0 2 0 1 2 0" draw:type="mso-spt100" draw:enhanced-path="M 2 0 L 5 1 13 48 12 48 10 49 9 49 0 2 0 1 2 0 Z N"/>
          </draw:custom-shape>
          <draw:custom-shape draw:name="Freeform 139" draw:style-name="gr113" draw:text-style-name="P1" draw:layer="layout" svg:width="0.057cm" svg:height="0.186cm" svg:x="15.408cm" svg:y="4.318cm">
            <text:p text:style-name="P10"/>
            <draw:enhanced-geometry svg:viewBox="0 0 11 51" draw:extrusion-allowed="true" draw:text-areas="0 0 11 51" draw:glue-points="1 0 4 1 11 50 10 50 8 51 7 51 0 2 0 1 1 0" draw:type="mso-spt100" draw:enhanced-path="M 1 0 L 4 1 11 50 10 50 8 51 7 51 0 2 0 1 1 0 Z N"/>
          </draw:custom-shape>
          <draw:custom-shape draw:name="Freeform 140" draw:style-name="gr113" draw:text-style-name="P1" draw:layer="layout" svg:width="0.062cm" svg:height="0.186cm" svg:x="15.444cm" svg:y="4.497cm">
            <text:p text:style-name="P10"/>
            <draw:enhanced-geometry svg:viewBox="0 0 12 51" draw:extrusion-allowed="true" draw:text-areas="0 0 12 51" draw:glue-points="1 0 4 1 12 50 11 50 10 51 8 51 0 2 0 1 1 0" draw:type="mso-spt100" draw:enhanced-path="M 1 0 L 4 1 12 50 11 50 10 51 8 51 0 2 0 1 1 0 Z N"/>
          </draw:custom-shape>
          <draw:custom-shape draw:name="Freeform 141" draw:style-name="gr113" draw:text-style-name="P1" draw:layer="layout" svg:width="0.057cm" svg:height="0.182cm" svg:x="15.486cm" svg:y="4.676cm">
            <text:p text:style-name="P10"/>
            <draw:enhanced-geometry svg:viewBox="0 0 11 50" draw:extrusion-allowed="true" draw:text-areas="0 0 11 50" draw:glue-points="2 0 4 1 11 49 10 49 8 50 7 50 0 2 0 1 2 0" draw:type="mso-spt100" draw:enhanced-path="M 2 0 L 4 1 11 49 10 49 8 50 7 50 0 2 0 1 2 0 Z N"/>
          </draw:custom-shape>
          <draw:custom-shape draw:name="Freeform 142" draw:style-name="gr113" draw:text-style-name="P1" draw:layer="layout" svg:width="0.067cm" svg:height="0.179cm" svg:x="15.522cm" svg:y="4.852cm">
            <text:p text:style-name="P10"/>
            <draw:enhanced-geometry svg:viewBox="0 0 13 49" draw:extrusion-allowed="true" draw:text-areas="0 0 13 49" draw:glue-points="1 0 4 1 13 48 11 48 10 49 8 49 0 2 0 1 1 0" draw:type="mso-spt100" draw:enhanced-path="M 1 0 L 4 1 13 48 11 48 10 49 8 49 0 2 0 1 1 0 Z N"/>
          </draw:custom-shape>
          <draw:custom-shape draw:name="Freeform 143" draw:style-name="gr113" draw:text-style-name="P1" draw:layer="layout" svg:width="0.067cm" svg:height="0.179cm" svg:x="15.564cm" svg:y="5.024cm">
            <text:p text:style-name="P10"/>
            <draw:enhanced-geometry svg:viewBox="0 0 13 49" draw:extrusion-allowed="true" draw:text-areas="0 0 13 49" draw:glue-points="2 0 5 1 13 48 12 48 10 49 9 49 0 2 0 1 2 0" draw:type="mso-spt100" draw:enhanced-path="M 2 0 L 5 1 13 48 12 48 10 49 9 49 0 2 0 1 2 0 Z N"/>
          </draw:custom-shape>
          <draw:custom-shape draw:name="Freeform 144" draw:style-name="gr113" draw:text-style-name="P1" draw:layer="layout" svg:width="0.062cm" svg:height="0.171cm" svg:x="15.611cm" svg:y="5.196cm">
            <text:p text:style-name="P10"/>
            <draw:enhanced-geometry svg:viewBox="0 0 12 47" draw:extrusion-allowed="true" draw:text-areas="0 0 12 47" draw:glue-points="1 0 4 1 12 46 11 46 10 47 8 47 0 2 0 1 1 0" draw:type="mso-spt100" draw:enhanced-path="M 1 0 L 4 1 12 46 11 46 10 47 8 47 0 2 0 1 1 0 Z N"/>
          </draw:custom-shape>
          <draw:custom-shape draw:name="Freeform 145" draw:style-name="gr113" draw:text-style-name="P1" draw:layer="layout" svg:width="0.067cm" svg:height="0.171cm" svg:x="15.652cm" svg:y="5.36cm">
            <text:p text:style-name="P10"/>
            <draw:enhanced-geometry svg:viewBox="0 0 13 47" draw:extrusion-allowed="true" draw:text-areas="0 0 13 47" draw:glue-points="2 0 4 1 13 46 11 46 10 47 8 47 0 2 0 1 2 0" draw:type="mso-spt100" draw:enhanced-path="M 2 0 L 4 1 13 46 11 46 10 47 8 47 0 2 0 1 2 0 Z N"/>
          </draw:custom-shape>
          <draw:custom-shape draw:name="Freeform 146" draw:style-name="gr113" draw:text-style-name="P1" draw:layer="layout" svg:width="0.062cm" svg:height="0.171cm" svg:x="15.694cm" svg:y="5.525cm">
            <text:p text:style-name="P10"/>
            <draw:enhanced-geometry svg:viewBox="0 0 12 47" draw:extrusion-allowed="true" draw:text-areas="0 0 12 47" draw:glue-points="2 0 5 1 12 46 10 46 9 47 7 47 0 2 0 1 2 0" draw:type="mso-spt100" draw:enhanced-path="M 2 0 L 5 1 12 46 10 46 9 47 7 47 0 2 0 1 2 0 Z N"/>
          </draw:custom-shape>
          <draw:custom-shape draw:name="Freeform 147" draw:style-name="gr113" draw:text-style-name="P1" draw:layer="layout" svg:width="0.067cm" svg:height="0.179cm" svg:x="15.73cm" svg:y="5.69cm">
            <text:p text:style-name="P10"/>
            <draw:enhanced-geometry svg:viewBox="0 0 13 49" draw:extrusion-allowed="true" draw:text-areas="0 0 13 49" draw:glue-points="2 0 5 1 13 48 12 48 10 49 9 49 0 2 0 1 2 0" draw:type="mso-spt100" draw:enhanced-path="M 2 0 L 5 1 13 48 12 48 10 49 9 49 0 2 0 1 2 0 Z N"/>
          </draw:custom-shape>
          <draw:custom-shape draw:name="Freeform 148" draw:style-name="gr113" draw:text-style-name="P1" draw:layer="layout" svg:width="0.057cm" svg:height="0.182cm" svg:x="15.777cm" svg:y="5.862cm">
            <text:p text:style-name="P10"/>
            <draw:enhanced-geometry svg:viewBox="0 0 11 50" draw:extrusion-allowed="true" draw:text-areas="0 0 11 50" draw:glue-points="1 0 4 1 11 49 10 49 8 50 7 50 0 2 0 1 1 0" draw:type="mso-spt100" draw:enhanced-path="M 1 0 L 4 1 11 49 10 49 8 50 7 50 0 2 0 1 1 0 Z N"/>
          </draw:custom-shape>
          <draw:custom-shape draw:name="Freeform 149" draw:style-name="gr113" draw:text-style-name="P1" draw:layer="layout" svg:width="0.072cm" svg:height="0.197cm" svg:x="15.813cm" svg:y="6.037cm">
            <text:p text:style-name="P10"/>
            <draw:enhanced-geometry svg:viewBox="0 0 14 54" draw:extrusion-allowed="true" draw:text-areas="0 0 14 54" draw:glue-points="1 0 4 1 14 53 12 53 11 54 9 54 0 2 0 1 1 0" draw:type="mso-spt100" draw:enhanced-path="M 1 0 L 4 1 14 53 12 53 11 54 9 54 0 2 0 1 1 0 Z N"/>
          </draw:custom-shape>
          <draw:custom-shape draw:name="Freeform 150" draw:style-name="gr113" draw:text-style-name="P1" draw:layer="layout" svg:width="0.062cm" svg:height="0.215cm" svg:x="15.86cm" svg:y="6.228cm">
            <text:p text:style-name="P10"/>
            <draw:enhanced-geometry svg:viewBox="0 0 12 59" draw:extrusion-allowed="true" draw:text-areas="0 0 12 59" draw:glue-points="2 0 5 1 12 58 10 58 9 59 7 59 0 2 0 1 2 0" draw:type="mso-spt100" draw:enhanced-path="M 2 0 L 5 1 12 58 10 58 9 59 7 59 0 2 0 1 2 0 Z N"/>
          </draw:custom-shape>
          <draw:custom-shape draw:name="Freeform 151" draw:style-name="gr113" draw:text-style-name="P1" draw:layer="layout" svg:width="0.067cm" svg:height="0.226cm" svg:x="15.897cm" svg:y="6.436cm">
            <text:p text:style-name="P10"/>
            <draw:enhanced-geometry svg:viewBox="0 0 13 62" draw:extrusion-allowed="true" draw:text-areas="0 0 13 62" draw:glue-points="2 0 5 1 13 61 12 61 10 62 9 62 0 2 0 1 2 0" draw:type="mso-spt100" draw:enhanced-path="M 2 0 L 5 1 13 61 12 61 10 62 9 62 0 2 0 1 2 0 Z N"/>
          </draw:custom-shape>
          <draw:custom-shape draw:name="Freeform 152" draw:style-name="gr113" draw:text-style-name="P1" draw:layer="layout" svg:width="0.062cm" svg:height="0.234cm" svg:x="15.943cm" svg:y="6.656cm">
            <text:p text:style-name="P10"/>
            <draw:enhanced-geometry svg:viewBox="0 0 12 64" draw:extrusion-allowed="true" draw:text-areas="0 0 12 64" draw:glue-points="1 0 4 1 12 63 11 63 10 64 8 64 0 2 0 1 1 0" draw:type="mso-spt100" draw:enhanced-path="M 1 0 L 4 1 12 63 11 63 10 64 8 64 0 2 0 1 1 0 Z N"/>
          </draw:custom-shape>
          <draw:custom-shape draw:name="Freeform 153" draw:style-name="gr113" draw:text-style-name="P1" draw:layer="layout" svg:width="0.057cm" svg:height="0.237cm" svg:x="15.985cm" svg:y="6.883cm">
            <text:p text:style-name="P10"/>
            <draw:enhanced-geometry svg:viewBox="0 0 11 65" draw:extrusion-allowed="true" draw:text-areas="0 0 11 65" draw:glue-points="2 0 4 1 11 64 10 64 8 65 7 65 0 2 0 1 2 0" draw:type="mso-spt100" draw:enhanced-path="M 2 0 L 4 1 11 64 10 64 8 65 7 65 0 2 0 1 2 0 Z N"/>
          </draw:custom-shape>
          <draw:custom-shape draw:name="Freeform 154" draw:style-name="gr113" draw:text-style-name="P1" draw:layer="layout" svg:width="0.067cm" svg:height="0.23cm" svg:x="16.022cm" svg:y="7.113cm">
            <text:p text:style-name="P10"/>
            <draw:enhanced-geometry svg:viewBox="0 0 13 63" draw:extrusion-allowed="true" draw:text-areas="0 0 13 63" draw:glue-points="1 0 4 1 13 62 11 62 10 63 8 63 0 2 0 1 1 0" draw:type="mso-spt100" draw:enhanced-path="M 1 0 L 4 1 13 62 11 62 10 63 8 63 0 2 0 1 1 0 Z N"/>
          </draw:custom-shape>
          <draw:custom-shape draw:name="Freeform 155" draw:style-name="gr113" draw:text-style-name="P1" draw:layer="layout" svg:width="0.062cm" svg:height="0.201cm" svg:x="16.063cm" svg:y="7.336cm">
            <text:p text:style-name="P10"/>
            <draw:enhanced-geometry svg:viewBox="0 0 12 55" draw:extrusion-allowed="true" draw:text-areas="0 0 12 55" draw:glue-points="2 0 5 1 12 54 10 54 9 55 7 55 0 2 0 1 2 0" draw:type="mso-spt100" draw:enhanced-path="M 2 0 L 5 1 12 54 10 54 9 55 7 55 0 2 0 1 2 0 Z N"/>
          </draw:custom-shape>
          <draw:custom-shape draw:name="Freeform 156" draw:style-name="gr113" draw:text-style-name="P1" draw:layer="layout" svg:width="0.072cm" svg:height="0.153cm" svg:x="16.1cm" svg:y="7.53cm">
            <text:p text:style-name="P10"/>
            <draw:enhanced-geometry svg:viewBox="0 0 14 42" draw:extrusion-allowed="true" draw:text-areas="0 0 14 42" draw:glue-points="2 0 5 1 14 41 13 41 12 42 10 42 0 2 0 1 2 0" draw:type="mso-spt100" draw:enhanced-path="M 2 0 L 5 1 14 41 13 41 12 42 10 42 0 2 0 1 2 0 Z N"/>
          </draw:custom-shape>
          <draw:custom-shape draw:name="Freeform 157" draw:style-name="gr111" draw:text-style-name="P1" draw:layer="layout" svg:width="0.057cm" svg:height="0.095cm" svg:x="16.152cm" svg:y="7.677cm">
            <text:p text:style-name="P10"/>
            <draw:enhanced-geometry svg:viewBox="0 0 11 26" draw:extrusion-allowed="true" draw:text-areas="0 0 11 26" draw:glue-points="2 0 4 1 11 25 10 25 8 26 7 26 0 2 0 1 2 0" draw:type="mso-spt100" draw:enhanced-path="M 2 0 L 4 1 11 25 10 25 8 26 7 26 0 2 0 1 2 0 Z N"/>
          </draw:custom-shape>
          <draw:custom-shape draw:name="Freeform 158" draw:style-name="gr111" draw:text-style-name="P1" draw:layer="layout" svg:width="0.057cm" svg:height="0.029cm" svg:x="16.188cm" svg:y="7.765cm">
            <text:p text:style-name="P10"/>
            <draw:enhanced-geometry svg:viewBox="0 0 11 8" draw:extrusion-allowed="true" draw:text-areas="0 0 11 8" draw:glue-points="1 0 3 0 11 5 11 6 10 7 10 8 1 3 0 1 1 0" draw:type="mso-spt100" draw:enhanced-path="M 1 0 L 3 0 11 5 11 6 10 7 10 8 1 3 0 1 1 0 Z N"/>
          </draw:custom-shape>
          <draw:custom-shape draw:name="Freeform 159" draw:style-name="gr111" draw:text-style-name="P1" draw:layer="layout" svg:width="0.067cm" svg:height="0.047cm" svg:x="16.23cm" svg:y="7.743cm">
            <text:p text:style-name="P10"/>
            <draw:enhanced-geometry svg:viewBox="0 0 13 13" draw:extrusion-allowed="true" draw:text-areas="0 0 13 13" draw:glue-points="10 0 13 2 5 13 2 13 0 12 9 1 10 0" draw:type="mso-spt100" draw:enhanced-path="M 10 0 L 13 2 5 13 2 13 0 12 9 1 10 0 Z N"/>
          </draw:custom-shape>
          <draw:custom-shape draw:name="Freeform 160" draw:style-name="gr113" draw:text-style-name="P1" draw:layer="layout" svg:width="0.057cm" svg:height="0.102cm" svg:x="16.276cm" svg:y="7.647cm">
            <text:p text:style-name="P10"/>
            <draw:enhanced-geometry svg:viewBox="0 0 11 28" draw:extrusion-allowed="true" draw:text-areas="0 0 11 28" draw:glue-points="8 0 11 2 4 28 1 28 0 27 7 1 8 0" draw:type="mso-spt100" draw:enhanced-path="M 8 0 L 11 2 4 28 1 28 0 27 7 1 8 0 Z N"/>
          </draw:custom-shape>
          <draw:custom-shape draw:name="Freeform 161" draw:style-name="gr113" draw:text-style-name="P1" draw:layer="layout" svg:width="0.062cm" svg:height="0.135cm" svg:x="16.313cm" svg:y="7.519cm">
            <text:p text:style-name="P10"/>
            <draw:enhanced-geometry svg:viewBox="0 0 12 37" draw:extrusion-allowed="true" draw:text-areas="0 0 12 37" draw:glue-points="9 0 12 2 4 37 1 37 0 36 8 1 9 0" draw:type="mso-spt100" draw:enhanced-path="M 9 0 L 12 2 4 37 1 37 0 36 8 1 9 0 Z N"/>
          </draw:custom-shape>
          <draw:custom-shape draw:name="Freeform 162" draw:style-name="gr113" draw:text-style-name="P1" draw:layer="layout" svg:width="0.067cm" svg:height="0.157cm" svg:x="16.354cm" svg:y="7.369cm">
            <text:p text:style-name="P10"/>
            <draw:enhanced-geometry svg:viewBox="0 0 13 43" draw:extrusion-allowed="true" draw:text-areas="0 0 13 43" draw:glue-points="10 0 13 2 4 43 1 43 0 42 8 1 10 0" draw:type="mso-spt100" draw:enhanced-path="M 10 0 L 13 2 4 43 1 43 0 42 8 1 10 0 Z N"/>
          </draw:custom-shape>
          <draw:custom-shape draw:name="Freeform 163" draw:style-name="gr113" draw:text-style-name="P1" draw:layer="layout" svg:width="0.067cm" svg:height="0.164cm" svg:x="16.396cm" svg:y="7.212cm">
            <text:p text:style-name="P10"/>
            <draw:enhanced-geometry svg:viewBox="0 0 13 45" draw:extrusion-allowed="true" draw:text-areas="0 0 13 45" draw:glue-points="10 0 13 2 5 45 2 45 0 44 9 1 10 0" draw:type="mso-spt100" draw:enhanced-path="M 10 0 L 13 2 5 45 2 45 0 44 9 1 10 0 Z N"/>
          </draw:custom-shape>
          <draw:custom-shape draw:name="Freeform 164" draw:style-name="gr113" draw:text-style-name="P1" draw:layer="layout" svg:width="0.057cm" svg:height="0.168cm" svg:x="16.443cm" svg:y="7.051cm">
            <text:p text:style-name="P10"/>
            <draw:enhanced-geometry svg:viewBox="0 0 11 46" draw:extrusion-allowed="true" draw:text-areas="0 0 11 46" draw:glue-points="8 0 11 2 4 46 1 46 0 45 7 1 8 0" draw:type="mso-spt100" draw:enhanced-path="M 8 0 L 11 2 4 46 1 46 0 45 7 1 8 0 Z N"/>
          </draw:custom-shape>
          <draw:custom-shape draw:name="Freeform 165" draw:style-name="gr113" draw:text-style-name="P1" draw:layer="layout" svg:width="0.062cm" svg:height="0.168cm" svg:x="16.479cm" svg:y="6.89cm">
            <text:p text:style-name="P10"/>
            <draw:enhanced-geometry svg:viewBox="0 0 12 46" draw:extrusion-allowed="true" draw:text-areas="0 0 12 46" draw:glue-points="9 0 12 2 4 46 1 46 0 45 8 1 9 0" draw:type="mso-spt100" draw:enhanced-path="M 9 0 L 12 2 4 46 1 46 0 45 8 1 9 0 Z N"/>
          </draw:custom-shape>
          <draw:custom-shape draw:name="Freeform 166" draw:style-name="gr113" draw:text-style-name="P1" draw:layer="layout" svg:width="0.057cm" svg:height="0.157cm" svg:x="16.521cm" svg:y="6.74cm">
            <text:p text:style-name="P10"/>
            <draw:enhanced-geometry svg:viewBox="0 0 11 43" draw:extrusion-allowed="true" draw:text-areas="0 0 11 43" draw:glue-points="8 0 11 2 4 43 1 43 0 42 7 1 8 0" draw:type="mso-spt100" draw:enhanced-path="M 8 0 L 11 2 4 43 1 43 0 42 7 1 8 0 Z N"/>
          </draw:custom-shape>
          <draw:custom-shape draw:name="Freeform 167" draw:style-name="gr113" draw:text-style-name="P1" draw:layer="layout" svg:width="0.067cm" svg:height="0.15cm" svg:x="16.557cm" svg:y="6.597cm">
            <text:p text:style-name="P10"/>
            <draw:enhanced-geometry svg:viewBox="0 0 13 41" draw:extrusion-allowed="true" draw:text-areas="0 0 13 41" draw:glue-points="10 0 13 2 4 41 1 41 0 40 8 1 10 0" draw:type="mso-spt100" draw:enhanced-path="M 10 0 L 13 2 4 41 1 41 0 40 8 1 10 0 Z N"/>
          </draw:custom-shape>
          <draw:custom-shape draw:name="Freeform 168" draw:style-name="gr113" draw:text-style-name="P1" draw:layer="layout" svg:width="0.072cm" svg:height="0.146cm" svg:x="16.599cm" svg:y="6.458cm">
            <text:p text:style-name="P10"/>
            <draw:enhanced-geometry svg:viewBox="0 0 14 40" draw:extrusion-allowed="true" draw:text-areas="0 0 14 40" draw:glue-points="11 0 14 2 5 40 2 40 0 39 10 1 11 0" draw:type="mso-spt100" draw:enhanced-path="M 11 0 L 14 2 5 40 2 40 0 39 10 1 11 0 Z N"/>
          </draw:custom-shape>
          <draw:custom-shape draw:name="Freeform 169" draw:style-name="gr113" draw:text-style-name="P1" draw:layer="layout" svg:width="0.057cm" svg:height="0.139cm" svg:x="16.651cm" svg:y="6.327cm">
            <text:p text:style-name="P10"/>
            <draw:enhanced-geometry svg:viewBox="0 0 11 38" draw:extrusion-allowed="true" draw:text-areas="0 0 11 38" draw:glue-points="8 0 11 2 4 38 1 38 0 37 7 1 8 0" draw:type="mso-spt100" draw:enhanced-path="M 8 0 L 11 2 4 38 1 38 0 37 7 1 8 0 Z N"/>
          </draw:custom-shape>
          <draw:custom-shape draw:name="Freeform 170" draw:style-name="gr113" draw:text-style-name="P1" draw:layer="layout" svg:width="0.067cm" svg:height="0.135cm" svg:x="16.687cm" svg:y="6.198cm">
            <text:p text:style-name="P10"/>
            <draw:enhanced-geometry svg:viewBox="0 0 13 37" draw:extrusion-allowed="true" draw:text-areas="0 0 13 37" draw:glue-points="10 0 13 2 4 37 1 37 0 36 8 1 10 0" draw:type="mso-spt100" draw:enhanced-path="M 10 0 L 13 2 4 37 1 37 0 36 8 1 10 0 Z N"/>
          </draw:custom-shape>
          <draw:custom-shape draw:name="Freeform 171" draw:style-name="gr113" draw:text-style-name="P1" draw:layer="layout" svg:width="0.062cm" svg:height="0.135cm" svg:x="16.729cm" svg:y="6.07cm">
            <text:p text:style-name="P10"/>
            <draw:enhanced-geometry svg:viewBox="0 0 12 37" draw:extrusion-allowed="true" draw:text-areas="0 0 12 37" draw:glue-points="9 0 12 2 5 37 2 37 0 36 7 1 9 0" draw:type="mso-spt100" draw:enhanced-path="M 9 0 L 12 2 5 37 2 37 0 36 7 1 9 0 Z N"/>
          </draw:custom-shape>
          <draw:custom-shape draw:name="Freeform 172" draw:style-name="gr113" draw:text-style-name="P1" draw:layer="layout" svg:width="0.067cm" svg:height="0.131cm" svg:x="16.765cm" svg:y="5.946cm">
            <text:p text:style-name="P10"/>
            <draw:enhanced-geometry svg:viewBox="0 0 13 36" draw:extrusion-allowed="true" draw:text-areas="0 0 13 36" draw:glue-points="10 0 13 2 5 36 2 36 0 35 9 1 10 0" draw:type="mso-spt100" draw:enhanced-path="M 10 0 L 13 2 5 36 2 36 0 35 9 1 10 0 Z N"/>
          </draw:custom-shape>
          <draw:custom-shape draw:name="Freeform 173" draw:style-name="gr113" draw:text-style-name="P1" draw:layer="layout" svg:width="0.057cm" svg:height="0.135cm" svg:x="16.812cm" svg:y="5.818cm">
            <text:p text:style-name="P10"/>
            <draw:enhanced-geometry svg:viewBox="0 0 11 37" draw:extrusion-allowed="true" draw:text-areas="0 0 11 37" draw:glue-points="8 0 11 2 4 37 1 37 0 36 7 1 8 0" draw:type="mso-spt100" draw:enhanced-path="M 8 0 L 11 2 4 37 1 37 0 36 7 1 8 0 Z N"/>
          </draw:custom-shape>
          <draw:custom-shape draw:name="Freeform 174" draw:style-name="gr113" draw:text-style-name="P1" draw:layer="layout" svg:width="0.072cm" svg:height="0.142cm" svg:x="16.849cm" svg:y="5.682cm">
            <text:p text:style-name="P10"/>
            <draw:enhanced-geometry svg:viewBox="0 0 14 39" draw:extrusion-allowed="true" draw:text-areas="0 0 14 39" draw:glue-points="11 0 14 2 4 39 1 39 0 38 9 1 11 0" draw:type="mso-spt100" draw:enhanced-path="M 11 0 L 14 2 4 39 1 39 0 38 9 1 11 0 Z N"/>
          </draw:custom-shape>
          <draw:custom-shape draw:name="Freeform 175" draw:style-name="gr113" draw:text-style-name="P1" draw:layer="layout" svg:width="0.067cm" svg:height="0.153cm" svg:x="16.895cm" svg:y="5.536cm">
            <text:p text:style-name="P10"/>
            <draw:enhanced-geometry svg:viewBox="0 0 13 42" draw:extrusion-allowed="true" draw:text-areas="0 0 13 42" draw:glue-points="10 0 13 2 5 42 2 42 0 41 9 1 10 0" draw:type="mso-spt100" draw:enhanced-path="M 10 0 L 13 2 5 42 2 42 0 41 9 1 10 0 Z N"/>
          </draw:custom-shape>
          <draw:custom-shape draw:name="Freeform 176" draw:style-name="gr113" draw:text-style-name="P1" draw:layer="layout" svg:width="0.057cm" svg:height="0.164cm" svg:x="16.942cm" svg:y="5.379cm">
            <text:p text:style-name="P10"/>
            <draw:enhanced-geometry svg:viewBox="0 0 11 45" draw:extrusion-allowed="true" draw:text-areas="0 0 11 45" draw:glue-points="8 0 11 2 4 45 1 45 0 44 7 1 8 0" draw:type="mso-spt100" draw:enhanced-path="M 8 0 L 11 2 4 45 1 45 0 44 7 1 8 0 Z N"/>
          </draw:custom-shape>
          <draw:custom-shape draw:name="Freeform 177" draw:style-name="gr113" draw:text-style-name="P1" draw:layer="layout" svg:width="0.062cm" svg:height="0.179cm" svg:x="16.979cm" svg:y="5.207cm">
            <text:p text:style-name="P10"/>
            <draw:enhanced-geometry svg:viewBox="0 0 12 49" draw:extrusion-allowed="true" draw:text-areas="0 0 12 49" draw:glue-points="9 0 12 2 4 49 1 49 0 48 8 1 9 0" draw:type="mso-spt100" draw:enhanced-path="M 9 0 L 12 2 4 49 1 49 0 48 8 1 9 0 Z N"/>
          </draw:custom-shape>
          <draw:custom-shape draw:name="Freeform 178" draw:style-name="gr113" draw:text-style-name="P1" draw:layer="layout" svg:width="0.057cm" svg:height="0.197cm" svg:x="17.02cm" svg:y="5.017cm">
            <text:p text:style-name="P10"/>
            <draw:enhanced-geometry svg:viewBox="0 0 11 54" draw:extrusion-allowed="true" draw:text-areas="0 0 11 54" draw:glue-points="8 0 11 2 4 54 1 54 0 53 7 1 8 0" draw:type="mso-spt100" draw:enhanced-path="M 8 0 L 11 2 4 54 1 54 0 53 7 1 8 0 Z N"/>
          </draw:custom-shape>
          <draw:custom-shape draw:name="Freeform 179" draw:style-name="gr113" draw:text-style-name="P1" draw:layer="layout" svg:width="0.067cm" svg:height="0.212cm" svg:x="17.057cm" svg:y="4.812cm">
            <text:p text:style-name="P10"/>
            <draw:enhanced-geometry svg:viewBox="0 0 13 58" draw:extrusion-allowed="true" draw:text-areas="0 0 13 58" draw:glue-points="10 0 13 2 4 58 1 58 0 57 8 1 10 0" draw:type="mso-spt100" draw:enhanced-path="M 10 0 L 13 2 4 58 1 58 0 57 8 1 10 0 Z N"/>
          </draw:custom-shape>
          <draw:custom-shape draw:name="Freeform 180" draw:style-name="gr113" draw:text-style-name="P1" draw:layer="layout" svg:width="0.057cm" svg:height="0.226cm" svg:x="17.098cm" svg:y="4.592cm">
            <text:p text:style-name="P10"/>
            <draw:enhanced-geometry svg:viewBox="0 0 11 62" draw:extrusion-allowed="true" draw:text-areas="0 0 11 62" draw:glue-points="9 0 11 2 5 62 2 62 0 61 7 1 9 0" draw:type="mso-spt100" draw:enhanced-path="M 9 0 L 11 2 5 62 2 62 0 61 7 1 9 0 Z N"/>
          </draw:custom-shape>
          <draw:custom-shape draw:name="Freeform 181" draw:style-name="gr113" draw:text-style-name="P1" draw:layer="layout" svg:width="0.072cm" svg:height="0.226cm" svg:x="17.135cm" svg:y="4.373cm">
            <text:p text:style-name="P10"/>
            <draw:enhanced-geometry svg:viewBox="0 0 14 62" draw:extrusion-allowed="true" draw:text-areas="0 0 14 62" draw:glue-points="11 0 14 2 4 62 2 62 0 61 10 1 11 0" draw:type="mso-spt100" draw:enhanced-path="M 11 0 L 14 2 4 62 2 62 0 61 10 1 11 0 Z N"/>
          </draw:custom-shape>
          <draw:custom-shape draw:name="Freeform 182" draw:style-name="gr113" draw:text-style-name="P1" draw:layer="layout" svg:width="0.067cm" svg:height="0.215cm" svg:x="17.187cm" svg:y="4.164cm">
            <text:p text:style-name="P10"/>
            <draw:enhanced-geometry svg:viewBox="0 0 13 59" draw:extrusion-allowed="true" draw:text-areas="0 0 13 59" draw:glue-points="10 0 13 2 4 59 1 59 0 58 8 1 10 0" draw:type="mso-spt100" draw:enhanced-path="M 10 0 L 13 2 4 59 1 59 0 58 8 1 10 0 Z N"/>
          </draw:custom-shape>
          <draw:custom-shape draw:name="Freeform 183" draw:style-name="gr113" draw:text-style-name="P1" draw:layer="layout" svg:width="0.062cm" svg:height="0.19cm" svg:x="17.228cm" svg:y="3.981cm">
            <text:p text:style-name="P10"/>
            <draw:enhanced-geometry svg:viewBox="0 0 12 52" draw:extrusion-allowed="true" draw:text-areas="0 0 12 52" draw:glue-points="9 0 12 2 5 52 2 52 0 51 7 1 9 0" draw:type="mso-spt100" draw:enhanced-path="M 9 0 L 12 2 5 52 2 52 0 51 7 1 9 0 Z N"/>
          </draw:custom-shape>
          <draw:custom-shape draw:name="Freeform 184" draw:style-name="gr113" draw:text-style-name="P1" draw:layer="layout" svg:width="0.067cm" svg:height="0.135cm" svg:x="17.265cm" svg:y="3.853cm">
            <text:p text:style-name="P10"/>
            <draw:enhanced-geometry svg:viewBox="0 0 13 37" draw:extrusion-allowed="true" draw:text-areas="0 0 13 37" draw:glue-points="10 0 13 2 5 37 2 37 0 36 9 1 10 0" draw:type="mso-spt100" draw:enhanced-path="M 10 0 L 13 2 5 37 2 37 0 36 9 1 10 0 Z N"/>
          </draw:custom-shape>
          <draw:custom-shape draw:name="Freeform 185" draw:style-name="gr114" draw:text-style-name="P1" draw:layer="layout" svg:width="0.057cm" svg:height="0.073cm" svg:x="17.312cm" svg:y="3.787cm">
            <text:p text:style-name="P10"/>
            <draw:enhanced-geometry svg:viewBox="0 0 11 20" draw:extrusion-allowed="true" draw:text-areas="0 0 11 20" draw:glue-points="8 0 11 2 4 20 1 20 0 19 7 1 8 0" draw:type="mso-spt100" draw:enhanced-path="M 8 0 L 11 2 4 20 1 20 0 19 7 1 8 0 Z N"/>
          </draw:custom-shape>
          <draw:custom-shape draw:name="Freeform 186" draw:style-name="gr114" draw:text-style-name="P1" draw:layer="layout" svg:width="0.057cm" svg:height="0.01cm" svg:x="17.348cm" svg:y="3.787cm">
            <text:p text:style-name="P10"/>
            <draw:enhanced-geometry svg:viewBox="0 0 11 3" draw:extrusion-allowed="true" draw:text-areas="0 0 11 3" draw:glue-points="1 0 9 0 11 1 11 3 2 3 0 1 1 0" draw:type="mso-spt100" draw:enhanced-path="M 1 0 L 9 0 11 1 11 3 2 3 0 1 1 0 Z N"/>
          </draw:custom-shape>
          <draw:custom-shape draw:name="Freeform 187" draw:style-name="gr114" draw:text-style-name="P1" draw:layer="layout" svg:width="0.067cm" svg:height="0.065cm" svg:x="17.39cm" svg:y="3.787cm">
            <text:p text:style-name="P10"/>
            <draw:enhanced-geometry svg:viewBox="0 0 13 18" draw:extrusion-allowed="true" draw:text-areas="0 0 13 18" draw:glue-points="1 0 4 1 13 17 11 17 10 18 8 18 0 2 0 1 1 0" draw:type="mso-spt100" draw:enhanced-path="M 1 0 L 4 1 13 17 11 17 10 18 8 18 0 2 0 1 1 0 Z N"/>
          </draw:custom-shape>
          <draw:custom-shape draw:name="Freeform 188" draw:style-name="gr114" draw:text-style-name="P1" draw:layer="layout" svg:width="0.067cm" svg:height="0.113cm" svg:x="17.431cm" svg:y="3.846cm">
            <text:p text:style-name="P10"/>
            <draw:enhanced-geometry svg:viewBox="0 0 13 31" draw:extrusion-allowed="true" draw:text-areas="0 0 13 31" draw:glue-points="2 0 5 1 13 30 11 30 10 31 9 31 0 2 0 1 2 0" draw:type="mso-spt100" draw:enhanced-path="M 2 0 L 5 1 13 30 11 30 10 31 9 31 0 2 0 1 2 0 Z N"/>
          </draw:custom-shape>
          <draw:custom-shape draw:name="Freeform 189" draw:style-name="gr113" draw:text-style-name="P1" draw:layer="layout" svg:width="0.057cm" svg:height="0.153cm" svg:x="17.478cm" svg:y="3.952cm">
            <text:p text:style-name="P10"/>
            <draw:enhanced-geometry svg:viewBox="0 0 11 42" draw:extrusion-allowed="true" draw:text-areas="0 0 11 42" draw:glue-points="1 0 4 1 11 41 9 41 8 42 7 42 0 2 0 1 1 0" draw:type="mso-spt100" draw:enhanced-path="M 1 0 L 4 1 11 41 9 41 8 42 7 42 0 2 0 1 1 0 Z N"/>
          </draw:custom-shape>
          <draw:custom-shape draw:name="Freeform 190" draw:style-name="gr113" draw:text-style-name="P1" draw:layer="layout" svg:width="0.062cm" svg:height="0.175cm" svg:x="17.514cm" svg:y="4.098cm">
            <text:p text:style-name="P10"/>
            <draw:enhanced-geometry svg:viewBox="0 0 12 48" draw:extrusion-allowed="true" draw:text-areas="0 0 12 48" draw:glue-points="1 0 4 1 12 47 11 47 9 48 8 48 0 2 0 1 1 0" draw:type="mso-spt100" draw:enhanced-path="M 1 0 L 4 1 12 47 11 47 9 48 8 48 0 2 0 1 1 0 Z N"/>
          </draw:custom-shape>
          <draw:custom-shape draw:name="Freeform 191" draw:style-name="gr113" draw:text-style-name="P1" draw:layer="layout" svg:width="0.067cm" svg:height="0.179cm" svg:x="17.556cm" svg:y="4.266cm">
            <text:p text:style-name="P10"/>
            <draw:enhanced-geometry svg:viewBox="0 0 13 49" draw:extrusion-allowed="true" draw:text-areas="0 0 13 49" draw:glue-points="1 0 4 1 13 48 11 48 10 49 8 49 0 2 0 1 1 0" draw:type="mso-spt100" draw:enhanced-path="M 1 0 L 4 1 13 48 11 48 10 49 8 49 0 2 0 1 1 0 Z N"/>
          </draw:custom-shape>
          <draw:custom-shape draw:name="Freeform 192" draw:style-name="gr113" draw:text-style-name="P1" draw:layer="layout" svg:width="0.057cm" svg:height="0.182cm" svg:x="17.598cm" svg:y="4.438cm">
            <text:p text:style-name="P10"/>
            <draw:enhanced-geometry svg:viewBox="0 0 11 50" draw:extrusion-allowed="true" draw:text-areas="0 0 11 50" draw:glue-points="2 0 5 1 11 49 10 49 9 50 7 50 0 2 0 1 2 0" draw:type="mso-spt100" draw:enhanced-path="M 2 0 L 5 1 11 49 10 49 9 50 7 50 0 2 0 1 2 0 Z N"/>
          </draw:custom-shape>
          <draw:custom-shape draw:name="Freeform 193" draw:style-name="gr113" draw:text-style-name="P1" draw:layer="layout" svg:width="0.072cm" svg:height="0.182cm" svg:x="17.634cm" svg:y="4.614cm">
            <text:p text:style-name="P10"/>
            <draw:enhanced-geometry svg:viewBox="0 0 14 50" draw:extrusion-allowed="true" draw:text-areas="0 0 14 50" draw:glue-points="2 0 4 1 14 49 13 49 11 50 10 50 0 2 0 1 2 0" draw:type="mso-spt100" draw:enhanced-path="M 2 0 L 4 1 14 49 13 49 11 50 10 50 0 2 0 1 2 0 Z N"/>
          </draw:custom-shape>
          <draw:custom-shape draw:name="Freeform 194" draw:style-name="gr113" draw:text-style-name="P1" draw:layer="layout" svg:width="0.057cm" svg:height="0.175cm" svg:x="17.686cm" svg:y="4.79cm">
            <text:p text:style-name="P10"/>
            <draw:enhanced-geometry svg:viewBox="0 0 11 48" draw:extrusion-allowed="true" draw:text-areas="0 0 11 48" draw:glue-points="1 0 4 1 11 47 10 47 8 48 7 48 0 2 0 1 1 0" draw:type="mso-spt100" draw:enhanced-path="M 1 0 L 4 1 11 47 10 47 8 48 7 48 0 2 0 1 1 0 Z N"/>
          </draw:custom-shape>
          <draw:custom-shape draw:name="Freeform 195" draw:style-name="gr113" draw:text-style-name="P1" draw:layer="layout" svg:width="0.062cm" svg:height="0.168cm" svg:x="17.722cm" svg:y="4.958cm">
            <text:p text:style-name="P10"/>
            <draw:enhanced-geometry svg:viewBox="0 0 12 46" draw:extrusion-allowed="true" draw:text-areas="0 0 12 46" draw:glue-points="1 0 4 1 12 45 11 45 10 46 8 46 0 2 0 1 1 0" draw:type="mso-spt100" draw:enhanced-path="M 1 0 L 4 1 12 45 11 45 10 46 8 46 0 2 0 1 1 0 Z N"/>
          </draw:custom-shape>
          <draw:custom-shape draw:name="Freeform 196" draw:style-name="gr113" draw:text-style-name="P1" draw:layer="layout" svg:width="0.057cm" svg:height="0.168cm" svg:x="17.764cm" svg:y="5.119cm">
            <text:p text:style-name="P10"/>
            <draw:enhanced-geometry svg:viewBox="0 0 11 46" draw:extrusion-allowed="true" draw:text-areas="0 0 11 46" draw:glue-points="2 0 4 1 11 45 10 45 9 46 7 46 0 2 0 1 2 0" draw:type="mso-spt100" draw:enhanced-path="M 2 0 L 4 1 11 45 10 45 9 46 7 46 0 2 0 1 2 0 Z N"/>
          </draw:custom-shape>
          <draw:custom-shape draw:name="Freeform 197" draw:style-name="gr113" draw:text-style-name="P1" draw:layer="layout" svg:width="0.067cm" svg:height="0.161cm" svg:x="17.8cm" svg:y="5.28cm">
            <text:p text:style-name="P10"/>
            <draw:enhanced-geometry svg:viewBox="0 0 13 44" draw:extrusion-allowed="true" draw:text-areas="0 0 13 44" draw:glue-points="2 0 4 1 13 43 11 43 10 44 9 44 0 2 0 1 2 0" draw:type="mso-spt100" draw:enhanced-path="M 2 0 L 4 1 13 43 11 43 10 44 9 44 0 2 0 1 2 0 Z N"/>
          </draw:custom-shape>
          <draw:custom-shape draw:name="Freeform 198" draw:style-name="gr113" draw:text-style-name="P1" draw:layer="layout" svg:width="0.062cm" svg:height="0.164cm" svg:x="17.847cm" svg:y="5.434cm">
            <text:p text:style-name="P10"/>
            <draw:enhanced-geometry svg:viewBox="0 0 12 45" draw:extrusion-allowed="true" draw:text-areas="0 0 12 45" draw:glue-points="1 0 4 1 12 44 11 44 9 45 8 45 0 2 0 1 1 0" draw:type="mso-spt100" draw:enhanced-path="M 1 0 L 4 1 12 44 11 44 9 45 8 45 0 2 0 1 1 0 Z N"/>
          </draw:custom-shape>
          <draw:custom-shape draw:name="Freeform 199" draw:style-name="gr113" draw:text-style-name="P1" draw:layer="layout" svg:width="0.057cm" svg:height="0.168cm" svg:x="17.889cm" svg:y="5.591cm">
            <text:p text:style-name="P10"/>
            <draw:enhanced-geometry svg:viewBox="0 0 11 46" draw:extrusion-allowed="true" draw:text-areas="0 0 11 46" draw:glue-points="1 0 4 1 11 45 10 45 8 46 7 46 0 2 0 1 1 0" draw:type="mso-spt100" draw:enhanced-path="M 1 0 L 4 1 11 45 10 45 8 46 7 46 0 2 0 1 1 0 Z N"/>
          </draw:custom-shape>
          <draw:custom-shape draw:name="Freeform 200" draw:style-name="gr113" draw:text-style-name="P1" draw:layer="layout" svg:width="0.072cm" svg:height="0.168cm" svg:x="17.925cm" svg:y="5.752cm">
            <text:p text:style-name="P10"/>
            <draw:enhanced-geometry svg:viewBox="0 0 14 46" draw:extrusion-allowed="true" draw:text-areas="0 0 14 46" draw:glue-points="1 0 4 1 14 45 12 45 11 46 10 46 0 2 0 1 1 0" draw:type="mso-spt100" draw:enhanced-path="M 1 0 L 4 1 14 45 12 45 11 46 10 46 0 2 0 1 1 0 Z N"/>
          </draw:custom-shape>
          <draw:custom-shape draw:name="Freeform 201" draw:style-name="gr113" draw:text-style-name="P1" draw:layer="layout" svg:width="0.057cm" svg:height="0.179cm" svg:x="17.977cm" svg:y="5.913cm">
            <text:p text:style-name="P10"/>
            <draw:enhanced-geometry svg:viewBox="0 0 11 49" draw:extrusion-allowed="true" draw:text-areas="0 0 11 49" draw:glue-points="1 0 4 1 11 48 9 48 8 49 7 49 0 2 0 1 1 0" draw:type="mso-spt100" draw:enhanced-path="M 1 0 L 4 1 11 48 9 48 8 49 7 49 0 2 0 1 1 0 Z N"/>
          </draw:custom-shape>
          <draw:custom-shape draw:name="Freeform 202" draw:style-name="gr113" draw:text-style-name="P1" draw:layer="layout" svg:width="0.062cm" svg:height="0.193cm" svg:x="18.014cm" svg:y="6.085cm">
            <text:p text:style-name="P10"/>
            <draw:enhanced-geometry svg:viewBox="0 0 12 53" draw:extrusion-allowed="true" draw:text-areas="0 0 12 53" draw:glue-points="1 0 4 1 12 52 11 52 9 53 8 53 0 2 0 1 1 0" draw:type="mso-spt100" draw:enhanced-path="M 1 0 L 4 1 12 52 11 52 9 53 8 53 0 2 0 1 1 0 Z N"/>
          </draw:custom-shape>
          <draw:custom-shape draw:name="Freeform 203" draw:style-name="gr113" draw:text-style-name="P1" draw:layer="layout" svg:width="0.057cm" svg:height="0.208cm" svg:x="18.055cm" svg:y="6.272cm">
            <text:p text:style-name="P10"/>
            <draw:enhanced-geometry svg:viewBox="0 0 11 57" draw:extrusion-allowed="true" draw:text-areas="0 0 11 57" draw:glue-points="1 0 4 1 11 56 10 56 8 57 7 57 0 2 0 1 1 0" draw:type="mso-spt100" draw:enhanced-path="M 1 0 L 4 1 11 56 10 56 8 57 7 57 0 2 0 1 1 0 Z N"/>
          </draw:custom-shape>
          <draw:custom-shape draw:name="Freeform 204" draw:style-name="gr113" draw:text-style-name="P1" draw:layer="layout" svg:width="0.062cm" svg:height="0.223cm" svg:x="18.092cm" svg:y="6.473cm">
            <text:p text:style-name="P10"/>
            <draw:enhanced-geometry svg:viewBox="0 0 12 61" draw:extrusion-allowed="true" draw:text-areas="0 0 12 61" draw:glue-points="1 0 4 1 12 60 11 60 10 61 8 61 0 2 0 1 1 0" draw:type="mso-spt100" draw:enhanced-path="M 1 0 L 4 1 12 60 11 60 10 61 8 61 0 2 0 1 1 0 Z N"/>
          </draw:custom-shape>
          <draw:custom-shape draw:name="Freeform 206" draw:style-name="gr115" draw:text-style-name="P1" draw:layer="layout" svg:width="0.067cm" svg:height="0.234cm" svg:x="18.133cm" svg:y="6.689cm">
            <text:p text:style-name="P10"/>
            <draw:enhanced-geometry svg:viewBox="0 0 13 64" draw:extrusion-allowed="true" draw:text-areas="0 0 13 64" draw:glue-points="2 0 4 1 13 63 11 63 10 64 9 64 0 2 0 1 2 0" draw:type="mso-spt100" draw:enhanced-path="M 2 0 L 4 1 13 63 11 63 10 64 9 64 0 2 0 1 2 0 Z N"/>
          </draw:custom-shape>
          <draw:custom-shape draw:name="Freeform 207" draw:style-name="gr115" draw:text-style-name="P1" draw:layer="layout" svg:width="0.062cm" svg:height="0.237cm" svg:x="18.18cm" svg:y="6.916cm">
            <text:p text:style-name="P10"/>
            <draw:enhanced-geometry svg:viewBox="0 0 12 65" draw:extrusion-allowed="true" draw:text-areas="0 0 12 65" draw:glue-points="1 0 4 1 12 64 11 64 9 65 8 65 0 2 0 1 1 0" draw:type="mso-spt100" draw:enhanced-path="M 1 0 L 4 1 12 64 11 64 9 65 8 65 0 2 0 1 1 0 Z N"/>
          </draw:custom-shape>
          <draw:custom-shape draw:name="Freeform 208" draw:style-name="gr115" draw:text-style-name="P1" draw:layer="layout" svg:width="0.062cm" svg:height="0.226cm" svg:x="18.222cm" svg:y="7.146cm">
            <text:p text:style-name="P10"/>
            <draw:enhanced-geometry svg:viewBox="0 0 12 62" draw:extrusion-allowed="true" draw:text-areas="0 0 12 62" draw:glue-points="1 0 4 1 12 61 11 61 10 62 8 62 0 2 0 1 1 0" draw:type="mso-spt100" draw:enhanced-path="M 1 0 L 4 1 12 61 11 61 10 62 8 62 0 2 0 1 1 0 Z N"/>
          </draw:custom-shape>
          <draw:custom-shape draw:name="Freeform 209" draw:style-name="gr115" draw:text-style-name="P1" draw:layer="layout" svg:width="0.057cm" svg:height="0.131cm" svg:x="18.263cm" svg:y="7.366cm">
            <text:p text:style-name="P10"/>
            <draw:enhanced-geometry svg:viewBox="0 0 11 36" draw:extrusion-allowed="true" draw:text-areas="0 0 11 36" draw:glue-points="2 0 4 1 11 35 10 35 9 36 7 36 0 2 0 1 2 0" draw:type="mso-spt100" draw:enhanced-path="M 2 0 L 4 1 11 35 10 35 9 36 7 36 0 2 0 1 2 0 Z N"/>
          </draw:custom-shape>
          <draw:custom-shape draw:name="Freeform 210" draw:style-name="gr115" draw:text-style-name="P1" draw:layer="layout" svg:width="0.067cm" svg:height="0.171cm" svg:x="18.3cm" svg:y="7.49cm">
            <text:p text:style-name="P10"/>
            <draw:enhanced-geometry svg:viewBox="0 0 13 47" draw:extrusion-allowed="true" draw:text-areas="0 0 13 47" draw:glue-points="2 0 4 1 13 46 11 46 10 47 9 47 0 2 0 1 2 0" draw:type="mso-spt100" draw:enhanced-path="M 2 0 L 4 1 13 46 11 46 10 47 9 47 0 2 0 1 2 0 Z N"/>
          </draw:custom-shape>
          <draw:custom-shape draw:name="Freeform 211" draw:style-name="gr116" draw:text-style-name="P1" draw:layer="layout" svg:width="0.057cm" svg:height="0.117cm" svg:x="18.347cm" svg:y="7.655cm">
            <text:p text:style-name="P10"/>
            <draw:enhanced-geometry svg:viewBox="0 0 11 32" draw:extrusion-allowed="true" draw:text-areas="0 0 11 32" draw:glue-points="1 0 4 1 11 31 9 31 8 32 7 32 0 2 0 1 1 0" draw:type="mso-spt100" draw:enhanced-path="M 1 0 L 4 1 11 31 9 31 8 32 7 32 0 2 0 1 1 0 Z N"/>
          </draw:custom-shape>
          <draw:custom-shape draw:name="Freeform 212" draw:style-name="gr116" draw:text-style-name="P1" draw:layer="layout" svg:width="0.062cm" svg:height="0.047cm" svg:x="18.383cm" svg:y="7.765cm">
            <text:p text:style-name="P10"/>
            <draw:enhanced-geometry svg:viewBox="0 0 12 13" draw:extrusion-allowed="true" draw:text-areas="0 0 12 13" draw:glue-points="1 0 4 1 12 12 11 12 9 13 8 13 0 2 0 1 1 0" draw:type="mso-spt100" draw:enhanced-path="M 1 0 L 4 1 12 12 11 12 9 13 8 13 0 2 0 1 1 0 Z N"/>
          </draw:custom-shape>
          <draw:custom-shape draw:name="Freeform 213" draw:style-name="gr116" draw:text-style-name="P1" draw:layer="layout" svg:width="0.062cm" svg:height="0.029cm" svg:x="18.425cm" svg:y="7.783cm">
            <text:p text:style-name="P10"/>
            <draw:enhanced-geometry svg:viewBox="0 0 12 8" draw:extrusion-allowed="true" draw:text-areas="0 0 12 8" draw:glue-points="10 0 12 2 4 8 1 8 0 7 10 0" draw:type="mso-spt100" draw:enhanced-path="M 10 0 L 12 2 4 8 1 8 0 7 10 0 Z N"/>
          </draw:custom-shape>
          <draw:custom-shape draw:name="Freeform 214" draw:style-name="gr116" draw:text-style-name="P1" draw:layer="layout" svg:width="0.067cm" svg:height="0.084cm" svg:x="18.466cm" svg:y="7.706cm">
            <text:p text:style-name="P10"/>
            <draw:enhanced-geometry svg:viewBox="0 0 13 23" draw:extrusion-allowed="true" draw:text-areas="0 0 13 23" draw:glue-points="10 0 13 2 4 23 2 23 0 22 9 1 10 0" draw:type="mso-spt100" draw:enhanced-path="M 10 0 L 13 2 4 23 2 23 0 22 9 1 10 0 Z N"/>
          </draw:custom-shape>
          <draw:custom-shape draw:name="Freeform 215" draw:style-name="gr115" draw:text-style-name="P1" draw:layer="layout" svg:width="0.062cm" svg:height="0.128cm" svg:x="18.513cm" svg:y="7.585cm">
            <text:p text:style-name="P10"/>
            <draw:enhanced-geometry svg:viewBox="0 0 12 35" draw:extrusion-allowed="true" draw:text-areas="0 0 12 35" draw:glue-points="9 0 12 2 4 35 1 35 0 34 8 1 9 0" draw:type="mso-spt100" draw:enhanced-path="M 9 0 L 12 2 4 35 1 35 0 34 8 1 9 0 Z N"/>
          </draw:custom-shape>
          <draw:custom-shape draw:name="Freeform 216" draw:style-name="gr115" draw:text-style-name="P1" draw:layer="layout" svg:width="0.057cm" svg:height="0.153cm" svg:x="18.555cm" svg:y="7.439cm">
            <text:p text:style-name="P10"/>
            <draw:enhanced-geometry svg:viewBox="0 0 11 42" draw:extrusion-allowed="true" draw:text-areas="0 0 11 42" draw:glue-points="8 0 11 2 4 42 1 42 0 41 7 1 8 0" draw:type="mso-spt100" draw:enhanced-path="M 8 0 L 11 2 4 42 1 42 0 41 7 1 8 0 Z N"/>
          </draw:custom-shape>
          <draw:custom-shape draw:name="Freeform 217" draw:style-name="gr115" draw:text-style-name="P1" draw:layer="layout" svg:width="0.062cm" svg:height="0.168cm" svg:x="18.591cm" svg:y="7.278cm">
            <text:p text:style-name="P10"/>
            <draw:enhanced-geometry svg:viewBox="0 0 12 46" draw:extrusion-allowed="true" draw:text-areas="0 0 12 46" draw:glue-points="10 0 12 2 4 46 1 46 0 45 8 1 10 0" draw:type="mso-spt100" draw:enhanced-path="M 10 0 L 12 2 4 46 1 46 0 45 8 1 10 0 Z N"/>
          </draw:custom-shape>
          <draw:custom-shape draw:name="Freeform 218" draw:style-name="gr115" draw:text-style-name="P1" draw:layer="layout" svg:width="0.057cm" svg:height="0.171cm" svg:x="18.633cm" svg:y="7.113cm">
            <text:p text:style-name="P10"/>
            <draw:enhanced-geometry svg:viewBox="0 0 11 47" draw:extrusion-allowed="true" draw:text-areas="0 0 11 47" draw:glue-points="9 0 11 2 4 47 2 47 0 46 7 1 9 0" draw:type="mso-spt100" draw:enhanced-path="M 9 0 L 11 2 4 47 2 47 0 46 7 1 9 0 Z N"/>
          </draw:custom-shape>
          <draw:custom-shape draw:name="Freeform 219" draw:style-name="gr115" draw:text-style-name="P1" draw:layer="layout" svg:width="0.067cm" svg:height="0.168cm" svg:x="18.669cm" svg:y="6.952cm">
            <text:p text:style-name="P10"/>
            <draw:enhanced-geometry svg:viewBox="0 0 13 46" draw:extrusion-allowed="true" draw:text-areas="0 0 13 46" draw:glue-points="10 0 13 2 4 46 2 46 0 45 9 1 10 0" draw:type="mso-spt100" draw:enhanced-path="M 10 0 L 13 2 4 46 2 46 0 45 9 1 10 0 Z N"/>
          </draw:custom-shape>
          <draw:custom-shape draw:name="Freeform 220" draw:style-name="gr115" draw:text-style-name="P1" draw:layer="layout" svg:width="0.062cm" svg:height="0.164cm" svg:x="18.716cm" svg:y="6.795cm">
            <text:p text:style-name="P10"/>
            <draw:enhanced-geometry svg:viewBox="0 0 12 45" draw:extrusion-allowed="true" draw:text-areas="0 0 12 45" draw:glue-points="9 0 12 2 4 45 1 45 0 44 8 1 9 0" draw:type="mso-spt100" draw:enhanced-path="M 9 0 L 12 2 4 45 1 45 0 44 8 1 9 0 Z N"/>
          </draw:custom-shape>
          <draw:custom-shape draw:name="Freeform 221" draw:style-name="gr115" draw:text-style-name="P1" draw:layer="layout" svg:width="0.062cm" svg:height="0.157cm" svg:x="18.758cm" svg:y="6.645cm">
            <text:p text:style-name="P10"/>
            <draw:enhanced-geometry svg:viewBox="0 0 12 43" draw:extrusion-allowed="true" draw:text-areas="0 0 12 43" draw:glue-points="10 0 12 2 4 43 1 43 0 42 8 1 10 0" draw:type="mso-spt100" draw:enhanced-path="M 10 0 L 12 2 4 43 1 43 0 42 8 1 10 0 Z N"/>
          </draw:custom-shape>
          <draw:custom-shape draw:name="Freeform 222" draw:style-name="gr115" draw:text-style-name="P1" draw:layer="layout" svg:width="0.067cm" svg:height="0.157cm" svg:x="18.799cm" svg:y="6.495cm">
            <text:p text:style-name="P10"/>
            <draw:enhanced-geometry svg:viewBox="0 0 13 43" draw:extrusion-allowed="true" draw:text-areas="0 0 13 43" draw:glue-points="10 0 13 2 4 43 2 43 0 42 9 1 10 0" draw:type="mso-spt100" draw:enhanced-path="M 10 0 L 13 2 4 43 2 43 0 42 9 1 10 0 Z N"/>
          </draw:custom-shape>
          <draw:custom-shape draw:name="Freeform 223" draw:style-name="gr115" draw:text-style-name="P1" draw:layer="layout" svg:width="0.057cm" svg:height="0.146cm" svg:x="18.846cm" svg:y="6.356cm">
            <text:p text:style-name="P10"/>
            <draw:enhanced-geometry svg:viewBox="0 0 11 40" draw:extrusion-allowed="true" draw:text-areas="0 0 11 40" draw:glue-points="8 0 11 2 4 40 1 40 0 39 7 1 8 0" draw:type="mso-spt100" draw:enhanced-path="M 8 0 L 11 2 4 40 1 40 0 39 7 1 8 0 Z N"/>
          </draw:custom-shape>
          <draw:custom-shape draw:name="Freeform 224" draw:style-name="gr115" draw:text-style-name="P1" draw:layer="layout" svg:width="0.062cm" svg:height="0.142cm" svg:x="18.882cm" svg:y="6.22cm">
            <text:p text:style-name="P10"/>
            <draw:enhanced-geometry svg:viewBox="0 0 12 39" draw:extrusion-allowed="true" draw:text-areas="0 0 12 39" draw:glue-points="9 0 12 2 4 39 1 39 0 38 8 1 9 0" draw:type="mso-spt100" draw:enhanced-path="M 9 0 L 12 2 4 39 1 39 0 38 8 1 9 0 Z N"/>
          </draw:custom-shape>
          <draw:custom-shape draw:name="Freeform 225" draw:style-name="gr115" draw:text-style-name="P1" draw:layer="layout" svg:width="0.057cm" svg:height="0.139cm" svg:x="18.924cm" svg:y="6.089cm">
            <text:p text:style-name="P10"/>
            <draw:enhanced-geometry svg:viewBox="0 0 11 38" draw:extrusion-allowed="true" draw:text-areas="0 0 11 38" draw:glue-points="8 0 11 2 4 38 1 38 0 37 7 1 8 0" draw:type="mso-spt100" draw:enhanced-path="M 8 0 L 11 2 4 38 1 38 0 37 7 1 8 0 Z N"/>
          </draw:custom-shape>
          <draw:custom-shape draw:name="Freeform 226" draw:style-name="gr115" draw:text-style-name="P1" draw:layer="layout" svg:width="0.072cm" svg:height="0.135cm" svg:x="18.96cm" svg:y="5.961cm">
            <text:p text:style-name="P10"/>
            <draw:enhanced-geometry svg:viewBox="0 0 14 37" draw:extrusion-allowed="true" draw:text-areas="0 0 14 37" draw:glue-points="11 0 14 1 4 37 1 37 0 36 10 0 11 0" draw:type="mso-spt100" draw:enhanced-path="M 11 0 L 14 1 4 37 1 37 0 36 10 0 11 0 Z N"/>
          </draw:custom-shape>
          <draw:custom-shape draw:name="Freeform 227" draw:style-name="gr115" draw:text-style-name="P1" draw:layer="layout" svg:width="0.057cm" svg:height="0.139cm" svg:x="19.012cm" svg:y="5.825cm">
            <text:p text:style-name="P10"/>
            <draw:enhanced-geometry svg:viewBox="0 0 11 38" draw:extrusion-allowed="true" draw:text-areas="0 0 11 38" draw:glue-points="8 0 11 2 4 38 1 38 0 37 7 1 8 0" draw:type="mso-spt100" draw:enhanced-path="M 8 0 L 11 2 4 38 1 38 0 37 7 1 8 0 Z N"/>
          </draw:custom-shape>
          <draw:custom-shape draw:name="Freeform 228" draw:style-name="gr115" draw:text-style-name="P1" draw:layer="layout" svg:width="0.062cm" svg:height="0.15cm" svg:x="19.049cm" svg:y="5.682cm">
            <text:p text:style-name="P10"/>
            <draw:enhanced-geometry svg:viewBox="0 0 12 41" draw:extrusion-allowed="true" draw:text-areas="0 0 12 41" draw:glue-points="9 0 12 2 4 41 1 41 0 40 8 1 9 0" draw:type="mso-spt100" draw:enhanced-path="M 9 0 L 12 2 4 41 1 41 0 40 8 1 9 0 Z N"/>
          </draw:custom-shape>
          <draw:custom-shape draw:name="Freeform 229" draw:style-name="gr115" draw:text-style-name="P1" draw:layer="layout" svg:width="0.062cm" svg:height="0.161cm" svg:x="19.09cm" svg:y="5.529cm">
            <text:p text:style-name="P10"/>
            <draw:enhanced-geometry svg:viewBox="0 0 12 44" draw:extrusion-allowed="true" draw:text-areas="0 0 12 44" draw:glue-points="10 0 12 2 4 44 1 44 0 43 8 1 10 0" draw:type="mso-spt100" draw:enhanced-path="M 10 0 L 12 2 4 44 1 44 0 43 8 1 10 0 Z N"/>
          </draw:custom-shape>
          <draw:custom-shape draw:name="Freeform 230" draw:style-name="gr115" draw:text-style-name="P1" draw:layer="layout" svg:width="0.057cm" svg:height="0.168cm" svg:x="19.132cm" svg:y="5.368cm">
            <text:p text:style-name="P10"/>
            <draw:enhanced-geometry svg:viewBox="0 0 11 46" draw:extrusion-allowed="true" draw:text-areas="0 0 11 46" draw:glue-points="9 0 11 2 4 46 2 46 0 45 7 1 9 0" draw:type="mso-spt100" draw:enhanced-path="M 9 0 L 11 2 4 46 2 46 0 45 7 1 9 0 Z N"/>
          </draw:custom-shape>
          <draw:custom-shape draw:name="Freeform 231" draw:style-name="gr115" draw:text-style-name="P1" draw:layer="layout" svg:width="0.067cm" svg:height="0.186cm" svg:x="19.168cm" svg:y="5.189cm">
            <text:p text:style-name="P10"/>
            <draw:enhanced-geometry svg:viewBox="0 0 13 51" draw:extrusion-allowed="true" draw:text-areas="0 0 13 51" draw:glue-points="10 0 13 2 4 51 2 51 0 50 9 1 10 0" draw:type="mso-spt100" draw:enhanced-path="M 10 0 L 13 2 4 51 2 51 0 50 9 1 10 0 Z N"/>
          </draw:custom-shape>
          <draw:custom-shape draw:name="Freeform 232" draw:style-name="gr115" draw:text-style-name="P1" draw:layer="layout" svg:width="0.062cm" svg:height="0.204cm" svg:x="19.215cm" svg:y="4.991cm">
            <text:p text:style-name="P10"/>
            <draw:enhanced-geometry svg:viewBox="0 0 12 56" draw:extrusion-allowed="true" draw:text-areas="0 0 12 56" draw:glue-points="9 0 12 2 4 56 1 56 0 55 8 1 9 0" draw:type="mso-spt100" draw:enhanced-path="M 9 0 L 12 2 4 56 1 56 0 55 8 1 9 0 Z N"/>
          </draw:custom-shape>
          <draw:custom-shape draw:name="Freeform 233" draw:style-name="gr115" draw:text-style-name="P1" draw:layer="layout" svg:width="0.062cm" svg:height="0.219cm" svg:x="19.257cm" svg:y="4.779cm">
            <text:p text:style-name="P10"/>
            <draw:enhanced-geometry svg:viewBox="0 0 12 60" draw:extrusion-allowed="true" draw:text-areas="0 0 12 60" draw:glue-points="10 0 12 2 4 60 1 60 0 59 8 1 10 0" draw:type="mso-spt100" draw:enhanced-path="M 10 0 L 12 2 4 60 1 60 0 59 8 1 10 0 Z N"/>
          </draw:custom-shape>
          <draw:custom-shape draw:name="Freeform 234" draw:style-name="gr115" draw:text-style-name="P1" draw:layer="layout" svg:width="0.057cm" svg:height="0.226cm" svg:x="19.299cm" svg:y="4.559cm">
            <text:p text:style-name="P10"/>
            <draw:enhanced-geometry svg:viewBox="0 0 11 62" draw:extrusion-allowed="true" draw:text-areas="0 0 11 62" draw:glue-points="9 0 11 2 4 62 2 62 0 61 7 1 9 0" draw:type="mso-spt100" draw:enhanced-path="M 9 0 L 11 2 4 62 2 62 0 61 7 1 9 0 Z N"/>
          </draw:custom-shape>
          <draw:custom-shape draw:name="Freeform 235" draw:style-name="gr115" draw:text-style-name="P1" draw:layer="layout" svg:width="0.067cm" svg:height="0.23cm" svg:x="19.335cm" svg:y="4.336cm">
            <text:p text:style-name="P10"/>
            <draw:enhanced-geometry svg:viewBox="0 0 13 63" draw:extrusion-allowed="true" draw:text-areas="0 0 13 63" draw:glue-points="10 0 13 2 4 63 2 63 0 62 9 1 10 0" draw:type="mso-spt100" draw:enhanced-path="M 10 0 L 13 2 4 63 2 63 0 62 9 1 10 0 Z N"/>
          </draw:custom-shape>
          <draw:custom-shape draw:name="Freeform 236" draw:style-name="gr115" draw:text-style-name="P1" draw:layer="layout" svg:width="0.057cm" svg:height="0.208cm" svg:x="19.382cm" svg:y="4.135cm">
            <text:p text:style-name="P10"/>
            <draw:enhanced-geometry svg:viewBox="0 0 11 57" draw:extrusion-allowed="true" draw:text-areas="0 0 11 57" draw:glue-points="8 0 11 2 4 57 1 57 0 56 6 1 8 0" draw:type="mso-spt100" draw:enhanced-path="M 8 0 L 11 2 4 57 1 57 0 56 6 1 8 0 Z N"/>
          </draw:custom-shape>
          <draw:custom-shape draw:name="Freeform 237" draw:style-name="gr115" draw:text-style-name="P1" draw:layer="layout" svg:width="0.067cm" svg:height="0.182cm" svg:x="19.413cm" svg:y="3.959cm">
            <text:p text:style-name="P10"/>
            <draw:enhanced-geometry svg:viewBox="0 0 13 50" draw:extrusion-allowed="true" draw:text-areas="0 0 13 50" draw:glue-points="10 0 13 2 5 50 2 50 0 49 9 1 10 0" draw:type="mso-spt100" draw:enhanced-path="M 10 0 L 13 2 5 50 2 50 0 49 9 1 10 0 Z N"/>
          </draw:custom-shape>
          <draw:custom-shape draw:name="Freeform 238" draw:style-name="gr115" draw:text-style-name="P1" draw:layer="layout" svg:width="0.072cm" svg:height="0.124cm" svg:x="19.46cm" svg:y="3.842cm">
            <text:p text:style-name="P10"/>
            <draw:enhanced-geometry svg:viewBox="0 0 14 34" draw:extrusion-allowed="true" draw:text-areas="0 0 14 34" draw:glue-points="11 0 14 2 4 34 1 34 0 33 10 1 11 0" draw:type="mso-spt100" draw:enhanced-path="M 11 0 L 14 2 4 34 1 34 0 33 10 1 11 0 Z N"/>
          </draw:custom-shape>
          <draw:custom-shape draw:name="Freeform 239" draw:style-name="gr117" draw:text-style-name="P1" draw:layer="layout" svg:width="0.057cm" svg:height="0.062cm" svg:x="19.512cm" svg:y="3.787cm">
            <text:p text:style-name="P10"/>
            <draw:enhanced-geometry svg:viewBox="0 0 11 17" draw:extrusion-allowed="true" draw:text-areas="0 0 11 17" draw:glue-points="8 0 11 2 4 17 1 17 0 16 7 1 8 0" draw:type="mso-spt100" draw:enhanced-path="M 8 0 L 11 2 4 17 1 17 0 16 7 1 8 0 Z N"/>
          </draw:custom-shape>
          <draw:custom-shape draw:name="Freeform 240" draw:style-name="gr117" draw:text-style-name="P1" draw:layer="layout" svg:width="0.057cm" svg:height="0.021cm" svg:x="19.548cm" svg:y="3.787cm">
            <text:p text:style-name="P10"/>
            <draw:enhanced-geometry svg:viewBox="0 0 11 6" draw:extrusion-allowed="true" draw:text-areas="0 0 11 6" draw:glue-points="1 0 2 0 11 3 11 4 9 5 9 6 1 3 0 1 1 0" draw:type="mso-spt100" draw:enhanced-path="M 1 0 L 2 0 11 3 11 4 9 5 9 6 1 3 0 1 1 0 Z N"/>
          </draw:custom-shape>
          <draw:custom-shape draw:name="Freeform 241" draw:style-name="gr117" draw:text-style-name="P1" draw:layer="layout" svg:width="0.057cm" svg:height="0.08cm" svg:x="19.59cm" svg:y="3.798cm">
            <text:p text:style-name="P10"/>
            <draw:enhanced-geometry svg:viewBox="0 0 11 22" draw:extrusion-allowed="true" draw:text-areas="0 0 11 22" draw:glue-points="1 0 4 1 11 21 10 21 8 22 7 22 0 2 0 1 1 0" draw:type="mso-spt100" draw:enhanced-path="M 1 0 L 4 1 11 21 10 21 8 22 7 22 0 2 0 1 1 0 Z N"/>
          </draw:custom-shape>
          <draw:custom-shape draw:name="Freeform 242" draw:style-name="gr115" draw:text-style-name="P1" draw:layer="layout" svg:width="0.062cm" svg:height="0.117cm" svg:x="19.626cm" svg:y="3.871cm">
            <text:p text:style-name="P10"/>
            <draw:enhanced-geometry svg:viewBox="0 0 12 32" draw:extrusion-allowed="true" draw:text-areas="0 0 12 32" draw:glue-points="1 0 4 1 12 31 11 31 10 32 8 32 0 2 0 1 1 0" draw:type="mso-spt100" draw:enhanced-path="M 1 0 L 4 1 12 31 11 31 10 32 8 32 0 2 0 1 1 0 Z N"/>
          </draw:custom-shape>
          <draw:custom-shape draw:name="Freeform 243" draw:style-name="gr115" draw:text-style-name="P1" draw:layer="layout" svg:width="0.057cm" svg:height="0.161cm" svg:x="19.668cm" svg:y="3.981cm">
            <text:p text:style-name="P10"/>
            <draw:enhanced-geometry svg:viewBox="0 0 11 44" draw:extrusion-allowed="true" draw:text-areas="0 0 11 44" draw:glue-points="2 0 4 1 11 43 10 43 9 44 7 44 0 2 0 1 2 0" draw:type="mso-spt100" draw:enhanced-path="M 2 0 L 4 1 11 43 10 43 9 44 7 44 0 2 0 1 2 0 Z N"/>
          </draw:custom-shape>
          <draw:custom-shape draw:name="Freeform 244" draw:style-name="gr115" draw:text-style-name="P1" draw:layer="layout" svg:width="0.067cm" svg:height="0.171cm" svg:x="19.704cm" svg:y="4.135cm">
            <text:p text:style-name="P10"/>
            <draw:enhanced-geometry svg:viewBox="0 0 13 47" draw:extrusion-allowed="true" draw:text-areas="0 0 13 47" draw:glue-points="2 0 4 1 13 46 11 46 10 47 8 47 0 2 0 1 2 0" draw:type="mso-spt100" draw:enhanced-path="M 2 0 L 4 1 13 46 11 46 10 47 8 47 0 2 0 1 2 0 Z N"/>
          </draw:custom-shape>
          <draw:custom-shape draw:name="Freeform 245" draw:style-name="gr115" draw:text-style-name="P1" draw:layer="layout" svg:width="0.072cm" svg:height="0.179cm" svg:x="19.746cm" svg:y="4.299cm">
            <text:p text:style-name="P10"/>
            <draw:enhanced-geometry svg:viewBox="0 0 14 49" draw:extrusion-allowed="true" draw:text-areas="0 0 14 49" draw:glue-points="2 0 5 1 14 48 13 48 12 49 10 49 0 2 0 1 2 0" draw:type="mso-spt100" draw:enhanced-path="M 2 0 L 5 1 14 48 13 48 12 49 10 49 0 2 0 1 2 0 Z N"/>
          </draw:custom-shape>
          <draw:custom-shape draw:name="Freeform 246" draw:style-name="gr115" draw:text-style-name="P1" draw:layer="layout" svg:width="0.057cm" svg:height="0.179cm" svg:x="19.798cm" svg:y="4.471cm">
            <text:p text:style-name="P10"/>
            <draw:enhanced-geometry svg:viewBox="0 0 11 49" draw:extrusion-allowed="true" draw:text-areas="0 0 11 49" draw:glue-points="2 0 4 1 11 48 10 48 9 49 7 49 0 2 0 1 2 0" draw:type="mso-spt100" draw:enhanced-path="M 2 0 L 4 1 11 48 10 48 9 49 7 49 0 2 0 1 2 0 Z N"/>
          </draw:custom-shape>
          <draw:custom-shape draw:name="Freeform 247" draw:style-name="gr115" draw:text-style-name="P1" draw:layer="layout" svg:width="0.067cm" svg:height="0.179cm" svg:x="19.834cm" svg:y="4.643cm">
            <text:p text:style-name="P10"/>
            <draw:enhanced-geometry svg:viewBox="0 0 13 49" draw:extrusion-allowed="true" draw:text-areas="0 0 13 49" draw:glue-points="2 0 4 1 13 48 11 48 10 49 9 49 0 2 0 1 2 0" draw:type="mso-spt100" draw:enhanced-path="M 2 0 L 4 1 13 48 11 48 10 49 9 49 0 2 0 1 2 0 Z N"/>
          </draw:custom-shape>
          <draw:custom-shape draw:name="Freeform 248" draw:style-name="gr115" draw:text-style-name="P1" draw:layer="layout" svg:width="0.057cm" svg:height="0.171cm" svg:x="19.881cm" svg:y="4.815cm">
            <text:p text:style-name="P10"/>
            <draw:enhanced-geometry svg:viewBox="0 0 11 47" draw:extrusion-allowed="true" draw:text-areas="0 0 11 47" draw:glue-points="1 0 4 1 11 46 9 46 8 47 6 47 0 2 0 1 1 0" draw:type="mso-spt100" draw:enhanced-path="M 1 0 L 4 1 11 46 9 46 8 47 6 47 0 2 0 1 1 0 Z N"/>
          </draw:custom-shape>
          <draw:custom-shape draw:name="Freeform 249" draw:style-name="gr115" draw:text-style-name="P1" draw:layer="layout" svg:width="0.067cm" svg:height="0.164cm" svg:x="19.912cm" svg:y="4.98cm">
            <text:p text:style-name="P10"/>
            <draw:enhanced-geometry svg:viewBox="0 0 13 45" draw:extrusion-allowed="true" draw:text-areas="0 0 13 45" draw:glue-points="2 0 5 1 13 44 12 44 10 45 9 45 0 2 0 1 2 0" draw:type="mso-spt100" draw:enhanced-path="M 2 0 L 5 1 13 44 12 44 10 45 9 45 0 2 0 1 2 0 Z N"/>
          </draw:custom-shape>
          <draw:custom-shape draw:name="Freeform 250" draw:style-name="gr115" draw:text-style-name="P1" draw:layer="layout" svg:width="0.057cm" svg:height="0.157cm" svg:x="19.959cm" svg:y="5.137cm">
            <text:p text:style-name="P10"/>
            <draw:enhanced-geometry svg:viewBox="0 0 11 43" draw:extrusion-allowed="true" draw:text-areas="0 0 11 43" draw:glue-points="1 0 4 1 11 42 10 42 8 43 7 43 0 2 0 1 1 0" draw:type="mso-spt100" draw:enhanced-path="M 1 0 L 4 1 11 42 10 42 8 43 7 43 0 2 0 1 1 0 Z N"/>
          </draw:custom-shape>
          <draw:custom-shape draw:name="Freeform 251" draw:style-name="gr115" draw:text-style-name="P1" draw:layer="layout" svg:width="0.072cm" svg:height="0.157cm" svg:x="19.996cm" svg:y="5.287cm">
            <text:p text:style-name="P10"/>
            <draw:enhanced-geometry svg:viewBox="0 0 14 43" draw:extrusion-allowed="true" draw:text-areas="0 0 14 43" draw:glue-points="1 0 4 1 14 42 12 42 11 43 10 43 0 2 0 1 1 0" draw:type="mso-spt100" draw:enhanced-path="M 1 0 L 4 1 14 42 12 42 11 43 10 43 0 2 0 1 1 0 Z N"/>
          </draw:custom-shape>
          <draw:custom-shape draw:name="Freeform 252" draw:style-name="gr115" draw:text-style-name="P1" draw:layer="layout" svg:width="0.057cm" svg:height="0.161cm" svg:x="20.048cm" svg:y="5.437cm">
            <text:p text:style-name="P10"/>
            <draw:enhanced-geometry svg:viewBox="0 0 11 44" draw:extrusion-allowed="true" draw:text-areas="0 0 11 44" draw:glue-points="1 0 4 1 11 43 9 43 8 44 6 44 0 2 0 1 1 0" draw:type="mso-spt100" draw:enhanced-path="M 1 0 L 4 1 11 43 9 43 8 44 6 44 0 2 0 1 1 0 Z N"/>
          </draw:custom-shape>
          <draw:custom-shape draw:name="Freeform 253" draw:style-name="gr115" draw:text-style-name="P1" draw:layer="layout" svg:width="0.067cm" svg:height="0.161cm" svg:x="20.079cm" svg:y="5.591cm">
            <text:p text:style-name="P10"/>
            <draw:enhanced-geometry svg:viewBox="0 0 13 44" draw:extrusion-allowed="true" draw:text-areas="0 0 13 44" draw:glue-points="2 0 5 1 13 43 12 43 10 44 9 44 0 2 0 1 2 0" draw:type="mso-spt100" draw:enhanced-path="M 2 0 L 5 1 13 43 12 43 10 44 9 44 0 2 0 1 2 0 Z N"/>
          </draw:custom-shape>
          <draw:custom-shape draw:name="Freeform 254" draw:style-name="gr115" draw:text-style-name="P1" draw:layer="layout" svg:width="0.062cm" svg:height="0.164cm" svg:x="20.126cm" svg:y="5.745cm">
            <text:p text:style-name="P10"/>
            <draw:enhanced-geometry svg:viewBox="0 0 12 45" draw:extrusion-allowed="true" draw:text-areas="0 0 12 45" draw:glue-points="1 0 4 1 12 44 11 44 10 45 8 45 0 2 0 1 1 0" draw:type="mso-spt100" draw:enhanced-path="M 1 0 L 4 1 12 44 11 44 10 45 8 45 0 2 0 1 1 0 Z N"/>
          </draw:custom-shape>
          <draw:custom-shape draw:name="Freeform 255" draw:style-name="gr115" draw:text-style-name="P1" draw:layer="layout" svg:width="0.057cm" svg:height="0.168cm" svg:x="20.167cm" svg:y="5.902cm">
            <text:p text:style-name="P10"/>
            <draw:enhanced-geometry svg:viewBox="0 0 11 46" draw:extrusion-allowed="true" draw:text-areas="0 0 11 46" draw:glue-points="2 0 4 1 11 45 10 45 8 46 7 46 0 2 0 1 2 0" draw:type="mso-spt100" draw:enhanced-path="M 2 0 L 4 1 11 45 10 45 8 46 7 46 0 2 0 1 2 0 Z N"/>
          </draw:custom-shape>
          <draw:custom-shape draw:name="Freeform 256" draw:style-name="gr115" draw:text-style-name="P1" draw:layer="layout" svg:width="0.067cm" svg:height="0.19cm" svg:x="20.204cm" svg:y="6.063cm">
            <text:p text:style-name="P10"/>
            <draw:enhanced-geometry svg:viewBox="0 0 13 52" draw:extrusion-allowed="true" draw:text-areas="0 0 13 52" draw:glue-points="1 0 4 1 13 51 11 51 10 52 8 52 0 2 0 1 1 0" draw:type="mso-spt100" draw:enhanced-path="M 1 0 L 4 1 13 51 11 51 10 52 8 52 0 2 0 1 1 0 Z N"/>
          </draw:custom-shape>
          <draw:custom-shape draw:name="Freeform 257" draw:style-name="gr115" draw:text-style-name="P1" draw:layer="layout" svg:width="0.067cm" svg:height="0.201cm" svg:x="20.245cm" svg:y="6.246cm">
            <text:p text:style-name="P10"/>
            <draw:enhanced-geometry svg:viewBox="0 0 13 55" draw:extrusion-allowed="true" draw:text-areas="0 0 13 55" draw:glue-points="2 0 5 1 13 54 12 54 10 55 9 55 0 2 0 1 2 0" draw:type="mso-spt100" draw:enhanced-path="M 2 0 L 5 1 13 54 12 54 10 55 9 55 0 2 0 1 2 0 Z N"/>
          </draw:custom-shape>
          <draw:custom-shape draw:name="Freeform 258" draw:style-name="gr115" draw:text-style-name="P1" draw:layer="layout" svg:width="0.062cm" svg:height="0.219cm" svg:x="20.292cm" svg:y="6.44cm">
            <text:p text:style-name="P10"/>
            <draw:enhanced-geometry svg:viewBox="0 0 12 60" draw:extrusion-allowed="true" draw:text-areas="0 0 12 60" draw:glue-points="1 0 4 1 12 59 11 59 10 60 8 60 0 2 0 1 1 0" draw:type="mso-spt100" draw:enhanced-path="M 1 0 L 4 1 12 59 11 59 10 60 8 60 0 2 0 1 1 0 Z N"/>
          </draw:custom-shape>
          <draw:custom-shape draw:name="Freeform 259" draw:style-name="gr115" draw:text-style-name="P1" draw:layer="layout" svg:width="0.057cm" svg:height="0.226cm" svg:x="20.334cm" svg:y="6.652cm">
            <text:p text:style-name="P10"/>
            <draw:enhanced-geometry svg:viewBox="0 0 11 62" draw:extrusion-allowed="true" draw:text-areas="0 0 11 62" draw:glue-points="2 0 4 1 11 61 10 61 8 62 7 62 0 2 0 1 2 0" draw:type="mso-spt100" draw:enhanced-path="M 2 0 L 4 1 11 61 10 61 8 62 7 62 0 2 0 1 2 0 Z N"/>
          </draw:custom-shape>
          <draw:custom-shape draw:name="Freeform 260" draw:style-name="gr115" draw:text-style-name="P1" draw:layer="layout" svg:width="0.067cm" svg:height="0.237cm" svg:x="20.37cm" svg:y="6.872cm">
            <text:p text:style-name="P10"/>
            <draw:enhanced-geometry svg:viewBox="0 0 13 65" draw:extrusion-allowed="true" draw:text-areas="0 0 13 65" draw:glue-points="1 0 4 1 13 64 11 64 10 65 8 65 0 2 0 1 1 0" draw:type="mso-spt100" draw:enhanced-path="M 1 0 L 4 1 13 64 11 64 10 65 8 65 0 2 0 1 1 0 Z N"/>
          </draw:custom-shape>
          <draw:custom-shape draw:name="Freeform 261" draw:style-name="gr115" draw:text-style-name="P1" draw:layer="layout" svg:width="0.067cm" svg:height="0.234cm" svg:x="20.412cm" svg:y="7.102cm">
            <text:p text:style-name="P10"/>
            <draw:enhanced-geometry svg:viewBox="0 0 13 64" draw:extrusion-allowed="true" draw:text-areas="0 0 13 64" draw:glue-points="2 0 5 1 13 63 12 63 10 64 9 64 0 2 0 1 2 0" draw:type="mso-spt100" draw:enhanced-path="M 2 0 L 5 1 13 63 12 63 10 64 9 64 0 2 0 1 2 0 Z N"/>
          </draw:custom-shape>
          <draw:custom-shape draw:name="Freeform 262" draw:style-name="gr115" draw:text-style-name="P1" draw:layer="layout" svg:width="0.057cm" svg:height="0.204cm" svg:x="20.458cm" svg:y="7.329cm">
            <text:p text:style-name="P10"/>
            <draw:enhanced-geometry svg:viewBox="0 0 11 56" draw:extrusion-allowed="true" draw:text-areas="0 0 11 56" draw:glue-points="1 0 4 1 11 55 10 55 8 56 7 56 0 2 0 1 1 0" draw:type="mso-spt100" draw:enhanced-path="M 1 0 L 4 1 11 55 10 55 8 56 7 56 0 2 0 1 1 0 Z N"/>
          </draw:custom-shape>
          <draw:custom-shape draw:name="Freeform 263" draw:style-name="gr115" draw:text-style-name="P1" draw:layer="layout" svg:width="0.062cm" svg:height="0.168cm" svg:x="20.495cm" svg:y="7.527cm">
            <text:p text:style-name="P10"/>
            <draw:enhanced-geometry svg:viewBox="0 0 12 46" draw:extrusion-allowed="true" draw:text-areas="0 0 12 46" draw:glue-points="1 0 4 1 12 45 11 45 9 46 8 46 0 2 0 1 1 0" draw:type="mso-spt100" draw:enhanced-path="M 1 0 L 4 1 12 45 11 45 9 46 8 46 0 2 0 1 1 0 Z N"/>
          </draw:custom-shape>
          <draw:custom-shape draw:name="Freeform 264" draw:style-name="gr116" draw:text-style-name="P1" draw:layer="layout" svg:width="0.067cm" svg:height="0.106cm" svg:x="20.536cm" svg:y="7.688cm">
            <text:p text:style-name="P10"/>
            <draw:enhanced-geometry svg:viewBox="0 0 13 29" draw:extrusion-allowed="true" draw:text-areas="0 0 13 29" draw:glue-points="1 0 4 1 13 28 11 28 10 29 8 29 0 2 0 1 1 0" draw:type="mso-spt100" draw:enhanced-path="M 1 0 L 4 1 13 28 11 28 10 29 8 29 0 2 0 1 1 0 Z N"/>
          </draw:custom-shape>
          <draw:custom-shape draw:name="Freeform 265" draw:style-name="gr116" draw:text-style-name="P1" draw:layer="layout" svg:width="0.067cm" svg:height="0.04cm" svg:x="20.578cm" svg:y="7.787cm">
            <text:p text:style-name="P10"/>
            <draw:enhanced-geometry svg:viewBox="0 0 13 11" draw:extrusion-allowed="true" draw:text-areas="0 0 13 11" draw:glue-points="2 0 5 1 13 10 12 10 10 11 9 11 0 2 0 1 2 0" draw:type="mso-spt100" draw:enhanced-path="M 2 0 L 5 1 13 10 12 10 10 11 9 11 0 2 0 1 2 0 Z N"/>
          </draw:custom-shape>
          <draw:custom-shape draw:name="Freeform 266" draw:style-name="gr116" draw:text-style-name="P1" draw:layer="layout" svg:width="0.057cm" svg:height="0.04cm" svg:x="20.625cm" svg:y="7.787cm">
            <text:p text:style-name="P10"/>
            <draw:enhanced-geometry svg:viewBox="0 0 11 11" draw:extrusion-allowed="true" draw:text-areas="0 0 11 11" draw:glue-points="8 0 11 2 4 11 1 11 0 10 7 1 8 0" draw:type="mso-spt100" draw:enhanced-path="M 8 0 L 11 2 4 11 1 11 0 10 7 1 8 0 Z N"/>
          </draw:custom-shape>
          <draw:custom-shape draw:name="Freeform 267" draw:style-name="gr116" draw:text-style-name="P1" draw:layer="layout" svg:width="0.062cm" svg:height="0.091cm" svg:x="20.661cm" svg:y="7.702cm">
            <text:p text:style-name="P10"/>
            <draw:enhanced-geometry svg:viewBox="0 0 12 25" draw:extrusion-allowed="true" draw:text-areas="0 0 12 25" draw:glue-points="9 0 12 2 4 25 1 25 0 24 8 1 9 0" draw:type="mso-spt100" draw:enhanced-path="M 9 0 L 12 2 4 25 1 25 0 24 8 1 9 0 Z N"/>
          </draw:custom-shape>
          <draw:custom-shape draw:name="Freeform 268" draw:style-name="gr115" draw:text-style-name="P1" draw:layer="layout" svg:width="0.067cm" svg:height="0.135cm" svg:x="20.703cm" svg:y="7.574cm">
            <text:p text:style-name="P10"/>
            <draw:enhanced-geometry svg:viewBox="0 0 13 37" draw:extrusion-allowed="true" draw:text-areas="0 0 13 37" draw:glue-points="10 0 13 2 4 37 1 37 0 36 8 1 10 0" draw:type="mso-spt100" draw:enhanced-path="M 10 0 L 13 2 4 37 1 37 0 36 8 1 10 0 Z N"/>
          </draw:custom-shape>
          <draw:custom-shape draw:name="Freeform 269" draw:style-name="gr115" draw:text-style-name="P1" draw:layer="layout" svg:width="0.062cm" svg:height="0.161cm" svg:x="20.745cm" svg:y="7.421cm">
            <text:p text:style-name="P10"/>
            <draw:enhanced-geometry svg:viewBox="0 0 12 44" draw:extrusion-allowed="true" draw:text-areas="0 0 12 44" draw:glue-points="9 0 12 2 5 44 2 44 0 43 7 1 9 0" draw:type="mso-spt100" draw:enhanced-path="M 9 0 L 12 2 5 44 2 44 0 43 7 1 9 0 Z N"/>
          </draw:custom-shape>
          <draw:custom-shape draw:name="Freeform 270" draw:style-name="gr115" draw:text-style-name="P1" draw:layer="layout" svg:width="0.072cm" svg:height="0.168cm" svg:x="20.781cm" svg:y="7.26cm">
            <text:p text:style-name="P10"/>
            <draw:enhanced-geometry svg:viewBox="0 0 14 46" draw:extrusion-allowed="true" draw:text-areas="0 0 14 46" draw:glue-points="12 0 14 2 5 46 2 46 0 45 10 1 12 0" draw:type="mso-spt100" draw:enhanced-path="M 12 0 L 14 2 5 46 2 46 0 45 10 1 12 0 Z N"/>
          </draw:custom-shape>
          <draw:custom-shape draw:name="Freeform 271" draw:style-name="gr115" draw:text-style-name="P1" draw:layer="layout" svg:width="0.057cm" svg:height="0.171cm" svg:x="20.833cm" svg:y="7.095cm">
            <text:p text:style-name="P10"/>
            <draw:enhanced-geometry svg:viewBox="0 0 11 47" draw:extrusion-allowed="true" draw:text-areas="0 0 11 47" draw:glue-points="8 0 11 2 4 47 2 47 0 46 7 1 8 0" draw:type="mso-spt100" draw:enhanced-path="M 8 0 L 11 2 4 47 2 47 0 46 7 1 8 0 Z N"/>
          </draw:custom-shape>
          <draw:custom-shape draw:name="Freeform 272" draw:style-name="gr115" draw:text-style-name="P1" draw:layer="layout" svg:width="0.067cm" svg:height="0.171cm" svg:x="20.869cm" svg:y="6.93cm">
            <text:p text:style-name="P10"/>
            <draw:enhanced-geometry svg:viewBox="0 0 13 47" draw:extrusion-allowed="true" draw:text-areas="0 0 13 47" draw:glue-points="10 0 13 2 4 47 1 47 0 46 8 1 10 0" draw:type="mso-spt100" draw:enhanced-path="M 10 0 L 13 2 4 47 1 47 0 46 8 1 10 0 Z N"/>
          </draw:custom-shape>
          <draw:custom-shape draw:name="Freeform 273" draw:style-name="gr115" draw:text-style-name="P1" draw:layer="layout" svg:width="0.062cm" svg:height="0.164cm" svg:x="20.911cm" svg:y="6.773cm">
            <text:p text:style-name="P10"/>
            <draw:enhanced-geometry svg:viewBox="0 0 12 45" draw:extrusion-allowed="true" draw:text-areas="0 0 12 45" draw:glue-points="9 0 12 2 5 45 2 45 0 44 7 1 9 0" draw:type="mso-spt100" draw:enhanced-path="M 9 0 L 12 2 5 45 2 45 0 44 7 1 9 0 Z N"/>
          </draw:custom-shape>
          <draw:custom-shape draw:name="Freeform 274" draw:style-name="gr115" draw:text-style-name="P1" draw:layer="layout" svg:width="0.067cm" svg:height="0.164cm" svg:x="20.947cm" svg:y="6.616cm">
            <text:p text:style-name="P10"/>
            <draw:enhanced-geometry svg:viewBox="0 0 13 45" draw:extrusion-allowed="true" draw:text-areas="0 0 13 45" draw:glue-points="10 0 13 2 5 45 2 45 0 44 9 1 10 0" draw:type="mso-spt100" draw:enhanced-path="M 10 0 L 13 2 5 45 2 45 0 44 9 1 10 0 Z N"/>
          </draw:custom-shape>
          <draw:custom-shape draw:name="Freeform 275" draw:style-name="gr115" draw:text-style-name="P1" draw:layer="layout" svg:width="0.057cm" svg:height="0.153cm" svg:x="20.994cm" svg:y="6.469cm">
            <text:p text:style-name="P10"/>
            <draw:enhanced-geometry svg:viewBox="0 0 11 42" draw:extrusion-allowed="true" draw:text-areas="0 0 11 42" draw:glue-points="8 0 11 2 4 42 1 42 0 41 7 1 8 0" draw:type="mso-spt100" draw:enhanced-path="M 8 0 L 11 2 4 42 1 42 0 41 7 1 8 0 Z N"/>
          </draw:custom-shape>
          <draw:custom-shape draw:name="Freeform 276" draw:style-name="gr115" draw:text-style-name="P1" draw:layer="layout" svg:width="0.072cm" svg:height="0.15cm" svg:x="21.031cm" svg:y="6.327cm">
            <text:p text:style-name="P10"/>
            <draw:enhanced-geometry svg:viewBox="0 0 14 41" draw:extrusion-allowed="true" draw:text-areas="0 0 14 41" draw:glue-points="11 0 14 2 4 41 1 41 0 40 9 1 11 0" draw:type="mso-spt100" draw:enhanced-path="M 11 0 L 14 2 4 41 1 41 0 40 9 1 11 0 Z N"/>
          </draw:custom-shape>
          <draw:custom-shape draw:name="Freeform 277" draw:style-name="gr115" draw:text-style-name="P1" draw:layer="layout" svg:width="0.067cm" svg:height="0.142cm" svg:x="21.077cm" svg:y="6.191cm">
            <text:p text:style-name="P10"/>
            <draw:enhanced-geometry svg:viewBox="0 0 13 39" draw:extrusion-allowed="true" draw:text-areas="0 0 13 39" draw:glue-points="10 0 13 2 5 39 2 39 0 38 9 1 10 0" draw:type="mso-spt100" draw:enhanced-path="M 10 0 L 13 2 5 39 2 39 0 38 9 1 10 0 Z N"/>
          </draw:custom-shape>
          <draw:custom-shape draw:name="Freeform 278" draw:style-name="gr115" draw:text-style-name="P1" draw:layer="layout" svg:width="0.057cm" svg:height="0.146cm" svg:x="21.124cm" svg:y="6.052cm">
            <text:p text:style-name="P10"/>
            <draw:enhanced-geometry svg:viewBox="0 0 11 40" draw:extrusion-allowed="true" draw:text-areas="0 0 11 40" draw:glue-points="8 0 11 2 4 40 1 40 0 39 7 1 8 0" draw:type="mso-spt100" draw:enhanced-path="M 8 0 L 11 2 4 40 1 40 0 39 7 1 8 0 Z N"/>
          </draw:custom-shape>
          <draw:custom-shape draw:name="Freeform 279" draw:style-name="gr115" draw:text-style-name="P1" draw:layer="layout" svg:width="0.062cm" svg:height="0.139cm" svg:x="21.161cm" svg:y="5.92cm">
            <text:p text:style-name="P10"/>
            <draw:enhanced-geometry svg:viewBox="0 0 12 38" draw:extrusion-allowed="true" draw:text-areas="0 0 12 38" draw:glue-points="9 0 12 2 4 38 1 38 0 37 8 1 9 0" draw:type="mso-spt100" draw:enhanced-path="M 9 0 L 12 2 4 38 1 38 0 37 8 1 9 0 Z N"/>
          </draw:custom-shape>
          <draw:custom-shape draw:name="Freeform 280" draw:style-name="gr115" draw:text-style-name="P1" draw:layer="layout" svg:width="0.057cm" svg:height="0.15cm" svg:x="21.202cm" svg:y="5.778cm">
            <text:p text:style-name="P10"/>
            <draw:enhanced-geometry svg:viewBox="0 0 11 41" draw:extrusion-allowed="true" draw:text-areas="0 0 11 41" draw:glue-points="8 0 11 2 4 41 1 41 0 40 7 1 8 0" draw:type="mso-spt100" draw:enhanced-path="M 8 0 L 11 2 4 41 1 41 0 40 7 1 8 0 Z N"/>
          </draw:custom-shape>
          <draw:custom-shape draw:name="Freeform 281" draw:style-name="gr115" draw:text-style-name="P1" draw:layer="layout" svg:width="0.067cm" svg:height="0.157cm" svg:x="21.239cm" svg:y="5.628cm">
            <text:p text:style-name="P10"/>
            <draw:enhanced-geometry svg:viewBox="0 0 13 43" draw:extrusion-allowed="true" draw:text-areas="0 0 13 43" draw:glue-points="10 0 13 2 4 43 1 43 0 42 8 1 10 0" draw:type="mso-spt100" draw:enhanced-path="M 10 0 L 13 2 4 43 1 43 0 42 8 1 10 0 Z N"/>
          </draw:custom-shape>
          <draw:custom-shape draw:name="Freeform 282" draw:style-name="gr115" draw:text-style-name="P1" draw:layer="layout" svg:width="0.062cm" svg:height="0.168cm" svg:x="21.28cm" svg:y="5.467cm">
            <text:p text:style-name="P10"/>
            <draw:enhanced-geometry svg:viewBox="0 0 12 46" draw:extrusion-allowed="true" draw:text-areas="0 0 12 46" draw:glue-points="9 0 12 2 5 46 2 46 0 45 7 1 9 0" draw:type="mso-spt100" draw:enhanced-path="M 9 0 L 12 2 5 46 2 46 0 45 7 1 9 0 Z N"/>
          </draw:custom-shape>
          <draw:custom-shape draw:name="Freeform 283" draw:style-name="gr115" draw:text-style-name="P1" draw:layer="layout" svg:width="0.072cm" svg:height="0.182cm" svg:x="21.317cm" svg:y="5.291cm">
            <text:p text:style-name="P10"/>
            <draw:enhanced-geometry svg:viewBox="0 0 14 50" draw:extrusion-allowed="true" draw:text-areas="0 0 14 50" draw:glue-points="11 0 14 2 5 50 2 50 0 49 10 1 11 0" draw:type="mso-spt100" draw:enhanced-path="M 11 0 L 14 2 5 50 2 50 0 49 10 1 11 0 Z N"/>
          </draw:custom-shape>
          <draw:custom-shape draw:name="Freeform 284" draw:style-name="gr115" draw:text-style-name="P1" draw:layer="layout" svg:width="0.067cm" svg:height="0.193cm" svg:x="21.369cm" svg:y="5.104cm">
            <text:p text:style-name="P10"/>
            <draw:enhanced-geometry svg:viewBox="0 0 13 53" draw:extrusion-allowed="true" draw:text-areas="0 0 13 53" draw:glue-points="10 0 13 2 4 53 1 53 0 52 8 1 10 0" draw:type="mso-spt100" draw:enhanced-path="M 10 0 L 13 2 4 53 1 53 0 52 8 1 10 0 Z N"/>
          </draw:custom-shape>
          <draw:custom-shape draw:name="Freeform 285" draw:style-name="gr115" draw:text-style-name="P1" draw:layer="layout" svg:width="0.062cm" svg:height="0.215cm" svg:x="21.41cm" svg:y="4.896cm">
            <text:p text:style-name="P10"/>
            <draw:enhanced-geometry svg:viewBox="0 0 12 59" draw:extrusion-allowed="true" draw:text-areas="0 0 12 59" draw:glue-points="9 0 12 2 5 59 2 59 0 58 7 1 9 0" draw:type="mso-spt100" draw:enhanced-path="M 9 0 L 12 2 5 59 2 59 0 58 7 1 9 0 Z N"/>
          </draw:custom-shape>
          <draw:custom-shape draw:name="Freeform 286" draw:style-name="gr115" draw:text-style-name="P1" draw:layer="layout" svg:width="0.067cm" svg:height="0.223cm" svg:x="21.447cm" svg:y="4.68cm">
            <text:p text:style-name="P10"/>
            <draw:enhanced-geometry svg:viewBox="0 0 13 61" draw:extrusion-allowed="true" draw:text-areas="0 0 13 61" draw:glue-points="10 0 13 2 5 61 2 61 0 60 9 1 10 0" draw:type="mso-spt100" draw:enhanced-path="M 10 0 L 13 2 5 61 2 61 0 60 9 1 10 0 Z N"/>
          </draw:custom-shape>
          <draw:custom-shape draw:name="Freeform 287" draw:style-name="gr115" draw:text-style-name="P1" draw:layer="layout" svg:width="0.057cm" svg:height="0.23cm" svg:x="21.494cm" svg:y="4.457cm">
            <text:p text:style-name="P10"/>
            <draw:enhanced-geometry svg:viewBox="0 0 11 63" draw:extrusion-allowed="true" draw:text-areas="0 0 11 63" draw:glue-points="8 0 11 2 4 63 1 63 0 62 7 1 8 0" draw:type="mso-spt100" draw:enhanced-path="M 8 0 L 11 2 4 63 1 63 0 62 7 1 8 0 Z N"/>
          </draw:custom-shape>
          <draw:custom-shape draw:name="Freeform 288" draw:style-name="gr115" draw:text-style-name="P1" draw:layer="layout" svg:width="0.062cm" svg:height="0.226cm" svg:x="21.53cm" svg:y="4.237cm">
            <text:p text:style-name="P10"/>
            <draw:enhanced-geometry svg:viewBox="0 0 12 62" draw:extrusion-allowed="true" draw:text-areas="0 0 12 62" draw:glue-points="9 0 12 2 4 62 1 62 0 61 8 1 9 0" draw:type="mso-spt100" draw:enhanced-path="M 9 0 L 12 2 4 62 1 62 0 61 8 1 9 0 Z N"/>
          </draw:custom-shape>
          <draw:custom-shape draw:name="Freeform 289" draw:style-name="gr115" draw:text-style-name="P1" draw:layer="layout" svg:width="0.067cm" svg:height="0.197cm" svg:x="21.572cm" svg:y="4.047cm">
            <text:p text:style-name="P10"/>
            <draw:enhanced-geometry svg:viewBox="0 0 13 54" draw:extrusion-allowed="true" draw:text-areas="0 0 13 54" draw:glue-points="10 0 13 2 4 54 1 54 0 53 8 1 10 0" draw:type="mso-spt100" draw:enhanced-path="M 10 0 L 13 2 4 54 1 54 0 53 8 1 10 0 Z N"/>
          </draw:custom-shape>
          <draw:custom-shape draw:name="Freeform 290" draw:style-name="gr115" draw:text-style-name="P1" draw:layer="layout" svg:width="0.067cm" svg:height="0.15cm" svg:x="21.613cm" svg:y="3.904cm">
            <text:p text:style-name="P10"/>
            <draw:enhanced-geometry svg:viewBox="0 0 13 41" draw:extrusion-allowed="true" draw:text-areas="0 0 13 41" draw:glue-points="10 0 13 2 5 41 2 41 0 40 9 1 10 0" draw:type="mso-spt100" draw:enhanced-path="M 10 0 L 13 2 5 41 2 41 0 40 9 1 10 0 Z N"/>
          </draw:custom-shape>
          <draw:custom-shape draw:name="Freeform 291" draw:style-name="gr117" draw:text-style-name="P1" draw:layer="layout" svg:width="0.062cm" svg:height="0.098cm" svg:x="21.66cm" svg:y="3.813cm">
            <text:p text:style-name="P10"/>
            <draw:enhanced-geometry svg:viewBox="0 0 12 27" draw:extrusion-allowed="true" draw:text-areas="0 0 12 27" draw:glue-points="9 0 12 2 4 27 1 27 0 26 8 1 9 0" draw:type="mso-spt100" draw:enhanced-path="M 9 0 L 12 2 4 27 1 27 0 26 8 1 9 0 Z N"/>
          </draw:custom-shape>
          <draw:custom-shape draw:name="Freeform 292" draw:style-name="gr117" draw:text-style-name="P1" draw:layer="layout" svg:width="0.057cm" svg:height="0.029cm" svg:x="21.702cm" svg:y="3.791cm">
            <text:p text:style-name="P10"/>
            <draw:enhanced-geometry svg:viewBox="0 0 11 8" draw:extrusion-allowed="true" draw:text-areas="0 0 11 8" draw:glue-points="8 0 11 2 4 8 1 8 0 7 7 1 8 0" draw:type="mso-spt100" draw:enhanced-path="M 8 0 L 11 2 4 8 1 8 0 7 7 1 8 0 Z N"/>
          </draw:custom-shape>
          <draw:custom-shape draw:name="Freeform 293" draw:style-name="gr117" draw:text-style-name="P1" draw:layer="layout" svg:width="0.067cm" svg:height="0.047cm" svg:x="21.738cm" svg:y="3.791cm">
            <text:p text:style-name="P10"/>
            <draw:enhanced-geometry svg:viewBox="0 0 13 13" draw:extrusion-allowed="true" draw:text-areas="0 0 13 13" draw:glue-points="1 0 4 1 13 12 11 12 10 13 8 13 0 2 0 1 1 0" draw:type="mso-spt100" draw:enhanced-path="M 1 0 L 4 1 13 12 11 12 10 13 8 13 0 2 0 1 1 0 Z N"/>
          </draw:custom-shape>
          <draw:custom-shape draw:name="Freeform 294" draw:style-name="gr117" draw:text-style-name="P1" draw:layer="layout" svg:width="0.057cm" svg:height="0.102cm" svg:x="21.78cm" svg:y="3.831cm">
            <text:p text:style-name="P10"/>
            <draw:enhanced-geometry svg:viewBox="0 0 11 28" draw:extrusion-allowed="true" draw:text-areas="0 0 11 28" draw:glue-points="2 0 5 1 11 27 10 27 9 28 7 28 0 2 0 1 2 0" draw:type="mso-spt100" draw:enhanced-path="M 2 0 L 5 1 11 27 10 27 9 28 7 28 0 2 0 1 2 0 Z N"/>
          </draw:custom-shape>
          <draw:custom-shape draw:name="Freeform 295" draw:style-name="gr115" draw:text-style-name="P1" draw:layer="layout" svg:width="0.072cm" svg:height="0.139cm" svg:x="21.816cm" svg:y="3.926cm">
            <text:p text:style-name="P10"/>
            <draw:enhanced-geometry svg:viewBox="0 0 14 38" draw:extrusion-allowed="true" draw:text-areas="0 0 14 38" draw:glue-points="2 0 4 1 14 37 13 37 11 38 10 38 0 2 0 1 2 0" draw:type="mso-spt100" draw:enhanced-path="M 2 0 L 4 1 14 37 13 37 11 38 10 38 0 2 0 1 2 0 Z N"/>
          </draw:custom-shape>
          <draw:custom-shape draw:name="Freeform 296" draw:style-name="gr115" draw:text-style-name="P1" draw:layer="layout" svg:width="0.057cm" svg:height="0.164cm" svg:x="21.868cm" svg:y="4.058cm">
            <text:p text:style-name="P10"/>
            <draw:enhanced-geometry svg:viewBox="0 0 11 45" draw:extrusion-allowed="true" draw:text-areas="0 0 11 45" draw:glue-points="1 0 4 1 11 44 10 44 8 45 7 45 0 2 0 1 1 0" draw:type="mso-spt100" draw:enhanced-path="M 1 0 L 4 1 11 44 10 44 8 45 7 45 0 2 0 1 1 0 Z N"/>
          </draw:custom-shape>
          <draw:custom-shape draw:name="Freeform 297" draw:style-name="gr115" draw:text-style-name="P1" draw:layer="layout" svg:width="0.067cm" svg:height="0.175cm" svg:x="21.905cm" svg:y="4.215cm">
            <text:p text:style-name="P10"/>
            <draw:enhanced-geometry svg:viewBox="0 0 13 48" draw:extrusion-allowed="true" draw:text-areas="0 0 13 48" draw:glue-points="1 0 4 1 13 47 11 47 10 48 8 48 0 2 0 1 1 0" draw:type="mso-spt100" draw:enhanced-path="M 1 0 L 4 1 13 47 11 47 10 48 8 48 0 2 0 1 1 0 Z N"/>
          </draw:custom-shape>
          <draw:custom-shape draw:name="Freeform 298" draw:style-name="gr115" draw:text-style-name="P1" draw:layer="layout" svg:width="0.057cm" svg:height="0.179cm" svg:x="21.946cm" svg:y="4.383cm">
            <text:p text:style-name="P10"/>
            <draw:enhanced-geometry svg:viewBox="0 0 11 49" draw:extrusion-allowed="true" draw:text-areas="0 0 11 49" draw:glue-points="2 0 5 1 11 48 10 48 9 49 7 49 0 2 0 1 2 0" draw:type="mso-spt100" draw:enhanced-path="M 2 0 L 5 1 11 48 10 48 9 49 7 49 0 2 0 1 2 0 Z N"/>
          </draw:custom-shape>
          <draw:custom-shape draw:name="Freeform 299" draw:style-name="gr115" draw:text-style-name="P1" draw:layer="layout" svg:width="0.067cm" svg:height="0.175cm" svg:x="21.983cm" svg:y="4.555cm">
            <text:p text:style-name="P10"/>
            <draw:enhanced-geometry svg:viewBox="0 0 13 48" draw:extrusion-allowed="true" draw:text-areas="0 0 13 48" draw:glue-points="2 0 4 1 13 47 11 47 10 48 9 48 0 2 0 1 2 0" draw:type="mso-spt100" draw:enhanced-path="M 2 0 L 4 1 13 47 11 47 10 48 9 48 0 2 0 1 2 0 Z N"/>
          </draw:custom-shape>
          <draw:custom-shape draw:name="Freeform 300" draw:style-name="gr115" draw:text-style-name="P1" draw:layer="layout" svg:width="0.062cm" svg:height="0.171cm" svg:x="22.029cm" svg:y="4.724cm">
            <text:p text:style-name="P10"/>
            <draw:enhanced-geometry svg:viewBox="0 0 12 47" draw:extrusion-allowed="true" draw:text-areas="0 0 12 47" draw:glue-points="1 0 4 1 12 46 11 46 9 47 8 47 0 2 0 1 1 0" draw:type="mso-spt100" draw:enhanced-path="M 1 0 L 4 1 12 46 11 46 9 47 8 47 0 2 0 1 1 0 Z N"/>
          </draw:custom-shape>
          <draw:custom-shape draw:name="Freeform 301" draw:style-name="gr115" draw:text-style-name="P1" draw:layer="layout" svg:width="0.057cm" svg:height="0.164cm" svg:x="22.071cm" svg:y="4.888cm">
            <text:p text:style-name="P10"/>
            <draw:enhanced-geometry svg:viewBox="0 0 11 45" draw:extrusion-allowed="true" draw:text-areas="0 0 11 45" draw:glue-points="1 0 4 1 11 44 10 44 8 45 7 45 0 2 0 1 1 0" draw:type="mso-spt100" draw:enhanced-path="M 1 0 L 4 1 11 44 10 44 8 45 7 45 0 2 0 1 1 0 Z N"/>
          </draw:custom-shape>
          <draw:custom-shape draw:name="Freeform 302" draw:style-name="gr115" draw:text-style-name="P1" draw:layer="layout" svg:width="0.072cm" svg:height="0.164cm" svg:x="22.107cm" svg:y="5.046cm">
            <text:p text:style-name="P10"/>
            <draw:enhanced-geometry svg:viewBox="0 0 14 45" draw:extrusion-allowed="true" draw:text-areas="0 0 14 45" draw:glue-points="1 0 4 1 14 44 12 44 11 45 10 45 0 2 0 1 1 0" draw:type="mso-spt100" draw:enhanced-path="M 1 0 L 4 1 14 44 12 44 11 45 10 45 0 2 0 1 1 0 Z N"/>
          </draw:custom-shape>
          <draw:custom-shape draw:name="Freeform 303" draw:style-name="gr115" draw:text-style-name="P1" draw:layer="layout" svg:width="0.057cm" svg:height="0.157cm" svg:x="22.159cm" svg:y="5.203cm">
            <text:p text:style-name="P10"/>
            <draw:enhanced-geometry svg:viewBox="0 0 11 43" draw:extrusion-allowed="true" draw:text-areas="0 0 11 43" draw:glue-points="1 0 4 1 11 42 9 42 8 43 7 43 0 2 0 1 1 0" draw:type="mso-spt100" draw:enhanced-path="M 1 0 L 4 1 11 42 9 42 8 43 7 43 0 2 0 1 1 0 Z N"/>
          </draw:custom-shape>
          <draw:custom-shape draw:name="Freeform 304" draw:style-name="gr115" draw:text-style-name="P1" draw:layer="layout" svg:width="0.062cm" svg:height="0.153cm" svg:x="22.196cm" svg:y="5.353cm">
            <text:p text:style-name="P10"/>
            <draw:enhanced-geometry svg:viewBox="0 0 12 42" draw:extrusion-allowed="true" draw:text-areas="0 0 12 42" draw:glue-points="1 0 4 1 12 41 11 41 9 42 8 42 0 2 0 1 1 0" draw:type="mso-spt100" draw:enhanced-path="M 1 0 L 4 1 12 41 11 41 9 42 8 42 0 2 0 1 1 0 Z N"/>
          </draw:custom-shape>
          <draw:custom-shape draw:name="Freeform 305" draw:style-name="gr115" draw:text-style-name="P1" draw:layer="layout" svg:width="0.057cm" svg:height="0.153cm" svg:x="22.237cm" svg:y="5.5cm">
            <text:p text:style-name="P10"/>
            <draw:enhanced-geometry svg:viewBox="0 0 11 42" draw:extrusion-allowed="true" draw:text-areas="0 0 11 42" draw:glue-points="1 0 4 1 11 41 10 41 8 42 7 42 0 2 0 1 1 0" draw:type="mso-spt100" draw:enhanced-path="M 1 0 L 4 1 11 41 10 41 8 42 7 42 0 2 0 1 1 0 Z N"/>
          </draw:custom-shape>
          <draw:custom-shape draw:name="Freeform 306" draw:style-name="gr115" draw:text-style-name="P1" draw:layer="layout" svg:width="0.062cm" svg:height="0.157cm" svg:x="22.274cm" svg:y="5.646cm">
            <text:p text:style-name="P10"/>
            <draw:enhanced-geometry svg:viewBox="0 0 12 43" draw:extrusion-allowed="true" draw:text-areas="0 0 12 43" draw:glue-points="1 0 4 1 12 42 11 42 10 43 8 43 0 2 0 1 1 0" draw:type="mso-spt100" draw:enhanced-path="M 1 0 L 4 1 12 42 11 42 10 43 8 43 0 2 0 1 1 0 Z N"/>
          </draw:custom-shape>
          <draw:custom-shape draw:name="Freeform 307" draw:style-name="gr115" draw:text-style-name="P1" draw:layer="layout" svg:width="0.067cm" svg:height="0.161cm" svg:x="22.315cm" svg:y="5.796cm">
            <text:p text:style-name="P10"/>
            <draw:enhanced-geometry svg:viewBox="0 0 13 44" draw:extrusion-allowed="true" draw:text-areas="0 0 13 44" draw:glue-points="2 0 4 1 13 43 11 43 10 44 9 44 0 2 0 1 2 0" draw:type="mso-spt100" draw:enhanced-path="M 2 0 L 4 1 13 43 11 43 10 44 9 44 0 2 0 1 2 0 Z N"/>
          </draw:custom-shape>
          <draw:custom-shape draw:name="Freeform 308" draw:style-name="gr115" draw:text-style-name="P1" draw:layer="layout" svg:width="0.062cm" svg:height="0.175cm" svg:x="22.362cm" svg:y="5.95cm">
            <text:p text:style-name="P10"/>
            <draw:enhanced-geometry svg:viewBox="0 0 12 48" draw:extrusion-allowed="true" draw:text-areas="0 0 12 48" draw:glue-points="1 0 4 1 12 47 11 47 9 48 8 48 0 2 0 1 1 0" draw:type="mso-spt100" draw:enhanced-path="M 1 0 L 4 1 12 47 11 47 9 48 8 48 0 2 0 1 1 0 Z N"/>
          </draw:custom-shape>
          <draw:custom-shape draw:name="Freeform 309" draw:style-name="gr115" draw:text-style-name="P1" draw:layer="layout" svg:width="0.067cm" svg:height="0.186cm" svg:x="22.404cm" svg:y="6.118cm">
            <text:p text:style-name="P10"/>
            <draw:enhanced-geometry svg:viewBox="0 0 13 51" draw:extrusion-allowed="true" draw:text-areas="0 0 13 51" draw:glue-points="1 0 4 1 13 50 11 50 10 51 8 51 0 2 0 1 1 0" draw:type="mso-spt100" draw:enhanced-path="M 1 0 L 4 1 13 50 11 50 10 51 8 51 0 2 0 1 1 0 Z N"/>
          </draw:custom-shape>
          <draw:custom-shape draw:name="Freeform 310" draw:style-name="gr115" draw:text-style-name="P1" draw:layer="layout" svg:width="0.057cm" svg:height="0.201cm" svg:x="22.445cm" svg:y="6.297cm">
            <text:p text:style-name="P10"/>
            <draw:enhanced-geometry svg:viewBox="0 0 11 55" draw:extrusion-allowed="true" draw:text-areas="0 0 11 55" draw:glue-points="2 0 5 1 11 54 10 54 9 55 7 55 0 2 0 1 2 0" draw:type="mso-spt100" draw:enhanced-path="M 2 0 L 5 1 11 54 10 54 9 55 7 55 0 2 0 1 2 0 Z N"/>
          </draw:custom-shape>
          <draw:custom-shape draw:name="Freeform 311" draw:style-name="gr115" draw:text-style-name="P1" draw:layer="layout" svg:width="0.067cm" svg:height="0.219cm" svg:x="22.482cm" svg:y="6.491cm">
            <text:p text:style-name="P10"/>
            <draw:enhanced-geometry svg:viewBox="0 0 13 60" draw:extrusion-allowed="true" draw:text-areas="0 0 13 60" draw:glue-points="2 0 4 1 13 59 11 59 10 60 9 60 0 2 0 1 2 0" draw:type="mso-spt100" draw:enhanced-path="M 2 0 L 4 1 13 59 11 59 10 60 9 60 0 2 0 1 2 0 Z N"/>
          </draw:custom-shape>
          <draw:custom-shape draw:name="Freeform 312" draw:style-name="gr115" draw:text-style-name="P1" draw:layer="layout" svg:width="0.057cm" svg:height="0.234cm" svg:x="22.529cm" svg:y="6.703cm">
            <text:p text:style-name="P10"/>
            <draw:enhanced-geometry svg:viewBox="0 0 11 64" draw:extrusion-allowed="true" draw:text-areas="0 0 11 64" draw:glue-points="1 0 4 1 11 63 9 63 8 64 7 64 0 2 0 1 1 0" draw:type="mso-spt100" draw:enhanced-path="M 1 0 L 4 1 11 63 9 63 8 64 7 64 0 2 0 1 1 0 Z N"/>
          </draw:custom-shape>
          <draw:custom-shape draw:name="Freeform 313" draw:style-name="gr115" draw:text-style-name="P1" draw:layer="layout" svg:width="0.062cm" svg:height="0.234cm" svg:x="22.565cm" svg:y="6.93cm">
            <text:p text:style-name="P10"/>
            <draw:enhanced-geometry svg:viewBox="0 0 12 64" draw:extrusion-allowed="true" draw:text-areas="0 0 12 64" draw:glue-points="1 0 4 1 12 63 11 63 9 64 8 64 0 2 0 1 1 0" draw:type="mso-spt100" draw:enhanced-path="M 1 0 L 4 1 12 63 11 63 9 64 8 64 0 2 0 1 1 0 Z N"/>
          </draw:custom-shape>
          <draw:custom-shape draw:name="Freeform 314" draw:style-name="gr115" draw:text-style-name="P1" draw:layer="layout" svg:width="0.072cm" svg:height="0.226cm" svg:x="22.607cm" svg:y="7.157cm">
            <text:p text:style-name="P10"/>
            <draw:enhanced-geometry svg:viewBox="0 0 14 62" draw:extrusion-allowed="true" draw:text-areas="0 0 14 62" draw:glue-points="1 0 4 1 14 61 12 61 11 62 10 62 0 2 0 1 1 0" draw:type="mso-spt100" draw:enhanced-path="M 1 0 L 4 1 14 61 12 61 11 62 10 62 0 2 0 1 1 0 Z N"/>
          </draw:custom-shape>
          <draw:custom-shape draw:name="Freeform 315" draw:style-name="gr115" draw:text-style-name="P1" draw:layer="layout" svg:width="0.057cm" svg:height="0.204cm" svg:x="22.659cm" svg:y="7.377cm">
            <text:p text:style-name="P10"/>
            <draw:enhanced-geometry svg:viewBox="0 0 11 56" draw:extrusion-allowed="true" draw:text-areas="0 0 11 56" draw:glue-points="1 0 4 1 11 55 9 55 8 56 7 56 0 2 0 1 1 0" draw:type="mso-spt100" draw:enhanced-path="M 1 0 L 4 1 11 55 9 55 8 56 7 56 0 2 0 1 1 0 Z N"/>
          </draw:custom-shape>
          <draw:custom-shape draw:name="Freeform 316" draw:style-name="gr115" draw:text-style-name="P1" draw:layer="layout" svg:width="0.062cm" svg:height="0.153cm" svg:x="22.695cm" svg:y="7.574cm">
            <text:p text:style-name="P10"/>
            <draw:enhanced-geometry svg:viewBox="0 0 12 42" draw:extrusion-allowed="true" draw:text-areas="0 0 12 42" draw:glue-points="1 0 4 1 12 41 11 41 9 42 8 42 0 2 0 1 1 0" draw:type="mso-spt100" draw:enhanced-path="M 1 0 L 4 1 12 41 11 41 9 42 8 42 0 2 0 1 1 0 Z N"/>
          </draw:custom-shape>
          <draw:custom-shape draw:name="Freeform 317" draw:style-name="gr116" draw:text-style-name="P1" draw:layer="layout" svg:width="0.057cm" svg:height="0.091cm" svg:x="22.737cm" svg:y="7.721cm">
            <text:p text:style-name="P10"/>
            <draw:enhanced-geometry svg:viewBox="0 0 11 25" draw:extrusion-allowed="true" draw:text-areas="0 0 11 25" draw:glue-points="1 0 4 1 11 24 10 24 8 25 7 25 0 2 0 1 1 0" draw:type="mso-spt100" draw:enhanced-path="M 1 0 L 4 1 11 24 10 24 8 25 7 25 0 2 0 1 1 0 Z N"/>
          </draw:custom-shape>
          <draw:custom-shape draw:name="Freeform 318" draw:style-name="gr116" draw:text-style-name="P1" draw:layer="layout" svg:width="0.057cm" svg:height="0.032cm" svg:x="22.773cm" svg:y="7.805cm">
            <text:p text:style-name="P10"/>
            <draw:enhanced-geometry svg:viewBox="0 0 11 9" draw:extrusion-allowed="true" draw:text-areas="0 0 11 9" draw:glue-points="1 0 3 0 11 6 11 7 10 8 10 9 1 3 0 1 1 0" draw:type="mso-spt100" draw:enhanced-path="M 1 0 L 3 0 11 6 11 7 10 8 10 9 1 3 0 1 1 0 Z N"/>
          </draw:custom-shape>
          <draw:custom-shape draw:name="Freeform 319" draw:style-name="gr116" draw:text-style-name="P1" draw:layer="layout" svg:width="0.057cm" svg:height="0.054cm" svg:x="22.815cm" svg:y="7.779cm">
            <text:p text:style-name="P10"/>
            <draw:enhanced-geometry svg:viewBox="0 0 11 15" draw:extrusion-allowed="true" draw:text-areas="0 0 11 15" draw:glue-points="9 0 11 2 4 15 2 15 0 14 7 1 9 0" draw:type="mso-spt100" draw:enhanced-path="M 9 0 L 11 2 4 15 2 15 0 14 7 1 9 0 Z N"/>
          </draw:custom-shape>
          <draw:custom-shape draw:name="Freeform 320" draw:style-name="gr116" draw:text-style-name="P1" draw:layer="layout" svg:width="0.072cm" svg:height="0.106cm" svg:x="22.851cm" svg:y="7.68cm">
            <text:p text:style-name="P10"/>
            <draw:enhanced-geometry svg:viewBox="0 0 14 29" draw:extrusion-allowed="true" draw:text-areas="0 0 14 29" draw:glue-points="11 0 14 2 4 29 2 29 0 28 10 1 11 0" draw:type="mso-spt100" draw:enhanced-path="M 11 0 L 14 2 4 29 2 29 0 28 10 1 11 0 Z N"/>
          </draw:custom-shape>
          <draw:custom-shape draw:name="Freeform 321" draw:style-name="gr115" draw:text-style-name="P1" draw:layer="layout" svg:width="0.057cm" svg:height="0.139cm" svg:x="22.903cm" svg:y="7.549cm">
            <text:p text:style-name="P10"/>
            <draw:enhanced-geometry svg:viewBox="0 0 11 38" draw:extrusion-allowed="true" draw:text-areas="0 0 11 38" draw:glue-points="8 0 11 2 4 38 1 38 0 37 7 1 8 0" draw:type="mso-spt100" draw:enhanced-path="M 8 0 L 11 2 4 38 1 38 0 37 7 1 8 0 Z N"/>
          </draw:custom-shape>
          <draw:custom-shape draw:name="Freeform 322" draw:style-name="gr115" draw:text-style-name="P1" draw:layer="layout" svg:width="0.062cm" svg:height="0.164cm" svg:x="22.94cm" svg:y="7.391cm">
            <text:p text:style-name="P10"/>
            <draw:enhanced-geometry svg:viewBox="0 0 12 45" draw:extrusion-allowed="true" draw:text-areas="0 0 12 45" draw:glue-points="10 0 12 2 4 45 1 45 0 44 8 1 10 0" draw:type="mso-spt100" draw:enhanced-path="M 10 0 L 12 2 4 45 1 45 0 44 8 1 10 0 Z N"/>
          </draw:custom-shape>
          <draw:custom-shape draw:name="Freeform 323" draw:style-name="gr115" draw:text-style-name="P1" draw:layer="layout" svg:width="0.067cm" svg:height="0.171cm" svg:x="22.981cm" svg:y="7.227cm">
            <text:p text:style-name="P10"/>
            <draw:enhanced-geometry svg:viewBox="0 0 13 47" draw:extrusion-allowed="true" draw:text-areas="0 0 13 47" draw:glue-points="10 0 13 2 4 47 2 47 0 46 9 1 10 0" draw:type="mso-spt100" draw:enhanced-path="M 10 0 L 13 2 4 47 2 47 0 46 9 1 10 0 Z N"/>
          </draw:custom-shape>
          <draw:custom-shape draw:name="Freeform 324" draw:style-name="gr115" draw:text-style-name="P1" draw:layer="layout" svg:width="0.057cm" svg:height="0.171cm" svg:x="23.028cm" svg:y="7.062cm">
            <text:p text:style-name="P10"/>
            <draw:enhanced-geometry svg:viewBox="0 0 11 47" draw:extrusion-allowed="true" draw:text-areas="0 0 11 47" draw:glue-points="8 0 11 2 4 47 1 47 0 46 7 1 8 0" draw:type="mso-spt100" draw:enhanced-path="M 8 0 L 11 2 4 47 1 47 0 46 7 1 8 0 Z N"/>
          </draw:custom-shape>
          <draw:custom-shape draw:name="Freeform 325" draw:style-name="gr115" draw:text-style-name="P1" draw:layer="layout" svg:width="0.062cm" svg:height="0.175cm" svg:x="23.064cm" svg:y="6.894cm">
            <text:p text:style-name="P10"/>
            <draw:enhanced-geometry svg:viewBox="0 0 12 48" draw:extrusion-allowed="true" draw:text-areas="0 0 12 48" draw:glue-points="9 0 12 2 4 48 1 48 0 47 8 1 9 0" draw:type="mso-spt100" draw:enhanced-path="M 9 0 L 12 2 4 48 1 48 0 47 8 1 9 0 Z N"/>
          </draw:custom-shape>
          <draw:custom-shape draw:name="Freeform 326" draw:style-name="gr115" draw:text-style-name="P1" draw:layer="layout" svg:width="0.057cm" svg:height="0.168cm" svg:x="23.106cm" svg:y="6.733cm">
            <text:p text:style-name="P10"/>
            <draw:enhanced-geometry svg:viewBox="0 0 11 46" draw:extrusion-allowed="true" draw:text-areas="0 0 11 46" draw:glue-points="8 0 11 2 4 46 1 46 0 45 7 1 8 0" draw:type="mso-spt100" draw:enhanced-path="M 8 0 L 11 2 4 46 1 46 0 45 7 1 8 0 Z N"/>
          </draw:custom-shape>
          <draw:custom-shape draw:name="Freeform 327" draw:style-name="gr115" draw:text-style-name="P1" draw:layer="layout" svg:width="0.072cm" svg:height="0.157cm" svg:x="23.142cm" svg:y="6.583cm">
            <text:p text:style-name="P10"/>
            <draw:enhanced-geometry svg:viewBox="0 0 14 43" draw:extrusion-allowed="true" draw:text-areas="0 0 14 43" draw:glue-points="11 0 14 2 4 43 1 43 0 42 10 1 11 0" draw:type="mso-spt100" draw:enhanced-path="M 11 0 L 14 2 4 43 1 43 0 42 10 1 11 0 Z N"/>
          </draw:custom-shape>
          <draw:custom-shape draw:name="Freeform 328" draw:style-name="gr115" draw:text-style-name="P1" draw:layer="layout" svg:width="0.057cm" svg:height="0.157cm" svg:x="23.195cm" svg:y="6.433cm">
            <text:p text:style-name="P10"/>
            <draw:enhanced-geometry svg:viewBox="0 0 11 43" draw:extrusion-allowed="true" draw:text-areas="0 0 11 43" draw:glue-points="8 0 11 2 4 43 1 43 0 42 7 1 8 0" draw:type="mso-spt100" draw:enhanced-path="M 8 0 L 11 2 4 43 1 43 0 42 7 1 8 0 Z N"/>
          </draw:custom-shape>
          <draw:custom-shape draw:name="Freeform 329" draw:style-name="gr115" draw:text-style-name="P1" draw:layer="layout" svg:width="0.057cm" svg:height="0.146cm" svg:x="23.231cm" svg:y="6.294cm">
            <text:p text:style-name="P10"/>
            <draw:enhanced-geometry svg:viewBox="0 0 11 40" draw:extrusion-allowed="true" draw:text-areas="0 0 11 40" draw:glue-points="9 0 11 1 11 8 4 40 1 40 0 39 8 1 9 0" draw:type="mso-spt100" draw:enhanced-path="M 9 0 L 11 1 11 8 4 40 1 40 0 39 8 1 9 0 Z N"/>
          </draw:custom-shape>
          <draw:custom-shape draw:name="Freeform 330" draw:style-name="gr115" draw:text-style-name="P1" draw:layer="layout" svg:width="0.015cm" svg:height="0.051cm" svg:x="23.273cm" svg:y="6.25cm">
            <text:p text:style-name="P10"/>
            <draw:enhanced-geometry svg:viewBox="0 0 3 14" draw:extrusion-allowed="true" draw:text-areas="0 0 3 14" draw:glue-points="3 0 3 14 1 14 0 13 3 0" draw:type="mso-spt100" draw:enhanced-path="M 3 0 L 3 14 1 14 0 13 3 0 Z N"/>
          </draw:custom-shape>
          <draw:custom-shape draw:name="Freeform 331" draw:style-name="gr115" draw:text-style-name="P1" draw:layer="layout" svg:width="0.13cm" svg:height="0.164cm" svg:x="14.997cm" svg:y="4.662cm">
            <text:p text:style-name="P10"/>
            <draw:enhanced-geometry svg:viewBox="0 0 25 45" draw:extrusion-allowed="true" draw:text-areas="0 0 25 45" draw:glue-points="0 0 4 1 15 6 22 13 25 22 22 31 15 39 4 44 0 45 0 0" draw:type="mso-spt100" draw:enhanced-path="M 0 0 L 4 1 15 6 22 13 25 22 22 31 15 39 4 44 0 45 0 0 Z N"/>
          </draw:custom-shape>
          <draw:custom-shape draw:name="Freeform 332" draw:style-name="gr115" draw:text-style-name="P1" draw:layer="layout" svg:width="0.14cm" svg:height="0.175cm" svg:x="14.997cm" svg:y="4.658cm">
            <text:p text:style-name="P10"/>
            <draw:enhanced-geometry svg:viewBox="0 0 27 48" draw:extrusion-allowed="true" draw:text-areas="0 0 27 48" draw:glue-points="0 0 5 0 15 5 16 6 25 13 26 18 26 19 27 24 26 28 25 33 16 40 15 41 5 47 0 48 0 45 4 44 20 32 22 27 23 23 22 19 20 14 13 8 4 3 0 3 0 0" draw:type="mso-spt100" draw:enhanced-path="M 0 0 L 5 0 15 5 16 6 25 13 26 18 26 19 27 24 26 28 25 33 16 40 15 41 5 47 0 48 0 45 4 44 20 32 22 27 23 23 22 19 20 14 13 8 4 3 0 3 0 0 Z N"/>
          </draw:custom-shape>
          <draw:custom-shape draw:name="Freeform 333" draw:style-name="gr115" draw:text-style-name="P1" draw:layer="layout" svg:width="0.171cm" svg:height="0.171cm" svg:x="14.997cm" svg:y="4.438cm">
            <text:p text:style-name="P10"/>
            <draw:enhanced-geometry svg:viewBox="0 0 33 47" draw:extrusion-allowed="true" draw:text-areas="0 0 33 47" draw:glue-points="0 0 12 2 23 7 30 14 33 24 30 33 23 40 12 45 0 47 0 0" draw:type="mso-spt100" draw:enhanced-path="M 0 0 L 12 2 23 7 30 14 33 24 30 33 23 40 12 45 0 47 0 0 Z N"/>
          </draw:custom-shape>
          <draw:custom-shape draw:name="Freeform 334" draw:style-name="gr115" draw:text-style-name="P1" draw:layer="layout" svg:width="0.187cm" svg:height="0.182cm" svg:x="14.997cm" svg:y="4.435cm">
            <text:p text:style-name="P10"/>
            <draw:enhanced-geometry svg:viewBox="0 0 36 50" draw:extrusion-allowed="true" draw:text-areas="0 0 36 50" draw:glue-points="1 0 13 1 23 6 25 7 33 15 34 19 34 20 36 26 34 30 33 35 25 42 23 43 13 48 1 50 0 50 0 47 12 45 22 40 29 34 30 29 32 25 30 20 29 16 20 9 12 4 0 3 0 0 1 0" draw:type="mso-spt100" draw:enhanced-path="M 1 0 L 13 1 23 6 25 7 33 15 34 19 34 20 36 26 34 30 33 35 25 42 23 43 13 48 1 50 0 50 0 47 12 45 22 40 29 34 30 29 32 25 30 20 29 16 20 9 12 4 0 3 0 0 1 0 Z N"/>
          </draw:custom-shape>
          <draw:custom-shape draw:name="Freeform 335" draw:style-name="gr115" draw:text-style-name="P1" draw:layer="layout" svg:width="0.213cm" svg:height="0.175cm" svg:x="14.997cm" svg:y="4.219cm">
            <text:p text:style-name="P10"/>
            <draw:enhanced-geometry svg:viewBox="0 0 41 48" draw:extrusion-allowed="true" draw:text-areas="0 0 41 48" draw:glue-points="8 0 20 2 32 7 39 15 41 24 39 33 32 41 20 46 8 48 0 47 0 1 8 0" draw:type="mso-spt100" draw:enhanced-path="M 8 0 L 20 2 32 7 39 15 41 24 39 33 32 41 20 46 8 48 0 47 0 1 8 0 Z N"/>
          </draw:custom-shape>
          <draw:custom-shape draw:name="Freeform 336" draw:style-name="gr115" draw:text-style-name="P1" draw:layer="layout" svg:width="0.228cm" svg:height="0.186cm" svg:x="14.997cm" svg:y="4.215cm">
            <text:p text:style-name="P10"/>
            <draw:enhanced-geometry svg:viewBox="0 0 44 51" draw:extrusion-allowed="true" draw:text-areas="0 0 44 51" draw:glue-points="1 0 15 0 22 1 32 7 33 8 41 15 43 20 43 21 44 26 43 30 41 35 33 42 32 43 22 49 15 50 9 51 2 50 0 50 0 47 2 47 8 48 13 47 20 46 37 34 39 29 40 25 39 21 37 16 20 4 13 3 0 3 0 0 1 0" draw:type="mso-spt100" draw:enhanced-path="M 1 0 L 15 0 22 1 32 7 33 8 41 15 43 20 43 21 44 26 43 30 41 35 33 42 32 43 22 49 15 50 9 51 2 50 0 50 0 47 2 47 8 48 13 47 20 46 37 34 39 29 40 25 39 21 37 16 20 4 13 3 0 3 0 0 1 0 Z N"/>
          </draw:custom-shape>
          <draw:custom-shape draw:name="Freeform 337" draw:style-name="gr115" draw:text-style-name="P1" draw:layer="layout" svg:width="0.249cm" svg:height="0.171cm" svg:x="14.997cm" svg:y="4.021cm">
            <text:p text:style-name="P10"/>
            <draw:enhanced-geometry svg:viewBox="0 0 48 47" draw:extrusion-allowed="true" draw:text-areas="0 0 48 47" draw:glue-points="16 0 29 2 39 7 45 14 48 23 45 32 39 40 29 45 16 47 2 45 0 44 0 3 2 2 16 0" draw:type="mso-spt100" draw:enhanced-path="M 16 0 L 29 2 39 7 45 14 48 23 45 32 39 40 29 45 16 47 2 45 0 44 0 3 2 2 16 0 Z N"/>
          </draw:custom-shape>
          <draw:custom-shape draw:name="Freeform 338" draw:style-name="gr115" draw:text-style-name="P1" draw:layer="layout" svg:width="0.265cm" svg:height="0.182cm" svg:x="14.997cm" svg:y="4.018cm">
            <text:p text:style-name="P10"/>
            <draw:enhanced-geometry svg:viewBox="0 0 51 50" draw:extrusion-allowed="true" draw:text-areas="0 0 51 50" draw:glue-points="18 0 30 1 40 6 41 7 48 14 48 15 51 25 48 34 41 41 40 42 30 48 23 49 18 50 9 49 8 49 2 48 0 46 0 43 4 45 9 46 16 47 22 46 29 45 37 40 44 33 47 24 44 15 37 9 29 4 16 3 4 4 0 6 0 2 2 1 4 1 18 0" draw:type="mso-spt100" draw:enhanced-path="M 18 0 L 30 1 40 6 41 7 48 14 48 15 51 25 48 34 41 41 40 42 30 48 23 49 18 50 9 49 8 49 2 48 0 46 0 43 4 45 9 46 16 47 22 46 29 45 37 40 44 33 47 24 44 15 37 9 29 4 16 3 4 4 0 6 0 2 2 1 4 1 18 0 Z N"/>
          </draw:custom-shape>
          <draw:custom-shape draw:name="Freeform 339" draw:style-name="gr115" draw:text-style-name="P1" draw:layer="layout" svg:width="0.296cm" svg:height="0.171cm" svg:x="14.997cm" svg:y="3.853cm">
            <text:p text:style-name="P10"/>
            <draw:enhanced-geometry svg:viewBox="0 0 57 47" draw:extrusion-allowed="true" draw:text-areas="0 0 57 47" draw:glue-points="25 0 37 2 47 7 54 15 57 24 54 32 47 40 37 45 25 47 12 45 1 40 0 38 0 9 1 7 12 2 25 0" draw:type="mso-spt100" draw:enhanced-path="M 25 0 L 37 2 47 7 54 15 57 24 54 32 47 40 37 45 25 47 12 45 1 40 0 38 0 9 1 7 12 2 25 0 Z N"/>
          </draw:custom-shape>
          <draw:custom-shape draw:name="Freeform 340" draw:style-name="gr115" draw:text-style-name="P1" draw:layer="layout" svg:width="0.306cm" svg:height="0.182cm" svg:x="14.997cm" svg:y="3.849cm">
            <text:p text:style-name="P10"/>
            <draw:enhanced-geometry svg:viewBox="0 0 59 50" draw:extrusion-allowed="true" draw:text-areas="0 0 59 50" draw:glue-points="18 0 32 0 39 1 48 7 50 8 57 15 57 16 59 25 57 34 50 41 48 42 39 48 32 49 26 50 19 49 18 49 11 48 1 42 0 41 0 36 12 45 19 46 25 47 30 46 37 45 45 40 52 33 55 25 52 16 45 9 37 4 30 3 19 3 12 4 4 10 0 12 0 8 1 7 11 1 18 0" draw:type="mso-spt100" draw:enhanced-path="M 18 0 L 32 0 39 1 48 7 50 8 57 15 57 16 59 25 57 34 50 41 48 42 39 48 32 49 26 50 19 49 18 49 11 48 1 42 0 41 0 36 12 45 19 46 25 47 30 46 37 45 45 40 52 33 55 25 52 16 45 9 37 4 30 3 19 3 12 4 4 10 0 12 0 8 1 7 11 1 18 0 Z N"/>
          </draw:custom-shape>
          <draw:custom-shape draw:name="Freeform 341" draw:style-name="gr117" draw:text-style-name="P1" draw:layer="layout" svg:width="0.332cm" svg:height="0.171cm" svg:x="14.997cm" svg:y="3.743cm">
            <text:p text:style-name="P10"/>
            <draw:enhanced-geometry svg:viewBox="0 0 64 47" draw:extrusion-allowed="true" draw:text-areas="0 0 64 47" draw:glue-points="32 0 44 2 54 7 61 14 64 23 61 32 54 40 44 45 32 47 19 45 8 40 1 32 0 27 0 19 1 14 8 7 19 2 32 0" draw:type="mso-spt100" draw:enhanced-path="M 32 0 L 44 2 54 7 61 14 64 23 61 32 54 40 44 45 32 47 19 45 8 40 1 32 0 27 0 19 1 14 8 7 19 2 32 0 Z N"/>
          </draw:custom-shape>
          <draw:custom-shape draw:name="Freeform 342" draw:style-name="gr117" draw:text-style-name="P1" draw:layer="layout" svg:width="0.343cm" svg:height="0.182cm" svg:x="14.997cm" svg:y="3.739cm">
            <text:p text:style-name="P10"/>
            <draw:enhanced-geometry svg:viewBox="0 0 66 50" draw:extrusion-allowed="true" draw:text-areas="0 0 66 50" draw:glue-points="32 3 19 4 9 9 2 15 1 20 1 28 2 33 19 45 26 46 32 47 37 46 44 45 52 40 59 33 62 24 59 15 52 9 44 4 32 3 33 0 45 1 55 6 57 7 64 14 64 15 66 25 64 34 57 41 55 42 45 48 39 49 33 50 26 49 25 49 18 48 8 42 7 41 0 35 0 13 7 7 8 6 18 1 19 1 33 0" draw:type="mso-spt100" draw:enhanced-path="M 32 3 L 19 4 9 9 2 15 1 20 1 28 2 33 19 45 26 46 32 47 37 46 44 45 52 40 59 33 62 24 59 15 52 9 44 4 32 3 Z M 33 0 L 45 1 55 6 57 7 64 14 64 15 66 25 64 34 57 41 55 42 45 48 39 49 33 50 26 49 25 49 18 48 8 42 7 41 0 35 0 13 7 7 8 6 18 1 19 1 33 0 Z N"/>
          </draw:custom-shape>
          <draw:custom-shape draw:name="Freeform 343" draw:style-name="gr117" draw:text-style-name="P1" draw:layer="layout" svg:width="0.343cm" svg:height="0.175cm" svg:x="15.033cm" svg:y="3.692cm">
            <text:p text:style-name="P10"/>
            <draw:enhanced-geometry svg:viewBox="0 0 66 48" draw:extrusion-allowed="true" draw:text-areas="0 0 66 48" draw:glue-points="33 0 45 2 57 7 63 15 66 24 63 33 57 41 45 46 33 48 20 46 9 41 2 33 0 24 2 15 9 7 20 2 33 0" draw:type="mso-spt100" draw:enhanced-path="M 33 0 L 45 2 57 7 63 15 66 24 63 33 57 41 45 46 33 48 20 46 9 41 2 33 0 24 2 15 9 7 20 2 33 0 Z N"/>
          </draw:custom-shape>
          <draw:custom-shape draw:name="Freeform 344" draw:style-name="gr117" draw:text-style-name="P1" draw:layer="layout" svg:width="0.369cm" svg:height="0.186cm" svg:x="15.023cm" svg:y="3.688cm">
            <text:p text:style-name="P10"/>
            <draw:enhanced-geometry svg:viewBox="0 0 71 51" draw:extrusion-allowed="true" draw:text-areas="0 0 71 51" draw:glue-points="29 3 22 4 6 16 4 21 4 29 6 34 22 46 29 47 35 48 40 47 47 46 64 34 65 29 67 25 65 21 64 16 47 4 40 3 29 3 28 0 42 0 49 1 59 7 60 8 68 15 70 20 70 21 71 26 70 30 68 35 60 42 59 43 49 49 42 50 36 51 29 50 28 50 21 49 11 43 10 42 2 35 0 30 0 20 2 15 10 8 11 7 21 1 28 0" draw:type="mso-spt100" draw:enhanced-path="M 29 3 L 22 4 6 16 4 21 4 29 6 34 22 46 29 47 35 48 40 47 47 46 64 34 65 29 67 25 65 21 64 16 47 4 40 3 29 3 Z M 28 0 L 42 0 49 1 59 7 60 8 68 15 70 20 70 21 71 26 70 30 68 35 60 42 59 43 49 49 42 50 36 51 29 50 28 50 21 49 11 43 10 42 2 35 0 30 0 20 2 15 10 8 11 7 21 1 28 0 Z N"/>
          </draw:custom-shape>
          <draw:custom-shape draw:name="Freeform 345" draw:style-name="gr117" draw:text-style-name="P1" draw:layer="layout" svg:width="0.348cm" svg:height="0.175cm" svg:x="15.064cm" svg:y="3.71cm">
            <text:p text:style-name="P10"/>
            <draw:enhanced-geometry svg:viewBox="0 0 67 48" draw:extrusion-allowed="true" draw:text-areas="0 0 67 48" draw:glue-points="34 0 46 2 57 7 64 15 67 24 64 33 57 41 46 46 34 48 21 46 10 41 3 33 0 24 3 15 10 7 21 2 34 0" draw:type="mso-spt100" draw:enhanced-path="M 34 0 L 46 2 57 7 64 15 67 24 64 33 57 41 46 46 34 48 21 46 10 41 3 33 0 24 3 15 10 7 21 2 34 0 Z N"/>
          </draw:custom-shape>
          <draw:custom-shape draw:name="Freeform 346" draw:style-name="gr117" draw:text-style-name="P1" draw:layer="layout" svg:width="0.369cm" svg:height="0.186cm" svg:x="15.059cm" svg:y="3.707cm">
            <text:p text:style-name="P10"/>
            <draw:enhanced-geometry svg:viewBox="0 0 71 51" draw:extrusion-allowed="true" draw:text-areas="0 0 71 51" draw:glue-points="29 3 22 4 6 16 4 21 4 29 6 34 22 46 29 47 35 48 40 47 47 46 64 34 65 29 67 25 65 21 64 16 47 4 40 3 29 3 28 0 42 0 49 1 58 7 60 8 68 15 70 20 70 21 71 26 70 30 68 35 60 42 58 43 49 49 42 50 36 51 29 50 28 50 21 49 11 43 10 42 1 35 0 30 0 20 1 15 10 8 11 7 21 1 28 0" draw:type="mso-spt100" draw:enhanced-path="M 29 3 L 22 4 6 16 4 21 4 29 6 34 22 46 29 47 35 48 40 47 47 46 64 34 65 29 67 25 65 21 64 16 47 4 40 3 29 3 Z M 28 0 L 42 0 49 1 58 7 60 8 68 15 70 20 70 21 71 26 70 30 68 35 60 42 58 43 49 49 42 50 36 51 29 50 28 50 21 49 11 43 10 42 1 35 0 30 0 20 1 15 10 8 11 7 21 1 28 0 Z N"/>
          </draw:custom-shape>
          <draw:custom-shape draw:name="Freeform 347" draw:style-name="gr117" draw:text-style-name="P1" draw:layer="layout" svg:width="0.343cm" svg:height="0.168cm" svg:x="15.116cm" svg:y="3.787cm">
            <text:p text:style-name="P10"/>
            <draw:enhanced-geometry svg:viewBox="0 0 66 46" draw:extrusion-allowed="true" draw:text-areas="0 0 66 46" draw:glue-points="32 0 45 2 56 7 63 15 66 24 63 33 56 40 45 44 32 46 20 44 10 40 3 33 0 24 3 15 10 7 20 2 32 0" draw:type="mso-spt100" draw:enhanced-path="M 32 0 L 45 2 56 7 63 15 66 24 63 33 56 40 45 44 32 46 20 44 10 40 3 33 0 24 3 15 10 7 20 2 32 0 Z N"/>
          </draw:custom-shape>
          <draw:custom-shape draw:name="Freeform 348" draw:style-name="gr117" draw:text-style-name="P1" draw:layer="layout" svg:width="0.358cm" svg:height="0.179cm" svg:x="15.111cm" svg:y="3.783cm">
            <text:p text:style-name="P10"/>
            <draw:enhanced-geometry svg:viewBox="0 0 69 49" draw:extrusion-allowed="true" draw:text-areas="0 0 69 49" draw:glue-points="28 3 21 4 12 9 5 16 4 25 5 34 12 40 21 44 33 46 46 44 55 40 62 34 64 29 65 25 64 21 62 16 46 4 39 3 28 3 26 0 40 0 47 1 57 7 58 8 67 15 68 20 68 21 69 26 68 30 67 35 58 42 57 43 47 47 35 49 21 47 19 47 10 43 8 42 1 35 0 26 1 16 1 15 8 8 10 7 19 1 26 0" draw:type="mso-spt100" draw:enhanced-path="M 28 3 L 21 4 12 9 5 16 4 25 5 34 12 40 21 44 33 46 46 44 55 40 62 34 64 29 65 25 64 21 62 16 46 4 39 3 28 3 Z M 26 0 L 40 0 47 1 57 7 58 8 67 15 68 20 68 21 69 26 68 30 67 35 58 42 57 43 47 47 35 49 21 47 19 47 10 43 8 42 1 35 0 26 1 16 1 15 8 8 10 7 19 1 26 0 Z N"/>
          </draw:custom-shape>
          <draw:custom-shape draw:name="Freeform 349" draw:style-name="gr115" draw:text-style-name="P1" draw:layer="layout" svg:width="0.338cm" svg:height="0.168cm" svg:x="15.163cm" svg:y="3.911cm">
            <text:p text:style-name="P10"/>
            <draw:enhanced-geometry svg:viewBox="0 0 65 46" draw:extrusion-allowed="true" draw:text-areas="0 0 65 46" draw:glue-points="32 0 45 2 55 7 62 13 65 23 62 32 55 39 45 44 32 46 19 44 9 39 2 32 0 23 2 13 9 7 19 2 32 0" draw:type="mso-spt100" draw:enhanced-path="M 32 0 L 45 2 55 7 62 13 65 23 62 32 55 39 45 44 32 46 19 44 9 39 2 32 0 23 2 13 9 7 19 2 32 0 Z N"/>
          </draw:custom-shape>
          <draw:custom-shape draw:name="Freeform 350" draw:style-name="gr115" draw:text-style-name="P1" draw:layer="layout" svg:width="0.364cm" svg:height="0.179cm" svg:x="15.153cm" svg:y="3.908cm">
            <text:p text:style-name="P10"/>
            <draw:enhanced-geometry svg:viewBox="0 0 70 49" draw:extrusion-allowed="true" draw:text-areas="0 0 70 49" draw:glue-points="34 3 21 4 13 9 6 15 4 24 6 33 13 39 21 44 34 46 46 44 56 39 63 33 66 24 63 15 56 9 46 4 34 3 35 0 47 1 59 6 60 7 67 14 67 15 70 25 67 34 60 41 59 42 47 47 35 49 21 47 20 47 10 42 9 41 2 34 0 25 2 15 2 14 9 7 10 6 20 1 21 1 35 0" draw:type="mso-spt100" draw:enhanced-path="M 34 3 L 21 4 13 9 6 15 4 24 6 33 13 39 21 44 34 46 46 44 56 39 63 33 66 24 63 15 56 9 46 4 34 3 Z M 35 0 L 47 1 59 6 60 7 67 14 67 15 70 25 67 34 60 41 59 42 47 47 35 49 21 47 20 47 10 42 9 41 2 34 0 25 2 15 2 14 9 7 10 6 20 1 21 1 35 0 Z N"/>
          </draw:custom-shape>
          <draw:custom-shape draw:name="Freeform 351" draw:style-name="gr115" draw:text-style-name="P1" draw:layer="layout" svg:width="0.338cm" svg:height="0.171cm" svg:x="15.2cm" svg:y="4.061cm">
            <text:p text:style-name="P10"/>
            <draw:enhanced-geometry svg:viewBox="0 0 65 47" draw:extrusion-allowed="true" draw:text-areas="0 0 65 47" draw:glue-points="33 0 45 2 55 7 62 15 65 24 62 33 55 40 45 45 33 47 20 45 9 40 2 33 0 24 2 15 9 7 20 2 33 0" draw:type="mso-spt100" draw:enhanced-path="M 33 0 L 45 2 55 7 62 15 65 24 62 33 55 40 45 45 33 47 20 45 9 40 2 33 0 24 2 15 9 7 20 2 33 0 Z N"/>
          </draw:custom-shape>
          <draw:custom-shape draw:name="Freeform 352" draw:style-name="gr115" draw:text-style-name="P1" draw:layer="layout" svg:width="0.364cm" svg:height="0.182cm" svg:x="15.189cm" svg:y="4.058cm">
            <text:p text:style-name="P10"/>
            <draw:enhanced-geometry svg:viewBox="0 0 70 50" draw:extrusion-allowed="true" draw:text-areas="0 0 70 50" draw:glue-points="29 3 22 4 6 16 4 21 4 29 6 34 13 40 22 45 35 47 47 45 56 40 63 34 65 25 63 16 56 9 47 4 40 3 29 3 28 0 42 0 49 1 59 7 60 8 67 15 67 16 70 26 67 35 60 42 59 43 49 48 36 50 22 48 21 48 11 43 10 42 2 35 0 30 0 20 2 15 10 8 11 7 21 1 28 0" draw:type="mso-spt100" draw:enhanced-path="M 29 3 L 22 4 6 16 4 21 4 29 6 34 13 40 22 45 35 47 47 45 56 40 63 34 65 25 63 16 56 9 47 4 40 3 29 3 Z M 28 0 L 42 0 49 1 59 7 60 8 67 15 67 16 70 26 67 35 60 42 59 43 49 48 36 50 22 48 21 48 11 43 10 42 2 35 0 30 0 20 2 15 10 8 11 7 21 1 28 0 Z N"/>
          </draw:custom-shape>
          <draw:custom-shape draw:name="Freeform 353" draw:style-name="gr115" draw:text-style-name="P1" draw:layer="layout" svg:width="0.338cm" svg:height="0.175cm" svg:x="15.241cm" svg:y="4.233cm">
            <text:p text:style-name="P10"/>
            <draw:enhanced-geometry svg:viewBox="0 0 65 48" draw:extrusion-allowed="true" draw:text-areas="0 0 65 48" draw:glue-points="33 0 46 2 55 7 62 15 65 24 62 33 55 41 46 46 33 48 21 46 10 41 3 33 0 24 3 15 10 7 21 2 33 0" draw:type="mso-spt100" draw:enhanced-path="M 33 0 L 46 2 55 7 62 15 65 24 62 33 55 41 46 46 33 48 21 46 10 41 3 33 0 24 3 15 10 7 21 2 33 0 Z N"/>
          </draw:custom-shape>
          <draw:custom-shape draw:name="Freeform 354" draw:style-name="gr115" draw:text-style-name="P1" draw:layer="layout" svg:width="0.364cm" svg:height="0.186cm" svg:x="15.231cm" svg:y="4.23cm">
            <text:p text:style-name="P10"/>
            <draw:enhanced-geometry svg:viewBox="0 0 70 51" draw:extrusion-allowed="true" draw:text-areas="0 0 70 51" draw:glue-points="30 3 23 4 6 16 5 21 5 29 6 34 23 46 30 47 35 48 41 47 48 46 56 41 63 34 66 25 63 16 56 9 48 4 41 3 30 3 28 0 42 0 49 1 59 7 60 8 67 15 67 16 70 26 67 35 60 42 59 43 49 49 42 50 37 51 30 50 28 50 21 49 12 43 10 42 2 35 0 30 0 20 2 15 10 8 12 7 21 1 28 0" draw:type="mso-spt100" draw:enhanced-path="M 30 3 L 23 4 6 16 5 21 5 29 6 34 23 46 30 47 35 48 41 47 48 46 56 41 63 34 66 25 63 16 56 9 48 4 41 3 30 3 Z M 28 0 L 42 0 49 1 59 7 60 8 67 15 67 16 70 26 67 35 60 42 59 43 49 49 42 50 37 51 30 50 28 50 21 49 12 43 10 42 2 35 0 30 0 20 2 15 10 8 12 7 21 1 28 0 Z N"/>
          </draw:custom-shape>
          <draw:custom-shape draw:name="Freeform 355" draw:style-name="gr115" draw:text-style-name="P1" draw:layer="layout" svg:width="0.348cm" svg:height="0.171cm" svg:x="15.278cm" svg:y="4.416cm">
            <text:p text:style-name="P10"/>
            <draw:enhanced-geometry svg:viewBox="0 0 67 47" draw:extrusion-allowed="true" draw:text-areas="0 0 67 47" draw:glue-points="33 0 46 2 57 7 64 14 67 23 64 32 57 40 46 45 33 47 21 45 10 40 3 32 0 23 3 14 10 7 21 2 33 0" draw:type="mso-spt100" draw:enhanced-path="M 33 0 L 46 2 57 7 64 14 67 23 64 32 57 40 46 45 33 47 21 45 10 40 3 32 0 23 3 14 10 7 21 2 33 0 Z N"/>
          </draw:custom-shape>
          <draw:custom-shape draw:name="Freeform 356" draw:style-name="gr115" draw:text-style-name="P1" draw:layer="layout" svg:width="0.369cm" svg:height="0.182cm" svg:x="15.267cm" svg:y="4.413cm">
            <text:p text:style-name="P10"/>
            <draw:enhanced-geometry svg:viewBox="0 0 71 50" draw:extrusion-allowed="true" draw:text-areas="0 0 71 50" draw:glue-points="35 3 23 4 13 9 6 15 5 20 5 28 6 33 23 45 30 46 35 47 41 46 48 45 64 33 66 28 67 24 66 20 64 15 57 9 48 4 35 3 37 0 49 1 59 6 60 7 69 14 70 19 70 20 71 25 70 29 69 34 60 41 59 42 49 48 42 49 37 50 30 49 28 49 21 48 12 42 10 41 2 34 0 29 0 19 2 14 10 7 12 6 21 1 23 1 37 0" draw:type="mso-spt100" draw:enhanced-path="M 35 3 L 23 4 13 9 6 15 5 20 5 28 6 33 23 45 30 46 35 47 41 46 48 45 64 33 66 28 67 24 66 20 64 15 57 9 48 4 35 3 Z M 37 0 L 49 1 59 6 60 7 69 14 70 19 70 20 71 25 70 29 69 34 60 41 59 42 49 48 42 49 37 50 30 49 28 49 21 48 12 42 10 41 2 34 0 29 0 19 2 14 10 7 12 6 21 1 23 1 37 0 Z N"/>
          </draw:custom-shape>
          <draw:custom-shape draw:name="Freeform 357" draw:style-name="gr115" draw:text-style-name="P1" draw:layer="layout" svg:width="0.348cm" svg:height="0.171cm" svg:x="15.319cm" svg:y="4.592cm">
            <text:p text:style-name="P10"/>
            <draw:enhanced-geometry svg:viewBox="0 0 67 47" draw:extrusion-allowed="true" draw:text-areas="0 0 67 47" draw:glue-points="34 0 46 2 57 7 64 15 67 24 64 33 57 40 46 45 34 47 21 45 10 40 3 33 0 24 3 15 10 7 21 2 34 0" draw:type="mso-spt100" draw:enhanced-path="M 34 0 L 46 2 57 7 64 15 67 24 64 33 57 40 46 45 34 47 21 45 10 40 3 33 0 24 3 15 10 7 21 2 34 0 Z N"/>
          </draw:custom-shape>
          <draw:custom-shape draw:name="Freeform 358" draw:style-name="gr115" draw:text-style-name="P1" draw:layer="layout" svg:width="0.369cm" svg:height="0.182cm" svg:x="15.314cm" svg:y="4.588cm">
            <text:p text:style-name="P10"/>
            <draw:enhanced-geometry svg:viewBox="0 0 71 50" draw:extrusion-allowed="true" draw:text-areas="0 0 71 50" draw:glue-points="29 3 22 4 5 16 4 21 4 29 5 34 12 40 22 45 35 47 47 45 57 40 64 34 65 29 67 25 65 21 64 16 47 4 40 3 29 3 28 0 41 0 48 1 58 7 60 8 68 15 69 20 69 21 71 26 69 30 68 35 60 42 58 43 48 48 36 50 22 48 21 48 11 43 9 42 1 35 0 30 0 20 1 15 9 8 11 7 21 1 28 0" draw:type="mso-spt100" draw:enhanced-path="M 29 3 L 22 4 5 16 4 21 4 29 5 34 12 40 22 45 35 47 47 45 57 40 64 34 65 29 67 25 65 21 64 16 47 4 40 3 29 3 Z M 28 0 L 41 0 48 1 58 7 60 8 68 15 69 20 69 21 71 26 69 30 68 35 60 42 58 43 48 48 36 50 22 48 21 48 11 43 9 42 1 35 0 30 0 20 1 15 9 8 11 7 21 1 28 0 Z N"/>
          </draw:custom-shape>
          <draw:custom-shape draw:name="Freeform 359" draw:style-name="gr115" draw:text-style-name="P1" draw:layer="layout" svg:width="0.343cm" svg:height="0.175cm" svg:x="15.361cm" svg:y="4.768cm">
            <text:p text:style-name="P10"/>
            <draw:enhanced-geometry svg:viewBox="0 0 66 48" draw:extrusion-allowed="true" draw:text-areas="0 0 66 48" draw:glue-points="32 0 45 2 56 7 63 15 66 24 63 33 56 41 45 46 32 48 20 46 10 41 3 33 0 24 3 15 10 7 20 2 32 0" draw:type="mso-spt100" draw:enhanced-path="M 32 0 L 45 2 56 7 63 15 66 24 63 33 56 41 45 46 32 48 20 46 10 41 3 33 0 24 3 15 10 7 20 2 32 0 Z N"/>
          </draw:custom-shape>
          <draw:custom-shape draw:name="Freeform 360" draw:style-name="gr115" draw:text-style-name="P1" draw:layer="layout" svg:width="0.364cm" svg:height="0.186cm" svg:x="15.356cm" svg:y="4.764cm">
            <text:p text:style-name="P10"/>
            <draw:enhanced-geometry svg:viewBox="0 0 70 51" draw:extrusion-allowed="true" draw:text-areas="0 0 70 51" draw:glue-points="28 3 21 4 13 9 6 16 4 25 6 34 13 41 21 46 28 47 33 48 39 47 46 46 63 34 64 29 65 25 64 21 63 16 46 4 39 3 28 3 27 0 40 0 47 1 57 7 59 8 67 15 68 20 68 21 70 26 68 30 67 35 59 42 57 43 47 49 40 50 35 51 28 50 27 50 20 49 10 43 8 42 1 35 0 26 1 16 1 15 8 8 10 7 20 1 27 0" draw:type="mso-spt100" draw:enhanced-path="M 28 3 L 21 4 13 9 6 16 4 25 6 34 13 41 21 46 28 47 33 48 39 47 46 46 63 34 64 29 65 25 64 21 63 16 46 4 39 3 28 3 Z M 27 0 L 40 0 47 1 57 7 59 8 67 15 68 20 68 21 70 26 68 30 67 35 59 42 57 43 47 49 40 50 35 51 28 50 27 50 20 49 10 43 8 42 1 35 0 26 1 16 1 15 8 8 10 7 20 1 27 0 Z N"/>
          </draw:custom-shape>
          <draw:custom-shape draw:name="Freeform 361" draw:style-name="gr115" draw:text-style-name="P1" draw:layer="layout" svg:width="0.338cm" svg:height="0.171cm" svg:x="15.408cm" svg:y="4.943cm">
            <text:p text:style-name="P10"/>
            <draw:enhanced-geometry svg:viewBox="0 0 65 47" draw:extrusion-allowed="true" draw:text-areas="0 0 65 47" draw:glue-points="32 0 46 2 55 7 62 14 65 23 62 32 55 40 46 45 32 47 19 45 10 40 3 32 0 23 3 14 10 7 19 2 32 0" draw:type="mso-spt100" draw:enhanced-path="M 32 0 L 46 2 55 7 62 14 65 23 62 32 55 40 46 45 32 47 19 45 10 40 3 32 0 23 3 14 10 7 19 2 32 0 Z N"/>
          </draw:custom-shape>
          <draw:custom-shape draw:name="Freeform 362" draw:style-name="gr115" draw:text-style-name="P1" draw:layer="layout" svg:width="0.364cm" svg:height="0.182cm" svg:x="15.397cm" svg:y="4.94cm">
            <text:p text:style-name="P10"/>
            <draw:enhanced-geometry svg:viewBox="0 0 70 50" draw:extrusion-allowed="true" draw:text-areas="0 0 70 50" draw:glue-points="34 3 21 4 13 9 6 15 5 24 6 33 13 40 21 45 28 46 34 47 41 46 46 45 56 39 63 33 66 24 63 15 56 9 46 4 34 3 35 0 48 1 59 6 60 7 67 14 67 15 70 25 67 34 60 41 59 42 48 48 42 49 35 50 28 49 27 49 20 48 10 42 9 41 2 34 0 25 2 15 2 14 9 7 10 6 20 1 21 1 35 0" draw:type="mso-spt100" draw:enhanced-path="M 34 3 L 21 4 13 9 6 15 5 24 6 33 13 40 21 45 28 46 34 47 41 46 46 45 56 39 63 33 66 24 63 15 56 9 46 4 34 3 Z M 35 0 L 48 1 59 6 60 7 67 14 67 15 70 25 67 34 60 41 59 42 48 48 42 49 35 50 28 49 27 49 20 48 10 42 9 41 2 34 0 25 2 15 2 14 9 7 10 6 20 1 21 1 35 0 Z N"/>
          </draw:custom-shape>
          <draw:custom-shape draw:name="Freeform 363" draw:style-name="gr115" draw:text-style-name="P1" draw:layer="layout" svg:width="0.338cm" svg:height="0.171cm" svg:x="15.444cm" svg:y="5.112cm">
            <text:p text:style-name="P10"/>
            <draw:enhanced-geometry svg:viewBox="0 0 65 47" draw:extrusion-allowed="true" draw:text-areas="0 0 65 47" draw:glue-points="33 0 46 2 55 7 62 15 65 24 62 33 55 40 46 45 33 47 21 45 10 40 3 33 0 24 3 15 10 7 21 2 33 0" draw:type="mso-spt100" draw:enhanced-path="M 33 0 L 46 2 55 7 62 15 65 24 62 33 55 40 46 45 33 47 21 45 10 40 3 33 0 24 3 15 10 7 21 2 33 0 Z N"/>
          </draw:custom-shape>
          <draw:custom-shape draw:name="Freeform 364" draw:style-name="gr115" draw:text-style-name="P1" draw:layer="layout" svg:width="0.364cm" svg:height="0.182cm" svg:x="15.434cm" svg:y="5.108cm">
            <text:p text:style-name="P10"/>
            <draw:enhanced-geometry svg:viewBox="0 0 70 50" draw:extrusion-allowed="true" draw:text-areas="0 0 70 50" draw:glue-points="30 3 23 4 6 16 5 21 5 29 6 34 13 40 23 45 35 47 48 45 56 40 63 34 66 25 63 16 56 9 48 4 41 3 30 3 28 0 42 0 49 1 59 7 60 8 67 15 67 16 70 26 67 35 60 42 59 43 49 48 37 50 23 48 21 48 12 43 10 42 2 35 0 30 0 20 2 15 10 8 12 7 21 1 28 0" draw:type="mso-spt100" draw:enhanced-path="M 30 3 L 23 4 6 16 5 21 5 29 6 34 13 40 23 45 35 47 48 45 56 40 63 34 66 25 63 16 56 9 48 4 41 3 30 3 Z M 28 0 L 42 0 49 1 59 7 60 8 67 15 67 16 70 26 67 35 60 42 59 43 49 48 37 50 23 48 21 48 12 43 10 42 2 35 0 30 0 20 2 15 10 8 12 7 21 1 28 0 Z N"/>
          </draw:custom-shape>
          <draw:custom-shape draw:name="Freeform 365" draw:style-name="gr115" draw:text-style-name="P1" draw:layer="layout" svg:width="0.343cm" svg:height="0.175cm" svg:x="15.486cm" svg:y="5.276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366" draw:style-name="gr115" draw:text-style-name="P1" draw:layer="layout" svg:width="0.358cm" svg:height="0.186cm" svg:x="15.481cm" svg:y="5.273cm">
            <text:p text:style-name="P10"/>
            <draw:enhanced-geometry svg:viewBox="0 0 69 51" draw:extrusion-allowed="true" draw:text-areas="0 0 69 51" draw:glue-points="29 3 22 4 5 16 4 21 4 29 5 34 22 46 29 47 35 48 40 47 47 46 55 41 62 34 65 25 62 16 55 9 47 4 40 3 29 3 28 0 41 0 48 1 58 7 60 8 67 15 67 16 69 26 67 35 60 42 58 43 48 49 41 50 36 51 29 50 28 50 21 49 11 43 9 42 1 35 0 30 0 20 1 15 9 8 11 7 21 1 28 0" draw:type="mso-spt100" draw:enhanced-path="M 29 3 L 22 4 5 16 4 21 4 29 5 34 22 46 29 47 35 48 40 47 47 46 55 41 62 34 65 25 62 16 55 9 47 4 40 3 29 3 Z M 28 0 L 41 0 48 1 58 7 60 8 67 15 67 16 69 26 67 35 60 42 58 43 48 49 41 50 36 51 29 50 28 50 21 49 11 43 9 42 1 35 0 30 0 20 1 15 9 8 11 7 21 1 28 0 Z N"/>
          </draw:custom-shape>
          <draw:custom-shape draw:name="Freeform 367" draw:style-name="gr115" draw:text-style-name="P1" draw:layer="layout" svg:width="0.348cm" svg:height="0.175cm" svg:x="15.527cm" svg:y="5.441cm">
            <text:p text:style-name="P10"/>
            <draw:enhanced-geometry svg:viewBox="0 0 67 48" draw:extrusion-allowed="true" draw:text-areas="0 0 67 48" draw:glue-points="34 0 46 2 58 7 64 15 67 24 64 33 58 41 46 46 34 48 21 46 10 41 3 33 0 24 3 15 10 7 21 2 34 0" draw:type="mso-spt100" draw:enhanced-path="M 34 0 L 46 2 58 7 64 15 67 24 64 33 58 41 46 46 34 48 21 46 10 41 3 33 0 24 3 15 10 7 21 2 34 0 Z N"/>
          </draw:custom-shape>
          <draw:custom-shape draw:name="Freeform 368" draw:style-name="gr115" draw:text-style-name="P1" draw:layer="layout" svg:width="0.369cm" svg:height="0.186cm" svg:x="15.522cm" svg:y="5.437cm">
            <text:p text:style-name="P10"/>
            <draw:enhanced-geometry svg:viewBox="0 0 71 51" draw:extrusion-allowed="true" draw:text-areas="0 0 71 51" draw:glue-points="29 3 22 4 6 16 4 21 4 29 6 34 22 46 29 47 35 48 40 47 47 46 64 34 65 29 67 25 65 21 64 16 47 4 40 3 29 3 28 0 42 0 49 1 59 7 60 8 68 15 70 20 70 21 71 26 70 30 68 35 60 42 59 43 49 49 42 50 36 51 29 50 28 50 21 49 11 43 10 42 1 35 0 30 0 20 1 15 10 8 11 7 21 1 28 0" draw:type="mso-spt100" draw:enhanced-path="M 29 3 L 22 4 6 16 4 21 4 29 6 34 22 46 29 47 35 48 40 47 47 46 64 34 65 29 67 25 65 21 64 16 47 4 40 3 29 3 Z M 28 0 L 42 0 49 1 59 7 60 8 68 15 70 20 70 21 71 26 70 30 68 35 60 42 59 43 49 49 42 50 36 51 29 50 28 50 21 49 11 43 10 42 1 35 0 30 0 20 1 15 10 8 11 7 21 1 28 0 Z N"/>
          </draw:custom-shape>
          <draw:custom-shape draw:name="Freeform 369" draw:style-name="gr115" draw:text-style-name="P1" draw:layer="layout" svg:width="0.348cm" svg:height="0.171cm" svg:x="15.564cm" svg:y="5.609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370" draw:style-name="gr115" draw:text-style-name="P1" draw:layer="layout" svg:width="0.369cm" svg:height="0.182cm" svg:x="15.559cm" svg:y="5.606cm">
            <text:p text:style-name="P10"/>
            <draw:enhanced-geometry svg:viewBox="0 0 71 50" draw:extrusion-allowed="true" draw:text-areas="0 0 71 50" draw:glue-points="35 3 22 4 13 9 6 15 4 20 4 28 6 33 22 45 29 46 35 47 40 46 47 45 64 33 65 28 67 24 65 20 64 15 57 9 47 4 35 3 36 0 49 1 58 6 60 7 68 14 70 19 70 20 71 25 70 29 68 34 60 41 58 42 49 48 42 49 36 50 29 49 28 49 21 48 11 42 10 41 1 34 0 29 0 19 1 14 10 7 11 6 21 1 22 1 36 0" draw:type="mso-spt100" draw:enhanced-path="M 35 3 L 22 4 13 9 6 15 4 20 4 28 6 33 22 45 29 46 35 47 40 46 47 45 64 33 65 28 67 24 65 20 64 15 57 9 47 4 35 3 Z M 36 0 L 49 1 58 6 60 7 68 14 70 19 70 20 71 25 70 29 68 34 60 41 58 42 49 48 42 49 36 50 29 49 28 49 21 48 11 42 10 41 1 34 0 29 0 19 1 14 10 7 11 6 21 1 22 1 36 0 Z N"/>
          </draw:custom-shape>
          <draw:custom-shape draw:name="Freeform 371" draw:style-name="gr115" draw:text-style-name="P1" draw:layer="layout" svg:width="0.343cm" svg:height="0.171cm" svg:x="15.616cm" svg:y="5.778cm">
            <text:p text:style-name="P10"/>
            <draw:enhanced-geometry svg:viewBox="0 0 66 47" draw:extrusion-allowed="true" draw:text-areas="0 0 66 47" draw:glue-points="32 0 45 2 56 7 63 15 66 24 63 33 56 40 45 45 32 47 20 45 10 40 3 33 0 24 3 15 10 7 20 2 32 0" draw:type="mso-spt100" draw:enhanced-path="M 32 0 L 45 2 56 7 63 15 66 24 63 33 56 40 45 45 32 47 20 45 10 40 3 33 0 24 3 15 10 7 20 2 32 0 Z N"/>
          </draw:custom-shape>
          <draw:custom-shape draw:name="Freeform 372" draw:style-name="gr115" draw:text-style-name="P1" draw:layer="layout" svg:width="0.358cm" svg:height="0.182cm" svg:x="15.611cm" svg:y="5.774cm">
            <text:p text:style-name="P10"/>
            <draw:enhanced-geometry svg:viewBox="0 0 69 50" draw:extrusion-allowed="true" draw:text-areas="0 0 69 50" draw:glue-points="28 3 21 4 12 9 5 16 4 25 5 34 12 40 21 45 33 47 46 45 55 40 62 34 64 29 65 25 64 21 62 16 46 4 39 3 28 3 26 0 40 0 47 1 57 7 58 8 67 15 68 20 68 21 69 26 68 30 67 35 58 42 57 43 47 48 35 50 21 48 19 48 10 43 8 42 1 35 0 26 1 16 1 15 8 8 10 7 19 1 26 0" draw:type="mso-spt100" draw:enhanced-path="M 28 3 L 21 4 12 9 5 16 4 25 5 34 12 40 21 45 33 47 46 45 55 40 62 34 64 29 65 25 64 21 62 16 46 4 39 3 28 3 Z M 26 0 L 40 0 47 1 57 7 58 8 67 15 68 20 68 21 69 26 68 30 67 35 58 42 57 43 47 48 35 50 21 48 19 48 10 43 8 42 1 35 0 26 1 16 1 15 8 8 10 7 19 1 26 0 Z N"/>
          </draw:custom-shape>
          <draw:custom-shape draw:name="Freeform 373" draw:style-name="gr115" draw:text-style-name="P1" draw:layer="layout" svg:width="0.343cm" svg:height="0.171cm" svg:x="15.652cm" svg:y="5.957cm">
            <text:p text:style-name="P10"/>
            <draw:enhanced-geometry svg:viewBox="0 0 66 47" draw:extrusion-allowed="true" draw:text-areas="0 0 66 47" draw:glue-points="32 0 45 1 56 6 63 14 66 23 63 32 56 40 45 45 32 47 20 45 10 40 3 32 0 23 3 14 10 6 20 1 32 0" draw:type="mso-spt100" draw:enhanced-path="M 32 0 L 45 1 56 6 63 14 66 23 63 32 56 40 45 45 32 47 20 45 10 40 3 32 0 23 3 14 10 6 20 1 32 0 Z N"/>
          </draw:custom-shape>
          <draw:custom-shape draw:name="Freeform 374" draw:style-name="gr115" draw:text-style-name="P1" draw:layer="layout" svg:width="0.358cm" svg:height="0.182cm" svg:x="15.647cm" svg:y="5.953cm">
            <text:p text:style-name="P10"/>
            <draw:enhanced-geometry svg:viewBox="0 0 69 50" draw:extrusion-allowed="true" draw:text-areas="0 0 69 50" draw:glue-points="28 2 21 3 12 8 5 15 4 24 5 33 12 40 21 45 28 46 33 47 39 46 46 45 62 33 64 28 65 24 64 20 62 15 46 3 39 2 28 2 26 0 40 0 47 1 57 6 58 7 67 14 68 19 68 20 69 25 68 29 67 34 58 41 57 42 47 48 40 49 35 50 28 49 26 49 19 48 9 42 8 41 1 34 0 25 1 15 1 14 8 7 9 6 19 1 26 0" draw:type="mso-spt100" draw:enhanced-path="M 28 2 L 21 3 12 8 5 15 4 24 5 33 12 40 21 45 28 46 33 47 39 46 46 45 62 33 64 28 65 24 64 20 62 15 46 3 39 2 28 2 Z M 26 0 L 40 0 47 1 57 6 58 7 67 14 68 19 68 20 69 25 68 29 67 34 58 41 57 42 47 48 40 49 35 50 28 49 26 49 19 48 9 42 8 41 1 34 0 25 1 15 1 14 8 7 9 6 19 1 26 0 Z N"/>
          </draw:custom-shape>
          <draw:custom-shape draw:name="Freeform 375" draw:style-name="gr115" draw:text-style-name="P1" draw:layer="layout" svg:width="0.343cm" svg:height="0.171cm" svg:x="15.694cm" svg:y="6.147cm">
            <text:p text:style-name="P10"/>
            <draw:enhanced-geometry svg:viewBox="0 0 66 47" draw:extrusion-allowed="true" draw:text-areas="0 0 66 47" draw:glue-points="34 0 46 2 56 7 63 14 66 23 63 33 56 40 46 45 34 47 20 45 10 40 3 33 0 23 3 14 10 7 20 2 34 0" draw:type="mso-spt100" draw:enhanced-path="M 34 0 L 46 2 56 7 63 14 66 23 63 33 56 40 46 45 34 47 20 45 10 40 3 33 0 23 3 14 10 7 20 2 34 0 Z N"/>
          </draw:custom-shape>
          <draw:custom-shape draw:name="Freeform 376" draw:style-name="gr115" draw:text-style-name="P1" draw:layer="layout" svg:width="0.364cm" svg:height="0.182cm" svg:x="15.689cm" svg:y="6.144cm">
            <text:p text:style-name="P10"/>
            <draw:enhanced-geometry svg:viewBox="0 0 70 50" draw:extrusion-allowed="true" draw:text-areas="0 0 70 50" draw:glue-points="35 3 22 4 13 9 6 15 4 24 6 33 13 40 22 45 35 47 47 45 56 40 63 33 65 24 63 15 56 9 47 4 35 3 36 0 49 1 59 6 60 7 67 14 67 15 70 25 67 34 60 42 59 43 49 48 36 50 22 48 21 48 10 43 8 42 1 34 0 25 1 15 1 14 8 7 10 6 21 1 22 1 36 0" draw:type="mso-spt100" draw:enhanced-path="M 35 3 L 22 4 13 9 6 15 4 24 6 33 13 40 22 45 35 47 47 45 56 40 63 33 65 24 63 15 56 9 47 4 35 3 Z M 36 0 L 49 1 59 6 60 7 67 14 67 15 70 25 67 34 60 42 59 43 49 48 36 50 22 48 21 48 10 43 8 42 1 34 0 25 1 15 1 14 8 7 10 6 21 1 22 1 36 0 Z N"/>
          </draw:custom-shape>
          <draw:custom-shape draw:name="Freeform 377" draw:style-name="gr115" draw:text-style-name="P1" draw:layer="layout" svg:width="0.343cm" svg:height="0.175cm" svg:x="15.73cm" svg:y="6.352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378" draw:style-name="gr115" draw:text-style-name="P1" draw:layer="layout" svg:width="0.364cm" svg:height="0.186cm" svg:x="15.725cm" svg:y="6.348cm">
            <text:p text:style-name="P10"/>
            <draw:enhanced-geometry svg:viewBox="0 0 70 51" draw:extrusion-allowed="true" draw:text-areas="0 0 70 51" draw:glue-points="29 3 22 4 6 16 4 21 4 29 6 34 22 46 29 47 35 48 40 47 47 46 56 41 63 34 65 25 63 16 56 9 47 4 40 3 29 3 28 0 42 0 49 1 58 7 60 8 67 15 67 16 70 26 67 35 60 42 58 43 49 49 42 50 36 51 29 50 28 50 21 49 11 43 10 42 1 35 0 30 0 20 1 15 10 8 11 7 21 1 28 0" draw:type="mso-spt100" draw:enhanced-path="M 29 3 L 22 4 6 16 4 21 4 29 6 34 22 46 29 47 35 48 40 47 47 46 56 41 63 34 65 25 63 16 56 9 47 4 40 3 29 3 Z M 28 0 L 42 0 49 1 58 7 60 8 67 15 67 16 70 26 67 35 60 42 58 43 49 49 42 50 36 51 29 50 28 50 21 49 11 43 10 42 1 35 0 30 0 20 1 15 10 8 11 7 21 1 28 0 Z N"/>
          </draw:custom-shape>
          <draw:custom-shape draw:name="Freeform 379" draw:style-name="gr115" draw:text-style-name="P1" draw:layer="layout" svg:width="0.348cm" svg:height="0.171cm" svg:x="15.777cm" svg:y="6.572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380" draw:style-name="gr115" draw:text-style-name="P1" draw:layer="layout" svg:width="0.369cm" svg:height="0.182cm" svg:x="15.767cm" svg:y="6.568cm">
            <text:p text:style-name="P10"/>
            <draw:enhanced-geometry svg:viewBox="0 0 71 50" draw:extrusion-allowed="true" draw:text-areas="0 0 71 50" draw:glue-points="30 3 23 4 6 16 5 21 5 29 6 34 13 40 23 45 35 47 48 45 57 40 64 34 66 29 67 25 66 21 64 16 48 4 41 3 30 3 28 0 42 0 49 1 59 7 60 8 69 15 70 20 70 21 71 26 70 30 69 35 60 42 59 43 49 48 37 50 23 48 21 48 12 43 10 42 2 35 0 30 0 20 2 15 10 8 12 7 21 1 28 0" draw:type="mso-spt100" draw:enhanced-path="M 30 3 L 23 4 6 16 5 21 5 29 6 34 13 40 23 45 35 47 48 45 57 40 64 34 66 29 67 25 66 21 64 16 48 4 41 3 30 3 Z M 28 0 L 42 0 49 1 59 7 60 8 69 15 70 20 70 21 71 26 70 30 69 35 60 42 59 43 49 48 37 50 23 48 21 48 12 43 10 42 2 35 0 30 0 20 2 15 10 8 12 7 21 1 28 0 Z N"/>
          </draw:custom-shape>
          <draw:custom-shape draw:name="Freeform 381" draw:style-name="gr115" draw:text-style-name="P1" draw:layer="layout" svg:width="0.348cm" svg:height="0.171cm" svg:x="15.819cm" svg:y="6.802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382" draw:style-name="gr115" draw:text-style-name="P1" draw:layer="layout" svg:width="0.369cm" svg:height="0.182cm" svg:x="15.813cm" svg:y="6.799cm">
            <text:p text:style-name="P10"/>
            <draw:enhanced-geometry svg:viewBox="0 0 71 50" draw:extrusion-allowed="true" draw:text-areas="0 0 71 50" draw:glue-points="35 3 22 4 12 9 5 15 4 20 4 28 5 33 22 45 29 46 35 47 40 46 47 45 64 33 65 28 67 24 65 20 64 15 57 9 47 4 35 3 36 0 48 1 58 6 60 7 68 14 69 19 69 20 71 25 69 29 68 34 60 41 58 42 48 48 41 49 36 50 29 49 28 49 21 48 11 42 9 41 1 34 0 29 0 19 1 14 9 7 11 6 21 1 22 1 36 0" draw:type="mso-spt100" draw:enhanced-path="M 35 3 L 22 4 12 9 5 15 4 20 4 28 5 33 22 45 29 46 35 47 40 46 47 45 64 33 65 28 67 24 65 20 64 15 57 9 47 4 35 3 Z M 36 0 L 48 1 58 6 60 7 68 14 69 19 69 20 71 25 69 29 68 34 60 41 58 42 48 48 41 49 36 50 29 49 28 49 21 48 11 42 9 41 1 34 0 29 0 19 1 14 9 7 11 6 21 1 22 1 36 0 Z N"/>
          </draw:custom-shape>
          <draw:custom-shape draw:name="Freeform 383" draw:style-name="gr115" draw:text-style-name="P1" draw:layer="layout" svg:width="0.343cm" svg:height="0.175cm" svg:x="15.86cm" svg:y="7.029cm">
            <text:p text:style-name="P10"/>
            <draw:enhanced-geometry svg:viewBox="0 0 66 48" draw:extrusion-allowed="true" draw:text-areas="0 0 66 48" draw:glue-points="32 0 45 2 56 7 63 15 66 24 63 33 56 41 45 46 32 48 20 46 10 41 3 33 0 24 3 15 10 7 20 2 32 0" draw:type="mso-spt100" draw:enhanced-path="M 32 0 L 45 2 56 7 63 15 66 24 63 33 56 41 45 46 32 48 20 46 10 41 3 33 0 24 3 15 10 7 20 2 32 0 Z N"/>
          </draw:custom-shape>
          <draw:custom-shape draw:name="Freeform 384" draw:style-name="gr115" draw:text-style-name="P1" draw:layer="layout" svg:width="0.364cm" svg:height="0.186cm" svg:x="15.855cm" svg:y="7.025cm">
            <text:p text:style-name="P10"/>
            <draw:enhanced-geometry svg:viewBox="0 0 70 51" draw:extrusion-allowed="true" draw:text-areas="0 0 70 51" draw:glue-points="28 3 21 4 13 9 6 16 4 25 6 34 13 41 21 46 28 47 33 48 39 47 46 46 63 34 64 29 65 25 64 21 63 16 46 4 39 3 28 3 27 0 40 0 47 1 57 7 59 8 67 15 68 20 68 21 70 26 68 30 67 35 59 42 57 43 47 49 40 50 35 51 28 50 27 50 20 49 10 43 8 42 1 35 0 26 1 16 1 15 8 8 10 7 20 1 27 0" draw:type="mso-spt100" draw:enhanced-path="M 28 3 L 21 4 13 9 6 16 4 25 6 34 13 41 21 46 28 47 33 48 39 47 46 46 63 34 64 29 65 25 64 21 63 16 46 4 39 3 28 3 Z M 27 0 L 40 0 47 1 57 7 59 8 67 15 68 20 68 21 70 26 68 30 67 35 59 42 57 43 47 49 40 50 35 51 28 50 27 50 20 49 10 43 8 42 1 35 0 26 1 16 1 15 8 8 10 7 20 1 27 0 Z N"/>
          </draw:custom-shape>
          <draw:custom-shape draw:name="Freeform 385" draw:style-name="gr115" draw:text-style-name="P1" draw:layer="layout" svg:width="0.338cm" svg:height="0.171cm" svg:x="15.907cm" svg:y="7.252cm">
            <text:p text:style-name="P10"/>
            <draw:enhanced-geometry svg:viewBox="0 0 65 47" draw:extrusion-allowed="true" draw:text-areas="0 0 65 47" draw:glue-points="32 0 44 2 55 7 62 15 65 24 62 33 55 40 44 45 32 47 19 45 10 40 3 33 0 24 3 15 10 7 19 2 32 0" draw:type="mso-spt100" draw:enhanced-path="M 32 0 L 44 2 55 7 62 15 65 24 62 33 55 40 44 45 32 47 19 45 10 40 3 33 0 24 3 15 10 7 19 2 32 0 Z N"/>
          </draw:custom-shape>
          <draw:custom-shape draw:name="Freeform 386" draw:style-name="gr115" draw:text-style-name="P1" draw:layer="layout" svg:width="0.364cm" svg:height="0.182cm" svg:x="15.897cm" svg:y="7.249cm">
            <text:p text:style-name="P10"/>
            <draw:enhanced-geometry svg:viewBox="0 0 70 50" draw:extrusion-allowed="true" draw:text-areas="0 0 70 50" draw:glue-points="28 3 21 4 13 9 6 16 5 25 6 34 13 40 21 45 34 47 46 45 56 40 63 34 64 29 66 25 64 21 63 16 46 4 39 3 28 3 27 0 41 0 48 1 57 7 59 8 67 15 69 20 69 21 70 26 69 30 67 35 59 42 57 43 48 48 35 50 21 48 20 48 10 43 9 42 2 35 0 26 2 16 2 15 9 8 10 7 20 1 27 0" draw:type="mso-spt100" draw:enhanced-path="M 28 3 L 21 4 13 9 6 16 5 25 6 34 13 40 21 45 34 47 46 45 56 40 63 34 64 29 66 25 64 21 63 16 46 4 39 3 28 3 Z M 27 0 L 41 0 48 1 57 7 59 8 67 15 69 20 69 21 70 26 69 30 67 35 59 42 57 43 48 48 35 50 21 48 20 48 10 43 9 42 2 35 0 26 2 16 2 15 9 8 10 7 20 1 27 0 Z N"/>
          </draw:custom-shape>
          <draw:custom-shape draw:name="Freeform 387" draw:style-name="gr115" draw:text-style-name="P1" draw:layer="layout" svg:width="0.338cm" svg:height="0.171cm" svg:x="15.943cm" svg:y="7.45cm">
            <text:p text:style-name="P10"/>
            <draw:enhanced-geometry svg:viewBox="0 0 65 47" draw:extrusion-allowed="true" draw:text-areas="0 0 65 47" draw:glue-points="32 0 46 2 55 7 62 14 65 23 62 32 55 40 46 45 32 47 19 45 10 40 3 32 0 23 3 14 10 7 19 2 32 0" draw:type="mso-spt100" draw:enhanced-path="M 32 0 L 46 2 55 7 62 14 65 23 62 32 55 40 46 45 32 47 19 45 10 40 3 32 0 23 3 14 10 7 19 2 32 0 Z N"/>
          </draw:custom-shape>
          <draw:custom-shape draw:name="Freeform 388" draw:style-name="gr115" draw:text-style-name="P1" draw:layer="layout" svg:width="0.364cm" svg:height="0.182cm" svg:x="15.933cm" svg:y="7.446cm">
            <text:p text:style-name="P10"/>
            <draw:enhanced-geometry svg:viewBox="0 0 70 50" draw:extrusion-allowed="true" draw:text-areas="0 0 70 50" draw:glue-points="34 3 21 4 13 9 6 15 5 24 6 33 13 40 21 45 28 46 34 47 41 46 46 45 56 39 63 33 66 24 63 15 56 9 46 4 34 3 35 0 48 1 59 6 60 7 67 14 67 15 70 25 67 34 60 41 59 42 48 48 42 49 35 50 28 49 27 49 20 48 10 42 9 41 2 34 0 25 2 15 2 14 9 7 10 6 20 1 21 1 35 0" draw:type="mso-spt100" draw:enhanced-path="M 34 3 L 21 4 13 9 6 15 5 24 6 33 13 40 21 45 28 46 34 47 41 46 46 45 56 39 63 33 66 24 63 15 56 9 46 4 34 3 Z M 35 0 L 48 1 59 6 60 7 67 14 67 15 70 25 67 34 60 41 59 42 48 48 42 49 35 50 28 49 27 49 20 48 10 42 9 41 2 34 0 25 2 15 2 14 9 7 10 6 20 1 21 1 35 0 Z N"/>
          </draw:custom-shape>
          <draw:custom-shape draw:name="Freeform 389" draw:style-name="gr115" draw:text-style-name="P1" draw:layer="layout" svg:width="0.343cm" svg:height="0.171cm" svg:x="15.985cm" svg:y="7.596cm">
            <text:p text:style-name="P10"/>
            <draw:enhanced-geometry svg:viewBox="0 0 66 47" draw:extrusion-allowed="true" draw:text-areas="0 0 66 47" draw:glue-points="34 0 46 2 56 7 63 14 66 23 63 32 56 40 46 45 34 47 21 45 10 40 3 32 0 23 3 14 10 7 21 2 34 0" draw:type="mso-spt100" draw:enhanced-path="M 34 0 L 46 2 56 7 63 14 66 23 63 32 56 40 46 45 34 47 21 45 10 40 3 32 0 23 3 14 10 7 21 2 34 0 Z N"/>
          </draw:custom-shape>
          <draw:custom-shape draw:name="Freeform 390" draw:style-name="gr115" draw:text-style-name="P1" draw:layer="layout" svg:width="0.358cm" svg:height="0.182cm" svg:x="15.98cm" svg:y="7.593cm">
            <text:p text:style-name="P10"/>
            <draw:enhanced-geometry svg:viewBox="0 0 69 50" draw:extrusion-allowed="true" draw:text-areas="0 0 69 50" draw:glue-points="35 3 22 4 12 9 5 15 4 20 4 28 5 33 22 45 29 46 35 47 40 46 47 45 55 40 62 33 65 24 62 15 55 9 47 4 35 3 36 0 48 1 58 6 60 7 67 14 67 15 69 25 67 34 60 41 58 42 48 48 41 49 36 50 29 49 28 49 21 48 11 42 9 41 1 34 0 29 0 19 1 14 9 7 11 6 21 1 22 1 36 0" draw:type="mso-spt100" draw:enhanced-path="M 35 3 L 22 4 12 9 5 15 4 20 4 28 5 33 22 45 29 46 35 47 40 46 47 45 55 40 62 33 65 24 62 15 55 9 47 4 35 3 Z M 36 0 L 48 1 58 6 60 7 67 14 67 15 69 25 67 34 60 41 58 42 48 48 41 49 36 50 29 49 28 49 21 48 11 42 9 41 1 34 0 29 0 19 1 14 9 7 11 6 21 1 22 1 36 0 Z N"/>
          </draw:custom-shape>
          <draw:custom-shape draw:name="Freeform 391" draw:style-name="gr116" draw:text-style-name="P1" draw:layer="layout" svg:width="0.338cm" svg:height="0.175cm" svg:x="16.022cm" svg:y="7.68cm">
            <text:p text:style-name="P10"/>
            <draw:enhanced-geometry svg:viewBox="0 0 65 48" draw:extrusion-allowed="true" draw:text-areas="0 0 65 48" draw:glue-points="33 0 46 2 56 7 63 15 65 24 63 33 56 41 46 46 33 48 21 46 10 41 3 33 0 24 3 15 10 7 21 2 33 0" draw:type="mso-spt100" draw:enhanced-path="M 33 0 L 46 2 56 7 63 15 65 24 63 33 56 41 46 46 33 48 21 46 10 41 3 33 0 24 3 15 10 7 21 2 33 0 Z N"/>
          </draw:custom-shape>
          <draw:custom-shape draw:name="Freeform 392" draw:style-name="gr116" draw:text-style-name="P1" draw:layer="layout" svg:width="0.358cm" svg:height="0.186cm" svg:x="16.016cm" svg:y="7.677cm">
            <text:p text:style-name="P10"/>
            <draw:enhanced-geometry svg:viewBox="0 0 69 51" draw:extrusion-allowed="true" draw:text-areas="0 0 69 51" draw:glue-points="29 3 22 4 5 16 4 21 4 29 5 34 22 46 29 47 34 48 40 47 47 46 55 41 62 34 65 25 62 16 55 9 47 4 40 3 29 3 28 0 41 0 48 1 58 7 60 8 66 15 66 16 69 26 66 35 60 42 58 43 48 49 41 50 36 51 29 50 28 50 21 49 11 43 9 42 1 35 0 30 0 20 1 15 9 8 11 7 21 1 28 0" draw:type="mso-spt100" draw:enhanced-path="M 29 3 L 22 4 5 16 4 21 4 29 5 34 22 46 29 47 34 48 40 47 47 46 55 41 62 34 65 25 62 16 55 9 47 4 40 3 29 3 Z M 28 0 L 41 0 48 1 58 7 60 8 66 15 66 16 69 26 66 35 60 42 58 43 48 49 41 50 36 51 29 50 28 50 21 49 11 43 9 42 1 35 0 30 0 20 1 15 9 8 11 7 21 1 28 0 Z N"/>
          </draw:custom-shape>
          <draw:custom-shape draw:name="Freeform 393" draw:style-name="gr116" draw:text-style-name="P1" draw:layer="layout" svg:width="0.348cm" svg:height="0.171cm" svg:x="16.063cm" svg:y="7.702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394" draw:style-name="gr116" draw:text-style-name="P1" draw:layer="layout" svg:width="0.369cm" svg:height="0.182cm" svg:x="16.058cm" svg:y="7.699cm">
            <text:p text:style-name="P10"/>
            <draw:enhanced-geometry svg:viewBox="0 0 71 50" draw:extrusion-allowed="true" draw:text-areas="0 0 71 50" draw:glue-points="35 3 22 4 13 9 6 15 4 20 4 28 6 33 22 45 29 46 35 47 40 46 47 45 64 33 65 28 67 24 65 20 64 15 57 9 47 4 35 3 36 0 49 1 58 6 60 7 68 14 70 19 70 20 71 25 70 29 68 34 60 41 58 42 49 48 42 49 36 50 29 49 28 49 21 48 11 42 10 41 1 34 0 29 0 19 1 14 10 7 11 6 21 1 22 1 36 0" draw:type="mso-spt100" draw:enhanced-path="M 35 3 L 22 4 13 9 6 15 4 20 4 28 6 33 22 45 29 46 35 47 40 46 47 45 64 33 65 28 67 24 65 20 64 15 57 9 47 4 35 3 Z M 36 0 L 49 1 58 6 60 7 68 14 70 19 70 20 71 25 70 29 68 34 60 41 58 42 49 48 42 49 36 50 29 49 28 49 21 48 11 42 10 41 1 34 0 29 0 19 1 14 10 7 11 6 21 1 22 1 36 0 Z N"/>
          </draw:custom-shape>
          <draw:custom-shape draw:name="Freeform 395" draw:style-name="gr116" draw:text-style-name="P1" draw:layer="layout" svg:width="0.348cm" svg:height="0.175cm" svg:x="16.11cm" svg:y="7.658cm">
            <text:p text:style-name="P10"/>
            <draw:enhanced-geometry svg:viewBox="0 0 67 48" draw:extrusion-allowed="true" draw:text-areas="0 0 67 48" draw:glue-points="33 0 46 2 57 7 64 15 67 24 64 33 57 41 46 46 33 48 21 46 10 41 3 33 0 24 3 15 10 7 21 2 33 0" draw:type="mso-spt100" draw:enhanced-path="M 33 0 L 46 2 57 7 64 15 67 24 64 33 57 41 46 46 33 48 21 46 10 41 3 33 0 24 3 15 10 7 21 2 33 0 Z N"/>
          </draw:custom-shape>
          <draw:custom-shape draw:name="Freeform 396" draw:style-name="gr116" draw:text-style-name="P1" draw:layer="layout" svg:width="0.369cm" svg:height="0.186cm" svg:x="16.1cm" svg:y="7.655cm">
            <text:p text:style-name="P10"/>
            <draw:enhanced-geometry svg:viewBox="0 0 71 51" draw:extrusion-allowed="true" draw:text-areas="0 0 71 51" draw:glue-points="30 3 23 4 6 16 5 21 5 29 6 34 23 46 30 47 35 48 41 47 48 46 64 34 66 29 67 25 66 21 64 16 48 4 41 3 30 3 28 0 42 0 49 1 59 7 60 8 69 15 70 20 70 21 71 26 70 30 69 35 60 42 59 43 49 49 42 50 37 51 30 50 28 50 21 49 12 43 10 42 2 35 0 30 0 20 2 15 10 8 12 7 21 1 28 0" draw:type="mso-spt100" draw:enhanced-path="M 30 3 L 23 4 6 16 5 21 5 29 6 34 23 46 30 47 35 48 41 47 48 46 64 34 66 29 67 25 66 21 64 16 48 4 41 3 30 3 Z M 28 0 L 42 0 49 1 59 7 60 8 69 15 70 20 70 21 71 26 70 30 69 35 60 42 59 43 49 49 42 50 37 51 30 50 28 50 21 49 12 43 10 42 2 35 0 30 0 20 2 15 10 8 12 7 21 1 28 0 Z N"/>
          </draw:custom-shape>
          <draw:custom-shape draw:name="Freeform 397" draw:style-name="gr115" draw:text-style-name="P1" draw:layer="layout" svg:width="0.338cm" svg:height="0.171cm" svg:x="16.152cm" svg:y="7.567cm">
            <text:p text:style-name="P10"/>
            <draw:enhanced-geometry svg:viewBox="0 0 65 47" draw:extrusion-allowed="true" draw:text-areas="0 0 65 47" draw:glue-points="32 0 45 2 56 7 63 14 65 23 63 32 56 40 45 45 32 47 20 45 10 40 3 32 0 23 3 14 10 7 20 2 32 0" draw:type="mso-spt100" draw:enhanced-path="M 32 0 L 45 2 56 7 63 14 65 23 63 32 56 40 45 45 32 47 20 45 10 40 3 32 0 23 3 14 10 7 20 2 32 0 Z N"/>
          </draw:custom-shape>
          <draw:custom-shape draw:name="Freeform 398" draw:style-name="gr115" draw:text-style-name="P1" draw:layer="layout" svg:width="0.358cm" svg:height="0.182cm" svg:x="16.146cm" svg:y="7.563cm">
            <text:p text:style-name="P10"/>
            <draw:enhanced-geometry svg:viewBox="0 0 69 50" draw:extrusion-allowed="true" draw:text-areas="0 0 69 50" draw:glue-points="33 3 21 4 12 9 5 15 4 24 5 33 12 40 21 45 28 46 33 47 39 46 46 45 62 33 64 28 65 24 64 20 62 15 55 9 46 4 33 3 35 0 47 1 57 6 58 7 66 14 68 19 68 20 69 25 68 29 66 34 58 41 57 42 47 48 40 49 35 50 28 49 26 49 19 48 9 42 8 41 1 34 0 25 1 15 1 14 8 7 9 6 19 1 21 1 35 0" draw:type="mso-spt100" draw:enhanced-path="M 33 3 L 21 4 12 9 5 15 4 24 5 33 12 40 21 45 28 46 33 47 39 46 46 45 62 33 64 28 65 24 64 20 62 15 55 9 46 4 33 3 Z M 35 0 L 47 1 57 6 58 7 66 14 68 19 68 20 69 25 68 29 66 34 58 41 57 42 47 48 40 49 35 50 28 49 26 49 19 48 9 42 8 41 1 34 0 25 1 15 1 14 8 7 9 6 19 1 21 1 35 0 Z N"/>
          </draw:custom-shape>
          <draw:custom-shape draw:name="Freeform 399" draw:style-name="gr115" draw:text-style-name="P1" draw:layer="layout" svg:width="0.343cm" svg:height="0.171cm" svg:x="16.193cm" svg:y="7.439cm">
            <text:p text:style-name="P10"/>
            <draw:enhanced-geometry svg:viewBox="0 0 66 47" draw:extrusion-allowed="true" draw:text-areas="0 0 66 47" draw:glue-points="32 0 46 2 56 7 63 14 66 23 63 32 56 40 46 45 32 47 20 45 10 40 3 32 0 23 3 14 10 7 20 2 32 0" draw:type="mso-spt100" draw:enhanced-path="M 32 0 L 46 2 56 7 63 14 66 23 63 32 56 40 46 45 32 47 20 45 10 40 3 32 0 23 3 14 10 7 20 2 32 0 Z N"/>
          </draw:custom-shape>
          <draw:custom-shape draw:name="Freeform 400" draw:style-name="gr115" draw:text-style-name="P1" draw:layer="layout" svg:width="0.364cm" svg:height="0.182cm" svg:x="16.188cm" svg:y="7.435cm">
            <text:p text:style-name="P10"/>
            <draw:enhanced-geometry svg:viewBox="0 0 70 50" draw:extrusion-allowed="true" draw:text-areas="0 0 70 50" draw:glue-points="33 3 21 4 13 9 6 15 4 24 6 33 13 40 21 45 28 46 33 47 40 46 46 45 56 39 63 33 65 24 63 15 56 9 46 4 33 3 35 0 47 1 58 6 60 7 67 14 67 15 70 25 67 34 60 41 58 42 47 48 42 49 35 50 28 49 27 49 20 48 10 42 8 41 1 34 0 25 1 15 1 14 8 7 10 6 20 1 21 1 35 0" draw:type="mso-spt100" draw:enhanced-path="M 33 3 L 21 4 13 9 6 15 4 24 6 33 13 40 21 45 28 46 33 47 40 46 46 45 56 39 63 33 65 24 63 15 56 9 46 4 33 3 Z M 35 0 L 47 1 58 6 60 7 67 14 67 15 70 25 67 34 60 41 58 42 47 48 42 49 35 50 28 49 27 49 20 48 10 42 8 41 1 34 0 25 1 15 1 14 8 7 10 6 20 1 21 1 35 0 Z N"/>
          </draw:custom-shape>
          <draw:custom-shape draw:name="Freeform 401" draw:style-name="gr115" draw:text-style-name="P1" draw:layer="layout" svg:width="0.343cm" svg:height="0.175cm" svg:x="16.23cm" svg:y="7.285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402" draw:style-name="gr115" draw:text-style-name="P1" draw:layer="layout" svg:width="0.364cm" svg:height="0.186cm" svg:x="16.224cm" svg:y="7.282cm">
            <text:p text:style-name="P10"/>
            <draw:enhanced-geometry svg:viewBox="0 0 70 51" draw:extrusion-allowed="true" draw:text-areas="0 0 70 51" draw:glue-points="29 3 22 4 6 16 4 21 4 29 6 34 22 46 29 47 35 48 40 47 47 46 56 41 63 34 65 25 63 16 56 9 47 4 40 3 29 3 28 0 42 0 49 1 58 7 60 8 67 15 67 16 70 26 67 35 60 42 58 43 49 49 42 50 36 51 29 50 28 50 21 49 11 43 10 42 1 35 0 30 0 20 1 15 10 8 11 7 21 1 28 0" draw:type="mso-spt100" draw:enhanced-path="M 29 3 L 22 4 6 16 4 21 4 29 6 34 22 46 29 47 35 48 40 47 47 46 56 41 63 34 65 25 63 16 56 9 47 4 40 3 29 3 Z M 28 0 L 42 0 49 1 58 7 60 8 67 15 67 16 70 26 67 35 60 42 58 43 49 49 42 50 36 51 29 50 28 50 21 49 11 43 10 42 1 35 0 30 0 20 1 15 10 8 11 7 21 1 28 0 Z N"/>
          </draw:custom-shape>
          <draw:custom-shape draw:name="Freeform 403" draw:style-name="gr115" draw:text-style-name="P1" draw:layer="layout" svg:width="0.338cm" svg:height="0.175cm" svg:x="16.276cm" svg:y="7.128cm">
            <text:p text:style-name="P10"/>
            <draw:enhanced-geometry svg:viewBox="0 0 65 48" draw:extrusion-allowed="true" draw:text-areas="0 0 65 48" draw:glue-points="33 0 46 2 55 7 62 15 65 24 62 33 55 41 46 46 33 48 21 46 10 41 3 33 0 24 3 15 10 7 21 2 33 0" draw:type="mso-spt100" draw:enhanced-path="M 33 0 L 46 2 55 7 62 15 65 24 62 33 55 41 46 46 33 48 21 46 10 41 3 33 0 24 3 15 10 7 21 2 33 0 Z N"/>
          </draw:custom-shape>
          <draw:custom-shape draw:name="Freeform 404" draw:style-name="gr115" draw:text-style-name="P1" draw:layer="layout" svg:width="0.364cm" svg:height="0.186cm" svg:x="16.266cm" svg:y="7.124cm">
            <text:p text:style-name="P10"/>
            <draw:enhanced-geometry svg:viewBox="0 0 70 51" draw:extrusion-allowed="true" draw:text-areas="0 0 70 51" draw:glue-points="30 3 23 4 6 16 5 21 5 29 6 34 23 46 30 47 35 48 41 47 48 46 56 41 63 34 66 25 63 16 56 9 48 4 41 3 30 3 28 0 42 0 49 1 59 7 60 8 67 15 67 16 70 26 67 35 60 42 59 43 49 49 42 50 37 51 30 50 28 50 21 49 12 43 10 42 2 35 0 30 0 20 2 15 10 8 12 7 21 1 28 0" draw:type="mso-spt100" draw:enhanced-path="M 30 3 L 23 4 6 16 5 21 5 29 6 34 23 46 30 47 35 48 41 47 48 46 56 41 63 34 66 25 63 16 56 9 48 4 41 3 30 3 Z M 28 0 L 42 0 49 1 59 7 60 8 67 15 67 16 70 26 67 35 60 42 59 43 49 49 42 50 37 51 30 50 28 50 21 49 12 43 10 42 2 35 0 30 0 20 2 15 10 8 12 7 21 1 28 0 Z N"/>
          </draw:custom-shape>
          <draw:custom-shape draw:name="Freeform 405" draw:style-name="gr115" draw:text-style-name="P1" draw:layer="layout" svg:width="0.343cm" svg:height="0.171cm" svg:x="16.313cm" svg:y="6.967cm">
            <text:p text:style-name="P10"/>
            <draw:enhanced-geometry svg:viewBox="0 0 66 47" draw:extrusion-allowed="true" draw:text-areas="0 0 66 47" draw:glue-points="33 0 46 2 57 7 64 15 66 24 64 33 57 40 46 45 33 47 21 45 9 40 3 33 0 24 3 15 9 7 21 2 33 0" draw:type="mso-spt100" draw:enhanced-path="M 33 0 L 46 2 57 7 64 15 66 24 64 33 57 40 46 45 33 47 21 45 9 40 3 33 0 24 3 15 9 7 21 2 33 0 Z N"/>
          </draw:custom-shape>
          <draw:custom-shape draw:name="Freeform 407" draw:style-name="gr115" draw:text-style-name="P1" draw:layer="layout" svg:width="0.369cm" svg:height="0.182cm" svg:x="16.302cm" svg:y="6.963cm">
            <text:p text:style-name="P10"/>
            <draw:enhanced-geometry svg:viewBox="0 0 71 50" draw:extrusion-allowed="true" draw:text-areas="0 0 71 50" draw:glue-points="30 3 23 4 6 16 5 21 5 29 6 34 13 40 23 45 35 47 48 45 57 40 64 34 66 29 67 25 66 21 64 16 48 4 41 3 30 3 28 0 42 0 49 1 59 7 60 8 68 15 70 20 70 21 71 26 70 30 68 35 60 42 59 43 49 48 36 50 23 48 21 48 11 43 10 42 2 35 0 30 0 20 2 15 10 8 11 7 21 1 28 0" draw:type="mso-spt100" draw:enhanced-path="M 30 3 L 23 4 6 16 5 21 5 29 6 34 13 40 23 45 35 47 48 45 57 40 64 34 66 29 67 25 66 21 64 16 48 4 41 3 30 3 Z M 28 0 L 42 0 49 1 59 7 60 8 68 15 70 20 70 21 71 26 70 30 68 35 60 42 59 43 49 48 36 50 23 48 21 48 11 43 10 42 2 35 0 30 0 20 2 15 10 8 11 7 21 1 28 0 Z N"/>
          </draw:custom-shape>
          <draw:custom-shape draw:name="Freeform 408" draw:style-name="gr115" draw:text-style-name="P1" draw:layer="layout" svg:width="0.348cm" svg:height="0.171cm" svg:x="16.354cm" svg:y="6.81cm">
            <text:p text:style-name="P10"/>
            <draw:enhanced-geometry svg:viewBox="0 0 67 47" draw:extrusion-allowed="true" draw:text-areas="0 0 67 47" draw:glue-points="33 0 46 2 57 7 64 14 67 23 64 33 57 40 46 45 33 47 21 45 10 40 3 33 0 23 3 14 10 7 21 2 33 0" draw:type="mso-spt100" draw:enhanced-path="M 33 0 L 46 2 57 7 64 14 67 23 64 33 57 40 46 45 33 47 21 45 10 40 3 33 0 23 3 14 10 7 21 2 33 0 Z N"/>
          </draw:custom-shape>
          <draw:custom-shape draw:name="Freeform 409" draw:style-name="gr115" draw:text-style-name="P1" draw:layer="layout" svg:width="0.369cm" svg:height="0.182cm" svg:x="16.349cm" svg:y="6.806cm">
            <text:p text:style-name="P10"/>
            <draw:enhanced-geometry svg:viewBox="0 0 71 50" draw:extrusion-allowed="true" draw:text-areas="0 0 71 50" draw:glue-points="34 3 22 4 12 9 5 15 4 20 4 29 5 33 14 40 22 45 34 47 47 45 55 40 64 33 65 29 66 24 65 20 64 15 57 9 47 4 34 3 36 0 48 1 58 6 59 7 68 14 69 19 69 20 71 25 69 30 68 34 59 42 58 43 48 48 36 50 22 48 21 48 11 43 9 42 1 34 0 30 0 19 1 14 9 7 11 6 21 1 22 1 36 0" draw:type="mso-spt100" draw:enhanced-path="M 34 3 L 22 4 12 9 5 15 4 20 4 29 5 33 14 40 22 45 34 47 47 45 55 40 64 33 65 29 66 24 65 20 64 15 57 9 47 4 34 3 Z M 36 0 L 48 1 58 6 59 7 68 14 69 19 69 20 71 25 69 30 68 34 59 42 58 43 48 48 36 50 22 48 21 48 11 43 9 42 1 34 0 30 0 19 1 14 9 7 11 6 21 1 22 1 36 0 Z N"/>
          </draw:custom-shape>
          <draw:custom-shape draw:name="Freeform 410" draw:style-name="gr115" draw:text-style-name="P1" draw:layer="layout" svg:width="0.343cm" svg:height="0.171cm" svg:x="16.396cm" svg:y="6.659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411" draw:style-name="gr115" draw:text-style-name="P1" draw:layer="layout" svg:width="0.364cm" svg:height="0.182cm" svg:x="16.391cm" svg:y="6.656cm">
            <text:p text:style-name="P10"/>
            <draw:enhanced-geometry svg:viewBox="0 0 70 50" draw:extrusion-allowed="true" draw:text-areas="0 0 70 50" draw:glue-points="33 3 21 4 13 9 6 15 4 24 6 33 13 40 21 45 28 46 33 47 39 46 46 45 63 33 64 28 65 24 64 20 63 15 56 9 46 4 33 3 35 0 47 1 57 6 58 7 67 14 68 19 68 20 70 25 68 29 67 34 58 41 57 42 47 48 40 49 35 50 28 49 26 49 19 48 10 42 8 41 1 34 0 25 1 15 1 14 8 7 10 6 19 1 21 1 35 0" draw:type="mso-spt100" draw:enhanced-path="M 33 3 L 21 4 13 9 6 15 4 24 6 33 13 40 21 45 28 46 33 47 39 46 46 45 63 33 64 28 65 24 64 20 63 15 56 9 46 4 33 3 Z M 35 0 L 47 1 57 6 58 7 67 14 68 19 68 20 70 25 68 29 67 34 58 41 57 42 47 48 40 49 35 50 28 49 26 49 19 48 10 42 8 41 1 34 0 25 1 15 1 14 8 7 10 6 19 1 21 1 35 0 Z N"/>
          </draw:custom-shape>
          <draw:custom-shape draw:name="Freeform 412" draw:style-name="gr115" draw:text-style-name="P1" draw:layer="layout" svg:width="0.338cm" svg:height="0.171cm" svg:x="16.443cm" svg:y="6.517cm">
            <text:p text:style-name="P10"/>
            <draw:enhanced-geometry svg:viewBox="0 0 65 47" draw:extrusion-allowed="true" draw:text-areas="0 0 65 47" draw:glue-points="32 0 44 2 55 7 62 14 65 23 62 32 55 40 44 45 32 47 19 45 9 40 3 32 0 23 3 14 9 7 19 2 32 0" draw:type="mso-spt100" draw:enhanced-path="M 32 0 L 44 2 55 7 62 14 65 23 62 32 55 40 44 45 32 47 19 45 9 40 3 32 0 23 3 14 9 7 19 2 32 0 Z N"/>
          </draw:custom-shape>
          <draw:custom-shape draw:name="Freeform 413" draw:style-name="gr115" draw:text-style-name="P1" draw:layer="layout" svg:width="0.364cm" svg:height="0.182cm" svg:x="16.432cm" svg:y="6.513cm">
            <text:p text:style-name="P10"/>
            <draw:enhanced-geometry svg:viewBox="0 0 70 50" draw:extrusion-allowed="true" draw:text-areas="0 0 70 50" draw:glue-points="34 3 21 4 13 9 6 15 5 24 6 33 13 40 21 45 28 46 34 47 39 46 46 45 63 33 64 28 66 24 64 20 63 15 56 9 46 4 34 3 35 0 48 1 57 6 59 7 67 14 69 19 69 20 70 25 69 29 67 34 59 41 57 42 48 48 41 49 35 50 28 49 27 49 20 48 10 42 9 41 2 34 0 25 2 15 2 14 9 7 10 6 20 1 21 1 35 0" draw:type="mso-spt100" draw:enhanced-path="M 34 3 L 21 4 13 9 6 15 5 24 6 33 13 40 21 45 28 46 34 47 39 46 46 45 63 33 64 28 66 24 64 20 63 15 56 9 46 4 34 3 Z M 35 0 L 48 1 57 6 59 7 67 14 69 19 69 20 70 25 69 29 67 34 59 41 57 42 48 48 41 49 35 50 28 49 27 49 20 48 10 42 9 41 2 34 0 25 2 15 2 14 9 7 10 6 20 1 21 1 35 0 Z N"/>
          </draw:custom-shape>
          <draw:custom-shape draw:name="Freeform 414" draw:style-name="gr115" draw:text-style-name="P1" draw:layer="layout" svg:width="0.338cm" svg:height="0.171cm" svg:x="16.484cm" svg:y="6.378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415" draw:style-name="gr115" draw:text-style-name="P1" draw:layer="layout" svg:width="0.358cm" svg:height="0.182cm" svg:x="16.479cm" svg:y="6.374cm">
            <text:p text:style-name="P10"/>
            <draw:enhanced-geometry svg:viewBox="0 0 69 50" draw:extrusion-allowed="true" draw:text-areas="0 0 69 50" draw:glue-points="34 3 22 4 12 9 5 15 4 20 4 28 5 33 22 45 29 46 34 47 40 46 47 45 55 40 62 33 65 24 62 15 55 9 47 4 34 3 36 0 48 1 58 6 60 7 66 14 66 15 69 25 66 34 60 41 58 42 48 48 41 49 36 50 29 49 28 49 21 48 11 42 9 41 1 34 0 29 0 19 1 14 9 7 11 6 21 1 22 1 36 0" draw:type="mso-spt100" draw:enhanced-path="M 34 3 L 22 4 12 9 5 15 4 20 4 28 5 33 22 45 29 46 34 47 40 46 47 45 55 40 62 33 65 24 62 15 55 9 47 4 34 3 Z M 36 0 L 48 1 58 6 60 7 66 14 66 15 69 25 66 34 60 41 58 42 48 48 41 49 36 50 29 49 28 49 21 48 11 42 9 41 1 34 0 29 0 19 1 14 9 7 11 6 21 1 22 1 36 0 Z N"/>
          </draw:custom-shape>
          <draw:custom-shape draw:name="Freeform 416" draw:style-name="gr115" draw:text-style-name="P1" draw:layer="layout" svg:width="0.338cm" svg:height="0.171cm" svg:x="16.521cm" svg:y="6.246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417" draw:style-name="gr115" draw:text-style-name="P1" draw:layer="layout" svg:width="0.358cm" svg:height="0.182cm" svg:x="16.516cm" svg:y="6.242cm">
            <text:p text:style-name="P10"/>
            <draw:enhanced-geometry svg:viewBox="0 0 69 50" draw:extrusion-allowed="true" draw:text-areas="0 0 69 50" draw:glue-points="34 3 22 4 12 9 5 15 4 20 4 28 5 33 22 45 29 46 34 47 40 46 47 45 55 40 62 33 65 24 62 15 55 9 47 4 34 3 36 0 48 1 58 6 59 7 66 14 66 15 69 25 66 34 59 41 58 42 48 48 41 49 36 50 29 49 27 49 21 48 11 42 9 41 1 34 0 29 0 19 1 14 9 7 11 6 21 1 22 1 36 0" draw:type="mso-spt100" draw:enhanced-path="M 34 3 L 22 4 12 9 5 15 4 20 4 28 5 33 22 45 29 46 34 47 40 46 47 45 55 40 62 33 65 24 62 15 55 9 47 4 34 3 Z M 36 0 L 48 1 58 6 59 7 66 14 66 15 69 25 66 34 59 41 58 42 48 48 41 49 36 50 29 49 27 49 21 48 11 42 9 41 1 34 0 29 0 19 1 14 9 7 11 6 21 1 22 1 36 0 Z N"/>
          </draw:custom-shape>
          <draw:custom-shape draw:name="Freeform 418" draw:style-name="gr115" draw:text-style-name="P1" draw:layer="layout" svg:width="0.348cm" svg:height="0.171cm" svg:x="16.562cm" svg:y="6.118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419" draw:style-name="gr115" draw:text-style-name="P1" draw:layer="layout" svg:width="0.369cm" svg:height="0.182cm" svg:x="16.557cm" svg:y="6.114cm">
            <text:p text:style-name="P10"/>
            <draw:enhanced-geometry svg:viewBox="0 0 71 50" draw:extrusion-allowed="true" draw:text-areas="0 0 71 50" draw:glue-points="35 3 22 4 13 9 6 15 4 20 4 28 6 33 22 45 29 46 35 47 40 46 47 45 64 33 65 28 67 24 65 20 64 15 57 9 47 4 35 3 36 0 49 1 58 6 60 7 68 14 70 19 70 20 71 25 70 29 68 34 60 41 58 42 49 48 42 49 36 50 29 49 28 49 21 48 11 42 10 41 1 34 0 29 0 19 1 14 10 7 11 6 21 1 22 1 36 0" draw:type="mso-spt100" draw:enhanced-path="M 35 3 L 22 4 13 9 6 15 4 20 4 28 6 33 22 45 29 46 35 47 40 46 47 45 64 33 65 28 67 24 65 20 64 15 57 9 47 4 35 3 Z M 36 0 L 49 1 58 6 60 7 68 14 70 19 70 20 71 25 70 29 68 34 60 41 58 42 49 48 42 49 36 50 29 49 28 49 21 48 11 42 10 41 1 34 0 29 0 19 1 14 10 7 11 6 21 1 22 1 36 0 Z N"/>
          </draw:custom-shape>
          <draw:custom-shape draw:name="Freeform 420" draw:style-name="gr115" draw:text-style-name="P1" draw:layer="layout" svg:width="0.348cm" svg:height="0.171cm" svg:x="16.599cm" svg:y="5.99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421" draw:style-name="gr115" draw:text-style-name="P1" draw:layer="layout" svg:width="0.369cm" svg:height="0.182cm" svg:x="16.594cm" svg:y="5.986cm">
            <text:p text:style-name="P10"/>
            <draw:enhanced-geometry svg:viewBox="0 0 71 50" draw:extrusion-allowed="true" draw:text-areas="0 0 71 50" draw:glue-points="35 3 22 4 12 9 6 15 4 20 4 28 6 33 22 45 29 46 35 47 40 46 47 45 64 33 65 28 67 24 65 20 64 15 57 9 47 4 35 3 36 0 49 1 58 6 60 7 68 14 70 19 70 20 71 25 70 29 68 34 60 41 58 42 49 48 42 49 36 50 29 49 28 49 21 48 11 42 10 41 1 34 0 29 0 19 1 14 10 7 11 6 21 1 22 1 36 0" draw:type="mso-spt100" draw:enhanced-path="M 35 3 L 22 4 12 9 6 15 4 20 4 28 6 33 22 45 29 46 35 47 40 46 47 45 64 33 65 28 67 24 65 20 64 15 57 9 47 4 35 3 Z M 36 0 L 49 1 58 6 60 7 68 14 70 19 70 20 71 25 70 29 68 34 60 41 58 42 49 48 42 49 36 50 29 49 28 49 21 48 11 42 10 41 1 34 0 29 0 19 1 14 10 7 11 6 21 1 22 1 36 0 Z N"/>
          </draw:custom-shape>
          <draw:custom-shape draw:name="Freeform 422" draw:style-name="gr115" draw:text-style-name="P1" draw:layer="layout" svg:width="0.338cm" svg:height="0.168cm" svg:x="16.651cm" svg:y="5.865cm">
            <text:p text:style-name="P10"/>
            <draw:enhanced-geometry svg:viewBox="0 0 65 46" draw:extrusion-allowed="true" draw:text-areas="0 0 65 46" draw:glue-points="32 0 45 2 56 7 63 14 65 23 63 31 56 39 45 44 32 46 20 44 10 39 3 31 0 23 3 14 10 7 20 2 32 0" draw:type="mso-spt100" draw:enhanced-path="M 32 0 L 45 2 56 7 63 14 65 23 63 31 56 39 45 44 32 46 20 44 10 39 3 31 0 23 3 14 10 7 20 2 32 0 Z N"/>
          </draw:custom-shape>
          <draw:custom-shape draw:name="Freeform 423" draw:style-name="gr115" draw:text-style-name="P1" draw:layer="layout" svg:width="0.358cm" svg:height="0.179cm" svg:x="16.646cm" svg:y="5.862cm">
            <text:p text:style-name="P10"/>
            <draw:enhanced-geometry svg:viewBox="0 0 69 49" draw:extrusion-allowed="true" draw:text-areas="0 0 69 49" draw:glue-points="33 3 21 4 12 9 5 15 4 24 5 32 12 39 21 44 28 45 33 46 39 45 46 44 62 32 64 27 65 24 64 20 62 15 55 9 46 4 33 3 34 0 47 1 57 6 58 7 66 14 68 19 68 20 69 25 68 28 66 33 58 40 57 41 47 47 40 48 34 49 28 48 26 48 19 47 9 41 8 40 1 33 0 25 1 15 1 14 8 7 9 6 19 1 21 1 34 0" draw:type="mso-spt100" draw:enhanced-path="M 33 3 L 21 4 12 9 5 15 4 24 5 32 12 39 21 44 28 45 33 46 39 45 46 44 62 32 64 27 65 24 64 20 62 15 55 9 46 4 33 3 Z M 34 0 L 47 1 57 6 58 7 66 14 68 19 68 20 69 25 68 28 66 33 58 40 57 41 47 47 40 48 34 49 28 48 26 48 19 47 9 41 8 40 1 33 0 25 1 15 1 14 8 7 9 6 19 1 21 1 34 0 Z N"/>
          </draw:custom-shape>
          <draw:custom-shape draw:name="Freeform 424" draw:style-name="gr115" draw:text-style-name="P1" draw:layer="layout" svg:width="0.338cm" svg:height="0.171cm" svg:x="16.687cm" svg:y="5.737cm">
            <text:p text:style-name="P10"/>
            <draw:enhanced-geometry svg:viewBox="0 0 65 47" draw:extrusion-allowed="true" draw:text-areas="0 0 65 47" draw:glue-points="32 0 45 2 56 7 63 14 65 23 63 32 56 40 45 45 32 47 20 45 10 40 3 32 0 23 3 14 10 7 20 2 32 0" draw:type="mso-spt100" draw:enhanced-path="M 32 0 L 45 2 56 7 63 14 65 23 63 32 56 40 45 45 32 47 20 45 10 40 3 32 0 23 3 14 10 7 20 2 32 0 Z N"/>
          </draw:custom-shape>
          <draw:custom-shape draw:name="Freeform 425" draw:style-name="gr115" draw:text-style-name="P1" draw:layer="layout" svg:width="0.358cm" svg:height="0.182cm" svg:x="16.682cm" svg:y="5.734cm">
            <text:p text:style-name="P10"/>
            <draw:enhanced-geometry svg:viewBox="0 0 69 50" draw:extrusion-allowed="true" draw:text-areas="0 0 69 50" draw:glue-points="33 3 21 4 12 9 5 15 4 24 5 33 12 40 21 45 27 46 33 47 39 46 46 45 62 33 64 28 65 24 64 20 62 15 55 9 46 4 33 3 34 0 47 1 57 6 58 7 66 14 68 19 68 20 69 25 68 29 66 34 58 41 57 42 47 48 40 49 34 50 27 49 26 49 19 48 9 42 8 41 1 34 0 25 1 15 1 14 8 7 9 6 19 1 21 1 34 0" draw:type="mso-spt100" draw:enhanced-path="M 33 3 L 21 4 12 9 5 15 4 24 5 33 12 40 21 45 27 46 33 47 39 46 46 45 62 33 64 28 65 24 64 20 62 15 55 9 46 4 33 3 Z M 34 0 L 47 1 57 6 58 7 66 14 68 19 68 20 69 25 68 29 66 34 58 41 57 42 47 48 40 49 34 50 27 49 26 49 19 48 9 42 8 41 1 34 0 25 1 15 1 14 8 7 9 6 19 1 21 1 34 0 Z N"/>
          </draw:custom-shape>
          <draw:custom-shape draw:name="Freeform 426" draw:style-name="gr115" draw:text-style-name="P1" draw:layer="layout" svg:width="0.343cm" svg:height="0.171cm" svg:x="16.729cm" svg:y="5.602cm">
            <text:p text:style-name="P10"/>
            <draw:enhanced-geometry svg:viewBox="0 0 66 47" draw:extrusion-allowed="true" draw:text-areas="0 0 66 47" draw:glue-points="34 0 46 2 56 7 63 14 66 23 63 32 56 40 46 45 34 47 20 45 10 40 3 32 0 23 3 14 10 7 20 2 34 0" draw:type="mso-spt100" draw:enhanced-path="M 34 0 L 46 2 56 7 63 14 66 23 63 32 56 40 46 45 34 47 20 45 10 40 3 32 0 23 3 14 10 7 20 2 34 0 Z N"/>
          </draw:custom-shape>
          <draw:custom-shape draw:name="Freeform 427" draw:style-name="gr115" draw:text-style-name="P1" draw:layer="layout" svg:width="0.364cm" svg:height="0.182cm" svg:x="16.724cm" svg:y="5.598cm">
            <text:p text:style-name="P10"/>
            <draw:enhanced-geometry svg:viewBox="0 0 70 50" draw:extrusion-allowed="true" draw:text-areas="0 0 70 50" draw:glue-points="35 3 22 4 13 9 6 15 4 24 6 33 13 39 22 45 28 46 35 47 40 46 47 45 56 40 63 33 65 24 63 15 56 9 47 4 35 3 36 0 49 1 58 6 60 7 67 14 67 15 70 25 67 34 60 41 58 42 49 48 42 49 36 50 28 49 26 49 21 48 10 42 8 41 1 34 0 25 1 15 1 14 8 7 10 6 21 1 22 1 36 0" draw:type="mso-spt100" draw:enhanced-path="M 35 3 L 22 4 13 9 6 15 4 24 6 33 13 39 22 45 28 46 35 47 40 46 47 45 56 40 63 33 65 24 63 15 56 9 47 4 35 3 Z M 36 0 L 49 1 58 6 60 7 67 14 67 15 70 25 67 34 60 41 58 42 49 48 42 49 36 50 28 49 26 49 21 48 10 42 8 41 1 34 0 25 1 15 1 14 8 7 10 6 21 1 22 1 36 0 Z N"/>
          </draw:custom-shape>
          <draw:custom-shape draw:name="Freeform 428" draw:style-name="gr115" draw:text-style-name="P1" draw:layer="layout" svg:width="0.338cm" svg:height="0.171cm" svg:x="16.776cm" svg:y="5.456cm">
            <text:p text:style-name="P10"/>
            <draw:enhanced-geometry svg:viewBox="0 0 65 47" draw:extrusion-allowed="true" draw:text-areas="0 0 65 47" draw:glue-points="33 0 46 2 55 7 62 14 65 23 62 32 55 40 46 45 33 47 21 45 9 40 3 32 0 23 3 14 9 7 21 2 33 0" draw:type="mso-spt100" draw:enhanced-path="M 33 0 L 46 2 55 7 62 14 65 23 62 32 55 40 46 45 33 47 21 45 9 40 3 32 0 23 3 14 9 7 21 2 33 0 Z N"/>
          </draw:custom-shape>
          <draw:custom-shape draw:name="Freeform 429" draw:style-name="gr115" draw:text-style-name="P1" draw:layer="layout" svg:width="0.364cm" svg:height="0.182cm" svg:x="16.765cm" svg:y="5.452cm">
            <text:p text:style-name="P10"/>
            <draw:enhanced-geometry svg:viewBox="0 0 70 50" draw:extrusion-allowed="true" draw:text-areas="0 0 70 50" draw:glue-points="35 3 23 4 13 9 6 15 5 20 5 28 6 33 23 45 30 46 35 47 41 46 48 45 56 40 63 33 66 24 63 15 56 9 48 4 35 3 37 0 49 1 59 6 60 7 67 14 67 15 70 25 67 34 60 41 59 42 49 48 42 49 37 50 30 49 28 49 21 48 11 42 10 41 2 34 0 29 0 19 2 14 10 7 11 6 21 1 23 1 37 0" draw:type="mso-spt100" draw:enhanced-path="M 35 3 L 23 4 13 9 6 15 5 20 5 28 6 33 23 45 30 46 35 47 41 46 48 45 56 40 63 33 66 24 63 15 56 9 48 4 35 3 Z M 37 0 L 49 1 59 6 60 7 67 14 67 15 70 25 67 34 60 41 59 42 49 48 42 49 37 50 30 49 28 49 21 48 11 42 10 41 2 34 0 29 0 19 2 14 10 7 11 6 21 1 23 1 37 0 Z N"/>
          </draw:custom-shape>
          <draw:custom-shape draw:name="Freeform 430" draw:style-name="gr115" draw:text-style-name="P1" draw:layer="layout" svg:width="0.338cm" svg:height="0.175cm" svg:x="16.812cm" svg:y="5.295cm">
            <text:p text:style-name="P10"/>
            <draw:enhanced-geometry svg:viewBox="0 0 65 48" draw:extrusion-allowed="true" draw:text-areas="0 0 65 48" draw:glue-points="33 0 46 2 55 7 62 15 65 24 62 33 55 41 46 46 33 48 21 46 9 41 2 33 0 24 2 15 9 7 21 2 33 0" draw:type="mso-spt100" draw:enhanced-path="M 33 0 L 46 2 55 7 62 15 65 24 62 33 55 41 46 46 33 48 21 46 9 41 2 33 0 24 2 15 9 7 21 2 33 0 Z N"/>
          </draw:custom-shape>
          <draw:custom-shape draw:name="Freeform 431" draw:style-name="gr115" draw:text-style-name="P1" draw:layer="layout" svg:width="0.364cm" svg:height="0.186cm" svg:x="16.802cm" svg:y="5.291cm">
            <text:p text:style-name="P10"/>
            <draw:enhanced-geometry svg:viewBox="0 0 70 51" draw:extrusion-allowed="true" draw:text-areas="0 0 70 51" draw:glue-points="30 3 23 4 6 16 4 21 4 29 6 34 23 46 30 47 35 48 41 47 48 46 56 41 63 34 66 25 63 16 56 9 48 4 41 3 30 3 28 0 42 0 49 1 59 7 60 8 67 15 67 16 70 26 67 35 60 42 59 43 49 49 42 50 36 51 30 50 28 50 21 49 11 43 10 42 2 35 0 30 0 20 2 15 10 8 11 7 21 1 28 0" draw:type="mso-spt100" draw:enhanced-path="M 30 3 L 23 4 6 16 4 21 4 29 6 34 23 46 30 47 35 48 41 47 48 46 56 41 63 34 66 25 63 16 56 9 48 4 41 3 30 3 Z M 28 0 L 42 0 49 1 59 7 60 8 67 15 67 16 70 26 67 35 60 42 59 43 49 49 42 50 36 51 30 50 28 50 21 49 11 43 10 42 2 35 0 30 0 20 2 15 10 8 11 7 21 1 28 0 Z N"/>
          </draw:custom-shape>
          <draw:custom-shape draw:name="Freeform 432" draw:style-name="gr115" draw:text-style-name="P1" draw:layer="layout" svg:width="0.348cm" svg:height="0.171cm" svg:x="16.854cm" svg:y="5.123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433" draw:style-name="gr115" draw:text-style-name="P1" draw:layer="layout" svg:width="0.369cm" svg:height="0.182cm" svg:x="16.849cm" svg:y="5.119cm">
            <text:p text:style-name="P10"/>
            <draw:enhanced-geometry svg:viewBox="0 0 71 50" draw:extrusion-allowed="true" draw:text-areas="0 0 71 50" draw:glue-points="29 3 22 4 5 16 4 21 4 29 5 34 12 40 22 45 34 47 47 45 57 40 64 34 65 29 66 25 65 21 64 16 47 4 40 3 29 3 27 0 41 0 48 1 58 7 59 8 68 15 69 20 69 21 71 26 69 30 68 35 59 42 58 43 48 48 36 50 22 48 21 48 11 43 9 42 1 35 0 30 0 20 1 15 9 8 11 7 21 1 27 0" draw:type="mso-spt100" draw:enhanced-path="M 29 3 L 22 4 5 16 4 21 4 29 5 34 12 40 22 45 34 47 47 45 57 40 64 34 65 29 66 25 65 21 64 16 47 4 40 3 29 3 Z M 27 0 L 41 0 48 1 58 7 59 8 68 15 69 20 69 21 71 26 69 30 68 35 59 42 58 43 48 48 36 50 22 48 21 48 11 43 9 42 1 35 0 30 0 20 1 15 9 8 11 7 21 1 27 0 Z N"/>
          </draw:custom-shape>
          <draw:custom-shape draw:name="Freeform 434" draw:style-name="gr115" draw:text-style-name="P1" draw:layer="layout" svg:width="0.348cm" svg:height="0.171cm" svg:x="16.89cm" svg:y="4.936cm">
            <text:p text:style-name="P10"/>
            <draw:enhanced-geometry svg:viewBox="0 0 67 47" draw:extrusion-allowed="true" draw:text-areas="0 0 67 47" draw:glue-points="33 0 46 2 57 7 64 14 67 23 64 32 57 40 46 45 33 47 21 45 10 40 3 32 0 23 3 14 10 7 21 2 33 0" draw:type="mso-spt100" draw:enhanced-path="M 33 0 L 46 2 57 7 64 14 67 23 64 32 57 40 46 45 33 47 21 45 10 40 3 32 0 23 3 14 10 7 21 2 33 0 Z N"/>
          </draw:custom-shape>
          <draw:custom-shape draw:name="Freeform 435" draw:style-name="gr115" draw:text-style-name="P1" draw:layer="layout" svg:width="0.369cm" svg:height="0.182cm" svg:x="16.885cm" svg:y="4.932cm">
            <text:p text:style-name="P10"/>
            <draw:enhanced-geometry svg:viewBox="0 0 71 50" draw:extrusion-allowed="true" draw:text-areas="0 0 71 50" draw:glue-points="34 3 22 4 12 9 5 15 4 20 4 28 5 33 22 45 29 46 34 47 40 46 47 45 64 33 65 28 66 24 65 20 64 15 57 9 47 4 34 3 36 0 48 1 58 6 59 7 68 14 69 19 69 20 71 25 69 29 68 34 59 41 58 42 48 48 41 49 36 50 29 49 27 49 20 48 11 42 9 41 1 34 0 29 0 19 1 14 9 7 11 6 20 1 22 1 36 0" draw:type="mso-spt100" draw:enhanced-path="M 34 3 L 22 4 12 9 5 15 4 20 4 28 5 33 22 45 29 46 34 47 40 46 47 45 64 33 65 28 66 24 65 20 64 15 57 9 47 4 34 3 Z M 36 0 L 48 1 58 6 59 7 68 14 69 19 69 20 71 25 69 29 68 34 59 41 58 42 48 48 41 49 36 50 29 49 27 49 20 48 11 42 9 41 1 34 0 29 0 19 1 14 9 7 11 6 20 1 22 1 36 0 Z N"/>
          </draw:custom-shape>
          <draw:custom-shape draw:name="Freeform 436" draw:style-name="gr115" draw:text-style-name="P1" draw:layer="layout" svg:width="0.338cm" svg:height="0.171cm" svg:x="16.942cm" svg:y="4.727cm">
            <text:p text:style-name="P10"/>
            <draw:enhanced-geometry svg:viewBox="0 0 65 47" draw:extrusion-allowed="true" draw:text-areas="0 0 65 47" draw:glue-points="32 0 44 2 55 7 62 15 65 24 62 33 55 40 44 45 32 47 19 45 9 40 3 33 0 24 3 15 9 7 19 2 32 0" draw:type="mso-spt100" draw:enhanced-path="M 32 0 L 44 2 55 7 62 15 65 24 62 33 55 40 44 45 32 47 19 45 9 40 3 33 0 24 3 15 9 7 19 2 32 0 Z N"/>
          </draw:custom-shape>
          <draw:custom-shape draw:name="Freeform 437" draw:style-name="gr115" draw:text-style-name="P1" draw:layer="layout" svg:width="0.364cm" svg:height="0.182cm" svg:x="16.932cm" svg:y="4.724cm">
            <text:p text:style-name="P10"/>
            <draw:enhanced-geometry svg:viewBox="0 0 70 50" draw:extrusion-allowed="true" draw:text-areas="0 0 70 50" draw:glue-points="28 3 21 4 13 9 6 16 5 25 6 34 13 40 21 45 34 47 46 45 56 40 63 34 64 29 66 25 64 21 63 16 46 4 39 3 28 3 27 0 41 0 48 1 57 7 59 8 67 15 69 20 69 21 70 26 69 30 67 35 59 42 57 43 48 48 35 50 21 48 20 48 10 43 9 42 2 35 0 26 2 16 2 15 9 8 10 7 20 1 27 0" draw:type="mso-spt100" draw:enhanced-path="M 28 3 L 21 4 13 9 6 16 5 25 6 34 13 40 21 45 34 47 46 45 56 40 63 34 64 29 66 25 64 21 63 16 46 4 39 3 28 3 Z M 27 0 L 41 0 48 1 57 7 59 8 67 15 69 20 69 21 70 26 69 30 67 35 59 42 57 43 48 48 35 50 21 48 20 48 10 43 9 42 2 35 0 26 2 16 2 15 9 8 10 7 20 1 27 0 Z N"/>
          </draw:custom-shape>
          <draw:custom-shape draw:name="Freeform 438" draw:style-name="gr115" draw:text-style-name="P1" draw:layer="layout" svg:width="0.338cm" svg:height="0.175cm" svg:x="16.979cm" svg:y="4.508cm">
            <text:p text:style-name="P10"/>
            <draw:enhanced-geometry svg:viewBox="0 0 65 48" draw:extrusion-allowed="true" draw:text-areas="0 0 65 48" draw:glue-points="32 0 46 2 55 7 62 15 65 24 62 33 55 41 46 46 32 48 19 46 9 41 2 33 0 24 2 15 9 7 19 2 32 0" draw:type="mso-spt100" draw:enhanced-path="M 32 0 L 46 2 55 7 62 15 65 24 62 33 55 41 46 46 32 48 19 46 9 41 2 33 0 24 2 15 9 7 19 2 32 0 Z N"/>
          </draw:custom-shape>
          <draw:custom-shape draw:name="Freeform 439" draw:style-name="gr115" draw:text-style-name="P1" draw:layer="layout" svg:width="0.364cm" svg:height="0.186cm" svg:x="16.968cm" svg:y="4.504cm">
            <text:p text:style-name="P10"/>
            <draw:enhanced-geometry svg:viewBox="0 0 70 51" draw:extrusion-allowed="true" draw:text-areas="0 0 70 51" draw:glue-points="28 3 21 4 13 9 6 16 4 25 6 34 13 41 21 46 28 47 34 48 41 47 46 46 56 40 63 34 66 25 63 16 56 10 46 4 41 3 28 3 27 0 42 0 48 1 59 7 60 8 67 15 67 16 70 26 67 35 60 42 59 43 48 49 42 50 35 51 28 50 27 50 20 49 10 43 9 42 2 35 0 26 2 16 2 15 9 8 10 7 20 1 27 0" draw:type="mso-spt100" draw:enhanced-path="M 28 3 L 21 4 13 9 6 16 4 25 6 34 13 41 21 46 28 47 34 48 41 47 46 46 56 40 63 34 66 25 63 16 56 10 46 4 41 3 28 3 Z M 27 0 L 42 0 48 1 59 7 60 8 67 15 67 16 70 26 67 35 60 42 59 43 48 49 42 50 35 51 28 50 27 50 20 49 10 43 9 42 2 35 0 26 2 16 2 15 9 8 10 7 20 1 27 0 Z N"/>
          </draw:custom-shape>
          <draw:custom-shape draw:name="Freeform 440" draw:style-name="gr115" draw:text-style-name="P1" draw:layer="layout" svg:width="0.338cm" svg:height="0.171cm" svg:x="17.02cm" svg:y="4.292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441" draw:style-name="gr115" draw:text-style-name="P1" draw:layer="layout" svg:width="0.358cm" svg:height="0.182cm" svg:x="17.015cm" svg:y="4.288cm">
            <text:p text:style-name="P10"/>
            <draw:enhanced-geometry svg:viewBox="0 0 69 50" draw:extrusion-allowed="true" draw:text-areas="0 0 69 50" draw:glue-points="34 3 22 4 12 9 5 15 4 20 4 28 5 33 22 45 29 46 34 47 40 46 47 45 55 40 62 33 65 24 62 15 55 9 47 4 34 3 36 0 48 1 58 6 59 7 66 14 66 15 69 25 66 34 59 41 58 42 48 48 41 49 36 50 29 49 27 49 21 48 11 42 9 41 1 34 0 29 0 19 1 14 9 7 11 6 21 1 22 1 36 0" draw:type="mso-spt100" draw:enhanced-path="M 34 3 L 22 4 12 9 5 15 4 20 4 28 5 33 22 45 29 46 34 47 40 46 47 45 55 40 62 33 65 24 62 15 55 9 47 4 34 3 Z M 36 0 L 48 1 58 6 59 7 66 14 66 15 69 25 66 34 59 41 58 42 48 48 41 49 36 50 29 49 27 49 21 48 11 42 9 41 1 34 0 29 0 19 1 14 9 7 11 6 21 1 22 1 36 0 Z N"/>
          </draw:custom-shape>
          <draw:custom-shape draw:name="Freeform 442" draw:style-name="gr115" draw:text-style-name="P1" draw:layer="layout" svg:width="0.343cm" svg:height="0.171cm" svg:x="17.062cm" svg:y="4.08cm">
            <text:p text:style-name="P10"/>
            <draw:enhanced-geometry svg:viewBox="0 0 66 47" draw:extrusion-allowed="true" draw:text-areas="0 0 66 47" draw:glue-points="34 0 46 2 56 7 63 15 66 24 63 33 56 40 46 45 34 47 21 45 10 40 3 33 0 24 3 15 10 7 21 2 34 0" draw:type="mso-spt100" draw:enhanced-path="M 34 0 L 46 2 56 7 63 15 66 24 63 33 56 40 46 45 34 47 21 45 10 40 3 33 0 24 3 15 10 7 21 2 34 0 Z N"/>
          </draw:custom-shape>
          <draw:custom-shape draw:name="Freeform 443" draw:style-name="gr115" draw:text-style-name="P1" draw:layer="layout" svg:width="0.364cm" svg:height="0.182cm" svg:x="17.057cm" svg:y="4.076cm">
            <text:p text:style-name="P10"/>
            <draw:enhanced-geometry svg:viewBox="0 0 70 50" draw:extrusion-allowed="true" draw:text-areas="0 0 70 50" draw:glue-points="29 3 22 4 6 16 4 21 4 29 6 34 13 40 22 45 35 47 47 45 56 40 63 34 65 25 63 16 56 9 47 4 40 3 29 3 28 0 42 0 49 1 58 7 60 8 67 15 67 16 70 26 67 35 60 42 58 43 49 48 36 50 22 48 21 48 11 43 10 42 1 35 0 30 0 20 1 15 10 8 11 7 21 1 28 0" draw:type="mso-spt100" draw:enhanced-path="M 29 3 L 22 4 6 16 4 21 4 29 6 34 13 40 22 45 35 47 47 45 56 40 63 34 65 25 63 16 56 9 47 4 40 3 29 3 Z M 28 0 L 42 0 49 1 58 7 60 8 67 15 67 16 70 26 67 35 60 42 58 43 49 48 36 50 22 48 21 48 11 43 10 42 1 35 0 30 0 20 1 15 10 8 11 7 21 1 28 0 Z N"/>
          </draw:custom-shape>
          <draw:custom-shape draw:name="Freeform 444" draw:style-name="gr115" draw:text-style-name="P1" draw:layer="layout" svg:width="0.348cm" svg:height="0.168cm" svg:x="17.098cm" svg:y="3.904cm">
            <text:p text:style-name="P10"/>
            <draw:enhanced-geometry svg:viewBox="0 0 67 46" draw:extrusion-allowed="true" draw:text-areas="0 0 67 46" draw:glue-points="34 0 46 2 57 7 64 13 67 22 64 32 57 39 46 44 34 46 21 44 10 39 3 32 0 22 3 13 10 7 21 2 34 0" draw:type="mso-spt100" draw:enhanced-path="M 34 0 L 46 2 57 7 64 13 67 22 64 32 57 39 46 44 34 46 21 44 10 39 3 32 0 22 3 13 10 7 21 2 34 0 Z N"/>
          </draw:custom-shape>
          <draw:custom-shape draw:name="Freeform 445" draw:style-name="gr115" draw:text-style-name="P1" draw:layer="layout" svg:width="0.369cm" svg:height="0.179cm" svg:x="17.093cm" svg:y="3.9cm">
            <text:p text:style-name="P10"/>
            <draw:enhanced-geometry svg:viewBox="0 0 71 49" draw:extrusion-allowed="true" draw:text-areas="0 0 71 49" draw:glue-points="35 3 22 4 12 9 6 14 4 19 4 28 6 32 14 39 22 44 35 46 47 44 56 39 64 32 65 28 67 23 65 19 64 14 57 9 47 4 35 3 36 0 49 1 58 6 60 7 68 13 70 18 70 19 71 24 70 29 68 33 60 41 58 42 49 47 36 49 22 47 21 47 11 42 10 41 1 33 0 29 0 18 1 13 10 7 11 6 21 1 22 1 36 0" draw:type="mso-spt100" draw:enhanced-path="M 35 3 L 22 4 12 9 6 14 4 19 4 28 6 32 14 39 22 44 35 46 47 44 56 39 64 32 65 28 67 23 65 19 64 14 57 9 47 4 35 3 Z M 36 0 L 49 1 58 6 60 7 68 13 70 18 70 19 71 24 70 29 68 33 60 41 58 42 49 47 36 49 22 47 21 47 11 42 10 41 1 33 0 29 0 18 1 13 10 7 11 6 21 1 22 1 36 0 Z N"/>
          </draw:custom-shape>
          <draw:custom-shape draw:name="Freeform 446" draw:style-name="gr117" draw:text-style-name="P1" draw:layer="layout" svg:width="0.343cm" svg:height="0.168cm" svg:x="17.145cm" svg:y="3.772cm">
            <text:p text:style-name="P10"/>
            <draw:enhanced-geometry svg:viewBox="0 0 66 46" draw:extrusion-allowed="true" draw:text-areas="0 0 66 46" draw:glue-points="33 0 46 2 57 7 64 14 66 23 64 33 57 40 46 45 33 46 21 45 9 40 2 33 0 23 2 14 9 7 21 2 33 0" draw:type="mso-spt100" draw:enhanced-path="M 33 0 L 46 2 57 7 64 14 66 23 64 33 57 40 46 45 33 46 21 45 9 40 2 33 0 23 2 14 9 7 21 2 33 0 Z N"/>
          </draw:custom-shape>
          <draw:custom-shape draw:name="Freeform 447" draw:style-name="gr117" draw:text-style-name="P1" draw:layer="layout" svg:width="0.369cm" svg:height="0.179cm" svg:x="17.135cm" svg:y="3.769cm">
            <text:p text:style-name="P10"/>
            <draw:enhanced-geometry svg:viewBox="0 0 71 49" draw:extrusion-allowed="true" draw:text-areas="0 0 71 49" draw:glue-points="35 3 23 4 13 9 6 15 4 20 4 29 6 33 14 40 23 45 35 47 48 45 56 40 64 33 66 29 67 24 66 20 64 15 57 9 48 4 35 3 36 0 49 1 59 6 60 7 68 14 70 19 70 20 71 25 70 30 68 34 60 42 59 43 49 47 36 49 23 47 21 47 11 43 10 42 2 34 0 30 0 19 2 14 10 7 11 6 21 1 23 1 36 0" draw:type="mso-spt100" draw:enhanced-path="M 35 3 L 23 4 13 9 6 15 4 20 4 29 6 33 14 40 23 45 35 47 48 45 56 40 64 33 66 29 67 24 66 20 64 15 57 9 48 4 35 3 Z M 36 0 L 49 1 59 6 60 7 68 14 70 19 70 20 71 25 70 30 68 34 60 42 59 43 49 47 36 49 23 47 21 47 11 43 10 42 2 34 0 30 0 19 2 14 10 7 11 6 21 1 23 1 36 0 Z N"/>
          </draw:custom-shape>
          <draw:custom-shape draw:name="Freeform 448" draw:style-name="gr117" draw:text-style-name="P1" draw:layer="layout" svg:width="0.338cm" svg:height="0.175cm" svg:x="17.187cm" svg:y="3.703cm">
            <text:p text:style-name="P10"/>
            <draw:enhanced-geometry svg:viewBox="0 0 65 48" draw:extrusion-allowed="true" draw:text-areas="0 0 65 48" draw:glue-points="32 0 45 2 56 7 63 15 65 24 63 33 56 41 45 46 32 48 20 46 10 41 3 33 0 24 3 15 10 7 20 2 32 0" draw:type="mso-spt100" draw:enhanced-path="M 32 0 L 45 2 56 7 63 15 65 24 63 33 56 41 45 46 32 48 20 46 10 41 3 33 0 24 3 15 10 7 20 2 32 0 Z N"/>
          </draw:custom-shape>
          <draw:custom-shape draw:name="Freeform 449" draw:style-name="gr117" draw:text-style-name="P1" draw:layer="layout" svg:width="0.358cm" svg:height="0.186cm" svg:x="17.181cm" svg:y="3.699cm">
            <text:p text:style-name="P10"/>
            <draw:enhanced-geometry svg:viewBox="0 0 69 51" draw:extrusion-allowed="true" draw:text-areas="0 0 69 51" draw:glue-points="27 3 21 4 12 9 5 16 4 25 5 34 12 41 21 46 27 47 33 48 39 47 46 46 62 34 64 29 65 25 64 21 62 16 46 4 39 3 27 3 26 0 40 0 47 1 57 7 58 8 66 15 68 20 68 21 69 26 68 30 66 35 58 42 57 43 47 49 40 50 34 51 27 50 26 50 19 49 9 43 8 42 1 35 0 26 1 16 1 15 8 8 9 7 19 1 26 0" draw:type="mso-spt100" draw:enhanced-path="M 27 3 L 21 4 12 9 5 16 4 25 5 34 12 41 21 46 27 47 33 48 39 47 46 46 62 34 64 29 65 25 64 21 62 16 46 4 39 3 27 3 Z M 26 0 L 40 0 47 1 57 7 58 8 66 15 68 20 68 21 69 26 68 30 66 35 58 42 57 43 47 49 40 50 34 51 27 50 26 50 19 49 9 43 8 42 1 35 0 26 1 16 1 15 8 8 9 7 19 1 26 0 Z N"/>
          </draw:custom-shape>
          <draw:custom-shape draw:name="Freeform 450" draw:style-name="gr117" draw:text-style-name="P1" draw:layer="layout" svg:width="0.343cm" svg:height="0.175cm" svg:x="17.228cm" svg:y="3.703cm">
            <text:p text:style-name="P10"/>
            <draw:enhanced-geometry svg:viewBox="0 0 66 48" draw:extrusion-allowed="true" draw:text-areas="0 0 66 48" draw:glue-points="32 0 45 2 56 7 63 15 66 24 63 33 56 41 45 46 32 48 20 46 10 41 3 33 0 24 3 15 10 7 20 2 32 0" draw:type="mso-spt100" draw:enhanced-path="M 32 0 L 45 2 56 7 63 15 66 24 63 33 56 41 45 46 32 48 20 46 10 41 3 33 0 24 3 15 10 7 20 2 32 0 Z N"/>
          </draw:custom-shape>
          <draw:custom-shape draw:name="Freeform 451" draw:style-name="gr117" draw:text-style-name="P1" draw:layer="layout" svg:width="0.364cm" svg:height="0.186cm" svg:x="17.223cm" svg:y="3.699cm">
            <text:p text:style-name="P10"/>
            <draw:enhanced-geometry svg:viewBox="0 0 70 51" draw:extrusion-allowed="true" draw:text-areas="0 0 70 51" draw:glue-points="28 3 21 4 13 9 6 16 4 25 6 34 13 41 21 46 28 47 33 48 39 47 46 46 63 34 64 29 65 25 64 21 63 16 46 4 39 3 28 3 26 0 40 0 47 1 57 7 58 8 67 15 68 20 68 21 70 26 68 30 67 35 58 42 57 43 47 49 40 50 35 51 28 50 26 50 19 49 10 43 8 42 1 35 0 26 1 16 1 15 8 8 10 7 19 1 26 0" draw:type="mso-spt100" draw:enhanced-path="M 28 3 L 21 4 13 9 6 16 4 25 6 34 13 41 21 46 28 47 33 48 39 47 46 46 63 34 64 29 65 25 64 21 63 16 46 4 39 3 28 3 Z M 26 0 L 40 0 47 1 57 7 58 8 67 15 68 20 68 21 70 26 68 30 67 35 58 42 57 43 47 49 40 50 35 51 28 50 26 50 19 49 10 43 8 42 1 35 0 26 1 16 1 15 8 8 10 7 19 1 26 0 Z N"/>
          </draw:custom-shape>
          <draw:custom-shape draw:name="Freeform 452" draw:style-name="gr117" draw:text-style-name="P1" draw:layer="layout" svg:width="0.343cm" svg:height="0.171cm" svg:x="17.265cm" svg:y="3.765cm">
            <text:p text:style-name="P10"/>
            <draw:enhanced-geometry svg:viewBox="0 0 66 47" draw:extrusion-allowed="true" draw:text-areas="0 0 66 47" draw:glue-points="34 0 46 2 56 7 63 14 66 23 63 32 56 40 46 45 34 47 20 45 10 40 3 32 0 23 3 14 10 7 20 2 34 0" draw:type="mso-spt100" draw:enhanced-path="M 34 0 L 46 2 56 7 63 14 66 23 63 32 56 40 46 45 34 47 20 45 10 40 3 32 0 23 3 14 10 7 20 2 34 0 Z N"/>
          </draw:custom-shape>
          <draw:custom-shape draw:name="Freeform 453" draw:style-name="gr117" draw:text-style-name="P1" draw:layer="layout" svg:width="0.364cm" svg:height="0.179cm" svg:x="17.259cm" svg:y="3.761cm">
            <text:p text:style-name="P10"/>
            <draw:enhanced-geometry svg:viewBox="0 0 70 49" draw:extrusion-allowed="true" draw:text-areas="0 0 70 49" draw:glue-points="35 3 22 4 12 9 6 15 4 24 6 33 12 39 22 45 28 46 35 47 40 46 47 45 56 40 63 33 65 24 63 15 56 9 47 4 35 3 36 0 49 1 58 6 60 7 67 14 67 15 70 25 67 34 60 41 58 42 49 48 42 49 36 49 28 49 26 49 21 48 10 42 8 41 1 34 0 25 1 15 1 14 8 7 10 6 21 1 22 1 36 0" draw:type="mso-spt100" draw:enhanced-path="M 35 3 L 22 4 12 9 6 15 4 24 6 33 12 39 22 45 28 46 35 47 40 46 47 45 56 40 63 33 65 24 63 15 56 9 47 4 35 3 Z M 36 0 L 49 1 58 6 60 7 67 14 67 15 70 25 67 34 60 41 58 42 49 48 42 49 36 49 28 49 26 49 21 48 10 42 8 41 1 34 0 25 1 15 1 14 8 7 10 6 21 1 22 1 36 0 Z N"/>
          </draw:custom-shape>
          <draw:custom-shape draw:name="Freeform 454" draw:style-name="gr115" draw:text-style-name="P1" draw:layer="layout" svg:width="0.338cm" svg:height="0.168cm" svg:x="17.312cm" svg:y="3.875cm">
            <text:p text:style-name="P10"/>
            <draw:enhanced-geometry svg:viewBox="0 0 65 46" draw:extrusion-allowed="true" draw:text-areas="0 0 65 46" draw:glue-points="33 0 46 2 55 7 62 14 65 22 62 31 55 39 46 44 33 46 21 44 9 39 2 31 0 22 2 14 9 7 21 2 33 0" draw:type="mso-spt100" draw:enhanced-path="M 33 0 L 46 2 55 7 62 14 65 22 62 31 55 39 46 44 33 46 21 44 9 39 2 31 0 22 2 14 9 7 21 2 33 0 Z N"/>
          </draw:custom-shape>
          <draw:custom-shape draw:name="Freeform 455" draw:style-name="gr115" draw:text-style-name="P1" draw:layer="layout" svg:width="0.364cm" svg:height="0.179cm" svg:x="17.301cm" svg:y="3.871cm">
            <text:p text:style-name="P10"/>
            <draw:enhanced-geometry svg:viewBox="0 0 70 49" draw:extrusion-allowed="true" draw:text-areas="0 0 70 49" draw:glue-points="35 3 23 4 13 9 6 15 4 19 4 27 6 32 23 44 30 45 35 46 41 45 48 44 56 39 63 32 66 23 63 15 56 9 48 4 35 3 36 0 49 1 59 6 60 7 67 14 67 15 70 24 67 33 60 40 59 41 49 47 42 48 36 49 30 48 28 48 21 47 11 41 10 40 2 33 0 28 0 19 2 14 10 7 11 6 21 1 23 1 36 0" draw:type="mso-spt100" draw:enhanced-path="M 35 3 L 23 4 13 9 6 15 4 19 4 27 6 32 23 44 30 45 35 46 41 45 48 44 56 39 63 32 66 23 63 15 56 9 48 4 35 3 Z M 36 0 L 49 1 59 6 60 7 67 14 67 15 70 24 67 33 60 40 59 41 49 47 42 48 36 49 30 48 28 48 21 47 11 41 10 40 2 33 0 28 0 19 2 14 10 7 11 6 21 1 23 1 36 0 Z N"/>
          </draw:custom-shape>
          <draw:custom-shape draw:name="Freeform 456" draw:style-name="gr115" draw:text-style-name="P1" draw:layer="layout" svg:width="0.343cm" svg:height="0.171cm" svg:x="17.348cm" svg:y="4.018cm">
            <text:p text:style-name="P10"/>
            <draw:enhanced-geometry svg:viewBox="0 0 66 47" draw:extrusion-allowed="true" draw:text-areas="0 0 66 47" draw:glue-points="33 0 46 2 57 7 64 14 66 23 64 32 57 40 46 45 33 47 21 45 9 40 2 32 0 23 2 14 9 7 21 2 33 0" draw:type="mso-spt100" draw:enhanced-path="M 33 0 L 46 2 57 7 64 14 66 23 64 32 57 40 46 45 33 47 21 45 9 40 2 32 0 23 2 14 9 7 21 2 33 0 Z N"/>
          </draw:custom-shape>
          <draw:custom-shape draw:name="Freeform 457" draw:style-name="gr115" draw:text-style-name="P1" draw:layer="layout" svg:width="0.369cm" svg:height="0.182cm" svg:x="17.338cm" svg:y="4.014cm">
            <text:p text:style-name="P10"/>
            <draw:enhanced-geometry svg:viewBox="0 0 71 50" draw:extrusion-allowed="true" draw:text-areas="0 0 71 50" draw:glue-points="35 3 23 4 13 9 6 15 4 20 4 28 6 33 23 45 29 46 35 47 41 46 48 45 64 33 66 28 67 24 66 20 64 15 57 9 48 4 35 3 36 0 49 1 59 6 60 7 68 14 70 19 70 20 71 25 70 29 68 34 60 41 59 42 49 48 42 49 36 50 29 49 28 49 21 48 11 42 10 41 2 34 0 29 0 19 2 14 10 7 11 6 21 1 23 1 36 0" draw:type="mso-spt100" draw:enhanced-path="M 35 3 L 23 4 13 9 6 15 4 20 4 28 6 33 23 45 29 46 35 47 41 46 48 45 64 33 66 28 67 24 66 20 64 15 57 9 48 4 35 3 Z M 36 0 L 49 1 59 6 60 7 68 14 70 19 70 20 71 25 70 29 68 34 60 41 59 42 49 48 42 49 36 50 29 49 28 49 21 48 11 42 10 41 2 34 0 29 0 19 2 14 10 7 11 6 21 1 23 1 36 0 Z N"/>
          </draw:custom-shape>
          <draw:custom-shape draw:name="Freeform 458" draw:style-name="gr115" draw:text-style-name="P1" draw:layer="layout" svg:width="0.348cm" svg:height="0.171cm" svg:x="17.39cm" svg:y="4.182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459" draw:style-name="gr115" draw:text-style-name="P1" draw:layer="layout" svg:width="0.369cm" svg:height="0.182cm" svg:x="17.384cm" svg:y="4.179cm">
            <text:p text:style-name="P10"/>
            <draw:enhanced-geometry svg:viewBox="0 0 71 50" draw:extrusion-allowed="true" draw:text-areas="0 0 71 50" draw:glue-points="29 3 22 4 5 16 4 21 4 29 5 34 12 40 22 45 34 47 47 45 57 40 64 34 65 29 66 25 65 21 64 16 47 4 40 3 29 3 27 0 41 0 48 1 58 7 59 8 68 15 69 20 69 21 71 26 69 30 68 35 59 42 58 43 48 48 36 50 22 48 20 48 11 43 9 42 1 35 0 30 0 20 1 15 9 8 11 7 20 1 27 0" draw:type="mso-spt100" draw:enhanced-path="M 29 3 L 22 4 5 16 4 21 4 29 5 34 12 40 22 45 34 47 47 45 57 40 64 34 65 29 66 25 65 21 64 16 47 4 40 3 29 3 Z M 27 0 L 41 0 48 1 58 7 59 8 68 15 69 20 69 21 71 26 69 30 68 35 59 42 58 43 48 48 36 50 22 48 20 48 11 43 9 42 1 35 0 30 0 20 1 15 9 8 11 7 20 1 27 0 Z N"/>
          </draw:custom-shape>
          <draw:custom-shape draw:name="Freeform 460" draw:style-name="gr115" draw:text-style-name="P1" draw:layer="layout" svg:width="0.338cm" svg:height="0.175cm" svg:x="17.442cm" svg:y="4.354cm">
            <text:p text:style-name="P10"/>
            <draw:enhanced-geometry svg:viewBox="0 0 65 48" draw:extrusion-allowed="true" draw:text-areas="0 0 65 48" draw:glue-points="32 0 44 2 55 7 62 15 65 24 62 33 55 41 44 46 32 48 19 46 9 41 3 33 0 24 3 15 9 7 19 2 32 0" draw:type="mso-spt100" draw:enhanced-path="M 32 0 L 44 2 55 7 62 15 65 24 62 33 55 41 44 46 32 48 19 46 9 41 3 33 0 24 3 15 9 7 19 2 32 0 Z N"/>
          </draw:custom-shape>
          <draw:custom-shape draw:name="Freeform 461" draw:style-name="gr115" draw:text-style-name="P1" draw:layer="layout" svg:width="0.364cm" svg:height="0.186cm" svg:x="17.431cm" svg:y="4.351cm">
            <text:p text:style-name="P10"/>
            <draw:enhanced-geometry svg:viewBox="0 0 70 51" draw:extrusion-allowed="true" draw:text-areas="0 0 70 51" draw:glue-points="28 3 21 4 13 9 6 16 5 25 6 34 13 41 21 46 28 47 34 48 39 47 46 46 63 34 64 29 66 25 64 21 63 16 46 4 39 3 28 3 27 0 41 0 48 1 57 7 59 8 67 15 68 20 68 21 70 26 68 30 67 35 59 42 57 43 48 49 41 50 35 51 28 50 27 50 20 49 10 43 9 42 2 35 0 26 2 16 2 15 9 8 10 7 20 1 27 0" draw:type="mso-spt100" draw:enhanced-path="M 28 3 L 21 4 13 9 6 16 5 25 6 34 13 41 21 46 28 47 34 48 39 47 46 46 63 34 64 29 66 25 64 21 63 16 46 4 39 3 28 3 Z M 27 0 L 41 0 48 1 57 7 59 8 67 15 68 20 68 21 70 26 68 30 67 35 59 42 57 43 48 49 41 50 35 51 28 50 27 50 20 49 10 43 9 42 2 35 0 26 2 16 2 15 9 8 10 7 20 1 27 0 Z N"/>
          </draw:custom-shape>
          <draw:custom-shape draw:name="Freeform 462" draw:style-name="gr115" draw:text-style-name="P1" draw:layer="layout" svg:width="0.338cm" svg:height="0.171cm" svg:x="17.478cm" svg:y="4.534cm">
            <text:p text:style-name="P10"/>
            <draw:enhanced-geometry svg:viewBox="0 0 65 47" draw:extrusion-allowed="true" draw:text-areas="0 0 65 47" draw:glue-points="32 0 44 2 55 7 62 14 65 23 62 32 55 40 44 45 32 47 19 45 9 40 2 32 0 23 2 14 9 7 19 2 32 0" draw:type="mso-spt100" draw:enhanced-path="M 32 0 L 44 2 55 7 62 14 65 23 62 32 55 40 44 45 32 47 19 45 9 40 2 32 0 23 2 14 9 7 19 2 32 0 Z N"/>
          </draw:custom-shape>
          <draw:custom-shape draw:name="Freeform 463" draw:style-name="gr115" draw:text-style-name="P1" draw:layer="layout" svg:width="0.364cm" svg:height="0.182cm" svg:x="17.468cm" svg:y="4.53cm">
            <text:p text:style-name="P10"/>
            <draw:enhanced-geometry svg:viewBox="0 0 70 50" draw:extrusion-allowed="true" draw:text-areas="0 0 70 50" draw:glue-points="34 3 21 4 13 9 6 15 4 24 6 33 13 40 21 45 28 46 34 47 39 46 46 45 63 33 64 28 66 24 64 20 63 15 56 9 46 4 34 3 35 0 48 1 57 6 59 7 67 14 68 19 68 20 70 25 68 29 67 34 59 41 57 42 48 48 41 49 35 50 28 49 27 49 20 48 10 42 9 41 2 34 0 25 2 15 2 14 9 7 10 6 20 1 21 1 35 0" draw:type="mso-spt100" draw:enhanced-path="M 34 3 L 21 4 13 9 6 15 4 24 6 33 13 40 21 45 28 46 34 47 39 46 46 45 63 33 64 28 66 24 64 20 63 15 56 9 46 4 34 3 Z M 35 0 L 48 1 57 6 59 7 67 14 68 19 68 20 70 25 68 29 67 34 59 41 57 42 48 48 41 49 35 50 28 49 27 49 20 48 10 42 9 41 2 34 0 25 2 15 2 14 9 7 10 6 20 1 21 1 35 0 Z N"/>
          </draw:custom-shape>
          <draw:custom-shape draw:name="Freeform 464" draw:style-name="gr115" draw:text-style-name="P1" draw:layer="layout" svg:width="0.338cm" svg:height="0.171cm" svg:x="17.52cm" svg:y="4.706cm">
            <text:p text:style-name="P10"/>
            <draw:enhanced-geometry svg:viewBox="0 0 65 47" draw:extrusion-allowed="true" draw:text-areas="0 0 65 47" draw:glue-points="33 0 46 2 56 7 63 14 65 24 63 33 56 40 46 45 33 47 20 45 10 40 3 33 0 24 3 14 10 7 20 2 33 0" draw:type="mso-spt100" draw:enhanced-path="M 33 0 L 46 2 56 7 63 14 65 24 63 33 56 40 46 45 33 47 20 45 10 40 3 33 0 24 3 14 10 7 20 2 33 0 Z N"/>
          </draw:custom-shape>
          <draw:custom-shape draw:name="Freeform 465" draw:style-name="gr115" draw:text-style-name="P1" draw:layer="layout" svg:width="0.358cm" svg:height="0.182cm" svg:x="17.514cm" svg:y="4.702cm">
            <text:p text:style-name="P10"/>
            <draw:enhanced-geometry svg:viewBox="0 0 69 50" draw:extrusion-allowed="true" draw:text-areas="0 0 69 50" draw:glue-points="34 3 22 4 12 9 5 16 4 25 5 34 12 40 22 45 34 47 47 45 55 40 62 34 65 25 62 16 55 9 47 4 34 3 36 0 48 1 58 6 59 7 66 15 66 16 69 26 66 35 59 42 58 43 48 48 36 50 22 48 21 48 9 43 8 42 1 35 0 26 1 16 1 15 8 7 9 6 21 1 22 1 36 0" draw:type="mso-spt100" draw:enhanced-path="M 34 3 L 22 4 12 9 5 16 4 25 5 34 12 40 22 45 34 47 47 45 55 40 62 34 65 25 62 16 55 9 47 4 34 3 Z M 36 0 L 48 1 58 6 59 7 66 15 66 16 69 26 66 35 59 42 58 43 48 48 36 50 22 48 21 48 9 43 8 42 1 35 0 26 1 16 1 15 8 7 9 6 21 1 22 1 36 0 Z N"/>
          </draw:custom-shape>
          <draw:custom-shape draw:name="Freeform 466" draw:style-name="gr115" draw:text-style-name="P1" draw:layer="layout" svg:width="0.338cm" svg:height="0.171cm" svg:x="17.556cm" svg:y="4.874cm">
            <text:p text:style-name="P10"/>
            <draw:enhanced-geometry svg:viewBox="0 0 65 47" draw:extrusion-allowed="true" draw:text-areas="0 0 65 47" draw:glue-points="33 0 46 2 56 7 63 15 65 24 63 33 56 40 46 45 33 47 21 45 10 40 3 33 0 24 3 15 10 7 21 2 33 0" draw:type="mso-spt100" draw:enhanced-path="M 33 0 L 46 2 56 7 63 15 65 24 63 33 56 40 46 45 33 47 21 45 10 40 3 33 0 24 3 15 10 7 21 2 33 0 Z N"/>
          </draw:custom-shape>
          <draw:custom-shape draw:name="Freeform 467" draw:style-name="gr115" draw:text-style-name="P1" draw:layer="layout" svg:width="0.358cm" svg:height="0.182cm" svg:x="17.551cm" svg:y="4.87cm">
            <text:p text:style-name="P10"/>
            <draw:enhanced-geometry svg:viewBox="0 0 69 50" draw:extrusion-allowed="true" draw:text-areas="0 0 69 50" draw:glue-points="29 3 22 4 5 16 4 21 4 29 5 34 12 40 22 45 34 47 47 45 55 40 62 34 65 25 62 16 55 9 47 4 40 3 29 3 27 0 41 0 48 1 58 7 59 8 66 15 66 16 69 26 66 35 59 42 58 43 48 48 36 50 22 48 20 48 11 43 9 42 1 35 0 30 0 20 1 15 9 8 11 7 20 1 27 0" draw:type="mso-spt100" draw:enhanced-path="M 29 3 L 22 4 5 16 4 21 4 29 5 34 12 40 22 45 34 47 47 45 55 40 62 34 65 25 62 16 55 9 47 4 40 3 29 3 Z M 27 0 L 41 0 48 1 58 7 59 8 66 15 66 16 69 26 66 35 59 42 58 43 48 48 36 50 22 48 20 48 11 43 9 42 1 35 0 30 0 20 1 15 9 8 11 7 20 1 27 0 Z N"/>
          </draw:custom-shape>
          <draw:custom-shape draw:name="Freeform 468" draw:style-name="gr115" draw:text-style-name="P1" draw:layer="layout" svg:width="0.348cm" svg:height="0.175cm" svg:x="17.598cm" svg:y="5.035cm">
            <text:p text:style-name="P10"/>
            <draw:enhanced-geometry svg:viewBox="0 0 67 48" draw:extrusion-allowed="true" draw:text-areas="0 0 67 48" draw:glue-points="34 0 46 2 57 7 64 15 67 24 64 33 57 41 46 46 34 48 21 46 10 41 3 33 0 24 3 15 10 7 21 2 34 0" draw:type="mso-spt100" draw:enhanced-path="M 34 0 L 46 2 57 7 64 15 67 24 64 33 57 41 46 46 34 48 21 46 10 41 3 33 0 24 3 15 10 7 21 2 34 0 Z N"/>
          </draw:custom-shape>
          <draw:custom-shape draw:name="Freeform 469" draw:style-name="gr115" draw:text-style-name="P1" draw:layer="layout" svg:width="0.369cm" svg:height="0.186cm" svg:x="17.592cm" svg:y="5.031cm">
            <text:p text:style-name="P10"/>
            <draw:enhanced-geometry svg:viewBox="0 0 71 51" draw:extrusion-allowed="true" draw:text-areas="0 0 71 51" draw:glue-points="29 3 22 4 6 16 4 21 4 29 6 34 22 46 29 47 35 48 40 47 47 46 64 34 65 29 67 25 65 21 64 16 47 4 40 3 29 3 28 0 42 0 49 1 58 7 60 8 68 15 69 20 69 21 71 26 69 30 68 35 60 42 58 43 49 49 42 50 36 51 29 50 28 50 21 49 11 43 10 42 1 35 0 30 0 20 1 15 10 8 11 7 21 1 28 0" draw:type="mso-spt100" draw:enhanced-path="M 29 3 L 22 4 6 16 4 21 4 29 6 34 22 46 29 47 35 48 40 47 47 46 64 34 65 29 67 25 65 21 64 16 47 4 40 3 29 3 Z M 28 0 L 42 0 49 1 58 7 60 8 68 15 69 20 69 21 71 26 69 30 68 35 60 42 58 43 49 49 42 50 36 51 29 50 28 50 21 49 11 43 10 42 1 35 0 30 0 20 1 15 10 8 11 7 21 1 28 0 Z N"/>
          </draw:custom-shape>
          <draw:custom-shape draw:name="Freeform 470" draw:style-name="gr115" draw:text-style-name="P1" draw:layer="layout" svg:width="0.348cm" svg:height="0.171cm" svg:x="17.634cm" svg:y="5.199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471" draw:style-name="gr115" draw:text-style-name="P1" draw:layer="layout" svg:width="0.369cm" svg:height="0.182cm" svg:x="17.629cm" svg:y="5.196cm">
            <text:p text:style-name="P10"/>
            <draw:enhanced-geometry svg:viewBox="0 0 71 50" draw:extrusion-allowed="true" draw:text-areas="0 0 71 50" draw:glue-points="35 3 22 4 12 9 5 15 4 20 4 28 5 33 22 45 29 46 35 47 40 46 47 45 64 33 65 28 67 24 65 20 64 15 57 9 47 4 35 3 36 0 49 1 58 6 60 7 68 14 69 19 69 20 71 25 69 29 68 34 60 41 58 42 49 48 42 49 36 50 29 49 28 49 21 48 11 42 10 41 1 34 0 29 0 19 1 14 10 7 11 6 21 1 22 1 36 0" draw:type="mso-spt100" draw:enhanced-path="M 35 3 L 22 4 12 9 5 15 4 20 4 28 5 33 22 45 29 46 35 47 40 46 47 45 64 33 65 28 67 24 65 20 64 15 57 9 47 4 35 3 Z M 36 0 L 49 1 58 6 60 7 68 14 69 19 69 20 71 25 69 29 68 34 60 41 58 42 49 48 42 49 36 50 29 49 28 49 21 48 11 42 10 41 1 34 0 29 0 19 1 14 10 7 11 6 21 1 22 1 36 0 Z N"/>
          </draw:custom-shape>
          <draw:custom-shape draw:name="Freeform 472" draw:style-name="gr115" draw:text-style-name="P1" draw:layer="layout" svg:width="0.338cm" svg:height="0.171cm" svg:x="17.686cm" svg:y="5.353cm">
            <text:p text:style-name="P10"/>
            <draw:enhanced-geometry svg:viewBox="0 0 65 47" draw:extrusion-allowed="true" draw:text-areas="0 0 65 47" draw:glue-points="32 0 45 2 56 7 63 14 65 23 63 32 56 40 45 45 32 47 19 45 10 40 3 32 0 23 3 14 10 7 19 2 32 0" draw:type="mso-spt100" draw:enhanced-path="M 32 0 L 45 2 56 7 63 14 65 23 63 32 56 40 45 45 32 47 19 45 10 40 3 32 0 23 3 14 10 7 19 2 32 0 Z N"/>
          </draw:custom-shape>
          <draw:custom-shape draw:name="Freeform 473" draw:style-name="gr115" draw:text-style-name="P1" draw:layer="layout" svg:width="0.358cm" svg:height="0.182cm" svg:x="17.681cm" svg:y="5.35cm">
            <text:p text:style-name="P10"/>
            <draw:enhanced-geometry svg:viewBox="0 0 69 50" draw:extrusion-allowed="true" draw:text-areas="0 0 69 50" draw:glue-points="33 3 20 4 12 9 5 15 4 24 5 33 12 40 20 45 27 46 33 47 39 46 46 45 62 33 64 28 65 24 64 20 62 15 55 9 46 4 33 3 34 0 47 1 57 6 58 7 66 14 68 19 68 20 69 25 68 29 66 34 58 41 57 42 47 48 40 49 34 50 27 49 26 49 19 48 9 42 8 41 1 34 0 25 1 15 1 14 8 7 9 6 19 1 20 1 34 0" draw:type="mso-spt100" draw:enhanced-path="M 33 3 L 20 4 12 9 5 15 4 24 5 33 12 40 20 45 27 46 33 47 39 46 46 45 62 33 64 28 65 24 64 20 62 15 55 9 46 4 33 3 Z M 34 0 L 47 1 57 6 58 7 66 14 68 19 68 20 69 25 68 29 66 34 58 41 57 42 47 48 40 49 34 50 27 49 26 49 19 48 9 42 8 41 1 34 0 25 1 15 1 14 8 7 9 6 19 1 20 1 34 0 Z N"/>
          </draw:custom-shape>
          <draw:custom-shape draw:name="Freeform 474" draw:style-name="gr115" draw:text-style-name="P1" draw:layer="layout" svg:width="0.343cm" svg:height="0.171cm" svg:x="17.728cm" svg:y="5.507cm">
            <text:p text:style-name="P10"/>
            <draw:enhanced-geometry svg:viewBox="0 0 66 47" draw:extrusion-allowed="true" draw:text-areas="0 0 66 47" draw:glue-points="32 0 45 2 56 7 63 15 66 24 63 33 56 40 45 45 32 47 20 45 10 40 3 33 0 24 3 15 10 7 20 2 32 0" draw:type="mso-spt100" draw:enhanced-path="M 32 0 L 45 2 56 7 63 15 66 24 63 33 56 40 45 45 32 47 20 45 10 40 3 33 0 24 3 15 10 7 20 2 32 0 Z N"/>
          </draw:custom-shape>
          <draw:custom-shape draw:name="Freeform 475" draw:style-name="gr115" draw:text-style-name="P1" draw:layer="layout" svg:width="0.364cm" svg:height="0.182cm" svg:x="17.722cm" svg:y="5.503cm">
            <text:p text:style-name="P10"/>
            <draw:enhanced-geometry svg:viewBox="0 0 70 50" draw:extrusion-allowed="true" draw:text-areas="0 0 70 50" draw:glue-points="28 3 21 4 12 9 6 16 4 25 6 34 12 40 21 45 33 47 46 45 56 40 63 34 64 29 65 25 64 21 63 16 46 4 39 3 28 3 26 0 40 0 47 1 57 7 58 8 67 15 68 20 68 21 70 26 68 30 67 35 58 42 57 43 47 48 35 50 21 48 19 48 10 43 8 42 1 35 0 26 1 16 1 15 8 8 10 7 19 1 26 0" draw:type="mso-spt100" draw:enhanced-path="M 28 3 L 21 4 12 9 6 16 4 25 6 34 12 40 21 45 33 47 46 45 56 40 63 34 64 29 65 25 64 21 63 16 46 4 39 3 28 3 Z M 26 0 L 40 0 47 1 57 7 58 8 67 15 68 20 68 21 70 26 68 30 67 35 58 42 57 43 47 48 35 50 21 48 19 48 10 43 8 42 1 35 0 26 1 16 1 15 8 8 10 7 19 1 26 0 Z N"/>
          </draw:custom-shape>
          <draw:custom-shape draw:name="Freeform 476" draw:style-name="gr115" draw:text-style-name="P1" draw:layer="layout" svg:width="0.343cm" svg:height="0.171cm" svg:x="17.764cm" svg:y="5.668cm">
            <text:p text:style-name="P10"/>
            <draw:enhanced-geometry svg:viewBox="0 0 66 47" draw:extrusion-allowed="true" draw:text-areas="0 0 66 47" draw:glue-points="32 0 46 2 56 7 63 14 66 24 63 33 56 40 46 45 32 47 20 45 10 40 3 33 0 24 3 14 10 7 20 2 32 0" draw:type="mso-spt100" draw:enhanced-path="M 32 0 L 46 2 56 7 63 14 66 24 63 33 56 40 46 45 32 47 20 45 10 40 3 33 0 24 3 14 10 7 20 2 32 0 Z N"/>
          </draw:custom-shape>
          <draw:custom-shape draw:name="Freeform 477" draw:style-name="gr115" draw:text-style-name="P1" draw:layer="layout" svg:width="0.358cm" svg:height="0.182cm" svg:x="17.759cm" svg:y="5.664cm">
            <text:p text:style-name="P10"/>
            <draw:enhanced-geometry svg:viewBox="0 0 69 50" draw:extrusion-allowed="true" draw:text-areas="0 0 69 50" draw:glue-points="33 3 21 4 12 9 5 16 4 25 5 34 12 40 21 45 33 47 46 45 56 40 63 34 65 25 63 16 56 9 46 4 33 3 35 0 47 1 58 6 60 7 67 15 67 16 69 26 67 35 60 42 58 43 47 48 35 50 21 48 19 48 10 43 8 42 1 35 0 26 1 16 1 15 8 7 10 6 19 1 21 1 35 0" draw:type="mso-spt100" draw:enhanced-path="M 33 3 L 21 4 12 9 5 16 4 25 5 34 12 40 21 45 33 47 46 45 56 40 63 34 65 25 63 16 56 9 46 4 33 3 Z M 35 0 L 47 1 58 6 60 7 67 15 67 16 69 26 67 35 60 42 58 43 47 48 35 50 21 48 19 48 10 43 8 42 1 35 0 26 1 16 1 15 8 7 10 6 19 1 21 1 35 0 Z N"/>
          </draw:custom-shape>
          <draw:custom-shape draw:name="Freeform 478" draw:style-name="gr115" draw:text-style-name="P1" draw:layer="layout" svg:width="0.338cm" svg:height="0.171cm" svg:x="17.811cm" svg:y="5.829cm">
            <text:p text:style-name="P10"/>
            <draw:enhanced-geometry svg:viewBox="0 0 65 47" draw:extrusion-allowed="true" draw:text-areas="0 0 65 47" draw:glue-points="33 0 46 2 55 7 62 15 65 24 62 33 55 40 46 45 33 47 21 45 9 40 2 33 0 24 2 15 9 7 21 2 33 0" draw:type="mso-spt100" draw:enhanced-path="M 33 0 L 46 2 55 7 62 15 65 24 62 33 55 40 46 45 33 47 21 45 9 40 2 33 0 24 2 15 9 7 21 2 33 0 Z N"/>
          </draw:custom-shape>
          <draw:custom-shape draw:name="Freeform 479" draw:style-name="gr115" draw:text-style-name="P1" draw:layer="layout" svg:width="0.364cm" svg:height="0.182cm" svg:x="17.8cm" svg:y="5.825cm">
            <text:p text:style-name="P10"/>
            <draw:enhanced-geometry svg:viewBox="0 0 70 50" draw:extrusion-allowed="true" draw:text-areas="0 0 70 50" draw:glue-points="29 3 23 4 6 16 4 21 4 29 6 34 23 45 29 46 35 47 41 46 48 45 56 40 63 34 66 25 63 16 56 9 48 4 41 3 29 3 28 0 42 0 49 1 59 7 60 8 67 15 67 16 70 26 67 35 60 41 59 42 49 48 42 49 36 50 29 49 28 49 21 48 11 42 10 41 2 35 0 30 0 20 2 15 10 8 11 7 21 1 28 0" draw:type="mso-spt100" draw:enhanced-path="M 29 3 L 23 4 6 16 4 21 4 29 6 34 23 45 29 46 35 47 41 46 48 45 56 40 63 34 66 25 63 16 56 9 48 4 41 3 29 3 Z M 28 0 L 42 0 49 1 59 7 60 8 67 15 67 16 70 26 67 35 60 41 59 42 49 48 42 49 36 50 29 49 28 49 21 48 11 42 10 41 2 35 0 30 0 20 2 15 10 8 11 7 21 1 28 0 Z N"/>
          </draw:custom-shape>
          <draw:custom-shape draw:name="Freeform 480" draw:style-name="gr115" draw:text-style-name="P1" draw:layer="layout" svg:width="0.338cm" svg:height="0.171cm" svg:x="17.847cm" svg:y="6.004cm">
            <text:p text:style-name="P10"/>
            <draw:enhanced-geometry svg:viewBox="0 0 65 47" draw:extrusion-allowed="true" draw:text-areas="0 0 65 47" draw:glue-points="33 0 46 2 55 7 62 14 65 23 62 32 55 40 46 45 33 47 20 45 9 40 2 32 0 23 2 14 9 7 20 2 33 0" draw:type="mso-spt100" draw:enhanced-path="M 33 0 L 46 2 55 7 62 14 65 23 62 32 55 40 46 45 33 47 20 45 9 40 2 32 0 23 2 14 9 7 20 2 33 0 Z N"/>
          </draw:custom-shape>
          <draw:custom-shape draw:name="Freeform 481" draw:style-name="gr115" draw:text-style-name="P1" draw:layer="layout" svg:width="0.364cm" svg:height="0.182cm" svg:x="17.837cm" svg:y="6.001cm">
            <text:p text:style-name="P10"/>
            <draw:enhanced-geometry svg:viewBox="0 0 70 50" draw:extrusion-allowed="true" draw:text-areas="0 0 70 50" draw:glue-points="35 3 22 4 13 9 6 15 4 20 4 28 6 33 22 45 29 46 35 47 41 46 48 45 56 40 63 33 66 24 63 15 56 9 48 4 35 3 36 0 49 1 59 6 60 7 67 14 67 15 70 25 67 34 60 41 59 42 49 48 42 49 36 50 29 49 28 49 21 48 11 42 10 41 2 34 0 29 0 19 2 14 10 7 11 6 21 1 22 1 36 0" draw:type="mso-spt100" draw:enhanced-path="M 35 3 L 22 4 13 9 6 15 4 20 4 28 6 33 22 45 29 46 35 47 41 46 48 45 56 40 63 33 66 24 63 15 56 9 48 4 35 3 Z M 36 0 L 49 1 59 6 60 7 67 14 67 15 70 25 67 34 60 41 59 42 49 48 42 49 36 50 29 49 28 49 21 48 11 42 10 41 2 34 0 29 0 19 2 14 10 7 11 6 21 1 22 1 36 0 Z N"/>
          </draw:custom-shape>
          <draw:custom-shape draw:name="Freeform 482" draw:style-name="gr115" draw:text-style-name="P1" draw:layer="layout" svg:width="0.348cm" svg:height="0.171cm" svg:x="17.889cm" svg:y="6.187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483" draw:style-name="gr115" draw:text-style-name="P1" draw:layer="layout" svg:width="0.369cm" svg:height="0.182cm" svg:x="17.884cm" svg:y="6.184cm">
            <text:p text:style-name="P10"/>
            <draw:enhanced-geometry svg:viewBox="0 0 71 50" draw:extrusion-allowed="true" draw:text-areas="0 0 71 50" draw:glue-points="29 3 22 4 5 16 4 21 4 29 5 34 12 40 22 45 34 47 47 45 57 40 64 34 65 29 66 25 65 21 64 16 47 4 40 3 29 3 27 0 41 0 48 1 58 7 59 8 68 15 69 20 69 21 71 26 69 30 68 35 59 42 58 43 48 48 36 50 22 48 20 48 11 43 9 42 1 35 0 30 0 20 1 15 9 8 11 7 20 1 27 0" draw:type="mso-spt100" draw:enhanced-path="M 29 3 L 22 4 5 16 4 21 4 29 5 34 12 40 22 45 34 47 47 45 57 40 64 34 65 29 66 25 65 21 64 16 47 4 40 3 29 3 Z M 27 0 L 41 0 48 1 58 7 59 8 68 15 69 20 69 21 71 26 69 30 68 35 59 42 58 43 48 48 36 50 22 48 20 48 11 43 9 42 1 35 0 30 0 20 1 15 9 8 11 7 20 1 27 0 Z N"/>
          </draw:custom-shape>
          <draw:custom-shape draw:name="Freeform 484" draw:style-name="gr115" draw:text-style-name="P1" draw:layer="layout" svg:width="0.348cm" svg:height="0.171cm" svg:x="17.925cm" svg:y="6.392cm">
            <text:p text:style-name="P10"/>
            <draw:enhanced-geometry svg:viewBox="0 0 67 47" draw:extrusion-allowed="true" draw:text-areas="0 0 67 47" draw:glue-points="33 0 46 2 57 7 64 14 67 23 64 32 57 40 46 45 33 47 21 45 10 40 3 32 0 23 3 14 10 7 21 2 33 0" draw:type="mso-spt100" draw:enhanced-path="M 33 0 L 46 2 57 7 64 14 67 23 64 32 57 40 46 45 33 47 21 45 10 40 3 32 0 23 3 14 10 7 21 2 33 0 Z N"/>
          </draw:custom-shape>
          <draw:custom-shape draw:name="Freeform 485" draw:style-name="gr115" draw:text-style-name="P1" draw:layer="layout" svg:width="0.364cm" svg:height="0.182cm" svg:x="17.92cm" svg:y="6.389cm">
            <text:p text:style-name="P10"/>
            <draw:enhanced-geometry svg:viewBox="0 0 70 50" draw:extrusion-allowed="true" draw:text-areas="0 0 70 50" draw:glue-points="34 3 22 4 12 9 5 15 4 20 4 28 5 33 22 45 29 46 34 47 40 46 47 45 64 33 65 28 66 24 65 20 64 15 57 9 47 4 34 3 36 0 48 1 58 6 59 7 68 14 69 19 69 20 70 25 69 29 68 34 59 41 58 42 48 48 41 49 36 50 29 49 27 49 20 48 11 42 9 41 1 34 0 29 0 19 1 14 9 7 11 6 20 1 22 1 36 0" draw:type="mso-spt100" draw:enhanced-path="M 34 3 L 22 4 12 9 5 15 4 20 4 28 5 33 22 45 29 46 34 47 40 46 47 45 64 33 65 28 66 24 65 20 64 15 57 9 47 4 34 3 Z M 36 0 L 48 1 58 6 59 7 68 14 69 19 69 20 70 25 69 29 68 34 59 41 58 42 48 48 41 49 36 50 29 49 27 49 20 48 11 42 9 41 1 34 0 29 0 19 1 14 9 7 11 6 20 1 22 1 36 0 Z N"/>
          </draw:custom-shape>
          <draw:custom-shape draw:name="Freeform 486" draw:style-name="gr115" draw:text-style-name="P1" draw:layer="layout" svg:width="0.338cm" svg:height="0.175cm" svg:x="17.977cm" svg:y="6.605cm">
            <text:p text:style-name="P10"/>
            <draw:enhanced-geometry svg:viewBox="0 0 65 48" draw:extrusion-allowed="true" draw:text-areas="0 0 65 48" draw:glue-points="32 0 44 2 55 7 62 15 65 24 62 33 55 41 44 46 32 48 19 46 9 41 2 33 0 24 2 15 9 7 19 2 32 0" draw:type="mso-spt100" draw:enhanced-path="M 32 0 L 44 2 55 7 62 15 65 24 62 33 55 41 44 46 32 48 19 46 9 41 2 33 0 24 2 15 9 7 19 2 32 0 Z N"/>
          </draw:custom-shape>
          <draw:custom-shape draw:name="Freeform 487" draw:style-name="gr115" draw:text-style-name="P1" draw:layer="layout" svg:width="0.364cm" svg:height="0.186cm" svg:x="17.967cm" svg:y="6.601cm">
            <text:p text:style-name="P10"/>
            <draw:enhanced-geometry svg:viewBox="0 0 70 51" draw:extrusion-allowed="true" draw:text-areas="0 0 70 51" draw:glue-points="28 3 21 4 13 9 6 16 4 25 6 34 13 41 21 46 28 47 34 48 39 47 46 46 63 34 64 29 66 25 64 21 63 16 46 4 39 3 28 3 27 0 41 0 48 1 57 7 59 8 67 15 68 20 68 21 70 26 68 30 67 35 59 42 57 43 48 49 41 50 35 51 28 50 27 50 20 49 10 43 9 42 2 35 0 26 2 16 2 15 9 8 10 7 20 1 27 0" draw:type="mso-spt100" draw:enhanced-path="M 28 3 L 21 4 13 9 6 16 4 25 6 34 13 41 21 46 28 47 34 48 39 47 46 46 63 34 64 29 66 25 64 21 63 16 46 4 39 3 28 3 Z M 27 0 L 41 0 48 1 57 7 59 8 67 15 68 20 68 21 70 26 68 30 67 35 59 42 57 43 48 49 41 50 35 51 28 50 27 50 20 49 10 43 9 42 2 35 0 26 2 16 2 15 9 8 10 7 20 1 27 0 Z N"/>
          </draw:custom-shape>
          <draw:custom-shape draw:name="Freeform 488" draw:style-name="gr115" draw:text-style-name="P1" draw:layer="layout" svg:width="0.338cm" svg:height="0.171cm" svg:x="18.019cm" svg:y="6.831cm">
            <text:p text:style-name="P10"/>
            <draw:enhanced-geometry svg:viewBox="0 0 65 47" draw:extrusion-allowed="true" draw:text-areas="0 0 65 47" draw:glue-points="32 0 46 2 56 7 63 15 65 24 63 33 56 40 46 45 32 47 19 45 10 40 3 33 0 24 3 15 10 7 19 2 32 0" draw:type="mso-spt100" draw:enhanced-path="M 32 0 L 46 2 56 7 63 15 65 24 63 33 56 40 46 45 32 47 19 45 10 40 3 33 0 24 3 15 10 7 19 2 32 0 Z N"/>
          </draw:custom-shape>
          <draw:custom-shape draw:name="Freeform 489" draw:style-name="gr115" draw:text-style-name="P1" draw:layer="layout" svg:width="0.358cm" svg:height="0.182cm" svg:x="18.014cm" svg:y="6.828cm">
            <text:p text:style-name="P10"/>
            <draw:enhanced-geometry svg:viewBox="0 0 69 50" draw:extrusion-allowed="true" draw:text-areas="0 0 69 50" draw:glue-points="27 3 20 4 12 9 5 16 4 25 5 34 12 40 20 45 33 47 46 45 55 40 62 34 65 25 62 16 55 10 46 4 40 3 27 3 26 0 41 0 47 1 58 7 59 8 66 15 66 16 69 26 66 35 59 42 58 43 47 48 34 50 20 48 19 48 9 43 8 42 1 35 0 26 1 16 1 15 8 8 9 7 19 1 26 0" draw:type="mso-spt100" draw:enhanced-path="M 27 3 L 20 4 12 9 5 16 4 25 5 34 12 40 20 45 33 47 46 45 55 40 62 34 65 25 62 16 55 10 46 4 40 3 27 3 Z M 26 0 L 41 0 47 1 58 7 59 8 66 15 66 16 69 26 66 35 59 42 58 43 47 48 34 50 20 48 19 48 9 43 8 42 1 35 0 26 1 16 1 15 8 8 9 7 19 1 26 0 Z N"/>
          </draw:custom-shape>
          <draw:custom-shape draw:name="Freeform 490" draw:style-name="gr115" draw:text-style-name="P1" draw:layer="layout" svg:width="0.338cm" svg:height="0.171cm" svg:x="18.055cm" svg:y="7.066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491" draw:style-name="gr115" draw:text-style-name="P1" draw:layer="layout" svg:width="0.358cm" svg:height="0.182cm" svg:x="18.05cm" svg:y="7.062cm">
            <text:p text:style-name="P10"/>
            <draw:enhanced-geometry svg:viewBox="0 0 69 50" draw:extrusion-allowed="true" draw:text-areas="0 0 69 50" draw:glue-points="34 3 22 4 12 9 5 15 4 20 4 28 5 33 22 45 29 46 34 47 40 46 47 45 55 40 62 33 65 24 62 15 55 9 47 4 34 3 36 0 48 1 58 6 59 7 66 14 66 15 69 25 66 34 59 41 58 42 48 48 41 49 36 50 29 49 27 49 20 48 11 42 9 41 1 34 0 29 0 19 1 14 9 7 11 6 20 1 22 1 36 0" draw:type="mso-spt100" draw:enhanced-path="M 34 3 L 22 4 12 9 5 15 4 20 4 28 5 33 22 45 29 46 34 47 40 46 47 45 55 40 62 33 65 24 62 15 55 9 47 4 34 3 Z M 36 0 L 48 1 58 6 59 7 66 14 66 15 69 25 66 34 59 41 58 42 48 48 41 49 36 50 29 49 27 49 20 48 11 42 9 41 1 34 0 29 0 19 1 14 9 7 11 6 20 1 22 1 36 0 Z N"/>
          </draw:custom-shape>
          <draw:custom-shape draw:name="Freeform 492" draw:style-name="gr115" draw:text-style-name="P1" draw:layer="layout" svg:width="0.343cm" svg:height="0.175cm" svg:x="18.097cm" svg:y="7.282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493" draw:style-name="gr115" draw:text-style-name="P1" draw:layer="layout" svg:width="0.358cm" svg:height="0.186cm" svg:x="18.092cm" svg:y="7.278cm">
            <text:p text:style-name="P10"/>
            <draw:enhanced-geometry svg:viewBox="0 0 69 51" draw:extrusion-allowed="true" draw:text-areas="0 0 69 51" draw:glue-points="29 3 22 4 5 16 4 21 4 29 5 34 22 46 29 47 35 48 40 47 47 46 56 41 63 34 65 25 63 16 56 9 47 4 40 3 29 3 28 0 42 0 49 1 58 7 60 8 67 15 67 16 69 26 67 35 60 42 58 43 49 49 42 50 36 51 29 50 28 50 21 49 11 43 10 42 1 35 0 30 0 20 1 15 10 8 11 7 21 1 28 0" draw:type="mso-spt100" draw:enhanced-path="M 29 3 L 22 4 5 16 4 21 4 29 5 34 22 46 29 47 35 48 40 47 47 46 56 41 63 34 65 25 63 16 56 9 47 4 40 3 29 3 Z M 28 0 L 42 0 49 1 58 7 60 8 67 15 67 16 69 26 67 35 60 42 58 43 49 49 42 50 36 51 29 50 28 50 21 49 11 43 10 42 1 35 0 30 0 20 1 15 10 8 11 7 21 1 28 0 Z N"/>
          </draw:custom-shape>
          <draw:custom-shape draw:name="Freeform 494" draw:style-name="gr115" draw:text-style-name="P1" draw:layer="layout" svg:width="0.348cm" svg:height="0.175cm" svg:x="18.133cm" svg:y="7.406cm">
            <text:p text:style-name="P10"/>
            <draw:enhanced-geometry svg:viewBox="0 0 67 48" draw:extrusion-allowed="true" draw:text-areas="0 0 67 48" draw:glue-points="34 0 46 2 57 7 64 15 67 24 64 33 57 41 46 46 34 48 21 46 10 41 3 33 0 24 3 15 10 7 21 2 34 0" draw:type="mso-spt100" draw:enhanced-path="M 34 0 L 46 2 57 7 64 15 67 24 64 33 57 41 46 46 34 48 21 46 10 41 3 33 0 24 3 15 10 7 21 2 34 0 Z N"/>
          </draw:custom-shape>
          <draw:custom-shape draw:name="Freeform 495" draw:style-name="gr115" draw:text-style-name="P1" draw:layer="layout" svg:width="0.369cm" svg:height="0.186cm" svg:x="18.128cm" svg:y="7.402cm">
            <text:p text:style-name="P10"/>
            <draw:enhanced-geometry svg:viewBox="0 0 71 51" draw:extrusion-allowed="true" draw:text-areas="0 0 71 51" draw:glue-points="29 3 22 4 5 16 4 21 4 29 5 34 22 46 29 47 35 48 40 47 47 46 64 34 65 29 67 25 65 21 64 16 47 4 40 3 29 3 28 0 42 0 49 1 58 7 60 8 68 15 69 20 69 21 71 26 69 30 68 35 60 42 58 43 49 49 42 50 36 51 29 50 28 50 21 49 11 43 10 42 1 35 0 30 0 20 1 15 10 8 11 7 21 1 28 0" draw:type="mso-spt100" draw:enhanced-path="M 29 3 L 22 4 5 16 4 21 4 29 5 34 22 46 29 47 35 48 40 47 47 46 64 34 65 29 67 25 65 21 64 16 47 4 40 3 29 3 Z M 28 0 L 42 0 49 1 58 7 60 8 68 15 69 20 69 21 71 26 69 30 68 35 60 42 58 43 49 49 42 50 36 51 29 50 28 50 21 49 11 43 10 42 1 35 0 30 0 20 1 15 10 8 11 7 21 1 28 0 Z N"/>
          </draw:custom-shape>
          <draw:custom-shape draw:name="Freeform 496" draw:style-name="gr115" draw:text-style-name="P1" draw:layer="layout" svg:width="0.343cm" svg:height="0.171cm" svg:x="18.18cm" svg:y="7.574cm">
            <text:p text:style-name="P10"/>
            <draw:enhanced-geometry svg:viewBox="0 0 66 47" draw:extrusion-allowed="true" draw:text-areas="0 0 66 47" draw:glue-points="33 0 46 2 57 7 64 14 66 23 64 32 57 40 46 45 33 47 20 45 9 40 2 32 0 23 2 14 9 7 20 2 33 0" draw:type="mso-spt100" draw:enhanced-path="M 33 0 L 46 2 57 7 64 14 66 23 64 32 57 40 46 45 33 47 20 45 9 40 2 32 0 23 2 14 9 7 20 2 33 0 Z N"/>
          </draw:custom-shape>
          <draw:custom-shape draw:name="Freeform 497" draw:style-name="gr115" draw:text-style-name="P1" draw:layer="layout" svg:width="0.369cm" svg:height="0.182cm" svg:x="18.17cm" svg:y="7.571cm">
            <text:p text:style-name="P10"/>
            <draw:enhanced-geometry svg:viewBox="0 0 71 50" draw:extrusion-allowed="true" draw:text-areas="0 0 71 50" draw:glue-points="35 3 22 4 13 9 6 15 4 20 4 28 6 33 22 45 29 46 35 47 41 46 48 45 64 33 66 28 67 24 66 20 64 15 57 9 48 4 35 3 36 0 49 1 59 6 60 7 68 14 70 19 70 20 71 25 70 29 68 34 60 41 59 42 49 48 42 49 36 50 29 49 28 49 21 48 11 42 10 41 2 34 0 29 0 19 2 14 10 7 11 6 21 1 22 1 36 0" draw:type="mso-spt100" draw:enhanced-path="M 35 3 L 22 4 13 9 6 15 4 20 4 28 6 33 22 45 29 46 35 47 41 46 48 45 64 33 66 28 67 24 66 20 64 15 57 9 48 4 35 3 Z M 36 0 L 49 1 59 6 60 7 68 14 70 19 70 20 71 25 70 29 68 34 60 41 59 42 49 48 42 49 36 50 29 49 28 49 21 48 11 42 10 41 2 34 0 29 0 19 2 14 10 7 11 6 21 1 22 1 36 0 Z N"/>
          </draw:custom-shape>
          <draw:custom-shape draw:name="Freeform 498" draw:style-name="gr116" draw:text-style-name="P1" draw:layer="layout" svg:width="0.338cm" svg:height="0.175cm" svg:x="18.222cm" svg:y="7.68cm">
            <text:p text:style-name="P10"/>
            <draw:enhanced-geometry svg:viewBox="0 0 65 48" draw:extrusion-allowed="true" draw:text-areas="0 0 65 48" draw:glue-points="32 0 44 2 56 7 63 15 65 24 63 33 56 41 44 46 32 48 19 46 10 41 3 33 0 24 3 15 10 7 19 2 32 0" draw:type="mso-spt100" draw:enhanced-path="M 32 0 L 44 2 56 7 63 15 65 24 63 33 56 41 44 46 32 48 19 46 10 41 3 33 0 24 3 15 10 7 19 2 32 0 Z N"/>
          </draw:custom-shape>
          <draw:custom-shape draw:name="Freeform 499" draw:style-name="gr116" draw:text-style-name="P1" draw:layer="layout" svg:width="0.358cm" svg:height="0.186cm" svg:x="18.217cm" svg:y="7.677cm">
            <text:p text:style-name="P10"/>
            <draw:enhanced-geometry svg:viewBox="0 0 69 51" draw:extrusion-allowed="true" draw:text-areas="0 0 69 51" draw:glue-points="27 3 20 4 12 9 5 16 4 25 5 34 12 41 20 46 27 47 33 48 39 47 45 46 62 34 64 29 65 25 64 21 62 16 45 4 39 3 27 3 26 0 40 0 47 1 57 7 58 8 66 15 68 20 68 21 69 26 68 30 66 35 58 42 57 43 47 49 40 50 34 51 27 50 26 50 19 49 9 43 8 42 1 35 0 26 1 16 1 15 8 8 9 7 19 1 26 0" draw:type="mso-spt100" draw:enhanced-path="M 27 3 L 20 4 12 9 5 16 4 25 5 34 12 41 20 46 27 47 33 48 39 47 45 46 62 34 64 29 65 25 64 21 62 16 45 4 39 3 27 3 Z M 26 0 L 40 0 47 1 57 7 58 8 66 15 68 20 68 21 69 26 68 30 66 35 58 42 57 43 47 49 40 50 34 51 27 50 26 50 19 49 9 43 8 42 1 35 0 26 1 16 1 15 8 8 9 7 19 1 26 0 Z N"/>
          </draw:custom-shape>
          <draw:custom-shape draw:name="Freeform 500" draw:style-name="gr116" draw:text-style-name="P1" draw:layer="layout" svg:width="0.343cm" svg:height="0.171cm" svg:x="18.263cm" svg:y="7.724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501" draw:style-name="gr116" draw:text-style-name="P1" draw:layer="layout" svg:width="0.358cm" svg:height="0.182cm" svg:x="18.258cm" svg:y="7.721cm">
            <text:p text:style-name="P10"/>
            <draw:enhanced-geometry svg:viewBox="0 0 69 50" draw:extrusion-allowed="true" draw:text-areas="0 0 69 50" draw:glue-points="33 3 21 4 12 9 5 15 4 24 5 33 12 40 21 45 28 46 33 47 39 46 46 45 63 33 64 28 65 24 64 20 63 15 56 9 46 4 33 3 35 0 47 1 57 6 58 7 67 14 68 19 68 20 69 25 68 29 67 34 58 41 57 42 47 48 40 49 35 50 28 49 26 49 19 48 10 42 8 41 1 34 0 25 1 15 1 14 8 7 10 6 19 1 21 1 35 0" draw:type="mso-spt100" draw:enhanced-path="M 33 3 L 21 4 12 9 5 15 4 24 5 33 12 40 21 45 28 46 33 47 39 46 46 45 63 33 64 28 65 24 64 20 63 15 56 9 46 4 33 3 Z M 35 0 L 47 1 57 6 58 7 67 14 68 19 68 20 69 25 68 29 67 34 58 41 57 42 47 48 40 49 35 50 28 49 26 49 19 48 10 42 8 41 1 34 0 25 1 15 1 14 8 7 10 6 19 1 21 1 35 0 Z N"/>
          </draw:custom-shape>
          <draw:custom-shape draw:name="Freeform 502" draw:style-name="gr116" draw:text-style-name="P1" draw:layer="layout" svg:width="0.343cm" svg:height="0.171cm" svg:x="18.3cm" svg:y="7.702cm">
            <text:p text:style-name="P10"/>
            <draw:enhanced-geometry svg:viewBox="0 0 66 47" draw:extrusion-allowed="true" draw:text-areas="0 0 66 47" draw:glue-points="34 0 46 2 56 7 63 14 66 23 63 32 56 40 46 45 34 47 20 45 10 40 3 32 0 23 3 14 10 7 20 2 34 0" draw:type="mso-spt100" draw:enhanced-path="M 34 0 L 46 2 56 7 63 14 66 23 63 32 56 40 46 45 34 47 20 45 10 40 3 32 0 23 3 14 10 7 20 2 34 0 Z N"/>
          </draw:custom-shape>
          <draw:custom-shape draw:name="Freeform 503" draw:style-name="gr116" draw:text-style-name="P1" draw:layer="layout" svg:width="0.358cm" svg:height="0.182cm" svg:x="18.295cm" svg:y="7.699cm">
            <text:p text:style-name="P10"/>
            <draw:enhanced-geometry svg:viewBox="0 0 69 50" draw:extrusion-allowed="true" draw:text-areas="0 0 69 50" draw:glue-points="35 3 22 4 12 9 5 15 4 24 5 33 12 39 22 45 28 46 35 47 40 46 47 45 56 40 62 33 65 24 62 15 56 9 47 4 35 3 36 0 49 1 58 6 60 7 67 14 67 15 69 25 67 34 60 41 58 42 49 48 42 49 36 50 28 49 26 49 21 48 10 42 8 41 1 34 0 25 1 15 1 14 8 7 10 6 21 1 22 1 36 0" draw:type="mso-spt100" draw:enhanced-path="M 35 3 L 22 4 12 9 5 15 4 24 5 33 12 39 22 45 28 46 35 47 40 46 47 45 56 40 62 33 65 24 62 15 56 9 47 4 35 3 Z M 36 0 L 49 1 58 6 60 7 67 14 67 15 69 25 67 34 60 41 58 42 49 48 42 49 36 50 28 49 26 49 21 48 10 42 8 41 1 34 0 25 1 15 1 14 8 7 10 6 21 1 22 1 36 0 Z N"/>
          </draw:custom-shape>
          <draw:custom-shape draw:name="Freeform 504" draw:style-name="gr115" draw:text-style-name="P1" draw:layer="layout" svg:width="0.338cm" svg:height="0.171cm" svg:x="18.347cm" svg:y="7.622cm">
            <text:p text:style-name="P10"/>
            <draw:enhanced-geometry svg:viewBox="0 0 65 47" draw:extrusion-allowed="true" draw:text-areas="0 0 65 47" draw:glue-points="33 0 46 2 55 7 62 15 65 24 62 33 55 40 46 45 33 47 20 45 9 40 2 33 0 24 2 15 9 7 20 2 33 0" draw:type="mso-spt100" draw:enhanced-path="M 33 0 L 46 2 55 7 62 15 65 24 62 33 55 40 46 45 33 47 20 45 9 40 2 33 0 24 2 15 9 7 20 2 33 0 Z N"/>
          </draw:custom-shape>
          <draw:custom-shape draw:name="Freeform 505" draw:style-name="gr115" draw:text-style-name="P1" draw:layer="layout" svg:width="0.364cm" svg:height="0.182cm" svg:x="18.336cm" svg:y="7.618cm">
            <text:p text:style-name="P10"/>
            <draw:enhanced-geometry svg:viewBox="0 0 70 50" draw:extrusion-allowed="true" draw:text-areas="0 0 70 50" draw:glue-points="29 3 22 4 6 16 4 21 4 29 6 34 13 40 22 45 35 47 48 45 56 40 63 34 66 25 63 16 56 9 48 4 41 3 29 3 28 0 42 0 49 1 59 7 60 8 67 15 67 16 70 26 67 35 60 42 59 43 49 48 36 50 22 48 21 48 11 43 10 42 2 35 0 30 0 20 2 15 10 8 11 7 21 1 28 0" draw:type="mso-spt100" draw:enhanced-path="M 29 3 L 22 4 6 16 4 21 4 29 6 34 13 40 22 45 35 47 48 45 56 40 63 34 66 25 63 16 56 9 48 4 41 3 29 3 Z M 28 0 L 42 0 49 1 59 7 60 8 67 15 67 16 70 26 67 35 60 42 59 43 49 48 36 50 22 48 21 48 11 43 10 42 2 35 0 30 0 20 2 15 10 8 11 7 21 1 28 0 Z N"/>
          </draw:custom-shape>
          <draw:custom-shape draw:name="Freeform 506" draw:style-name="gr115" draw:text-style-name="P1" draw:layer="layout" svg:width="0.348cm" svg:height="0.171cm" svg:x="18.388cm" svg:y="7.501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507" draw:style-name="gr115" draw:text-style-name="P1" draw:layer="layout" svg:width="0.369cm" svg:height="0.182cm" svg:x="18.383cm" svg:y="7.497cm">
            <text:p text:style-name="P10"/>
            <draw:enhanced-geometry svg:viewBox="0 0 71 50" draw:extrusion-allowed="true" draw:text-areas="0 0 71 50" draw:glue-points="29 3 22 4 5 16 4 21 4 29 5 34 12 40 22 45 34 47 47 45 57 40 64 34 65 29 66 25 65 21 64 16 47 4 40 3 29 3 27 0 41 0 48 1 58 7 59 8 68 15 69 20 69 21 71 26 69 30 68 35 59 42 58 43 48 48 36 50 22 48 20 48 11 43 9 42 1 35 0 30 0 20 1 15 9 8 11 7 20 1 27 0" draw:type="mso-spt100" draw:enhanced-path="M 29 3 L 22 4 5 16 4 21 4 29 5 34 12 40 22 45 34 47 47 45 57 40 64 34 65 29 66 25 65 21 64 16 47 4 40 3 29 3 Z M 27 0 L 41 0 48 1 58 7 59 8 68 15 69 20 69 21 71 26 69 30 68 35 59 42 58 43 48 48 36 50 22 48 20 48 11 43 9 42 1 35 0 30 0 20 1 15 9 8 11 7 20 1 27 0 Z N"/>
          </draw:custom-shape>
          <draw:custom-shape draw:name="Freeform 508" draw:style-name="gr115" draw:text-style-name="P1" draw:layer="layout" svg:width="0.348cm" svg:height="0.171cm" svg:x="18.425cm" svg:y="7.355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509" draw:style-name="gr115" draw:text-style-name="P1" draw:layer="layout" svg:width="0.364cm" svg:height="0.182cm" svg:x="18.419cm" svg:y="7.351cm">
            <text:p text:style-name="P10"/>
            <draw:enhanced-geometry svg:viewBox="0 0 70 50" draw:extrusion-allowed="true" draw:text-areas="0 0 70 50" draw:glue-points="29 3 22 4 5 16 4 21 4 29 5 34 12 40 22 45 34 47 47 45 57 40 64 34 65 29 66 25 65 21 64 16 47 4 40 3 29 3 27 0 41 0 48 1 58 7 59 8 68 15 69 20 69 21 70 26 69 30 68 35 59 42 58 43 48 48 36 50 22 48 20 48 11 43 9 42 1 35 0 30 0 20 1 15 9 8 11 7 20 1 27 0" draw:type="mso-spt100" draw:enhanced-path="M 29 3 L 22 4 5 16 4 21 4 29 5 34 12 40 22 45 34 47 47 45 57 40 64 34 65 29 66 25 65 21 64 16 47 4 40 3 29 3 Z M 27 0 L 41 0 48 1 58 7 59 8 68 15 69 20 69 21 70 26 69 30 68 35 59 42 58 43 48 48 36 50 22 48 20 48 11 43 9 42 1 35 0 30 0 20 1 15 9 8 11 7 20 1 27 0 Z N"/>
          </draw:custom-shape>
          <draw:custom-shape draw:name="Freeform 510" draw:style-name="gr115" draw:text-style-name="P1" draw:layer="layout" svg:width="0.338cm" svg:height="0.171cm" svg:x="18.477cm" svg:y="7.197cm">
            <text:p text:style-name="P10"/>
            <draw:enhanced-geometry svg:viewBox="0 0 65 47" draw:extrusion-allowed="true" draw:text-areas="0 0 65 47" draw:glue-points="32 0 44 2 55 7 62 14 65 23 62 32 55 40 44 45 32 47 19 45 9 40 2 32 0 23 2 14 9 7 19 2 32 0" draw:type="mso-spt100" draw:enhanced-path="M 32 0 L 44 2 55 7 62 14 65 23 62 32 55 40 44 45 32 47 19 45 9 40 2 32 0 23 2 14 9 7 19 2 32 0 Z N"/>
          </draw:custom-shape>
          <draw:custom-shape draw:name="Freeform 511" draw:style-name="gr115" draw:text-style-name="P1" draw:layer="layout" svg:width="0.364cm" svg:height="0.182cm" svg:x="18.466cm" svg:y="7.194cm">
            <text:p text:style-name="P10"/>
            <draw:enhanced-geometry svg:viewBox="0 0 70 50" draw:extrusion-allowed="true" draw:text-areas="0 0 70 50" draw:glue-points="34 3 21 4 13 9 6 15 4 24 6 33 13 40 21 45 28 46 34 47 39 46 46 45 63 33 64 28 66 24 64 20 63 15 56 9 46 4 34 3 35 0 48 1 57 6 59 7 67 14 68 19 68 20 70 25 68 29 67 34 59 41 57 42 48 48 41 49 35 50 28 49 27 49 20 48 10 42 9 41 2 34 0 25 2 15 2 14 9 7 10 6 20 1 21 1 35 0" draw:type="mso-spt100" draw:enhanced-path="M 34 3 L 21 4 13 9 6 15 4 24 6 33 13 40 21 45 28 46 34 47 39 46 46 45 63 33 64 28 66 24 64 20 63 15 56 9 46 4 34 3 Z M 35 0 L 48 1 57 6 59 7 67 14 68 19 68 20 70 25 68 29 67 34 59 41 57 42 48 48 41 49 35 50 28 49 27 49 20 48 10 42 9 41 2 34 0 25 2 15 2 14 9 7 10 6 20 1 21 1 35 0 Z N"/>
          </draw:custom-shape>
          <draw:custom-shape draw:name="Freeform 512" draw:style-name="gr115" draw:text-style-name="P1" draw:layer="layout" svg:width="0.338cm" svg:height="0.175cm" svg:x="18.513cm" svg:y="7.029cm">
            <text:p text:style-name="P10"/>
            <draw:enhanced-geometry svg:viewBox="0 0 65 48" draw:extrusion-allowed="true" draw:text-areas="0 0 65 48" draw:glue-points="32 0 44 2 55 7 62 15 65 24 62 33 55 41 44 46 32 48 19 46 9 41 2 33 0 24 2 15 9 7 19 2 32 0" draw:type="mso-spt100" draw:enhanced-path="M 32 0 L 44 2 55 7 62 15 65 24 62 33 55 41 44 46 32 48 19 46 9 41 2 33 0 24 2 15 9 7 19 2 32 0 Z N"/>
          </draw:custom-shape>
          <draw:custom-shape draw:name="Freeform 513" draw:style-name="gr115" draw:text-style-name="P1" draw:layer="layout" svg:width="0.364cm" svg:height="0.186cm" svg:x="18.503cm" svg:y="7.025cm">
            <text:p text:style-name="P10"/>
            <draw:enhanced-geometry svg:viewBox="0 0 70 51" draw:extrusion-allowed="true" draw:text-areas="0 0 70 51" draw:glue-points="28 3 21 4 13 9 6 16 4 25 6 34 13 41 21 46 28 47 34 48 39 47 46 46 63 34 64 29 66 25 64 21 63 16 46 4 39 3 28 3 27 0 41 0 48 1 57 7 59 8 67 15 68 20 68 21 70 26 68 30 67 35 59 42 57 43 48 49 41 50 35 51 28 50 27 50 20 49 10 43 9 42 2 35 0 26 2 16 2 15 9 8 10 7 20 1 27 0" draw:type="mso-spt100" draw:enhanced-path="M 28 3 L 21 4 13 9 6 16 4 25 6 34 13 41 21 46 28 47 34 48 39 47 46 46 63 34 64 29 66 25 64 21 63 16 46 4 39 3 28 3 Z M 27 0 L 41 0 48 1 57 7 59 8 67 15 68 20 68 21 70 26 68 30 67 35 59 42 57 43 48 49 41 50 35 51 28 50 27 50 20 49 10 43 9 42 2 35 0 26 2 16 2 15 9 8 10 7 20 1 27 0 Z N"/>
          </draw:custom-shape>
          <draw:custom-shape draw:name="Freeform 514" draw:style-name="gr115" draw:text-style-name="P1" draw:layer="layout" svg:width="0.338cm" svg:height="0.175cm" svg:x="18.555cm" svg:y="6.868cm">
            <text:p text:style-name="P10"/>
            <draw:enhanced-geometry svg:viewBox="0 0 65 48" draw:extrusion-allowed="true" draw:text-areas="0 0 65 48" draw:glue-points="32 0 46 2 56 7 63 15 65 24 63 33 56 41 46 46 32 48 19 46 10 41 3 33 0 24 3 15 10 7 19 2 32 0" draw:type="mso-spt100" draw:enhanced-path="M 32 0 L 46 2 56 7 63 15 65 24 63 33 56 41 46 46 32 48 19 46 10 41 3 33 0 24 3 15 10 7 19 2 32 0 Z N"/>
          </draw:custom-shape>
          <draw:custom-shape draw:name="Freeform 515" draw:style-name="gr115" draw:text-style-name="P1" draw:layer="layout" svg:width="0.358cm" svg:height="0.186cm" svg:x="18.549cm" svg:y="6.864cm">
            <text:p text:style-name="P10"/>
            <draw:enhanced-geometry svg:viewBox="0 0 69 51" draw:extrusion-allowed="true" draw:text-areas="0 0 69 51" draw:glue-points="27 3 20 4 12 9 5 16 4 25 5 34 12 41 20 46 27 47 33 48 40 47 45 46 55 40 62 34 65 25 62 16 55 10 45 4 40 3 27 3 26 0 41 0 47 1 58 7 59 8 66 15 66 16 69 26 66 35 59 42 58 43 47 49 41 50 34 51 27 50 26 50 19 49 9 43 8 42 1 35 0 26 1 16 1 15 8 8 9 7 19 1 26 0" draw:type="mso-spt100" draw:enhanced-path="M 27 3 L 20 4 12 9 5 16 4 25 5 34 12 41 20 46 27 47 33 48 40 47 45 46 55 40 62 34 65 25 62 16 55 10 45 4 40 3 27 3 Z M 26 0 L 41 0 47 1 58 7 59 8 66 15 66 16 69 26 66 35 59 42 58 43 47 49 41 50 34 51 27 50 26 50 19 49 9 43 8 42 1 35 0 26 1 16 1 15 8 8 9 7 19 1 26 0 Z N"/>
          </draw:custom-shape>
          <draw:custom-shape draw:name="Freeform 516" draw:style-name="gr115" draw:text-style-name="P1" draw:layer="layout" svg:width="0.338cm" svg:height="0.171cm" svg:x="18.591cm" svg:y="6.711cm">
            <text:p text:style-name="P10"/>
            <draw:enhanced-geometry svg:viewBox="0 0 65 47" draw:extrusion-allowed="true" draw:text-areas="0 0 65 47" draw:glue-points="33 0 46 2 56 7 62 15 65 24 62 33 56 40 46 45 33 47 21 45 10 40 3 33 0 24 3 15 10 7 21 2 33 0" draw:type="mso-spt100" draw:enhanced-path="M 33 0 L 46 2 56 7 62 15 65 24 62 33 56 40 46 45 33 47 21 45 10 40 3 33 0 24 3 15 10 7 21 2 33 0 Z N"/>
          </draw:custom-shape>
          <draw:custom-shape draw:name="Freeform 517" draw:style-name="gr115" draw:text-style-name="P1" draw:layer="layout" svg:width="0.358cm" svg:height="0.182cm" svg:x="18.586cm" svg:y="6.707cm">
            <text:p text:style-name="P10"/>
            <draw:enhanced-geometry svg:viewBox="0 0 69 50" draw:extrusion-allowed="true" draw:text-areas="0 0 69 50" draw:glue-points="29 3 22 4 5 16 4 21 4 29 5 34 12 40 22 45 34 47 47 45 55 40 62 34 65 25 62 16 55 9 47 4 40 3 29 3 27 0 41 0 48 1 58 7 59 8 66 15 66 16 69 26 66 35 59 42 58 43 48 48 36 50 22 48 20 48 11 43 9 42 1 35 0 30 0 20 1 15 9 8 11 7 20 1 27 0" draw:type="mso-spt100" draw:enhanced-path="M 29 3 L 22 4 5 16 4 21 4 29 5 34 12 40 22 45 34 47 47 45 55 40 62 34 65 25 62 16 55 9 47 4 40 3 29 3 Z M 27 0 L 41 0 48 1 58 7 59 8 66 15 66 16 69 26 66 35 59 42 58 43 48 48 36 50 22 48 20 48 11 43 9 42 1 35 0 30 0 20 1 15 9 8 11 7 20 1 27 0 Z N"/>
          </draw:custom-shape>
          <draw:custom-shape draw:name="Freeform 518" draw:style-name="gr115" draw:text-style-name="P1" draw:layer="layout" svg:width="0.343cm" svg:height="0.171cm" svg:x="18.633cm" svg:y="6.561cm">
            <text:p text:style-name="P10"/>
            <draw:enhanced-geometry svg:viewBox="0 0 66 47" draw:extrusion-allowed="true" draw:text-areas="0 0 66 47" draw:glue-points="34 0 46 2 56 7 63 15 66 24 63 33 56 40 46 45 34 47 21 45 10 40 3 33 0 24 3 15 10 7 21 2 34 0" draw:type="mso-spt100" draw:enhanced-path="M 34 0 L 46 2 56 7 63 15 66 24 63 33 56 40 46 45 34 47 21 45 10 40 3 33 0 24 3 15 10 7 21 2 34 0 Z N"/>
          </draw:custom-shape>
          <draw:custom-shape draw:name="Freeform 519" draw:style-name="gr115" draw:text-style-name="P1" draw:layer="layout" svg:width="0.358cm" svg:height="0.182cm" svg:x="18.628cm" svg:y="6.557cm">
            <text:p text:style-name="P10"/>
            <draw:enhanced-geometry svg:viewBox="0 0 69 50" draw:extrusion-allowed="true" draw:text-areas="0 0 69 50" draw:glue-points="29 3 22 4 5 16 4 21 4 29 5 34 12 40 22 45 35 47 47 45 55 40 62 34 65 25 62 16 55 9 47 4 40 3 29 3 28 0 42 0 49 1 58 7 60 8 67 15 67 16 69 26 67 35 60 42 58 43 49 48 36 50 22 48 21 48 11 43 10 42 1 35 0 30 0 20 1 15 10 8 11 7 21 1 28 0" draw:type="mso-spt100" draw:enhanced-path="M 29 3 L 22 4 5 16 4 21 4 29 5 34 12 40 22 45 35 47 47 45 55 40 62 34 65 25 62 16 55 9 47 4 40 3 29 3 Z M 28 0 L 42 0 49 1 58 7 60 8 67 15 67 16 69 26 67 35 60 42 58 43 49 48 36 50 22 48 21 48 11 43 10 42 1 35 0 30 0 20 1 15 10 8 11 7 21 1 28 0 Z N"/>
          </draw:custom-shape>
          <draw:custom-shape draw:name="Freeform 520" draw:style-name="gr115" draw:text-style-name="P1" draw:layer="layout" svg:width="0.343cm" svg:height="0.171cm" svg:x="18.68cm" svg:y="6.414cm">
            <text:p text:style-name="P10"/>
            <draw:enhanced-geometry svg:viewBox="0 0 66 47" draw:extrusion-allowed="true" draw:text-areas="0 0 66 47" draw:glue-points="33 0 45 2 57 7 64 14 66 23 64 33 57 40 45 45 33 47 20 45 9 40 2 33 0 23 2 14 9 7 20 2 33 0" draw:type="mso-spt100" draw:enhanced-path="M 33 0 L 45 2 57 7 64 14 66 23 64 33 57 40 45 45 33 47 20 45 9 40 2 33 0 23 2 14 9 7 20 2 33 0 Z N"/>
          </draw:custom-shape>
          <draw:custom-shape draw:name="Freeform 521" draw:style-name="gr115" draw:text-style-name="P1" draw:layer="layout" svg:width="0.369cm" svg:height="0.182cm" svg:x="18.669cm" svg:y="6.411cm">
            <text:p text:style-name="P10"/>
            <draw:enhanced-geometry svg:viewBox="0 0 71 50" draw:extrusion-allowed="true" draw:text-areas="0 0 71 50" draw:glue-points="35 3 22 4 13 9 6 15 4 20 4 29 6 33 14 40 22 45 35 47 47 45 56 40 64 33 66 29 67 24 66 20 64 15 57 9 47 4 35 3 36 0 49 1 59 6 60 7 68 14 70 19 70 20 71 25 70 30 68 34 60 42 59 43 49 48 36 50 22 48 21 48 11 43 10 42 2 34 0 30 0 19 2 14 10 7 11 6 21 1 22 1 36 0" draw:type="mso-spt100" draw:enhanced-path="M 35 3 L 22 4 13 9 6 15 4 20 4 29 6 33 14 40 22 45 35 47 47 45 56 40 64 33 66 29 67 24 66 20 64 15 57 9 47 4 35 3 Z M 36 0 L 49 1 59 6 60 7 68 14 70 19 70 20 71 25 70 30 68 34 60 42 59 43 49 48 36 50 22 48 21 48 11 43 10 42 2 34 0 30 0 19 2 14 10 7 11 6 21 1 22 1 36 0 Z N"/>
          </draw:custom-shape>
          <draw:custom-shape draw:name="Freeform 522" draw:style-name="gr115" draw:text-style-name="P1" draw:layer="layout" svg:width="0.343cm" svg:height="0.171cm" svg:x="18.716cm" svg:y="6.275cm">
            <text:p text:style-name="P10"/>
            <draw:enhanced-geometry svg:viewBox="0 0 66 47" draw:extrusion-allowed="true" draw:text-areas="0 0 66 47" draw:glue-points="33 0 45 2 57 7 64 14 66 23 64 32 57 40 45 45 33 47 20 45 9 40 2 32 0 23 2 14 9 7 20 2 33 0" draw:type="mso-spt100" draw:enhanced-path="M 33 0 L 45 2 57 7 64 14 66 23 64 32 57 40 45 45 33 47 20 45 9 40 2 32 0 23 2 14 9 7 20 2 33 0 Z N"/>
          </draw:custom-shape>
          <draw:custom-shape draw:name="Freeform 523" draw:style-name="gr115" draw:text-style-name="P1" draw:layer="layout" svg:width="0.369cm" svg:height="0.182cm" svg:x="18.706cm" svg:y="6.272cm">
            <text:p text:style-name="P10"/>
            <draw:enhanced-geometry svg:viewBox="0 0 71 50" draw:extrusion-allowed="true" draw:text-areas="0 0 71 50" draw:glue-points="35 3 22 4 13 9 6 15 4 20 4 28 6 33 22 45 29 46 35 47 40 46 47 45 64 33 66 28 67 24 66 20 64 15 57 9 47 4 35 3 36 0 49 1 59 6 60 7 68 14 70 19 70 20 71 25 70 29 68 34 60 41 59 42 49 48 42 49 36 50 29 49 28 49 21 48 11 42 10 41 2 34 0 29 0 19 2 14 10 7 11 6 21 1 22 1 36 0" draw:type="mso-spt100" draw:enhanced-path="M 35 3 L 22 4 13 9 6 15 4 20 4 28 6 33 22 45 29 46 35 47 40 46 47 45 64 33 66 28 67 24 66 20 64 15 57 9 47 4 35 3 Z M 36 0 L 49 1 59 6 60 7 68 14 70 19 70 20 71 25 70 29 68 34 60 41 59 42 49 48 42 49 36 50 29 49 28 49 21 48 11 42 10 41 2 34 0 29 0 19 2 14 10 7 11 6 21 1 22 1 36 0 Z N"/>
          </draw:custom-shape>
          <draw:custom-shape draw:name="Freeform 524" draw:style-name="gr115" draw:text-style-name="P1" draw:layer="layout" svg:width="0.343cm" svg:height="0.171cm" svg:x="18.763cm" svg:y="6.14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525" draw:style-name="gr115" draw:text-style-name="P1" draw:layer="layout" svg:width="0.358cm" svg:height="0.182cm" svg:x="18.758cm" svg:y="6.136cm">
            <text:p text:style-name="P10"/>
            <draw:enhanced-geometry svg:viewBox="0 0 69 50" draw:extrusion-allowed="true" draw:text-areas="0 0 69 50" draw:glue-points="33 3 21 4 12 9 5 15 4 24 5 33 12 40 21 45 28 46 33 47 39 46 46 45 62 33 64 28 65 24 64 20 62 15 56 9 46 4 33 3 35 0 47 1 57 6 58 7 67 14 68 19 68 20 69 25 68 29 67 34 58 41 57 42 47 48 40 49 35 50 28 49 26 49 19 48 10 42 8 41 1 34 0 25 1 15 1 14 8 7 10 6 19 1 21 1 35 0" draw:type="mso-spt100" draw:enhanced-path="M 33 3 L 21 4 12 9 5 15 4 24 5 33 12 40 21 45 28 46 33 47 39 46 46 45 62 33 64 28 65 24 64 20 62 15 56 9 46 4 33 3 Z M 35 0 L 47 1 57 6 58 7 67 14 68 19 68 20 69 25 68 29 67 34 58 41 57 42 47 48 40 49 35 50 28 49 26 49 19 48 10 42 8 41 1 34 0 25 1 15 1 14 8 7 10 6 19 1 21 1 35 0 Z N"/>
          </draw:custom-shape>
          <draw:custom-shape draw:name="Freeform 526" draw:style-name="gr115" draw:text-style-name="P1" draw:layer="layout" svg:width="0.343cm" svg:height="0.171cm" svg:x="18.799cm" svg:y="6.008cm">
            <text:p text:style-name="P10"/>
            <draw:enhanced-geometry svg:viewBox="0 0 66 47" draw:extrusion-allowed="true" draw:text-areas="0 0 66 47" draw:glue-points="32 0 46 2 56 7 63 14 66 23 63 32 56 40 46 45 32 47 20 45 10 40 3 32 0 23 3 14 10 7 20 2 32 0" draw:type="mso-spt100" draw:enhanced-path="M 32 0 L 46 2 56 7 63 14 66 23 63 32 56 40 46 45 32 47 20 45 10 40 3 32 0 23 3 14 10 7 20 2 32 0 Z N"/>
          </draw:custom-shape>
          <draw:custom-shape draw:name="Freeform 527" draw:style-name="gr115" draw:text-style-name="P1" draw:layer="layout" svg:width="0.358cm" svg:height="0.182cm" svg:x="18.794cm" svg:y="6.004cm">
            <text:p text:style-name="P10"/>
            <draw:enhanced-geometry svg:viewBox="0 0 69 50" draw:extrusion-allowed="true" draw:text-areas="0 0 69 50" draw:glue-points="33 3 21 4 12 9 5 15 4 24 5 33 12 40 21 45 28 46 33 47 40 46 46 45 55 39 62 33 65 24 62 15 55 9 46 4 33 3 35 0 47 1 58 6 60 7 67 14 67 15 69 25 67 34 60 41 58 42 47 48 42 49 35 50 28 49 26 49 19 48 10 42 8 41 1 34 0 25 1 15 1 14 8 7 10 6 19 1 21 1 35 0" draw:type="mso-spt100" draw:enhanced-path="M 33 3 L 21 4 12 9 5 15 4 24 5 33 12 40 21 45 28 46 33 47 40 46 46 45 55 39 62 33 65 24 62 15 55 9 46 4 33 3 Z M 35 0 L 47 1 58 6 60 7 67 14 67 15 69 25 67 34 60 41 58 42 47 48 42 49 35 50 28 49 26 49 19 48 10 42 8 41 1 34 0 25 1 15 1 14 8 7 10 6 19 1 21 1 35 0 Z N"/>
          </draw:custom-shape>
          <draw:custom-shape draw:name="Freeform 528" draw:style-name="gr115" draw:text-style-name="P1" draw:layer="layout" svg:width="0.338cm" svg:height="0.168cm" svg:x="18.846cm" svg:y="5.88cm">
            <text:p text:style-name="P10"/>
            <draw:enhanced-geometry svg:viewBox="0 0 65 46" draw:extrusion-allowed="true" draw:text-areas="0 0 65 46" draw:glue-points="33 0 45 2 55 7 62 14 65 22 62 31 55 39 45 44 33 46 20 44 9 39 2 31 0 22 2 14 9 7 20 2 33 0" draw:type="mso-spt100" draw:enhanced-path="M 33 0 L 45 2 55 7 62 14 65 22 62 31 55 39 45 44 33 46 20 44 9 39 2 31 0 22 2 14 9 7 20 2 33 0 Z N"/>
          </draw:custom-shape>
          <draw:custom-shape draw:name="Freeform 529" draw:style-name="gr115" draw:text-style-name="P1" draw:layer="layout" svg:width="0.364cm" svg:height="0.179cm" svg:x="18.836cm" svg:y="5.876cm">
            <text:p text:style-name="P10"/>
            <draw:enhanced-geometry svg:viewBox="0 0 70 49" draw:extrusion-allowed="true" draw:text-areas="0 0 70 49" draw:glue-points="35 3 22 4 13 9 6 15 4 20 4 27 6 32 22 44 29 45 35 46 41 45 47 44 56 39 63 32 66 23 63 15 56 9 47 4 35 3 36 0 49 1 59 6 60 7 67 14 67 15 70 24 67 33 60 40 59 41 49 47 42 48 36 49 29 48 28 48 21 47 11 41 10 40 2 33 0 28 0 19 2 14 10 7 11 6 21 1 22 1 36 0" draw:type="mso-spt100" draw:enhanced-path="M 35 3 L 22 4 13 9 6 15 4 20 4 27 6 32 22 44 29 45 35 46 41 45 47 44 56 39 63 32 66 23 63 15 56 9 47 4 35 3 Z M 36 0 L 49 1 59 6 60 7 67 14 67 15 70 24 67 33 60 40 59 41 49 47 42 48 36 49 29 48 28 48 21 47 11 41 10 40 2 33 0 28 0 19 2 14 10 7 11 6 21 1 22 1 36 0 Z N"/>
          </draw:custom-shape>
          <draw:custom-shape draw:name="Freeform 530" draw:style-name="gr115" draw:text-style-name="P1" draw:layer="layout" svg:width="0.338cm" svg:height="0.171cm" svg:x="18.882cm" svg:y="5.745cm">
            <text:p text:style-name="P10"/>
            <draw:enhanced-geometry svg:viewBox="0 0 65 47" draw:extrusion-allowed="true" draw:text-areas="0 0 65 47" draw:glue-points="33 0 45 2 55 7 62 14 65 23 62 32 55 40 45 45 33 47 20 45 9 40 2 32 0 23 2 14 9 7 20 2 33 0" draw:type="mso-spt100" draw:enhanced-path="M 33 0 L 45 2 55 7 62 14 65 23 62 32 55 40 45 45 33 47 20 45 9 40 2 32 0 23 2 14 9 7 20 2 33 0 Z N"/>
          </draw:custom-shape>
          <draw:custom-shape draw:name="Freeform 531" draw:style-name="gr115" draw:text-style-name="P1" draw:layer="layout" svg:width="0.364cm" svg:height="0.182cm" svg:x="18.872cm" svg:y="5.741cm">
            <text:p text:style-name="P10"/>
            <draw:enhanced-geometry svg:viewBox="0 0 70 50" draw:extrusion-allowed="true" draw:text-areas="0 0 70 50" draw:glue-points="35 3 22 4 13 9 6 15 4 20 4 28 6 33 22 45 29 46 35 47 40 46 47 45 56 40 63 33 66 24 63 15 56 9 47 4 35 3 36 0 49 1 59 6 60 7 67 14 67 15 70 25 67 34 60 41 59 42 49 48 42 49 36 50 29 49 28 49 21 48 11 42 10 41 2 34 0 29 0 19 2 14 10 7 11 6 21 1 22 1 36 0" draw:type="mso-spt100" draw:enhanced-path="M 35 3 L 22 4 13 9 6 15 4 20 4 28 6 33 22 45 29 46 35 47 40 46 47 45 56 40 63 33 66 24 63 15 56 9 47 4 35 3 Z M 36 0 L 49 1 59 6 60 7 67 14 67 15 70 25 67 34 60 41 59 42 49 48 42 49 36 50 29 49 28 49 21 48 11 42 10 41 2 34 0 29 0 19 2 14 10 7 11 6 21 1 22 1 36 0 Z N"/>
          </draw:custom-shape>
          <draw:custom-shape draw:name="Freeform 532" draw:style-name="gr115" draw:text-style-name="P1" draw:layer="layout" svg:width="0.348cm" svg:height="0.171cm" svg:x="18.924cm" svg:y="5.602cm">
            <text:p text:style-name="P10"/>
            <draw:enhanced-geometry svg:viewBox="0 0 67 47" draw:extrusion-allowed="true" draw:text-areas="0 0 67 47" draw:glue-points="33 0 46 2 57 7 64 14 67 23 64 32 57 40 46 45 33 47 21 45 10 40 3 32 0 23 3 14 10 7 21 2 33 0" draw:type="mso-spt100" draw:enhanced-path="M 33 0 L 46 2 57 7 64 14 67 23 64 32 57 40 46 45 33 47 21 45 10 40 3 32 0 23 3 14 10 7 21 2 33 0 Z N"/>
          </draw:custom-shape>
          <draw:custom-shape draw:name="Freeform 533" draw:style-name="gr115" draw:text-style-name="P1" draw:layer="layout" svg:width="0.369cm" svg:height="0.182cm" svg:x="18.914cm" svg:y="5.598cm">
            <text:p text:style-name="P10"/>
            <draw:enhanced-geometry svg:viewBox="0 0 71 50" draw:extrusion-allowed="true" draw:text-areas="0 0 71 50" draw:glue-points="35 3 23 4 13 9 6 15 5 20 5 28 6 33 23 45 30 46 35 47 41 46 48 45 64 33 66 28 67 24 66 20 64 15 58 9 48 4 35 3 37 0 49 1 59 6 60 7 69 14 70 19 70 20 71 25 70 29 69 34 60 41 59 42 49 48 42 49 37 50 30 49 28 49 21 48 12 42 10 41 2 34 0 29 0 19 2 14 10 7 12 6 21 1 23 1 37 0" draw:type="mso-spt100" draw:enhanced-path="M 35 3 L 23 4 13 9 6 15 5 20 5 28 6 33 23 45 30 46 35 47 41 46 48 45 64 33 66 28 67 24 66 20 64 15 58 9 48 4 35 3 Z M 37 0 L 49 1 59 6 60 7 69 14 70 19 70 20 71 25 70 29 69 34 60 41 59 42 49 48 42 49 37 50 30 49 28 49 21 48 12 42 10 41 2 34 0 29 0 19 2 14 10 7 12 6 21 1 23 1 37 0 Z N"/>
          </draw:custom-shape>
          <draw:custom-shape draw:name="Freeform 534" draw:style-name="gr115" draw:text-style-name="P1" draw:layer="layout" svg:width="0.348cm" svg:height="0.175cm" svg:x="18.966cm" svg:y="5.445cm">
            <text:p text:style-name="P10"/>
            <draw:enhanced-geometry svg:viewBox="0 0 67 48" draw:extrusion-allowed="true" draw:text-areas="0 0 67 48" draw:glue-points="34 0 46 2 57 7 64 15 67 24 64 33 57 41 46 46 34 48 21 46 10 41 3 33 0 24 3 15 10 7 21 2 34 0" draw:type="mso-spt100" draw:enhanced-path="M 34 0 L 46 2 57 7 64 15 67 24 64 33 57 41 46 46 34 48 21 46 10 41 3 33 0 24 3 15 10 7 21 2 34 0 Z N"/>
          </draw:custom-shape>
          <draw:custom-shape draw:name="Freeform 535" draw:style-name="gr115" draw:text-style-name="P1" draw:layer="layout" svg:width="0.369cm" svg:height="0.186cm" svg:x="18.96cm" svg:y="5.441cm">
            <text:p text:style-name="P10"/>
            <draw:enhanced-geometry svg:viewBox="0 0 71 51" draw:extrusion-allowed="true" draw:text-areas="0 0 71 51" draw:glue-points="29 3 22 4 5 16 4 21 4 29 5 34 22 46 29 47 35 48 40 47 47 46 64 34 65 29 67 25 65 21 64 16 47 4 40 3 29 3 28 0 42 0 49 1 58 7 60 8 68 15 69 20 69 21 71 26 69 30 68 35 60 42 58 43 49 49 42 50 36 51 29 50 28 50 21 49 11 43 10 42 1 35 0 30 0 20 1 15 10 8 11 7 21 1 28 0" draw:type="mso-spt100" draw:enhanced-path="M 29 3 L 22 4 5 16 4 21 4 29 5 34 22 46 29 47 35 48 40 47 47 46 64 34 65 29 67 25 65 21 64 16 47 4 40 3 29 3 Z M 28 0 L 42 0 49 1 58 7 60 8 68 15 69 20 69 21 71 26 69 30 68 35 60 42 58 43 49 49 42 50 36 51 29 50 28 50 21 49 11 43 10 42 1 35 0 30 0 20 1 15 10 8 11 7 21 1 28 0 Z N"/>
          </draw:custom-shape>
          <draw:custom-shape draw:name="Freeform 536" draw:style-name="gr115" draw:text-style-name="P1" draw:layer="layout" svg:width="0.338cm" svg:height="0.175cm" svg:x="19.012cm" svg:y="5.284cm">
            <text:p text:style-name="P10"/>
            <draw:enhanced-geometry svg:viewBox="0 0 65 48" draw:extrusion-allowed="true" draw:text-areas="0 0 65 48" draw:glue-points="32 0 44 2 55 7 62 15 65 24 62 33 55 41 44 46 32 48 19 46 9 41 2 33 0 24 2 15 9 7 19 2 32 0" draw:type="mso-spt100" draw:enhanced-path="M 32 0 L 44 2 55 7 62 15 65 24 62 33 55 41 44 46 32 48 19 46 9 41 2 33 0 24 2 15 9 7 19 2 32 0 Z N"/>
          </draw:custom-shape>
          <draw:custom-shape draw:name="Freeform 537" draw:style-name="gr115" draw:text-style-name="P1" draw:layer="layout" svg:width="0.364cm" svg:height="0.186cm" svg:x="19.002cm" svg:y="5.28cm">
            <text:p text:style-name="P10"/>
            <draw:enhanced-geometry svg:viewBox="0 0 70 51" draw:extrusion-allowed="true" draw:text-areas="0 0 70 51" draw:glue-points="28 3 21 4 13 9 6 16 4 25 6 34 13 41 21 46 28 47 34 48 39 47 46 46 63 34 64 29 66 25 64 21 63 16 46 4 39 3 28 3 27 0 41 0 47 1 57 7 59 8 67 15 68 20 68 21 70 26 68 30 67 35 59 42 57 43 47 49 41 50 35 51 28 50 27 50 20 49 10 43 9 42 2 35 0 26 2 16 2 15 9 8 10 7 20 1 27 0" draw:type="mso-spt100" draw:enhanced-path="M 28 3 L 21 4 13 9 6 16 4 25 6 34 13 41 21 46 28 47 34 48 39 47 46 46 63 34 64 29 66 25 64 21 63 16 46 4 39 3 28 3 Z M 27 0 L 41 0 47 1 57 7 59 8 67 15 68 20 68 21 70 26 68 30 67 35 59 42 57 43 47 49 41 50 35 51 28 50 27 50 20 49 10 43 9 42 2 35 0 26 2 16 2 15 9 8 10 7 20 1 27 0 Z N"/>
          </draw:custom-shape>
          <draw:custom-shape draw:name="Freeform 538" draw:style-name="gr115" draw:text-style-name="P1" draw:layer="layout" svg:width="0.338cm" svg:height="0.171cm" svg:x="19.054cm" svg:y="5.104cm">
            <text:p text:style-name="P10"/>
            <draw:enhanced-geometry svg:viewBox="0 0 65 47" draw:extrusion-allowed="true" draw:text-areas="0 0 65 47" draw:glue-points="32 0 44 2 56 7 63 14 65 24 63 33 56 40 44 45 32 47 19 45 10 40 3 33 0 24 3 14 10 7 19 2 32 0" draw:type="mso-spt100" draw:enhanced-path="M 32 0 L 44 2 56 7 63 14 65 24 63 33 56 40 44 45 32 47 19 45 10 40 3 33 0 24 3 14 10 7 19 2 32 0 Z N"/>
          </draw:custom-shape>
          <draw:custom-shape draw:name="Freeform 539" draw:style-name="gr115" draw:text-style-name="P1" draw:layer="layout" svg:width="0.358cm" svg:height="0.182cm" svg:x="19.049cm" svg:y="5.101cm">
            <text:p text:style-name="P10"/>
            <draw:enhanced-geometry svg:viewBox="0 0 69 50" draw:extrusion-allowed="true" draw:text-areas="0 0 69 50" draw:glue-points="33 3 20 4 12 9 5 16 4 25 5 34 12 40 20 45 33 47 45 45 55 40 62 34 64 29 65 25 64 20 62 16 54 9 45 4 33 3 34 0 47 1 57 6 58 7 66 15 68 19 68 20 69 26 68 30 66 35 58 42 57 43 47 48 34 50 20 48 19 48 9 43 8 42 1 35 0 26 1 16 1 15 8 7 9 6 19 1 20 1 34 0" draw:type="mso-spt100" draw:enhanced-path="M 33 3 L 20 4 12 9 5 16 4 25 5 34 12 40 20 45 33 47 45 45 55 40 62 34 64 29 65 25 64 20 62 16 54 9 45 4 33 3 Z M 34 0 L 47 1 57 6 58 7 66 15 68 19 68 20 69 26 68 30 66 35 58 42 57 43 47 48 34 50 20 48 19 48 9 43 8 42 1 35 0 26 1 16 1 15 8 7 9 6 19 1 20 1 34 0 Z N"/>
          </draw:custom-shape>
          <draw:custom-shape draw:name="Freeform 540" draw:style-name="gr115" draw:text-style-name="P1" draw:layer="layout" svg:width="0.338cm" svg:height="0.175cm" svg:x="19.09cm" svg:y="4.907cm">
            <text:p text:style-name="P10"/>
            <draw:enhanced-geometry svg:viewBox="0 0 65 48" draw:extrusion-allowed="true" draw:text-areas="0 0 65 48" draw:glue-points="33 0 46 2 56 7 62 15 65 24 62 33 56 41 46 46 33 48 19 46 10 41 3 33 0 24 3 15 10 7 19 2 33 0" draw:type="mso-spt100" draw:enhanced-path="M 33 0 L 46 2 56 7 62 15 65 24 62 33 56 41 46 46 33 48 19 46 10 41 3 33 0 24 3 15 10 7 19 2 33 0 Z N"/>
          </draw:custom-shape>
          <draw:custom-shape draw:name="Freeform 541" draw:style-name="gr115" draw:text-style-name="P1" draw:layer="layout" svg:width="0.364cm" svg:height="0.186cm" svg:x="19.08cm" svg:y="4.903cm">
            <text:p text:style-name="P10"/>
            <draw:enhanced-geometry svg:viewBox="0 0 70 51" draw:extrusion-allowed="true" draw:text-areas="0 0 70 51" draw:glue-points="28 3 23 4 13 10 6 16 5 25 6 34 13 40 23 46 28 47 35 48 41 47 48 46 56 41 63 34 66 25 63 16 56 9 48 4 41 3 28 3 27 0 42 0 49 1 59 7 60 8 67 15 67 16 70 26 67 35 60 42 59 43 49 49 42 50 37 51 28 50 27 50 21 49 10 43 9 42 2 35 0 26 2 16 2 15 9 8 10 7 21 1 27 0" draw:type="mso-spt100" draw:enhanced-path="M 28 3 L 23 4 13 10 6 16 5 25 6 34 13 40 23 46 28 47 35 48 41 47 48 46 56 41 63 34 66 25 63 16 56 9 48 4 41 3 28 3 Z M 27 0 L 42 0 49 1 59 7 60 8 67 15 67 16 70 26 67 35 60 42 59 43 49 49 42 50 37 51 28 50 27 50 21 49 10 43 9 42 2 35 0 26 2 16 2 15 9 8 10 7 21 1 27 0 Z N"/>
          </draw:custom-shape>
          <draw:custom-shape draw:name="Freeform 542" draw:style-name="gr115" draw:text-style-name="P1" draw:layer="layout" svg:width="0.343cm" svg:height="0.171cm" svg:x="19.132cm" svg:y="4.698cm">
            <text:p text:style-name="P10"/>
            <draw:enhanced-geometry svg:viewBox="0 0 66 47" draw:extrusion-allowed="true" draw:text-areas="0 0 66 47" draw:glue-points="34 0 46 2 56 7 63 14 66 23 63 33 56 40 46 45 34 47 21 45 10 40 3 33 0 23 3 14 10 7 21 2 34 0" draw:type="mso-spt100" draw:enhanced-path="M 34 0 L 46 2 56 7 63 14 66 23 63 33 56 40 46 45 34 47 21 45 10 40 3 33 0 23 3 14 10 7 21 2 34 0 Z N"/>
          </draw:custom-shape>
          <draw:custom-shape draw:name="Freeform 543" draw:style-name="gr115" draw:text-style-name="P1" draw:layer="layout" svg:width="0.358cm" svg:height="0.182cm" svg:x="19.127cm" svg:y="4.695cm">
            <text:p text:style-name="P10"/>
            <draw:enhanced-geometry svg:viewBox="0 0 69 50" draw:extrusion-allowed="true" draw:text-areas="0 0 69 50" draw:glue-points="35 3 22 4 12 9 5 15 4 20 4 29 5 33 14 40 22 45 35 47 47 45 55 40 62 33 65 24 62 15 55 9 47 4 35 3 36 0 49 1 58 6 60 7 67 14 67 15 69 25 67 34 60 42 58 43 49 48 36 50 22 48 21 48 11 43 10 42 1 34 0 30 0 19 1 14 10 7 11 6 21 1 22 1 36 0" draw:type="mso-spt100" draw:enhanced-path="M 35 3 L 22 4 12 9 5 15 4 20 4 29 5 33 14 40 22 45 35 47 47 45 55 40 62 33 65 24 62 15 55 9 47 4 35 3 Z M 36 0 L 49 1 58 6 60 7 67 14 67 15 69 25 67 34 60 42 58 43 49 48 36 50 22 48 21 48 11 43 10 42 1 34 0 30 0 19 1 14 10 7 11 6 21 1 22 1 36 0 Z N"/>
          </draw:custom-shape>
          <draw:custom-shape draw:name="Freeform 544" draw:style-name="gr115" draw:text-style-name="P1" draw:layer="layout" svg:width="0.348cm" svg:height="0.171cm" svg:x="19.168cm" svg:y="4.475cm">
            <text:p text:style-name="P10"/>
            <draw:enhanced-geometry svg:viewBox="0 0 67 47" draw:extrusion-allowed="true" draw:text-areas="0 0 67 47" draw:glue-points="34 0 46 2 57 7 64 15 67 24 64 33 57 40 46 45 34 47 21 45 10 40 3 33 0 24 3 15 10 7 21 2 34 0" draw:type="mso-spt100" draw:enhanced-path="M 34 0 L 46 2 57 7 64 15 67 24 64 33 57 40 46 45 34 47 21 45 10 40 3 33 0 24 3 15 10 7 21 2 34 0 Z N"/>
          </draw:custom-shape>
          <draw:custom-shape draw:name="Freeform 545" draw:style-name="gr115" draw:text-style-name="P1" draw:layer="layout" svg:width="0.369cm" svg:height="0.182cm" svg:x="19.163cm" svg:y="4.471cm">
            <text:p text:style-name="P10"/>
            <draw:enhanced-geometry svg:viewBox="0 0 71 50" draw:extrusion-allowed="true" draw:text-areas="0 0 71 50" draw:glue-points="29 3 22 4 5 16 4 21 4 29 5 34 12 40 22 45 35 47 47 45 57 40 64 34 65 29 67 25 65 21 64 16 47 4 40 3 29 3 28 0 42 0 48 1 58 7 60 8 68 15 69 20 69 21 71 26 69 30 68 35 60 42 58 43 48 48 36 50 22 48 21 48 11 43 10 42 1 35 0 30 0 20 1 15 10 8 11 7 21 1 28 0" draw:type="mso-spt100" draw:enhanced-path="M 29 3 L 22 4 5 16 4 21 4 29 5 34 12 40 22 45 35 47 47 45 57 40 64 34 65 29 67 25 65 21 64 16 47 4 40 3 29 3 Z M 28 0 L 42 0 48 1 58 7 60 8 68 15 69 20 69 21 71 26 69 30 68 35 60 42 58 43 48 48 36 50 22 48 21 48 11 43 10 42 1 35 0 30 0 20 1 15 10 8 11 7 21 1 28 0 Z N"/>
          </draw:custom-shape>
          <draw:custom-shape draw:name="Freeform 546" draw:style-name="gr115" draw:text-style-name="P1" draw:layer="layout" svg:width="0.343cm" svg:height="0.175cm" svg:x="19.215cm" svg:y="4.252cm">
            <text:p text:style-name="P10"/>
            <draw:enhanced-geometry svg:viewBox="0 0 66 48" draw:extrusion-allowed="true" draw:text-areas="0 0 66 48" draw:glue-points="33 0 45 2 57 7 64 15 66 24 64 33 57 41 45 46 33 48 20 46 9 41 2 33 0 24 2 15 9 7 20 2 33 0" draw:type="mso-spt100" draw:enhanced-path="M 33 0 L 45 2 57 7 64 15 66 24 64 33 57 41 45 46 33 48 20 46 9 41 2 33 0 24 2 15 9 7 20 2 33 0 Z N"/>
          </draw:custom-shape>
          <draw:custom-shape draw:name="Freeform 547" draw:style-name="gr115" draw:text-style-name="P1" draw:layer="layout" svg:width="0.369cm" svg:height="0.186cm" svg:x="19.205cm" svg:y="4.248cm">
            <text:p text:style-name="P10"/>
            <draw:enhanced-geometry svg:viewBox="0 0 71 51" draw:extrusion-allowed="true" draw:text-areas="0 0 71 51" draw:glue-points="29 3 22 4 6 16 4 21 4 29 6 34 22 46 29 47 35 48 40 47 47 46 64 34 66 29 67 25 66 21 64 16 47 4 40 3 29 3 28 0 42 0 49 1 59 7 60 8 68 15 70 20 70 21 71 26 70 30 68 35 60 42 59 43 49 49 42 50 36 51 29 50 28 50 21 49 11 43 10 42 2 35 0 30 0 20 2 15 10 8 11 7 21 1 28 0" draw:type="mso-spt100" draw:enhanced-path="M 29 3 L 22 4 6 16 4 21 4 29 6 34 22 46 29 47 35 48 40 47 47 46 64 34 66 29 67 25 66 21 64 16 47 4 40 3 29 3 Z M 28 0 L 42 0 49 1 59 7 60 8 68 15 70 20 70 21 71 26 70 30 68 35 60 42 59 43 49 49 42 50 36 51 29 50 28 50 21 49 11 43 10 42 2 35 0 30 0 20 2 15 10 8 11 7 21 1 28 0 Z N"/>
          </draw:custom-shape>
          <draw:custom-shape draw:name="Freeform 548" draw:style-name="gr115" draw:text-style-name="P1" draw:layer="layout" svg:width="0.338cm" svg:height="0.171cm" svg:x="19.257cm" svg:y="4.051cm">
            <text:p text:style-name="P10"/>
            <draw:enhanced-geometry svg:viewBox="0 0 65 47" draw:extrusion-allowed="true" draw:text-areas="0 0 65 47" draw:glue-points="32 0 44 2 56 7 62 15 65 24 62 33 56 40 44 45 32 47 19 45 10 40 3 33 0 24 3 15 10 7 19 2 32 0" draw:type="mso-spt100" draw:enhanced-path="M 32 0 L 44 2 56 7 62 15 65 24 62 33 56 40 44 45 32 47 19 45 10 40 3 33 0 24 3 15 10 7 19 2 32 0 Z N"/>
          </draw:custom-shape>
          <draw:custom-shape draw:name="Freeform 549" draw:style-name="gr115" draw:text-style-name="P1" draw:layer="layout" svg:width="0.364cm" svg:height="0.182cm" svg:x="19.246cm" svg:y="4.047cm">
            <text:p text:style-name="P10"/>
            <draw:enhanced-geometry svg:viewBox="0 0 70 50" draw:extrusion-allowed="true" draw:text-areas="0 0 70 50" draw:glue-points="28 3 21 4 13 9 6 16 5 25 6 34 13 40 21 45 34 47 46 45 56 40 63 34 64 29 66 25 64 21 63 16 46 4 39 3 28 3 27 0 41 0 48 1 58 7 59 8 67 15 69 20 69 21 70 26 69 30 67 35 59 42 58 43 48 48 35 50 21 48 20 48 10 43 9 42 2 35 0 26 2 16 2 15 9 8 10 7 20 1 27 0" draw:type="mso-spt100" draw:enhanced-path="M 28 3 L 21 4 13 9 6 16 5 25 6 34 13 40 21 45 34 47 46 45 56 40 63 34 64 29 66 25 64 21 63 16 46 4 39 3 28 3 Z M 27 0 L 41 0 48 1 58 7 59 8 67 15 69 20 69 21 70 26 69 30 67 35 59 42 58 43 48 48 35 50 21 48 20 48 10 43 9 42 2 35 0 26 2 16 2 15 9 8 10 7 20 1 27 0 Z N"/>
          </draw:custom-shape>
          <draw:custom-shape draw:name="Freeform 550" draw:style-name="gr115" draw:text-style-name="P1" draw:layer="layout" svg:width="0.343cm" svg:height="0.168cm" svg:x="19.299cm" svg:y="3.882cm">
            <text:p text:style-name="P10"/>
            <draw:enhanced-geometry svg:viewBox="0 0 66 46" draw:extrusion-allowed="true" draw:text-areas="0 0 66 46" draw:glue-points="32 0 45 2 56 7 63 14 66 22 63 31 56 39 45 44 32 46 20 44 10 39 3 31 0 22 3 14 10 7 20 2 32 0" draw:type="mso-spt100" draw:enhanced-path="M 32 0 L 45 2 56 7 63 14 66 22 63 31 56 39 45 44 32 46 20 44 10 39 3 31 0 22 3 14 10 7 20 2 32 0 Z N"/>
          </draw:custom-shape>
          <draw:custom-shape draw:name="Freeform 551" draw:style-name="gr115" draw:text-style-name="P1" draw:layer="layout" svg:width="0.358cm" svg:height="0.179cm" svg:x="19.293cm" svg:y="3.879cm">
            <text:p text:style-name="P10"/>
            <draw:enhanced-geometry svg:viewBox="0 0 69 49" draw:extrusion-allowed="true" draw:text-areas="0 0 69 49" draw:glue-points="33 3 21 4 12 9 5 15 4 23 5 32 12 39 21 44 28 45 33 46 39 45 46 44 62 32 64 27 65 23 64 19 62 15 55 9 46 4 33 3 35 0 47 1 57 6 58 7 67 14 68 18 68 19 69 24 68 28 67 33 58 40 57 41 47 47 40 48 35 49 28 48 26 48 19 47 10 41 8 40 1 33 0 24 1 15 1 14 8 7 10 6 19 1 21 1 35 0" draw:type="mso-spt100" draw:enhanced-path="M 33 3 L 21 4 12 9 5 15 4 23 5 32 12 39 21 44 28 45 33 46 39 45 46 44 62 32 64 27 65 23 64 19 62 15 55 9 46 4 33 3 Z M 35 0 L 47 1 57 6 58 7 67 14 68 18 68 19 69 24 68 28 67 33 58 40 57 41 47 47 40 48 35 49 28 48 26 48 19 47 10 41 8 40 1 33 0 24 1 15 1 14 8 7 10 6 19 1 21 1 35 0 Z N"/>
          </draw:custom-shape>
          <draw:custom-shape draw:name="Freeform 552" draw:style-name="gr117" draw:text-style-name="P1" draw:layer="layout" svg:width="0.338cm" svg:height="0.171cm" svg:x="19.345cm" svg:y="3.761cm">
            <text:p text:style-name="P10"/>
            <draw:enhanced-geometry svg:viewBox="0 0 65 47" draw:extrusion-allowed="true" draw:text-areas="0 0 65 47" draw:glue-points="33 0 45 2 55 7 62 14 65 23 62 32 55 40 45 45 33 47 19 45 9 40 2 32 0 23 2 14 9 7 19 2 33 0" draw:type="mso-spt100" draw:enhanced-path="M 33 0 L 45 2 55 7 62 14 65 23 62 32 55 40 45 45 33 47 19 45 9 40 2 32 0 23 2 14 9 7 19 2 33 0 Z N"/>
          </draw:custom-shape>
          <draw:custom-shape draw:name="Freeform 553" draw:style-name="gr117" draw:text-style-name="P1" draw:layer="layout" svg:width="0.364cm" svg:height="0.182cm" svg:x="19.335cm" svg:y="3.758cm">
            <text:p text:style-name="P10"/>
            <draw:enhanced-geometry svg:viewBox="0 0 70 50" draw:extrusion-allowed="true" draw:text-areas="0 0 70 50" draw:glue-points="35 3 22 4 13 9 6 15 4 24 6 33 13 39 22 45 28 46 35 47 41 46 47 45 56 40 63 33 66 24 63 15 56 9 47 4 35 3 36 0 49 1 59 6 60 7 67 14 67 15 70 25 67 34 60 41 59 42 49 48 42 49 36 50 28 49 27 49 21 48 10 42 9 41 2 34 0 25 2 15 2 14 9 7 10 6 21 1 22 1 36 0" draw:type="mso-spt100" draw:enhanced-path="M 35 3 L 22 4 13 9 6 15 4 24 6 33 13 39 22 45 28 46 35 47 41 46 47 45 56 40 63 33 66 24 63 15 56 9 47 4 35 3 Z M 36 0 L 49 1 59 6 60 7 67 14 67 15 70 25 67 34 60 41 59 42 49 48 42 49 36 50 28 49 27 49 21 48 10 42 9 41 2 34 0 25 2 15 2 14 9 7 10 6 21 1 22 1 36 0 Z N"/>
          </draw:custom-shape>
          <draw:custom-shape draw:name="Freeform 554" draw:style-name="gr117" draw:text-style-name="P1" draw:layer="layout" svg:width="0.338cm" svg:height="0.175cm" svg:x="19.382cm" svg:y="3.703cm">
            <text:p text:style-name="P10"/>
            <draw:enhanced-geometry svg:viewBox="0 0 65 48" draw:extrusion-allowed="true" draw:text-areas="0 0 65 48" draw:glue-points="33 0 45 2 55 7 62 15 65 24 62 33 55 41 45 46 33 48 20 46 9 41 2 33 0 24 2 15 9 7 20 2 33 0" draw:type="mso-spt100" draw:enhanced-path="M 33 0 L 45 2 55 7 62 15 65 24 62 33 55 41 45 46 33 48 20 46 9 41 2 33 0 24 2 15 9 7 20 2 33 0 Z N"/>
          </draw:custom-shape>
          <draw:custom-shape draw:name="Freeform 555" draw:style-name="gr117" draw:text-style-name="P1" draw:layer="layout" svg:width="0.364cm" svg:height="0.186cm" svg:x="19.371cm" svg:y="3.699cm">
            <text:p text:style-name="P10"/>
            <draw:enhanced-geometry svg:viewBox="0 0 70 51" draw:extrusion-allowed="true" draw:text-areas="0 0 70 51" draw:glue-points="29 3 22 4 6 16 4 21 4 29 6 34 22 46 29 47 35 48 40 47 47 46 56 41 63 34 66 25 63 16 56 9 47 4 40 3 29 3 28 0 42 0 49 1 59 7 60 8 67 15 67 16 70 26 67 35 60 42 59 43 49 49 42 50 36 51 29 50 28 50 21 49 11 43 10 42 2 35 0 30 0 20 2 15 10 8 11 7 21 1 28 0" draw:type="mso-spt100" draw:enhanced-path="M 29 3 L 22 4 6 16 4 21 4 29 6 34 22 46 29 47 35 48 40 47 47 46 56 41 63 34 66 25 63 16 56 9 47 4 40 3 29 3 Z M 28 0 L 42 0 49 1 59 7 60 8 67 15 67 16 70 26 67 35 60 42 59 43 49 49 42 50 36 51 29 50 28 50 21 49 11 43 10 42 2 35 0 30 0 20 2 15 10 8 11 7 21 1 28 0 Z N"/>
          </draw:custom-shape>
          <draw:custom-shape draw:name="Freeform 556" draw:style-name="gr117" draw:text-style-name="P1" draw:layer="layout" svg:width="0.338cm" svg:height="0.175cm" svg:x="19.423cm" svg:y="3.714cm">
            <text:p text:style-name="P10"/>
            <draw:enhanced-geometry svg:viewBox="0 0 65 48" draw:extrusion-allowed="true" draw:text-areas="0 0 65 48" draw:glue-points="33 0 46 2 56 7 62 15 65 24 62 33 56 41 46 46 33 48 21 46 10 41 3 33 0 24 3 15 10 7 21 2 33 0" draw:type="mso-spt100" draw:enhanced-path="M 33 0 L 46 2 56 7 62 15 65 24 62 33 56 41 46 46 33 48 21 46 10 41 3 33 0 24 3 15 10 7 21 2 33 0 Z N"/>
          </draw:custom-shape>
          <draw:custom-shape draw:name="Freeform 557" draw:style-name="gr117" draw:text-style-name="P1" draw:layer="layout" svg:width="0.364cm" svg:height="0.186cm" svg:x="19.413cm" svg:y="3.71cm">
            <text:p text:style-name="P10"/>
            <draw:enhanced-geometry svg:viewBox="0 0 70 51" draw:extrusion-allowed="true" draw:text-areas="0 0 70 51" draw:glue-points="30 3 23 4 6 16 5 21 5 29 6 34 23 46 30 47 35 48 41 47 48 46 56 41 63 34 66 25 63 16 56 9 48 4 41 3 30 3 28 0 42 0 49 1 59 7 60 8 67 15 67 16 70 26 67 35 60 42 59 43 49 49 42 50 37 51 30 50 28 50 21 49 12 43 10 42 2 35 0 30 0 20 2 15 10 8 12 7 21 1 28 0" draw:type="mso-spt100" draw:enhanced-path="M 30 3 L 23 4 6 16 5 21 5 29 6 34 23 46 30 47 35 48 41 47 48 46 56 41 63 34 66 25 63 16 56 9 48 4 41 3 30 3 Z M 28 0 L 42 0 49 1 59 7 60 8 67 15 67 16 70 26 67 35 60 42 59 43 49 49 42 50 37 51 30 50 28 50 21 49 12 43 10 42 2 35 0 30 0 20 2 15 10 8 12 7 21 1 28 0 Z N"/>
          </draw:custom-shape>
          <draw:custom-shape draw:name="Freeform 558" draw:style-name="gr117" draw:text-style-name="P1" draw:layer="layout" svg:width="0.348cm" svg:height="0.168cm" svg:x="19.46cm" svg:y="3.787cm">
            <text:p text:style-name="P10"/>
            <draw:enhanced-geometry svg:viewBox="0 0 67 46" draw:extrusion-allowed="true" draw:text-areas="0 0 67 46" draw:glue-points="33 0 46 2 57 7 64 15 67 24 64 33 57 40 46 44 33 46 21 44 10 40 3 33 0 24 3 15 10 7 21 2 33 0" draw:type="mso-spt100" draw:enhanced-path="M 33 0 L 46 2 57 7 64 15 67 24 64 33 57 40 46 44 33 46 21 44 10 40 3 33 0 24 3 15 10 7 21 2 33 0 Z N"/>
          </draw:custom-shape>
          <draw:custom-shape draw:name="Freeform 559" draw:style-name="gr117" draw:text-style-name="P1" draw:layer="layout" svg:width="0.369cm" svg:height="0.179cm" svg:x="19.449cm" svg:y="3.783cm">
            <text:p text:style-name="P10"/>
            <draw:enhanced-geometry svg:viewBox="0 0 71 49" draw:extrusion-allowed="true" draw:text-areas="0 0 71 49" draw:glue-points="30 3 23 4 6 16 5 21 5 29 6 34 13 40 23 44 35 46 48 44 57 40 64 34 66 29 67 25 66 21 64 16 48 4 41 3 30 3 28 0 42 0 49 1 59 7 60 8 69 15 70 20 70 21 71 26 70 30 69 35 60 42 59 43 49 47 37 49 23 47 21 47 12 43 10 42 2 35 0 30 0 20 2 15 10 8 12 7 21 1 28 0" draw:type="mso-spt100" draw:enhanced-path="M 30 3 L 23 4 6 16 5 21 5 29 6 34 13 40 23 44 35 46 48 44 57 40 64 34 66 29 67 25 66 21 64 16 48 4 41 3 30 3 Z M 28 0 L 42 0 49 1 59 7 60 8 69 15 70 20 70 21 71 26 70 30 69 35 60 42 59 43 49 47 37 49 23 47 21 47 12 43 10 42 2 35 0 30 0 20 2 15 10 8 12 7 21 1 28 0 Z N"/>
          </draw:custom-shape>
          <draw:custom-shape draw:name="Freeform 560" draw:style-name="gr115" draw:text-style-name="P1" draw:layer="layout" svg:width="0.348cm" svg:height="0.168cm" svg:x="19.501cm" svg:y="3.904cm">
            <text:p text:style-name="P10"/>
            <draw:enhanced-geometry svg:viewBox="0 0 67 46" draw:extrusion-allowed="true" draw:text-areas="0 0 67 46" draw:glue-points="34 0 46 2 57 7 64 13 67 22 64 32 57 39 46 44 34 46 21 44 10 39 3 32 0 22 3 13 10 7 21 2 34 0" draw:type="mso-spt100" draw:enhanced-path="M 34 0 L 46 2 57 7 64 13 67 22 64 32 57 39 46 44 34 46 21 44 10 39 3 32 0 22 3 13 10 7 21 2 34 0 Z N"/>
          </draw:custom-shape>
          <draw:custom-shape draw:name="Freeform 561" draw:style-name="gr115" draw:text-style-name="P1" draw:layer="layout" svg:width="0.369cm" svg:height="0.179cm" svg:x="19.496cm" svg:y="3.9cm">
            <text:p text:style-name="P10"/>
            <draw:enhanced-geometry svg:viewBox="0 0 71 49" draw:extrusion-allowed="true" draw:text-areas="0 0 71 49" draw:glue-points="35 3 22 4 12 9 5 14 4 19 4 28 5 32 14 39 22 44 35 46 47 44 55 39 64 32 65 28 67 23 65 19 64 14 57 9 47 4 35 3 36 0 48 1 58 6 60 7 68 13 69 18 69 19 71 24 69 29 68 33 60 41 58 42 48 47 36 49 22 47 21 47 11 42 10 41 1 33 0 29 0 18 1 13 10 7 11 6 21 1 22 1 36 0" draw:type="mso-spt100" draw:enhanced-path="M 35 3 L 22 4 12 9 5 14 4 19 4 28 5 32 14 39 22 44 35 46 47 44 55 39 64 32 65 28 67 23 65 19 64 14 57 9 47 4 35 3 Z M 36 0 L 48 1 58 6 60 7 68 13 69 18 69 19 71 24 69 29 68 33 60 41 58 42 48 47 36 49 22 47 21 47 11 42 10 41 1 33 0 29 0 18 1 13 10 7 11 6 21 1 22 1 36 0 Z N"/>
          </draw:custom-shape>
          <draw:custom-shape draw:name="Freeform 562" draw:style-name="gr115" draw:text-style-name="P1" draw:layer="layout" svg:width="0.338cm" svg:height="0.171cm" svg:x="19.548cm" svg:y="4.051cm">
            <text:p text:style-name="P10"/>
            <draw:enhanced-geometry svg:viewBox="0 0 65 47" draw:extrusion-allowed="true" draw:text-areas="0 0 65 47" draw:glue-points="32 0 44 2 55 7 62 15 65 24 62 33 55 40 44 45 32 47 19 45 9 40 2 33 0 24 2 15 9 7 19 2 32 0" draw:type="mso-spt100" draw:enhanced-path="M 32 0 L 44 2 55 7 62 15 65 24 62 33 55 40 44 45 32 47 19 45 9 40 2 33 0 24 2 15 9 7 19 2 32 0 Z N"/>
          </draw:custom-shape>
          <draw:custom-shape draw:name="Freeform 563" draw:style-name="gr115" draw:text-style-name="P1" draw:layer="layout" svg:width="0.364cm" svg:height="0.182cm" svg:x="19.538cm" svg:y="4.047cm">
            <text:p text:style-name="P10"/>
            <draw:enhanced-geometry svg:viewBox="0 0 70 50" draw:extrusion-allowed="true" draw:text-areas="0 0 70 50" draw:glue-points="28 3 21 4 13 9 6 16 4 25 6 34 13 40 21 45 34 47 46 45 56 40 63 34 64 29 66 25 64 21 63 16 46 4 39 3 28 3 27 0 40 0 47 1 57 7 59 8 67 15 68 20 68 21 70 26 68 30 67 35 59 42 57 43 47 48 35 50 21 48 20 48 10 43 8 42 2 35 0 26 2 16 2 15 8 8 10 7 20 1 27 0" draw:type="mso-spt100" draw:enhanced-path="M 28 3 L 21 4 13 9 6 16 4 25 6 34 13 40 21 45 34 47 46 45 56 40 63 34 64 29 66 25 64 21 63 16 46 4 39 3 28 3 Z M 27 0 L 40 0 47 1 57 7 59 8 67 15 68 20 68 21 70 26 68 30 67 35 59 42 57 43 47 48 35 50 21 48 20 48 10 43 8 42 2 35 0 26 2 16 2 15 8 8 10 7 20 1 27 0 Z N"/>
          </draw:custom-shape>
          <draw:custom-shape draw:name="Freeform 564" draw:style-name="gr115" draw:text-style-name="P1" draw:layer="layout" svg:width="0.338cm" svg:height="0.171cm" svg:x="19.59cm" svg:y="4.215cm">
            <text:p text:style-name="P10"/>
            <draw:enhanced-geometry svg:viewBox="0 0 65 47" draw:extrusion-allowed="true" draw:text-areas="0 0 65 47" draw:glue-points="32 0 46 2 56 7 62 15 65 24 62 33 56 40 46 45 32 47 19 45 10 40 3 33 0 24 3 15 10 7 19 2 32 0" draw:type="mso-spt100" draw:enhanced-path="M 32 0 L 46 2 56 7 62 15 65 24 62 33 56 40 46 45 32 47 19 45 10 40 3 33 0 24 3 15 10 7 19 2 32 0 Z N"/>
          </draw:custom-shape>
          <draw:custom-shape draw:name="Freeform 565" draw:style-name="gr115" draw:text-style-name="P1" draw:layer="layout" svg:width="0.364cm" svg:height="0.182cm" svg:x="19.579cm" svg:y="4.212cm">
            <text:p text:style-name="P10"/>
            <draw:enhanced-geometry svg:viewBox="0 0 70 50" draw:extrusion-allowed="true" draw:text-areas="0 0 70 50" draw:glue-points="28 3 21 4 13 9 6 16 5 25 6 34 13 40 21 45 34 47 46 45 56 40 63 34 66 25 63 16 56 10 46 4 41 3 28 3 27 0 42 0 48 1 59 7 60 8 67 15 67 16 70 26 67 35 60 42 59 43 48 48 35 50 21 48 20 48 10 43 9 42 2 35 0 26 2 16 2 15 9 8 10 7 20 1 27 0" draw:type="mso-spt100" draw:enhanced-path="M 28 3 L 21 4 13 9 6 16 5 25 6 34 13 40 21 45 34 47 46 45 56 40 63 34 66 25 63 16 56 10 46 4 41 3 28 3 Z M 27 0 L 42 0 48 1 59 7 60 8 67 15 67 16 70 26 67 35 60 42 59 43 48 48 35 50 21 48 20 48 10 43 9 42 2 35 0 26 2 16 2 15 9 8 10 7 20 1 27 0 Z N"/>
          </draw:custom-shape>
          <draw:custom-shape draw:name="Freeform 566" draw:style-name="gr115" draw:text-style-name="P1" draw:layer="layout" svg:width="0.343cm" svg:height="0.175cm" svg:x="19.631cm" svg:y="4.387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567" draw:style-name="gr115" draw:text-style-name="P1" draw:layer="layout" svg:width="0.358cm" svg:height="0.186cm" svg:x="19.626cm" svg:y="4.383cm">
            <text:p text:style-name="P10"/>
            <draw:enhanced-geometry svg:viewBox="0 0 69 51" draw:extrusion-allowed="true" draw:text-areas="0 0 69 51" draw:glue-points="29 3 22 4 5 16 4 21 4 29 5 34 22 46 29 47 35 48 40 47 47 46 55 41 62 34 65 25 62 16 55 9 47 4 40 3 29 3 28 0 42 0 49 1 58 7 60 8 67 15 67 16 69 26 67 35 60 42 58 43 49 49 42 50 36 51 29 50 28 50 21 49 11 43 10 42 1 35 0 30 0 20 1 15 10 8 11 7 21 1 28 0" draw:type="mso-spt100" draw:enhanced-path="M 29 3 L 22 4 5 16 4 21 4 29 5 34 22 46 29 47 35 48 40 47 47 46 55 41 62 34 65 25 62 16 55 9 47 4 40 3 29 3 Z M 28 0 L 42 0 49 1 58 7 60 8 67 15 67 16 69 26 67 35 60 42 58 43 49 49 42 50 36 51 29 50 28 50 21 49 11 43 10 42 1 35 0 30 0 20 1 15 10 8 11 7 21 1 28 0 Z N"/>
          </draw:custom-shape>
          <draw:custom-shape draw:name="Freeform 568" draw:style-name="gr115" draw:text-style-name="P1" draw:layer="layout" svg:width="0.343cm" svg:height="0.171cm" svg:x="19.668cm" svg:y="4.563cm">
            <text:p text:style-name="P10"/>
            <draw:enhanced-geometry svg:viewBox="0 0 66 47" draw:extrusion-allowed="true" draw:text-areas="0 0 66 47" draw:glue-points="34 0 46 2 56 7 63 14 66 23 63 33 56 40 46 45 34 47 21 45 10 40 3 33 0 23 3 14 10 7 21 2 34 0" draw:type="mso-spt100" draw:enhanced-path="M 34 0 L 46 2 56 7 63 14 66 23 63 33 56 40 46 45 34 47 21 45 10 40 3 33 0 23 3 14 10 7 21 2 34 0 Z N"/>
          </draw:custom-shape>
          <draw:custom-shape draw:name="Freeform 569" draw:style-name="gr115" draw:text-style-name="P1" draw:layer="layout" svg:width="0.358cm" svg:height="0.182cm" svg:x="19.663cm" svg:y="4.559cm">
            <text:p text:style-name="P10"/>
            <draw:enhanced-geometry svg:viewBox="0 0 69 50" draw:extrusion-allowed="true" draw:text-areas="0 0 69 50" draw:glue-points="35 3 22 4 12 9 5 15 4 20 4 29 5 33 14 40 22 45 35 47 47 45 55 40 62 33 65 24 62 15 55 9 47 4 35 3 36 0 48 1 58 6 60 7 67 14 67 15 69 25 67 34 60 42 58 43 48 48 36 50 22 48 21 48 11 43 10 42 1 34 0 30 0 19 1 14 10 7 11 6 21 1 22 1 36 0" draw:type="mso-spt100" draw:enhanced-path="M 35 3 L 22 4 12 9 5 15 4 20 4 29 5 33 14 40 22 45 35 47 47 45 55 40 62 33 65 24 62 15 55 9 47 4 35 3 Z M 36 0 L 48 1 58 6 60 7 67 14 67 15 69 25 67 34 60 42 58 43 48 48 36 50 22 48 21 48 11 43 10 42 1 34 0 30 0 19 1 14 10 7 11 6 21 1 22 1 36 0 Z N"/>
          </draw:custom-shape>
          <draw:custom-shape draw:name="Freeform 570" draw:style-name="gr115" draw:text-style-name="P1" draw:layer="layout" svg:width="0.343cm" svg:height="0.171cm" svg:x="19.715cm" svg:y="4.731cm">
            <text:p text:style-name="P10"/>
            <draw:enhanced-geometry svg:viewBox="0 0 66 47" draw:extrusion-allowed="true" draw:text-areas="0 0 66 47" draw:glue-points="33 0 45 2 57 7 64 15 66 24 64 33 57 40 45 45 33 47 20 45 9 40 2 33 0 24 2 15 9 7 20 2 33 0" draw:type="mso-spt100" draw:enhanced-path="M 33 0 L 45 2 57 7 64 15 66 24 64 33 57 40 45 45 33 47 20 45 9 40 2 33 0 24 2 15 9 7 20 2 33 0 Z N"/>
          </draw:custom-shape>
          <draw:custom-shape draw:name="Freeform 571" draw:style-name="gr115" draw:text-style-name="P1" draw:layer="layout" svg:width="0.369cm" svg:height="0.182cm" svg:x="19.704cm" svg:y="4.727cm">
            <text:p text:style-name="P10"/>
            <draw:enhanced-geometry svg:viewBox="0 0 71 50" draw:extrusion-allowed="true" draw:text-areas="0 0 71 50" draw:glue-points="29 3 22 4 6 16 4 21 4 29 6 34 13 40 22 45 35 47 47 45 57 40 64 34 66 29 67 25 66 21 64 16 47 4 40 3 29 3 28 0 42 0 49 1 59 7 60 8 68 15 70 20 70 21 71 26 70 30 68 35 60 42 59 43 49 48 36 50 22 48 21 48 11 43 10 42 2 35 0 30 0 20 2 15 10 8 11 7 21 1 28 0" draw:type="mso-spt100" draw:enhanced-path="M 29 3 L 22 4 6 16 4 21 4 29 6 34 13 40 22 45 35 47 47 45 57 40 64 34 66 29 67 25 66 21 64 16 47 4 40 3 29 3 Z M 28 0 L 42 0 49 1 59 7 60 8 68 15 70 20 70 21 71 26 70 30 68 35 60 42 59 43 49 48 36 50 22 48 21 48 11 43 10 42 2 35 0 30 0 20 2 15 10 8 11 7 21 1 28 0 Z N"/>
          </draw:custom-shape>
          <draw:custom-shape draw:name="Freeform 572" draw:style-name="gr115" draw:text-style-name="P1" draw:layer="layout" svg:width="0.348cm" svg:height="0.175cm" svg:x="19.746cm" svg:y="4.896cm">
            <text:p text:style-name="P10"/>
            <draw:enhanced-geometry svg:viewBox="0 0 67 48" draw:extrusion-allowed="true" draw:text-areas="0 0 67 48" draw:glue-points="34 0 46 2 58 7 64 15 67 24 64 33 58 41 46 46 34 48 21 46 10 41 3 33 0 24 3 15 10 7 21 2 34 0" draw:type="mso-spt100" draw:enhanced-path="M 34 0 L 46 2 58 7 64 15 67 24 64 33 58 41 46 46 34 48 21 46 10 41 3 33 0 24 3 15 10 7 21 2 34 0 Z N"/>
          </draw:custom-shape>
          <draw:custom-shape draw:name="Freeform 573" draw:style-name="gr115" draw:text-style-name="P1" draw:layer="layout" svg:width="0.369cm" svg:height="0.186cm" svg:x="19.741cm" svg:y="4.892cm">
            <text:p text:style-name="P10"/>
            <draw:enhanced-geometry svg:viewBox="0 0 71 51" draw:extrusion-allowed="true" draw:text-areas="0 0 71 51" draw:glue-points="29 3 22 4 6 16 4 21 4 29 6 34 22 46 29 47 35 48 40 47 47 46 64 34 65 29 67 25 65 21 64 16 47 4 40 3 29 3 28 0 42 0 49 1 59 7 60 8 68 15 70 20 70 21 71 26 70 30 68 35 60 42 59 43 49 49 42 50 36 51 29 50 28 50 21 49 11 43 10 42 1 35 0 30 0 20 1 15 10 8 11 7 21 1 28 0" draw:type="mso-spt100" draw:enhanced-path="M 29 3 L 22 4 6 16 4 21 4 29 6 34 22 46 29 47 35 48 40 47 47 46 64 34 65 29 67 25 65 21 64 16 47 4 40 3 29 3 Z M 28 0 L 42 0 49 1 59 7 60 8 68 15 70 20 70 21 71 26 70 30 68 35 60 42 59 43 49 49 42 50 36 51 29 50 28 50 21 49 11 43 10 42 1 35 0 30 0 20 1 15 10 8 11 7 21 1 28 0 Z N"/>
          </draw:custom-shape>
          <draw:custom-shape draw:name="Freeform 574" draw:style-name="gr115" draw:text-style-name="P1" draw:layer="layout" svg:width="0.343cm" svg:height="0.171cm" svg:x="19.798cm" svg:y="5.057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575" draw:style-name="gr115" draw:text-style-name="P1" draw:layer="layout" svg:width="0.358cm" svg:height="0.182cm" svg:x="19.793cm" svg:y="5.053cm">
            <text:p text:style-name="P10"/>
            <draw:enhanced-geometry svg:viewBox="0 0 69 50" draw:extrusion-allowed="true" draw:text-areas="0 0 69 50" draw:glue-points="33 3 21 4 12 9 5 15 4 24 5 33 12 40 21 45 28 46 33 47 39 46 46 45 62 33 64 28 65 24 64 20 62 15 55 9 46 4 33 3 35 0 47 1 57 6 58 7 67 14 68 19 68 20 69 25 68 29 67 34 58 41 57 42 47 48 40 49 35 50 28 49 26 49 19 48 10 42 8 41 1 34 0 25 1 15 1 14 8 7 10 6 19 1 21 1 35 0" draw:type="mso-spt100" draw:enhanced-path="M 33 3 L 21 4 12 9 5 15 4 24 5 33 12 40 21 45 28 46 33 47 39 46 46 45 62 33 64 28 65 24 64 20 62 15 55 9 46 4 33 3 Z M 35 0 L 47 1 57 6 58 7 67 14 68 19 68 20 69 25 68 29 67 34 58 41 57 42 47 48 40 49 35 50 28 49 26 49 19 48 10 42 8 41 1 34 0 25 1 15 1 14 8 7 10 6 19 1 21 1 35 0 Z N"/>
          </draw:custom-shape>
          <draw:custom-shape draw:name="Freeform 576" draw:style-name="gr115" draw:text-style-name="P1" draw:layer="layout" svg:width="0.343cm" svg:height="0.171cm" svg:x="19.834cm" svg:y="5.207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577" draw:style-name="gr115" draw:text-style-name="P1" draw:layer="layout" svg:width="0.358cm" svg:height="0.182cm" svg:x="19.829cm" svg:y="5.203cm">
            <text:p text:style-name="P10"/>
            <draw:enhanced-geometry svg:viewBox="0 0 69 50" draw:extrusion-allowed="true" draw:text-areas="0 0 69 50" draw:glue-points="33 3 21 4 12 9 5 15 4 24 5 33 12 40 21 45 28 46 33 47 39 46 46 45 62 33 64 28 65 24 64 20 62 15 55 9 46 4 33 3 35 0 47 1 57 6 58 7 67 14 68 19 68 20 69 25 68 29 67 34 58 41 57 42 47 48 40 49 35 50 28 49 26 49 19 48 10 42 8 41 1 34 0 25 1 15 1 14 8 7 10 6 19 1 21 1 35 0" draw:type="mso-spt100" draw:enhanced-path="M 33 3 L 21 4 12 9 5 15 4 24 5 33 12 40 21 45 28 46 33 47 39 46 46 45 62 33 64 28 65 24 64 20 62 15 55 9 46 4 33 3 Z M 35 0 L 47 1 57 6 58 7 67 14 68 19 68 20 69 25 68 29 67 34 58 41 57 42 47 48 40 49 35 50 28 49 26 49 19 48 10 42 8 41 1 34 0 25 1 15 1 14 8 7 10 6 19 1 21 1 35 0 Z N"/>
          </draw:custom-shape>
          <draw:custom-shape draw:name="Freeform 578" draw:style-name="gr115" draw:text-style-name="P1" draw:layer="layout" svg:width="0.338cm" svg:height="0.171cm" svg:x="19.881cm" svg:y="5.357cm">
            <text:p text:style-name="P10"/>
            <draw:enhanced-geometry svg:viewBox="0 0 65 47" draw:extrusion-allowed="true" draw:text-areas="0 0 65 47" draw:glue-points="33 0 45 2 55 7 62 14 65 23 62 33 55 40 45 45 33 47 20 45 9 40 2 33 0 23 2 14 9 7 20 2 33 0" draw:type="mso-spt100" draw:enhanced-path="M 33 0 L 45 2 55 7 62 14 65 23 62 33 55 40 45 45 33 47 20 45 9 40 2 33 0 23 2 14 9 7 20 2 33 0 Z N"/>
          </draw:custom-shape>
          <draw:custom-shape draw:name="Freeform 579" draw:style-name="gr115" draw:text-style-name="P1" draw:layer="layout" svg:width="0.364cm" svg:height="0.182cm" svg:x="19.871cm" svg:y="5.353cm">
            <text:p text:style-name="P10"/>
            <draw:enhanced-geometry svg:viewBox="0 0 70 50" draw:extrusion-allowed="true" draw:text-areas="0 0 70 50" draw:glue-points="35 3 22 4 13 9 6 15 4 20 4 29 6 33 14 40 22 45 35 47 47 45 56 40 63 33 65 24 63 15 56 9 47 4 35 3 36 0 49 1 59 6 60 7 67 14 67 15 70 25 67 34 60 42 59 43 49 48 36 50 22 48 21 48 11 43 10 42 2 34 0 30 0 19 2 14 10 7 11 6 21 1 22 1 36 0" draw:type="mso-spt100" draw:enhanced-path="M 35 3 L 22 4 13 9 6 15 4 20 4 29 6 33 14 40 22 45 35 47 47 45 56 40 63 33 65 24 63 15 56 9 47 4 35 3 Z M 36 0 L 49 1 59 6 60 7 67 14 67 15 70 25 67 34 60 42 59 43 49 48 36 50 22 48 21 48 11 43 10 42 2 34 0 30 0 19 2 14 10 7 11 6 21 1 22 1 36 0 Z N"/>
          </draw:custom-shape>
          <draw:custom-shape draw:name="Freeform 580" draw:style-name="gr115" draw:text-style-name="P1" draw:layer="layout" svg:width="0.343cm" svg:height="0.171cm" svg:x="19.912cm" svg:y="5.507cm">
            <text:p text:style-name="P10"/>
            <draw:enhanced-geometry svg:viewBox="0 0 66 47" draw:extrusion-allowed="true" draw:text-areas="0 0 66 47" draw:glue-points="34 0 46 2 56 7 63 15 66 24 63 33 56 40 46 45 34 47 21 45 10 40 3 33 0 24 3 15 10 7 21 2 34 0" draw:type="mso-spt100" draw:enhanced-path="M 34 0 L 46 2 56 7 63 15 66 24 63 33 56 40 46 45 34 47 21 45 10 40 3 33 0 24 3 15 10 7 21 2 34 0 Z N"/>
          </draw:custom-shape>
          <draw:custom-shape draw:name="Freeform 581" draw:style-name="gr115" draw:text-style-name="P1" draw:layer="layout" svg:width="0.364cm" svg:height="0.182cm" svg:x="19.907cm" svg:y="5.503cm">
            <text:p text:style-name="P10"/>
            <draw:enhanced-geometry svg:viewBox="0 0 70 50" draw:extrusion-allowed="true" draw:text-areas="0 0 70 50" draw:glue-points="29 3 22 4 6 16 4 21 4 29 6 34 13 40 22 45 35 47 47 45 56 40 63 34 65 25 63 16 56 9 47 4 40 3 29 3 28 0 42 0 49 1 58 7 60 8 67 15 67 16 70 26 67 35 60 42 58 43 49 48 36 50 22 48 21 48 11 43 10 42 1 35 0 30 0 20 1 15 10 8 11 7 21 1 28 0" draw:type="mso-spt100" draw:enhanced-path="M 29 3 L 22 4 6 16 4 21 4 29 6 34 13 40 22 45 35 47 47 45 56 40 63 34 65 25 63 16 56 9 47 4 40 3 29 3 Z M 28 0 L 42 0 49 1 58 7 60 8 67 15 67 16 70 26 67 35 60 42 58 43 49 48 36 50 22 48 21 48 11 43 10 42 1 35 0 30 0 20 1 15 10 8 11 7 21 1 28 0 Z N"/>
          </draw:custom-shape>
          <draw:custom-shape draw:name="Freeform 582" draw:style-name="gr115" draw:text-style-name="P1" draw:layer="layout" svg:width="0.348cm" svg:height="0.171cm" svg:x="19.959cm" svg:y="5.661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583" draw:style-name="gr115" draw:text-style-name="P1" draw:layer="layout" svg:width="0.369cm" svg:height="0.182cm" svg:x="19.949cm" svg:y="5.657cm">
            <text:p text:style-name="P10"/>
            <draw:enhanced-geometry svg:viewBox="0 0 71 50" draw:extrusion-allowed="true" draw:text-areas="0 0 71 50" draw:glue-points="30 3 23 4 6 16 5 21 5 29 6 34 13 40 23 45 35 47 48 45 57 40 64 34 66 29 67 25 66 21 64 16 48 4 41 3 30 3 28 0 42 0 49 1 59 7 60 8 69 15 70 20 70 21 71 26 70 30 69 35 60 42 59 43 49 48 37 50 23 48 21 48 12 43 10 42 2 35 0 30 0 20 2 15 10 8 12 7 21 1 28 0" draw:type="mso-spt100" draw:enhanced-path="M 30 3 L 23 4 6 16 5 21 5 29 6 34 13 40 23 45 35 47 48 45 57 40 64 34 66 29 67 25 66 21 64 16 48 4 41 3 30 3 Z M 28 0 L 42 0 49 1 59 7 60 8 69 15 70 20 70 21 71 26 70 30 69 35 60 42 59 43 49 48 37 50 23 48 21 48 12 43 10 42 2 35 0 30 0 20 2 15 10 8 12 7 21 1 28 0 Z N"/>
          </draw:custom-shape>
          <draw:custom-shape draw:name="Freeform 584" draw:style-name="gr115" draw:text-style-name="P1" draw:layer="layout" svg:width="0.348cm" svg:height="0.171cm" svg:x="20.001cm" svg:y="5.818cm">
            <text:p text:style-name="P10"/>
            <draw:enhanced-geometry svg:viewBox="0 0 67 47" draw:extrusion-allowed="true" draw:text-areas="0 0 67 47" draw:glue-points="34 0 46 2 57 7 64 15 67 24 64 33 57 40 46 45 34 47 21 45 10 40 3 33 0 24 3 15 10 7 21 2 34 0" draw:type="mso-spt100" draw:enhanced-path="M 34 0 L 46 2 57 7 64 15 67 24 64 33 57 40 46 45 34 47 21 45 10 40 3 33 0 24 3 15 10 7 21 2 34 0 Z N"/>
          </draw:custom-shape>
          <draw:custom-shape draw:name="Freeform 585" draw:style-name="gr115" draw:text-style-name="P1" draw:layer="layout" svg:width="0.369cm" svg:height="0.182cm" svg:x="19.996cm" svg:y="5.814cm">
            <text:p text:style-name="P10"/>
            <draw:enhanced-geometry svg:viewBox="0 0 71 50" draw:extrusion-allowed="true" draw:text-areas="0 0 71 50" draw:glue-points="29 3 22 4 5 16 4 21 4 29 5 34 22 45 29 46 35 47 40 46 47 45 64 34 65 29 67 25 65 21 64 16 47 4 40 3 29 3 28 0 41 0 48 1 58 7 60 8 68 15 69 20 69 21 71 26 69 30 68 35 60 41 58 42 48 48 41 49 36 50 29 49 28 49 21 48 11 42 10 41 1 35 0 30 0 20 1 15 10 8 11 7 21 1 28 0" draw:type="mso-spt100" draw:enhanced-path="M 29 3 L 22 4 5 16 4 21 4 29 5 34 22 45 29 46 35 47 40 46 47 45 64 34 65 29 67 25 65 21 64 16 47 4 40 3 29 3 Z M 28 0 L 41 0 48 1 58 7 60 8 68 15 69 20 69 21 71 26 69 30 68 35 60 41 58 42 48 48 41 49 36 50 29 49 28 49 21 48 11 42 10 41 1 35 0 30 0 20 1 15 10 8 11 7 21 1 28 0 Z N"/>
          </draw:custom-shape>
          <draw:custom-shape draw:name="Freeform 586" draw:style-name="gr115" draw:text-style-name="P1" draw:layer="layout" svg:width="0.338cm" svg:height="0.171cm" svg:x="20.048cm" svg:y="5.983cm">
            <text:p text:style-name="P10"/>
            <draw:enhanced-geometry svg:viewBox="0 0 65 47" draw:extrusion-allowed="true" draw:text-areas="0 0 65 47" draw:glue-points="31 0 44 2 55 7 62 14 65 23 62 32 55 40 44 45 31 47 19 45 9 40 2 32 0 23 2 14 9 7 19 2 31 0" draw:type="mso-spt100" draw:enhanced-path="M 31 0 L 44 2 55 7 62 14 65 23 62 32 55 40 44 45 31 47 19 45 9 40 2 32 0 23 2 14 9 7 19 2 31 0 Z N"/>
          </draw:custom-shape>
          <draw:custom-shape draw:name="Freeform 587" draw:style-name="gr115" draw:text-style-name="P1" draw:layer="layout" svg:width="0.364cm" svg:height="0.182cm" svg:x="20.037cm" svg:y="5.979cm">
            <text:p text:style-name="P10"/>
            <draw:enhanced-geometry svg:viewBox="0 0 70 50" draw:extrusion-allowed="true" draw:text-areas="0 0 70 50" draw:glue-points="33 3 21 4 13 9 6 15 4 24 6 33 13 40 21 45 28 46 33 47 39 46 46 45 63 33 64 28 65 24 64 20 63 15 56 9 46 4 33 3 35 0 47 1 57 6 59 7 67 14 68 19 68 20 70 25 68 29 67 34 59 41 57 42 47 48 40 49 35 50 28 49 27 49 20 48 10 42 8 41 2 34 0 25 2 15 2 14 8 7 10 6 20 1 21 1 35 0" draw:type="mso-spt100" draw:enhanced-path="M 33 3 L 21 4 13 9 6 15 4 24 6 33 13 40 21 45 28 46 33 47 39 46 46 45 63 33 64 28 65 24 64 20 63 15 56 9 46 4 33 3 Z M 35 0 L 47 1 57 6 59 7 67 14 68 19 68 20 70 25 68 29 67 34 59 41 57 42 47 48 40 49 35 50 28 49 27 49 20 48 10 42 8 41 2 34 0 25 2 15 2 14 8 7 10 6 20 1 21 1 35 0 Z N"/>
          </draw:custom-shape>
          <draw:custom-shape draw:name="Freeform 588" draw:style-name="gr115" draw:text-style-name="P1" draw:layer="layout" svg:width="0.338cm" svg:height="0.171cm" svg:x="20.089cm" svg:y="6.162cm">
            <text:p text:style-name="P10"/>
            <draw:enhanced-geometry svg:viewBox="0 0 65 47" draw:extrusion-allowed="true" draw:text-areas="0 0 65 47" draw:glue-points="32 0 44 2 55 7 62 15 65 24 62 33 55 40 44 45 32 47 19 45 10 40 3 33 0 24 3 15 10 7 19 2 32 0" draw:type="mso-spt100" draw:enhanced-path="M 32 0 L 44 2 55 7 62 15 65 24 62 33 55 40 44 45 32 47 19 45 10 40 3 33 0 24 3 15 10 7 19 2 32 0 Z N"/>
          </draw:custom-shape>
          <draw:custom-shape draw:name="Freeform 589" draw:style-name="gr115" draw:text-style-name="P1" draw:layer="layout" svg:width="0.364cm" svg:height="0.182cm" svg:x="20.079cm" svg:y="6.158cm">
            <text:p text:style-name="P10"/>
            <draw:enhanced-geometry svg:viewBox="0 0 70 50" draw:extrusion-allowed="true" draw:text-areas="0 0 70 50" draw:glue-points="28 3 21 4 13 9 6 16 5 25 6 34 13 40 21 45 34 47 46 45 56 40 63 34 64 29 66 25 64 21 63 16 46 4 39 3 28 3 27 0 41 0 48 1 57 7 59 8 67 15 69 20 69 21 70 26 69 30 67 35 59 42 57 43 48 48 35 50 21 48 20 48 10 43 9 42 2 35 0 26 2 16 2 15 9 8 10 7 20 1 27 0" draw:type="mso-spt100" draw:enhanced-path="M 28 3 L 21 4 13 9 6 16 5 25 6 34 13 40 21 45 34 47 46 45 56 40 63 34 64 29 66 25 64 21 63 16 46 4 39 3 28 3 Z M 27 0 L 41 0 48 1 57 7 59 8 67 15 69 20 69 21 70 26 69 30 67 35 59 42 57 43 48 48 35 50 21 48 20 48 10 43 9 42 2 35 0 26 2 16 2 15 9 8 10 7 20 1 27 0 Z N"/>
          </draw:custom-shape>
          <draw:custom-shape draw:name="Freeform 590" draw:style-name="gr115" draw:text-style-name="P1" draw:layer="layout" svg:width="0.338cm" svg:height="0.175cm" svg:x="20.126cm" svg:y="6.356cm">
            <text:p text:style-name="P10"/>
            <draw:enhanced-geometry svg:viewBox="0 0 65 48" draw:extrusion-allowed="true" draw:text-areas="0 0 65 48" draw:glue-points="33 0 46 2 55 7 62 15 65 24 62 33 55 41 46 46 33 48 19 46 10 41 3 33 0 24 3 15 10 7 19 2 33 0" draw:type="mso-spt100" draw:enhanced-path="M 33 0 L 46 2 55 7 62 15 65 24 62 33 55 41 46 46 33 48 19 46 10 41 3 33 0 24 3 15 10 7 19 2 33 0 Z N"/>
          </draw:custom-shape>
          <draw:custom-shape draw:name="Freeform 591" draw:style-name="gr115" draw:text-style-name="P1" draw:layer="layout" svg:width="0.364cm" svg:height="0.186cm" svg:x="20.115cm" svg:y="6.352cm">
            <text:p text:style-name="P10"/>
            <draw:enhanced-geometry svg:viewBox="0 0 70 51" draw:extrusion-allowed="true" draw:text-areas="0 0 70 51" draw:glue-points="28 3 23 4 13 10 6 16 5 25 6 34 13 40 23 46 28 47 35 48 41 47 48 46 56 41 63 34 66 25 63 16 56 9 48 4 41 3 28 3 27 0 42 0 49 1 59 7 60 8 67 15 67 16 70 26 67 35 60 42 59 43 49 49 42 50 37 51 28 50 27 50 21 49 10 43 9 42 2 35 0 26 2 16 2 15 9 8 10 7 21 1 27 0" draw:type="mso-spt100" draw:enhanced-path="M 28 3 L 23 4 13 10 6 16 5 25 6 34 13 40 23 46 28 47 35 48 41 47 48 46 56 41 63 34 66 25 63 16 56 9 48 4 41 3 28 3 Z M 27 0 L 42 0 49 1 59 7 60 8 67 15 67 16 70 26 67 35 60 42 59 43 49 49 42 50 37 51 28 50 27 50 21 49 10 43 9 42 2 35 0 26 2 16 2 15 9 8 10 7 21 1 27 0 Z N"/>
          </draw:custom-shape>
          <draw:custom-shape draw:name="Freeform 592" draw:style-name="gr115" draw:text-style-name="P1" draw:layer="layout" svg:width="0.343cm" svg:height="0.171cm" svg:x="20.167cm" svg:y="6.568cm">
            <text:p text:style-name="P10"/>
            <draw:enhanced-geometry svg:viewBox="0 0 66 47" draw:extrusion-allowed="true" draw:text-areas="0 0 66 47" draw:glue-points="34 0 46 2 56 7 63 15 66 24 63 33 56 40 46 45 34 47 21 45 10 40 3 33 0 24 3 15 10 7 21 2 34 0" draw:type="mso-spt100" draw:enhanced-path="M 34 0 L 46 2 56 7 63 15 66 24 63 33 56 40 46 45 34 47 21 45 10 40 3 33 0 24 3 15 10 7 21 2 34 0 Z N"/>
          </draw:custom-shape>
          <draw:custom-shape draw:name="Freeform 593" draw:style-name="gr115" draw:text-style-name="P1" draw:layer="layout" svg:width="0.358cm" svg:height="0.182cm" svg:x="20.162cm" svg:y="6.564cm">
            <text:p text:style-name="P10"/>
            <draw:enhanced-geometry svg:viewBox="0 0 69 50" draw:extrusion-allowed="true" draw:text-areas="0 0 69 50" draw:glue-points="29 3 22 4 5 16 4 21 4 29 5 34 12 40 22 45 35 47 47 45 55 40 62 34 65 25 62 16 55 9 47 4 40 3 29 3 28 0 41 0 48 1 58 7 60 8 67 15 67 16 69 26 67 35 60 42 58 43 48 48 36 50 22 48 21 48 11 43 9 42 1 35 0 30 0 20 1 15 9 8 11 7 21 1 28 0" draw:type="mso-spt100" draw:enhanced-path="M 29 3 L 22 4 5 16 4 21 4 29 5 34 12 40 22 45 35 47 47 45 55 40 62 34 65 25 62 16 55 9 47 4 40 3 29 3 Z M 28 0 L 41 0 48 1 58 7 60 8 67 15 67 16 69 26 67 35 60 42 58 43 48 48 36 50 22 48 21 48 11 43 9 42 1 35 0 30 0 20 1 15 9 8 11 7 21 1 28 0 Z N"/>
          </draw:custom-shape>
          <draw:custom-shape draw:name="Freeform 594" draw:style-name="gr115" draw:text-style-name="P1" draw:layer="layout" svg:width="0.338cm" svg:height="0.171cm" svg:x="20.204cm" svg:y="6.791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595" draw:style-name="gr115" draw:text-style-name="P1" draw:layer="layout" svg:width="0.358cm" svg:height="0.182cm" svg:x="20.198cm" svg:y="6.788cm">
            <text:p text:style-name="P10"/>
            <draw:enhanced-geometry svg:viewBox="0 0 69 50" draw:extrusion-allowed="true" draw:text-areas="0 0 69 50" draw:glue-points="34 3 22 4 12 9 5 15 4 20 4 28 5 33 22 45 29 46 34 47 40 46 47 45 55 40 62 33 65 24 62 15 55 9 47 4 34 3 36 0 48 1 58 6 60 7 66 14 66 15 69 25 66 34 60 41 58 42 48 48 41 49 36 50 29 49 28 49 21 48 11 42 9 41 1 34 0 29 0 19 1 14 9 7 11 6 21 1 22 1 36 0" draw:type="mso-spt100" draw:enhanced-path="M 34 3 L 22 4 12 9 5 15 4 20 4 28 5 33 22 45 29 46 34 47 40 46 47 45 55 40 62 33 65 24 62 15 55 9 47 4 34 3 Z M 36 0 L 48 1 58 6 60 7 66 14 66 15 69 25 66 34 60 41 58 42 48 48 41 49 36 50 29 49 28 49 21 48 11 42 9 41 1 34 0 29 0 19 1 14 9 7 11 6 21 1 22 1 36 0 Z N"/>
          </draw:custom-shape>
          <draw:custom-shape draw:name="Freeform 596" draw:style-name="gr115" draw:text-style-name="P1" draw:layer="layout" svg:width="0.348cm" svg:height="0.175cm" svg:x="20.245cm" svg:y="7.018cm">
            <text:p text:style-name="P10"/>
            <draw:enhanced-geometry svg:viewBox="0 0 67 48" draw:extrusion-allowed="true" draw:text-areas="0 0 67 48" draw:glue-points="34 0 46 2 57 7 64 15 67 24 64 33 57 41 46 46 34 48 21 46 10 41 3 33 0 24 3 15 10 7 21 2 34 0" draw:type="mso-spt100" draw:enhanced-path="M 34 0 L 46 2 57 7 64 15 67 24 64 33 57 41 46 46 34 48 21 46 10 41 3 33 0 24 3 15 10 7 21 2 34 0 Z N"/>
          </draw:custom-shape>
          <draw:custom-shape draw:name="Freeform 597" draw:style-name="gr115" draw:text-style-name="P1" draw:layer="layout" svg:width="0.369cm" svg:height="0.186cm" svg:x="20.24cm" svg:y="7.014cm">
            <text:p text:style-name="P10"/>
            <draw:enhanced-geometry svg:viewBox="0 0 71 51" draw:extrusion-allowed="true" draw:text-areas="0 0 71 51" draw:glue-points="29 3 22 4 6 16 4 21 4 29 6 34 22 46 29 47 35 48 40 47 47 46 64 34 65 29 67 25 65 21 64 16 47 4 40 3 29 3 28 0 42 0 49 1 58 7 60 8 68 15 70 20 70 21 71 26 70 30 68 35 60 42 58 43 49 49 42 50 36 51 29 50 28 50 21 49 11 43 10 42 1 35 0 30 0 20 1 15 10 8 11 7 21 1 28 0" draw:type="mso-spt100" draw:enhanced-path="M 29 3 L 22 4 6 16 4 21 4 29 6 34 22 46 29 47 35 48 40 47 47 46 64 34 65 29 67 25 65 21 64 16 47 4 40 3 29 3 Z M 28 0 L 42 0 49 1 58 7 60 8 68 15 70 20 70 21 71 26 70 30 68 35 60 42 58 43 49 49 42 50 36 51 29 50 28 50 21 49 11 43 10 42 1 35 0 30 0 20 1 15 10 8 11 7 21 1 28 0 Z N"/>
          </draw:custom-shape>
          <draw:custom-shape draw:name="Freeform 598" draw:style-name="gr115" draw:text-style-name="P1" draw:layer="layout" svg:width="0.343cm" svg:height="0.171cm" svg:x="20.297cm" svg:y="7.245cm">
            <text:p text:style-name="P10"/>
            <draw:enhanced-geometry svg:viewBox="0 0 66 47" draw:extrusion-allowed="true" draw:text-areas="0 0 66 47" draw:glue-points="32 0 45 2 56 7 63 15 66 24 63 33 56 40 45 45 32 47 20 45 10 40 3 33 0 24 3 15 10 7 20 2 32 0" draw:type="mso-spt100" draw:enhanced-path="M 32 0 L 45 2 56 7 63 15 66 24 63 33 56 40 45 45 32 47 20 45 10 40 3 33 0 24 3 15 10 7 20 2 32 0 Z N"/>
          </draw:custom-shape>
          <draw:custom-shape draw:name="Freeform 599" draw:style-name="gr115" draw:text-style-name="P1" draw:layer="layout" svg:width="0.358cm" svg:height="0.182cm" svg:x="20.292cm" svg:y="7.241cm">
            <text:p text:style-name="P10"/>
            <draw:enhanced-geometry svg:viewBox="0 0 69 50" draw:extrusion-allowed="true" draw:text-areas="0 0 69 50" draw:glue-points="28 3 21 4 12 9 5 16 4 25 5 34 12 40 21 45 33 47 46 45 55 40 62 34 64 29 65 25 64 21 62 16 46 4 39 3 28 3 26 0 40 0 47 1 57 7 58 8 67 15 68 20 68 21 69 26 68 30 67 35 58 42 57 43 47 48 35 50 21 48 19 48 10 43 8 42 1 35 0 26 1 16 1 15 8 8 10 7 19 1 26 0" draw:type="mso-spt100" draw:enhanced-path="M 28 3 L 21 4 12 9 5 16 4 25 5 34 12 40 21 45 33 47 46 45 55 40 62 34 64 29 65 25 64 21 62 16 46 4 39 3 28 3 Z M 26 0 L 40 0 47 1 57 7 58 8 67 15 68 20 68 21 69 26 68 30 67 35 58 42 57 43 47 48 35 50 21 48 19 48 10 43 8 42 1 35 0 26 1 16 1 15 8 8 10 7 19 1 26 0 Z N"/>
          </draw:custom-shape>
          <draw:custom-shape draw:name="Freeform 600" draw:style-name="gr115" draw:text-style-name="P1" draw:layer="layout" svg:width="0.343cm" svg:height="0.171cm" svg:x="20.334cm" svg:y="7.446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601" draw:style-name="gr115" draw:text-style-name="P1" draw:layer="layout" svg:width="0.358cm" svg:height="0.182cm" svg:x="20.328cm" svg:y="7.443cm">
            <text:p text:style-name="P10"/>
            <draw:enhanced-geometry svg:viewBox="0 0 69 50" draw:extrusion-allowed="true" draw:text-areas="0 0 69 50" draw:glue-points="33 3 21 4 12 9 5 15 4 24 5 33 12 40 21 45 28 46 33 47 39 46 46 45 62 33 64 28 65 24 64 20 62 15 55 9 46 4 33 3 35 0 47 1 57 6 58 7 67 14 68 19 68 20 69 25 68 29 67 34 58 41 57 42 47 48 40 49 35 50 28 49 26 49 19 48 9 42 8 41 1 34 0 25 1 15 1 14 8 7 9 6 19 1 21 1 35 0" draw:type="mso-spt100" draw:enhanced-path="M 33 3 L 21 4 12 9 5 15 4 24 5 33 12 40 21 45 28 46 33 47 39 46 46 45 62 33 64 28 65 24 64 20 62 15 55 9 46 4 33 3 Z M 35 0 L 47 1 57 6 58 7 67 14 68 19 68 20 69 25 68 29 67 34 58 41 57 42 47 48 40 49 35 50 28 49 26 49 19 48 9 42 8 41 1 34 0 25 1 15 1 14 8 7 9 6 19 1 21 1 35 0 Z N"/>
          </draw:custom-shape>
          <draw:custom-shape draw:name="Freeform 602" draw:style-name="gr115" draw:text-style-name="P1" draw:layer="layout" svg:width="0.343cm" svg:height="0.171cm" svg:x="20.375cm" svg:y="7.607cm">
            <text:p text:style-name="P10"/>
            <draw:enhanced-geometry svg:viewBox="0 0 66 47" draw:extrusion-allowed="true" draw:text-areas="0 0 66 47" draw:glue-points="32 0 46 2 56 7 63 14 66 23 63 33 56 40 46 45 32 47 20 45 10 40 3 33 0 23 3 14 10 7 20 2 32 0" draw:type="mso-spt100" draw:enhanced-path="M 32 0 L 46 2 56 7 63 14 66 23 63 33 56 40 46 45 32 47 20 45 10 40 3 33 0 23 3 14 10 7 20 2 32 0 Z N"/>
          </draw:custom-shape>
          <draw:custom-shape draw:name="Freeform 603" draw:style-name="gr115" draw:text-style-name="P1" draw:layer="layout" svg:width="0.364cm" svg:height="0.182cm" svg:x="20.37cm" svg:y="7.604cm">
            <text:p text:style-name="P10"/>
            <draw:enhanced-geometry svg:viewBox="0 0 70 50" draw:extrusion-allowed="true" draw:text-areas="0 0 70 50" draw:glue-points="33 3 21 4 13 9 6 15 4 24 6 33 13 40 21 45 33 47 46 45 56 40 63 33 65 24 63 15 56 9 46 4 33 3 35 0 47 1 59 6 60 7 67 14 67 15 70 25 67 34 60 42 59 43 47 48 35 50 21 48 20 48 10 43 8 42 1 34 0 25 1 15 1 14 8 7 10 6 20 1 21 1 35 0" draw:type="mso-spt100" draw:enhanced-path="M 33 3 L 21 4 13 9 6 15 4 24 6 33 13 40 21 45 33 47 46 45 56 40 63 33 65 24 63 15 56 9 46 4 33 3 Z M 35 0 L 47 1 59 6 60 7 67 14 67 15 70 25 67 34 60 42 59 43 47 48 35 50 21 48 20 48 10 43 8 42 1 34 0 25 1 15 1 14 8 7 10 6 20 1 21 1 35 0 Z N"/>
          </draw:custom-shape>
          <draw:custom-shape draw:name="Freeform 604" draw:style-name="gr116" draw:text-style-name="P1" draw:layer="layout" svg:width="0.343cm" svg:height="0.171cm" svg:x="20.412cm" svg:y="7.706cm">
            <text:p text:style-name="P10"/>
            <draw:enhanced-geometry svg:viewBox="0 0 66 47" draw:extrusion-allowed="true" draw:text-areas="0 0 66 47" draw:glue-points="34 0 46 2 56 7 63 14 66 23 63 32 56 40 46 45 34 47 21 45 10 40 3 32 0 23 3 14 10 7 21 2 34 0" draw:type="mso-spt100" draw:enhanced-path="M 34 0 L 46 2 56 7 63 14 66 23 63 32 56 40 46 45 34 47 21 45 10 40 3 32 0 23 3 14 10 7 21 2 34 0 Z N"/>
          </draw:custom-shape>
          <draw:custom-shape draw:name="Freeform 605" draw:style-name="gr116" draw:text-style-name="P1" draw:layer="layout" svg:width="0.364cm" svg:height="0.182cm" svg:x="20.406cm" svg:y="7.702cm">
            <text:p text:style-name="P10"/>
            <draw:enhanced-geometry svg:viewBox="0 0 70 50" draw:extrusion-allowed="true" draw:text-areas="0 0 70 50" draw:glue-points="35 3 22 4 13 9 6 15 4 20 4 28 6 33 22 45 29 46 35 47 40 46 47 45 56 40 63 33 65 24 63 15 56 9 47 4 35 3 36 0 49 1 58 6 60 7 67 14 67 15 70 25 67 34 60 41 58 42 49 48 42 49 36 50 29 49 28 49 21 48 11 42 10 41 1 34 0 29 0 19 1 14 10 7 11 6 21 1 22 1 36 0" draw:type="mso-spt100" draw:enhanced-path="M 35 3 L 22 4 13 9 6 15 4 20 4 28 6 33 22 45 29 46 35 47 40 46 47 45 56 40 63 33 65 24 63 15 56 9 47 4 35 3 Z M 36 0 L 49 1 58 6 60 7 67 14 67 15 70 25 67 34 60 41 58 42 49 48 42 49 36 50 29 49 28 49 21 48 11 42 10 41 1 34 0 29 0 19 1 14 10 7 11 6 21 1 22 1 36 0 Z N"/>
          </draw:custom-shape>
          <draw:custom-shape draw:name="Freeform 606" draw:style-name="gr116" draw:text-style-name="P1" draw:layer="layout" svg:width="0.338cm" svg:height="0.171cm" svg:x="20.458cm" svg:y="7.739cm">
            <text:p text:style-name="P10"/>
            <draw:enhanced-geometry svg:viewBox="0 0 65 47" draw:extrusion-allowed="true" draw:text-areas="0 0 65 47" draw:glue-points="33 0 46 2 55 7 62 14 65 23 62 33 55 40 46 45 33 47 21 45 10 40 3 33 0 23 3 14 10 7 21 2 33 0" draw:type="mso-spt100" draw:enhanced-path="M 33 0 L 46 2 55 7 62 14 65 23 62 33 55 40 46 45 33 47 21 45 10 40 3 33 0 23 3 14 10 7 21 2 33 0 Z N"/>
          </draw:custom-shape>
          <draw:custom-shape draw:name="Freeform 608" draw:style-name="gr116" draw:text-style-name="P1" draw:layer="layout" svg:width="0.364cm" svg:height="0.182cm" svg:x="20.448cm" svg:y="7.735cm">
            <text:p text:style-name="P10"/>
            <draw:enhanced-geometry svg:viewBox="0 0 70 50" draw:extrusion-allowed="true" draw:text-areas="0 0 70 50" draw:glue-points="35 3 23 4 13 9 6 15 5 20 5 29 6 33 14 40 23 45 35 47 48 45 56 40 63 33 66 24 63 15 56 9 48 4 35 3 37 0 49 1 59 6 60 7 67 14 67 15 70 25 67 34 60 42 59 43 49 48 37 50 23 48 21 48 12 43 10 42 2 34 0 30 0 19 2 14 10 7 12 6 21 1 23 1 37 0" draw:type="mso-spt100" draw:enhanced-path="M 35 3 L 23 4 13 9 6 15 5 20 5 29 6 33 14 40 23 45 35 47 48 45 56 40 63 33 66 24 63 15 56 9 48 4 35 3 Z M 37 0 L 49 1 59 6 60 7 67 14 67 15 70 25 67 34 60 42 59 43 49 48 37 50 23 48 21 48 12 43 10 42 2 34 0 30 0 19 2 14 10 7 12 6 21 1 23 1 37 0 Z N"/>
          </draw:custom-shape>
          <draw:custom-shape draw:name="Freeform 609" draw:style-name="gr116" draw:text-style-name="P1" draw:layer="layout" svg:width="0.348cm" svg:height="0.171cm" svg:x="20.495cm" svg:y="7.706cm">
            <text:p text:style-name="P10"/>
            <draw:enhanced-geometry svg:viewBox="0 0 67 47" draw:extrusion-allowed="true" draw:text-areas="0 0 67 47" draw:glue-points="33 0 46 2 57 7 64 14 67 23 64 32 57 40 46 45 33 47 21 45 9 40 3 32 0 23 3 14 9 7 21 2 33 0" draw:type="mso-spt100" draw:enhanced-path="M 33 0 L 46 2 57 7 64 14 67 23 64 32 57 40 46 45 33 47 21 45 9 40 3 32 0 23 3 14 9 7 21 2 33 0 Z N"/>
          </draw:custom-shape>
          <draw:custom-shape draw:name="Freeform 610" draw:style-name="gr116" draw:text-style-name="P1" draw:layer="layout" svg:width="0.369cm" svg:height="0.182cm" svg:x="20.484cm" svg:y="7.702cm">
            <text:p text:style-name="P10"/>
            <draw:enhanced-geometry svg:viewBox="0 0 71 50" draw:extrusion-allowed="true" draw:text-areas="0 0 71 50" draw:glue-points="35 3 23 4 13 9 6 15 5 20 5 28 6 33 23 45 30 46 35 47 41 46 48 45 64 33 66 28 67 24 66 20 64 15 57 9 48 4 35 3 37 0 49 1 59 6 60 7 69 14 70 19 70 20 71 25 70 29 69 34 60 41 59 42 49 48 42 49 37 50 30 49 28 49 21 48 11 42 10 41 2 34 0 29 0 19 2 14 10 7 11 6 21 1 23 1 37 0" draw:type="mso-spt100" draw:enhanced-path="M 35 3 L 23 4 13 9 6 15 5 20 5 28 6 33 23 45 30 46 35 47 41 46 48 45 64 33 66 28 67 24 66 20 64 15 57 9 48 4 35 3 Z M 37 0 L 49 1 59 6 60 7 69 14 70 19 70 20 71 25 70 29 69 34 60 41 59 42 49 48 42 49 37 50 30 49 28 49 21 48 11 42 10 41 2 34 0 29 0 19 2 14 10 7 11 6 21 1 23 1 37 0 Z N"/>
          </draw:custom-shape>
          <draw:custom-shape draw:name="Freeform 611" draw:style-name="gr115" draw:text-style-name="P1" draw:layer="layout" svg:width="0.348cm" svg:height="0.171cm" svg:x="20.536cm" svg:y="7.618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612" draw:style-name="gr115" draw:text-style-name="P1" draw:layer="layout" svg:width="0.369cm" svg:height="0.182cm" svg:x="20.531cm" svg:y="7.615cm">
            <text:p text:style-name="P10"/>
            <draw:enhanced-geometry svg:viewBox="0 0 71 50" draw:extrusion-allowed="true" draw:text-areas="0 0 71 50" draw:glue-points="29 3 22 4 5 16 4 21 4 29 5 34 12 40 22 45 34 47 47 45 57 40 64 34 65 29 66 25 65 21 64 16 47 4 40 3 29 3 28 0 41 0 48 1 58 7 60 8 68 15 69 20 69 21 71 26 69 30 68 35 60 42 58 43 48 48 36 50 22 48 21 48 11 43 9 42 1 35 0 30 0 20 1 15 9 8 11 7 21 1 28 0" draw:type="mso-spt100" draw:enhanced-path="M 29 3 L 22 4 5 16 4 21 4 29 5 34 12 40 22 45 34 47 47 45 57 40 64 34 65 29 66 25 65 21 64 16 47 4 40 3 29 3 Z M 28 0 L 41 0 48 1 58 7 60 8 68 15 69 20 69 21 71 26 69 30 68 35 60 42 58 43 48 48 36 50 22 48 21 48 11 43 9 42 1 35 0 30 0 20 1 15 9 8 11 7 21 1 28 0 Z N"/>
          </draw:custom-shape>
          <draw:custom-shape draw:name="Freeform 613" draw:style-name="gr115" draw:text-style-name="P1" draw:layer="layout" svg:width="0.338cm" svg:height="0.171cm" svg:x="20.589cm" svg:y="7.49cm">
            <text:p text:style-name="P10"/>
            <draw:enhanced-geometry svg:viewBox="0 0 65 47" draw:extrusion-allowed="true" draw:text-areas="0 0 65 47" draw:glue-points="32 0 44 2 55 7 62 15 65 24 62 33 55 40 44 45 32 47 19 45 10 40 3 33 0 24 3 15 10 7 19 2 32 0" draw:type="mso-spt100" draw:enhanced-path="M 32 0 L 44 2 55 7 62 15 65 24 62 33 55 40 44 45 32 47 19 45 10 40 3 33 0 24 3 15 10 7 19 2 32 0 Z N"/>
          </draw:custom-shape>
          <draw:custom-shape draw:name="Freeform 614" draw:style-name="gr115" draw:text-style-name="P1" draw:layer="layout" svg:width="0.364cm" svg:height="0.182cm" svg:x="20.578cm" svg:y="7.486cm">
            <text:p text:style-name="P10"/>
            <draw:enhanced-geometry svg:viewBox="0 0 70 50" draw:extrusion-allowed="true" draw:text-areas="0 0 70 50" draw:glue-points="28 3 21 4 13 9 6 16 5 25 6 34 13 40 21 45 34 47 46 45 56 40 63 34 64 29 66 25 64 21 63 16 46 4 39 3 28 3 27 0 41 0 48 1 57 7 59 8 67 15 69 20 69 21 70 26 69 30 67 35 59 42 57 43 48 48 35 50 21 48 20 48 10 43 9 42 2 35 0 26 2 16 2 15 9 8 10 7 20 1 27 0" draw:type="mso-spt100" draw:enhanced-path="M 28 3 L 21 4 13 9 6 16 5 25 6 34 13 40 21 45 34 47 46 45 56 40 63 34 64 29 66 25 64 21 63 16 46 4 39 3 28 3 Z M 27 0 L 41 0 48 1 57 7 59 8 67 15 69 20 69 21 70 26 69 30 67 35 59 42 57 43 48 48 35 50 21 48 20 48 10 43 9 42 2 35 0 26 2 16 2 15 9 8 10 7 20 1 27 0 Z N"/>
          </draw:custom-shape>
          <draw:custom-shape draw:name="Freeform 615" draw:style-name="gr115" draw:text-style-name="P1" draw:layer="layout" svg:width="0.338cm" svg:height="0.171cm" svg:x="20.625cm" svg:y="7.34cm">
            <text:p text:style-name="P10"/>
            <draw:enhanced-geometry svg:viewBox="0 0 65 47" draw:extrusion-allowed="true" draw:text-areas="0 0 65 47" draw:glue-points="32 0 44 2 55 7 62 14 65 23 62 33 55 40 44 45 32 47 19 45 10 40 3 33 0 23 3 14 10 7 19 2 32 0" draw:type="mso-spt100" draw:enhanced-path="M 32 0 L 44 2 55 7 62 14 65 23 62 33 55 40 44 45 32 47 19 45 10 40 3 33 0 23 3 14 10 7 19 2 32 0 Z N"/>
          </draw:custom-shape>
          <draw:custom-shape draw:name="Freeform 616" draw:style-name="gr115" draw:text-style-name="P1" draw:layer="layout" svg:width="0.364cm" svg:height="0.182cm" svg:x="20.615cm" svg:y="7.336cm">
            <text:p text:style-name="P10"/>
            <draw:enhanced-geometry svg:viewBox="0 0 70 50" draw:extrusion-allowed="true" draw:text-areas="0 0 70 50" draw:glue-points="34 3 21 4 13 9 6 15 5 24 6 33 13 40 21 45 34 47 46 45 55 40 63 33 64 29 66 24 64 20 63 15 56 9 46 4 34 3 35 0 48 1 57 6 59 7 67 14 69 19 69 20 70 25 69 30 67 34 59 42 57 43 48 48 35 50 21 48 20 48 10 43 9 42 2 34 0 25 2 15 2 14 9 7 10 6 20 1 21 1 35 0" draw:type="mso-spt100" draw:enhanced-path="M 34 3 L 21 4 13 9 6 15 5 24 6 33 13 40 21 45 34 47 46 45 55 40 63 33 64 29 66 24 64 20 63 15 56 9 46 4 34 3 Z M 35 0 L 48 1 57 6 59 7 67 14 69 19 69 20 70 25 69 30 67 34 59 42 57 43 48 48 35 50 21 48 20 48 10 43 9 42 2 34 0 25 2 15 2 14 9 7 10 6 20 1 21 1 35 0 Z N"/>
          </draw:custom-shape>
          <draw:custom-shape draw:name="Freeform 617" draw:style-name="gr115" draw:text-style-name="P1" draw:layer="layout" svg:width="0.343cm" svg:height="0.171cm" svg:x="20.667cm" svg:y="7.179cm">
            <text:p text:style-name="P10"/>
            <draw:enhanced-geometry svg:viewBox="0 0 66 47" draw:extrusion-allowed="true" draw:text-areas="0 0 66 47" draw:glue-points="34 0 46 2 56 7 63 14 66 23 63 32 56 40 46 45 34 47 21 45 10 40 3 32 0 23 3 14 10 7 21 2 34 0" draw:type="mso-spt100" draw:enhanced-path="M 34 0 L 46 2 56 7 63 14 66 23 63 32 56 40 46 45 34 47 21 45 10 40 3 32 0 23 3 14 10 7 21 2 34 0 Z N"/>
          </draw:custom-shape>
          <draw:custom-shape draw:name="Freeform 618" draw:style-name="gr115" draw:text-style-name="P1" draw:layer="layout" svg:width="0.358cm" svg:height="0.182cm" svg:x="20.661cm" svg:y="7.175cm">
            <text:p text:style-name="P10"/>
            <draw:enhanced-geometry svg:viewBox="0 0 69 50" draw:extrusion-allowed="true" draw:text-areas="0 0 69 50" draw:glue-points="35 3 22 4 12 9 5 15 4 20 4 28 5 33 22 45 29 46 35 47 40 46 47 45 55 40 62 33 65 24 62 15 55 9 47 4 35 3 36 0 48 1 58 6 60 7 67 14 67 15 69 25 67 34 60 41 58 42 48 48 41 49 36 50 29 49 28 49 21 48 11 42 9 41 1 34 0 29 0 19 1 14 9 7 11 6 21 1 22 1 36 0" draw:type="mso-spt100" draw:enhanced-path="M 35 3 L 22 4 12 9 5 15 4 20 4 28 5 33 22 45 29 46 35 47 40 46 47 45 55 40 62 33 65 24 62 15 55 9 47 4 35 3 Z M 36 0 L 48 1 58 6 60 7 67 14 67 15 69 25 67 34 60 41 58 42 48 48 41 49 36 50 29 49 28 49 21 48 11 42 9 41 1 34 0 29 0 19 1 14 9 7 11 6 21 1 22 1 36 0 Z N"/>
          </draw:custom-shape>
          <draw:custom-shape draw:name="Freeform 619" draw:style-name="gr115" draw:text-style-name="P1" draw:layer="layout" svg:width="0.338cm" svg:height="0.175cm" svg:x="20.703cm" svg:y="7.011cm">
            <text:p text:style-name="P10"/>
            <draw:enhanced-geometry svg:viewBox="0 0 65 48" draw:extrusion-allowed="true" draw:text-areas="0 0 65 48" draw:glue-points="33 0 46 2 56 7 63 15 65 24 63 33 56 41 46 46 33 48 21 46 10 41 3 33 0 24 3 15 10 7 21 2 33 0" draw:type="mso-spt100" draw:enhanced-path="M 33 0 L 46 2 56 7 63 15 65 24 63 33 56 41 46 46 33 48 21 46 10 41 3 33 0 24 3 15 10 7 21 2 33 0 Z N"/>
          </draw:custom-shape>
          <draw:custom-shape draw:name="Freeform 620" draw:style-name="gr115" draw:text-style-name="P1" draw:layer="layout" svg:width="0.358cm" svg:height="0.186cm" svg:x="20.698cm" svg:y="7.007cm">
            <text:p text:style-name="P10"/>
            <draw:enhanced-geometry svg:viewBox="0 0 69 51" draw:extrusion-allowed="true" draw:text-areas="0 0 69 51" draw:glue-points="29 3 22 4 5 16 4 21 4 29 5 34 22 46 29 47 34 48 40 47 47 46 55 41 62 34 65 25 62 16 55 9 47 4 40 3 29 3 28 0 41 0 48 1 58 7 60 8 66 15 66 16 69 26 66 35 60 42 58 43 48 49 41 50 36 51 29 50 28 50 21 49 11 43 9 42 1 35 0 30 0 20 1 15 9 8 11 7 21 1 28 0" draw:type="mso-spt100" draw:enhanced-path="M 29 3 L 22 4 5 16 4 21 4 29 5 34 22 46 29 47 34 48 40 47 47 46 55 41 62 34 65 25 62 16 55 9 47 4 40 3 29 3 Z M 28 0 L 41 0 48 1 58 7 60 8 66 15 66 16 69 26 66 35 60 42 58 43 48 49 41 50 36 51 29 50 28 50 21 49 11 43 9 42 1 35 0 30 0 20 1 15 9 8 11 7 21 1 28 0 Z N"/>
          </draw:custom-shape>
          <draw:custom-shape draw:name="Freeform 621" draw:style-name="gr115" draw:text-style-name="P1" draw:layer="layout" svg:width="0.348cm" svg:height="0.171cm" svg:x="20.745cm" svg:y="6.846cm">
            <text:p text:style-name="P10"/>
            <draw:enhanced-geometry svg:viewBox="0 0 67 47" draw:extrusion-allowed="true" draw:text-areas="0 0 67 47" draw:glue-points="34 0 46 2 57 7 64 15 67 24 64 33 57 40 46 45 34 47 21 45 10 40 3 33 0 24 3 15 10 7 21 2 34 0" draw:type="mso-spt100" draw:enhanced-path="M 34 0 L 46 2 57 7 64 15 67 24 64 33 57 40 46 45 34 47 21 45 10 40 3 33 0 24 3 15 10 7 21 2 34 0 Z N"/>
          </draw:custom-shape>
          <draw:custom-shape draw:name="Freeform 622" draw:style-name="gr115" draw:text-style-name="P1" draw:layer="layout" svg:width="0.369cm" svg:height="0.182cm" svg:x="20.739cm" svg:y="6.842cm">
            <text:p text:style-name="P10"/>
            <draw:enhanced-geometry svg:viewBox="0 0 71 50" draw:extrusion-allowed="true" draw:text-areas="0 0 71 50" draw:glue-points="29 3 22 4 6 16 4 21 4 29 6 34 13 40 22 45 35 47 47 45 57 40 64 34 65 29 67 25 65 21 64 16 47 4 40 3 29 3 28 0 42 0 49 1 58 7 60 8 68 15 70 20 70 21 71 26 70 30 68 35 60 42 58 43 49 48 36 50 22 48 21 48 11 43 10 42 1 35 0 30 0 20 1 15 10 8 11 7 21 1 28 0" draw:type="mso-spt100" draw:enhanced-path="M 29 3 L 22 4 6 16 4 21 4 29 6 34 13 40 22 45 35 47 47 45 57 40 64 34 65 29 67 25 65 21 64 16 47 4 40 3 29 3 Z M 28 0 L 42 0 49 1 58 7 60 8 68 15 70 20 70 21 71 26 70 30 68 35 60 42 58 43 49 48 36 50 22 48 21 48 11 43 10 42 1 35 0 30 0 20 1 15 10 8 11 7 21 1 28 0 Z N"/>
          </draw:custom-shape>
          <draw:custom-shape draw:name="Freeform 623" draw:style-name="gr115" draw:text-style-name="P1" draw:layer="layout" svg:width="0.348cm" svg:height="0.171cm" svg:x="20.781cm" svg:y="6.689cm">
            <text:p text:style-name="P10"/>
            <draw:enhanced-geometry svg:viewBox="0 0 67 47" draw:extrusion-allowed="true" draw:text-areas="0 0 67 47" draw:glue-points="34 0 46 2 57 7 64 14 67 24 64 33 57 40 46 45 34 47 21 45 10 40 3 33 0 24 3 14 10 7 21 2 34 0" draw:type="mso-spt100" draw:enhanced-path="M 34 0 L 46 2 57 7 64 14 67 24 64 33 57 40 46 45 34 47 21 45 10 40 3 33 0 24 3 14 10 7 21 2 34 0 Z N"/>
          </draw:custom-shape>
          <draw:custom-shape draw:name="Freeform 624" draw:style-name="gr115" draw:text-style-name="P1" draw:layer="layout" svg:width="0.369cm" svg:height="0.182cm" svg:x="20.776cm" svg:y="6.685cm">
            <text:p text:style-name="P10"/>
            <draw:enhanced-geometry svg:viewBox="0 0 71 50" draw:extrusion-allowed="true" draw:text-areas="0 0 71 50" draw:glue-points="35 3 22 4 14 9 6 16 4 20 4 29 6 34 13 40 22 45 35 47 47 45 57 40 64 34 65 29 67 25 65 20 64 16 56 9 47 4 35 3 36 0 49 1 58 6 60 7 68 15 70 19 70 20 71 26 70 30 68 35 60 42 58 43 49 48 36 50 22 48 21 48 11 43 10 42 1 35 0 30 0 19 1 15 10 7 11 6 21 1 22 1 36 0" draw:type="mso-spt100" draw:enhanced-path="M 35 3 L 22 4 14 9 6 16 4 20 4 29 6 34 13 40 22 45 35 47 47 45 57 40 64 34 65 29 67 25 65 20 64 16 56 9 47 4 35 3 Z M 36 0 L 49 1 58 6 60 7 68 15 70 19 70 20 71 26 70 30 68 35 60 42 58 43 49 48 36 50 22 48 21 48 11 43 10 42 1 35 0 30 0 19 1 15 10 7 11 6 21 1 22 1 36 0 Z N"/>
          </draw:custom-shape>
          <draw:custom-shape draw:name="Freeform 625" draw:style-name="gr115" draw:text-style-name="P1" draw:layer="layout" svg:width="0.343cm" svg:height="0.171cm" svg:x="20.833cm" svg:y="6.535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626" draw:style-name="gr115" draw:text-style-name="P1" draw:layer="layout" svg:width="0.358cm" svg:height="0.182cm" svg:x="20.828cm" svg:y="6.531cm">
            <text:p text:style-name="P10"/>
            <draw:enhanced-geometry svg:viewBox="0 0 69 50" draw:extrusion-allowed="true" draw:text-areas="0 0 69 50" draw:glue-points="33 3 21 4 12 9 5 15 4 24 5 33 12 40 21 45 28 46 33 47 39 46 46 45 62 33 64 28 65 24 64 20 62 15 55 9 46 4 33 3 35 0 47 1 57 6 58 7 67 14 68 19 68 20 69 25 68 29 67 34 58 41 57 42 47 48 40 49 35 50 28 49 26 49 19 48 9 42 8 41 1 34 0 25 1 15 1 14 8 7 9 6 19 1 21 1 35 0" draw:type="mso-spt100" draw:enhanced-path="M 33 3 L 21 4 12 9 5 15 4 24 5 33 12 40 21 45 28 46 33 47 39 46 46 45 62 33 64 28 65 24 64 20 62 15 55 9 46 4 33 3 Z M 35 0 L 47 1 57 6 58 7 67 14 68 19 68 20 69 25 68 29 67 34 58 41 57 42 47 48 40 49 35 50 28 49 26 49 19 48 9 42 8 41 1 34 0 25 1 15 1 14 8 7 9 6 19 1 21 1 35 0 Z N"/>
          </draw:custom-shape>
          <draw:custom-shape draw:name="Freeform 627" draw:style-name="gr115" draw:text-style-name="P1" draw:layer="layout" svg:width="0.338cm" svg:height="0.171cm" svg:x="20.869cm" svg:y="6.389cm">
            <text:p text:style-name="P10"/>
            <draw:enhanced-geometry svg:viewBox="0 0 65 47" draw:extrusion-allowed="true" draw:text-areas="0 0 65 47" draw:glue-points="32 0 45 2 56 7 63 14 65 23 63 32 56 40 45 45 32 47 20 45 10 40 3 32 0 23 3 14 10 7 20 2 32 0" draw:type="mso-spt100" draw:enhanced-path="M 32 0 L 45 2 56 7 63 14 65 23 63 32 56 40 45 45 32 47 20 45 10 40 3 32 0 23 3 14 10 7 20 2 32 0 Z N"/>
          </draw:custom-shape>
          <draw:custom-shape draw:name="Freeform 628" draw:style-name="gr115" draw:text-style-name="P1" draw:layer="layout" svg:width="0.358cm" svg:height="0.182cm" svg:x="20.864cm" svg:y="6.385cm">
            <text:p text:style-name="P10"/>
            <draw:enhanced-geometry svg:viewBox="0 0 69 50" draw:extrusion-allowed="true" draw:text-areas="0 0 69 50" draw:glue-points="33 3 21 4 12 9 5 15 4 24 5 33 12 40 21 45 28 46 33 47 39 46 46 45 62 33 64 28 65 24 64 20 62 15 55 9 46 4 33 3 34 0 47 1 57 6 58 7 66 14 68 19 68 20 69 25 68 29 66 34 58 41 57 42 47 48 40 49 34 50 28 49 26 49 19 48 9 42 8 41 1 34 0 25 1 15 1 14 8 7 9 6 19 1 21 1 34 0" draw:type="mso-spt100" draw:enhanced-path="M 33 3 L 21 4 12 9 5 15 4 24 5 33 12 40 21 45 28 46 33 47 39 46 46 45 62 33 64 28 65 24 64 20 62 15 55 9 46 4 33 3 Z M 34 0 L 47 1 57 6 58 7 66 14 68 19 68 20 69 25 68 29 66 34 58 41 57 42 47 48 40 49 34 50 28 49 26 49 19 48 9 42 8 41 1 34 0 25 1 15 1 14 8 7 9 6 19 1 21 1 34 0 Z N"/>
          </draw:custom-shape>
          <draw:custom-shape draw:name="Freeform 629" draw:style-name="gr115" draw:text-style-name="P1" draw:layer="layout" svg:width="0.343cm" svg:height="0.171cm" svg:x="20.911cm" svg:y="6.246cm">
            <text:p text:style-name="P10"/>
            <draw:enhanced-geometry svg:viewBox="0 0 66 47" draw:extrusion-allowed="true" draw:text-areas="0 0 66 47" draw:glue-points="34 0 46 2 56 7 63 14 66 23 63 32 56 40 46 45 34 47 20 45 10 40 3 32 0 23 3 14 10 7 20 2 34 0" draw:type="mso-spt100" draw:enhanced-path="M 34 0 L 46 2 56 7 63 14 66 23 63 32 56 40 46 45 34 47 20 45 10 40 3 32 0 23 3 14 10 7 20 2 34 0 Z N"/>
          </draw:custom-shape>
          <draw:custom-shape draw:name="Freeform 630" draw:style-name="gr115" draw:text-style-name="P1" draw:layer="layout" svg:width="0.364cm" svg:height="0.182cm" svg:x="20.906cm" svg:y="6.242cm">
            <text:p text:style-name="P10"/>
            <draw:enhanced-geometry svg:viewBox="0 0 70 50" draw:extrusion-allowed="true" draw:text-areas="0 0 70 50" draw:glue-points="35 3 22 4 13 9 6 15 4 24 6 33 13 39 22 45 28 46 35 47 40 46 47 45 56 40 63 33 65 24 63 15 56 9 47 4 35 3 36 0 49 1 58 6 60 7 67 14 67 15 70 25 67 34 60 41 58 42 49 48 42 49 36 50 28 49 26 49 21 48 10 42 8 41 1 34 0 25 1 15 1 14 8 7 10 6 21 1 22 1 36 0" draw:type="mso-spt100" draw:enhanced-path="M 35 3 L 22 4 13 9 6 15 4 24 6 33 13 39 22 45 28 46 35 47 40 46 47 45 56 40 63 33 65 24 63 15 56 9 47 4 35 3 Z M 36 0 L 49 1 58 6 60 7 67 14 67 15 70 25 67 34 60 41 58 42 49 48 42 49 36 50 28 49 26 49 21 48 10 42 8 41 1 34 0 25 1 15 1 14 8 7 10 6 21 1 22 1 36 0 Z N"/>
          </draw:custom-shape>
          <draw:custom-shape draw:name="Freeform 631" draw:style-name="gr115" draw:text-style-name="P1" draw:layer="layout" svg:width="0.338cm" svg:height="0.171cm" svg:x="20.958cm" svg:y="6.111cm">
            <text:p text:style-name="P10"/>
            <draw:enhanced-geometry svg:viewBox="0 0 65 47" draw:extrusion-allowed="true" draw:text-areas="0 0 65 47" draw:glue-points="33 0 46 2 55 7 62 14 65 23 62 32 55 40 46 45 33 47 21 45 10 40 3 32 0 23 3 14 10 7 21 2 33 0" draw:type="mso-spt100" draw:enhanced-path="M 33 0 L 46 2 55 7 62 14 65 23 62 32 55 40 46 45 33 47 21 45 10 40 3 32 0 23 3 14 10 7 21 2 33 0 Z N"/>
          </draw:custom-shape>
          <draw:custom-shape draw:name="Freeform 632" draw:style-name="gr115" draw:text-style-name="P1" draw:layer="layout" svg:width="0.364cm" svg:height="0.182cm" svg:x="20.947cm" svg:y="6.107cm">
            <text:p text:style-name="P10"/>
            <draw:enhanced-geometry svg:viewBox="0 0 70 50" draw:extrusion-allowed="true" draw:text-areas="0 0 70 50" draw:glue-points="35 3 23 4 13 9 6 15 5 20 5 28 6 33 23 45 30 46 35 47 41 46 48 45 56 40 63 33 66 24 63 15 56 9 48 4 35 3 37 0 49 1 59 6 60 7 67 14 67 15 70 25 67 34 60 41 59 42 49 48 42 49 37 50 30 49 28 49 21 48 12 42 10 41 2 34 0 29 0 19 2 14 10 7 12 6 21 1 23 1 37 0" draw:type="mso-spt100" draw:enhanced-path="M 35 3 L 23 4 13 9 6 15 5 20 5 28 6 33 23 45 30 46 35 47 41 46 48 45 56 40 63 33 66 24 63 15 56 9 48 4 35 3 Z M 37 0 L 49 1 59 6 60 7 67 14 67 15 70 25 67 34 60 41 59 42 49 48 42 49 37 50 30 49 28 49 21 48 12 42 10 41 2 34 0 29 0 19 2 14 10 7 12 6 21 1 23 1 37 0 Z N"/>
          </draw:custom-shape>
          <draw:custom-shape draw:name="Freeform 633" draw:style-name="gr115" draw:text-style-name="P1" draw:layer="layout" svg:width="0.348cm" svg:height="0.175cm" svg:x="20.994cm" svg:y="5.968cm">
            <text:p text:style-name="P10"/>
            <draw:enhanced-geometry svg:viewBox="0 0 67 48" draw:extrusion-allowed="true" draw:text-areas="0 0 67 48" draw:glue-points="33 0 46 2 57 7 64 15 67 24 64 33 57 41 46 46 33 48 21 46 9 41 3 33 0 24 3 15 9 7 21 2 33 0" draw:type="mso-spt100" draw:enhanced-path="M 33 0 L 46 2 57 7 64 15 67 24 64 33 57 41 46 46 33 48 21 46 9 41 3 33 0 24 3 15 9 7 21 2 33 0 Z N"/>
          </draw:custom-shape>
          <draw:custom-shape draw:name="Freeform 634" draw:style-name="gr115" draw:text-style-name="P1" draw:layer="layout" svg:width="0.369cm" svg:height="0.186cm" svg:x="20.984cm" svg:y="5.964cm">
            <text:p text:style-name="P10"/>
            <draw:enhanced-geometry svg:viewBox="0 0 71 51" draw:extrusion-allowed="true" draw:text-areas="0 0 71 51" draw:glue-points="30 3 23 4 6 16 5 21 5 29 6 34 23 46 30 47 35 48 41 47 48 46 64 34 66 29 67 25 66 21 64 16 48 4 41 3 30 3 28 0 42 0 49 1 59 7 60 8 69 15 70 20 70 21 71 26 70 30 69 35 60 42 59 43 49 49 42 50 37 51 30 50 28 50 21 49 11 43 10 42 2 35 0 30 0 20 2 15 10 8 11 7 21 1 28 0" draw:type="mso-spt100" draw:enhanced-path="M 30 3 L 23 4 6 16 5 21 5 29 6 34 23 46 30 47 35 48 41 47 48 46 64 34 66 29 67 25 66 21 64 16 48 4 41 3 30 3 Z M 28 0 L 42 0 49 1 59 7 60 8 69 15 70 20 70 21 71 26 70 30 69 35 60 42 59 43 49 49 42 50 37 51 30 50 28 50 21 49 11 43 10 42 2 35 0 30 0 20 2 15 10 8 11 7 21 1 28 0 Z N"/>
          </draw:custom-shape>
          <draw:custom-shape draw:name="Freeform 635" draw:style-name="gr115" draw:text-style-name="P1" draw:layer="layout" svg:width="0.348cm" svg:height="0.171cm" svg:x="21.036cm" svg:y="5.836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636" draw:style-name="gr115" draw:text-style-name="P1" draw:layer="layout" svg:width="0.369cm" svg:height="0.182cm" svg:x="21.031cm" svg:y="5.833cm">
            <text:p text:style-name="P10"/>
            <draw:enhanced-geometry svg:viewBox="0 0 71 50" draw:extrusion-allowed="true" draw:text-areas="0 0 71 50" draw:glue-points="29 3 22 4 5 16 4 21 4 29 5 34 22 45 29 46 34 47 40 46 47 45 64 34 65 29 66 25 65 21 64 16 47 4 40 3 29 3 28 0 41 0 48 1 58 7 60 8 68 15 69 20 69 21 71 26 69 30 68 35 60 41 58 42 48 48 41 49 36 50 29 49 28 49 21 48 11 42 9 41 1 35 0 30 0 20 1 15 9 8 11 7 21 1 28 0" draw:type="mso-spt100" draw:enhanced-path="M 29 3 L 22 4 5 16 4 21 4 29 5 34 22 45 29 46 34 47 40 46 47 45 64 34 65 29 66 25 65 21 64 16 47 4 40 3 29 3 Z M 28 0 L 41 0 48 1 58 7 60 8 68 15 69 20 69 21 71 26 69 30 68 35 60 41 58 42 48 48 41 49 36 50 29 49 28 49 21 48 11 42 9 41 1 35 0 30 0 20 1 15 9 8 11 7 21 1 28 0 Z N"/>
          </draw:custom-shape>
          <draw:custom-shape draw:name="Freeform 637" draw:style-name="gr115" draw:text-style-name="P1" draw:layer="layout" svg:width="0.343cm" svg:height="0.175cm" svg:x="21.077cm" svg:y="5.693cm">
            <text:p text:style-name="P10"/>
            <draw:enhanced-geometry svg:viewBox="0 0 66 48" draw:extrusion-allowed="true" draw:text-areas="0 0 66 48" draw:glue-points="32 0 45 2 56 7 63 15 66 24 63 33 56 41 45 46 32 48 20 46 10 41 3 33 0 24 3 15 10 7 20 2 32 0" draw:type="mso-spt100" draw:enhanced-path="M 32 0 L 45 2 56 7 63 15 66 24 63 33 56 41 45 46 32 48 20 46 10 41 3 33 0 24 3 15 10 7 20 2 32 0 Z N"/>
          </draw:custom-shape>
          <draw:custom-shape draw:name="Freeform 638" draw:style-name="gr115" draw:text-style-name="P1" draw:layer="layout" svg:width="0.364cm" svg:height="0.186cm" svg:x="21.072cm" svg:y="5.69cm">
            <text:p text:style-name="P10"/>
            <draw:enhanced-geometry svg:viewBox="0 0 70 51" draw:extrusion-allowed="true" draw:text-areas="0 0 70 51" draw:glue-points="28 3 21 4 13 9 6 16 4 25 6 34 13 41 21 46 28 47 33 48 39 47 46 46 63 34 64 29 65 25 64 21 63 16 46 4 39 3 28 3 26 0 40 0 47 1 57 7 58 8 67 15 68 20 68 21 70 26 68 30 67 35 58 42 57 43 47 49 40 50 35 51 28 50 26 50 20 49 10 43 8 42 1 35 0 26 1 16 1 15 8 8 10 7 20 1 26 0" draw:type="mso-spt100" draw:enhanced-path="M 28 3 L 21 4 13 9 6 16 4 25 6 34 13 41 21 46 28 47 33 48 39 47 46 46 63 34 64 29 65 25 64 21 63 16 46 4 39 3 28 3 Z M 26 0 L 40 0 47 1 57 7 58 8 67 15 68 20 68 21 70 26 68 30 67 35 58 42 57 43 47 49 40 50 35 51 28 50 26 50 20 49 10 43 8 42 1 35 0 26 1 16 1 15 8 8 10 7 20 1 26 0 Z N"/>
          </draw:custom-shape>
          <draw:custom-shape draw:name="Freeform 639" draw:style-name="gr115" draw:text-style-name="P1" draw:layer="layout" svg:width="0.338cm" svg:height="0.175cm" svg:x="21.124cm" svg:y="5.543cm">
            <text:p text:style-name="P10"/>
            <draw:enhanced-geometry svg:viewBox="0 0 65 48" draw:extrusion-allowed="true" draw:text-areas="0 0 65 48" draw:glue-points="32 0 44 2 55 7 62 15 65 24 62 33 55 41 44 46 32 48 19 46 10 41 3 33 0 24 3 15 10 7 19 2 32 0" draw:type="mso-spt100" draw:enhanced-path="M 32 0 L 44 2 55 7 62 15 65 24 62 33 55 41 44 46 32 48 19 46 10 41 3 33 0 24 3 15 10 7 19 2 32 0 Z N"/>
          </draw:custom-shape>
          <draw:custom-shape draw:name="Freeform 640" draw:style-name="gr115" draw:text-style-name="P1" draw:layer="layout" svg:width="0.364cm" svg:height="0.186cm" svg:x="21.114cm" svg:y="5.54cm">
            <text:p text:style-name="P10"/>
            <draw:enhanced-geometry svg:viewBox="0 0 70 51" draw:extrusion-allowed="true" draw:text-areas="0 0 70 51" draw:glue-points="28 3 21 4 13 9 6 16 5 25 6 34 13 41 21 46 28 47 34 48 39 47 46 46 63 34 64 29 66 25 64 21 63 16 46 4 39 3 28 3 27 0 41 0 48 1 57 7 59 8 67 15 69 20 69 21 70 26 69 30 67 35 59 42 57 43 48 49 41 50 35 51 28 50 27 50 20 49 10 43 9 42 2 35 0 26 2 16 2 15 9 8 10 7 20 1 27 0" draw:type="mso-spt100" draw:enhanced-path="M 28 3 L 21 4 13 9 6 16 5 25 6 34 13 41 21 46 28 47 34 48 39 47 46 46 63 34 64 29 66 25 64 21 63 16 46 4 39 3 28 3 Z M 27 0 L 41 0 48 1 57 7 59 8 67 15 69 20 69 21 70 26 69 30 67 35 59 42 57 43 48 49 41 50 35 51 28 50 27 50 20 49 10 43 9 42 2 35 0 26 2 16 2 15 9 8 10 7 20 1 27 0 Z N"/>
          </draw:custom-shape>
          <draw:custom-shape draw:name="Freeform 641" draw:style-name="gr115" draw:text-style-name="P1" draw:layer="layout" svg:width="0.338cm" svg:height="0.171cm" svg:x="21.161cm" svg:y="5.382cm">
            <text:p text:style-name="P10"/>
            <draw:enhanced-geometry svg:viewBox="0 0 65 47" draw:extrusion-allowed="true" draw:text-areas="0 0 65 47" draw:glue-points="32 0 46 2 55 7 62 15 65 24 62 33 55 40 46 45 32 47 19 45 9 40 3 33 0 24 3 15 9 7 19 2 32 0" draw:type="mso-spt100" draw:enhanced-path="M 32 0 L 46 2 55 7 62 15 65 24 62 33 55 40 46 45 32 47 19 45 9 40 3 33 0 24 3 15 9 7 19 2 32 0 Z N"/>
          </draw:custom-shape>
          <draw:custom-shape draw:name="Freeform 642" draw:style-name="gr115" draw:text-style-name="P1" draw:layer="layout" svg:width="0.364cm" svg:height="0.182cm" svg:x="21.15cm" svg:y="5.379cm">
            <text:p text:style-name="P10"/>
            <draw:enhanced-geometry svg:viewBox="0 0 70 50" draw:extrusion-allowed="true" draw:text-areas="0 0 70 50" draw:glue-points="28 3 21 4 13 9 6 16 5 25 6 34 13 40 21 45 34 47 46 45 56 40 63 34 66 25 63 16 56 10 46 4 41 3 28 3 27 0 42 0 48 1 59 7 60 8 67 15 67 16 70 26 67 35 60 42 59 43 48 48 35 50 21 48 20 48 10 43 9 42 2 35 0 26 2 16 2 15 9 8 10 7 20 1 27 0" draw:type="mso-spt100" draw:enhanced-path="M 28 3 L 21 4 13 9 6 16 5 25 6 34 13 40 21 45 34 47 46 45 56 40 63 34 66 25 63 16 56 10 46 4 41 3 28 3 Z M 27 0 L 42 0 48 1 59 7 60 8 67 15 67 16 70 26 67 35 60 42 59 43 48 48 35 50 21 48 20 48 10 43 9 42 2 35 0 26 2 16 2 15 9 8 10 7 20 1 27 0 Z N"/>
          </draw:custom-shape>
          <draw:custom-shape draw:name="Freeform 643" draw:style-name="gr115" draw:text-style-name="P1" draw:layer="layout" svg:width="0.338cm" svg:height="0.171cm" svg:x="21.202cm" svg:y="5.21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644" draw:style-name="gr115" draw:text-style-name="P1" draw:layer="layout" svg:width="0.358cm" svg:height="0.182cm" svg:x="21.197cm" svg:y="5.207cm">
            <text:p text:style-name="P10"/>
            <draw:enhanced-geometry svg:viewBox="0 0 69 50" draw:extrusion-allowed="true" draw:text-areas="0 0 69 50" draw:glue-points="34 3 22 4 12 9 5 15 4 20 4 28 5 33 22 45 29 46 34 47 40 46 47 45 55 40 62 33 65 24 62 15 55 9 47 4 34 3 36 0 48 1 58 6 59 7 66 14 66 15 69 25 66 34 59 41 58 42 48 48 41 49 36 50 29 49 28 49 21 48 11 42 9 41 1 34 0 29 0 19 1 14 9 7 11 6 21 1 22 1 36 0" draw:type="mso-spt100" draw:enhanced-path="M 34 3 L 22 4 12 9 5 15 4 20 4 28 5 33 22 45 29 46 34 47 40 46 47 45 55 40 62 33 65 24 62 15 55 9 47 4 34 3 Z M 36 0 L 48 1 58 6 59 7 66 14 66 15 69 25 66 34 59 41 58 42 48 48 41 49 36 50 29 49 28 49 21 48 11 42 9 41 1 34 0 29 0 19 1 14 9 7 11 6 21 1 22 1 36 0 Z N"/>
          </draw:custom-shape>
          <draw:custom-shape draw:name="Freeform 645" draw:style-name="gr115" draw:text-style-name="P1" draw:layer="layout" svg:width="0.343cm" svg:height="0.175cm" svg:x="21.244cm" svg:y="5.02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646" draw:style-name="gr115" draw:text-style-name="P1" draw:layer="layout" svg:width="0.364cm" svg:height="0.186cm" svg:x="21.239cm" svg:y="5.017cm">
            <text:p text:style-name="P10"/>
            <draw:enhanced-geometry svg:viewBox="0 0 70 51" draw:extrusion-allowed="true" draw:text-areas="0 0 70 51" draw:glue-points="29 3 22 4 6 16 4 21 4 29 6 34 22 46 29 47 35 48 40 47 47 46 56 41 63 34 65 25 63 16 56 9 47 4 40 3 29 3 28 0 42 0 49 1 58 7 60 8 67 15 67 16 70 26 67 35 60 42 58 43 49 49 42 50 36 51 29 50 28 50 21 49 11 43 10 42 1 35 0 30 0 20 1 15 10 8 11 7 21 1 28 0" draw:type="mso-spt100" draw:enhanced-path="M 29 3 L 22 4 6 16 4 21 4 29 6 34 22 46 29 47 35 48 40 47 47 46 56 41 63 34 65 25 63 16 56 9 47 4 40 3 29 3 Z M 28 0 L 42 0 49 1 58 7 60 8 67 15 67 16 70 26 67 35 60 42 58 43 49 49 42 50 36 51 29 50 28 50 21 49 11 43 10 42 1 35 0 30 0 20 1 15 10 8 11 7 21 1 28 0 Z N"/>
          </draw:custom-shape>
          <draw:custom-shape draw:name="Freeform 647" draw:style-name="gr115" draw:text-style-name="P1" draw:layer="layout" svg:width="0.348cm" svg:height="0.171cm" svg:x="21.28cm" svg:y="4.815cm">
            <text:p text:style-name="P10"/>
            <draw:enhanced-geometry svg:viewBox="0 0 67 47" draw:extrusion-allowed="true" draw:text-areas="0 0 67 47" draw:glue-points="34 0 46 2 57 7 64 14 67 23 64 32 57 40 46 45 34 47 21 45 10 40 3 32 0 23 3 14 10 7 21 2 34 0" draw:type="mso-spt100" draw:enhanced-path="M 34 0 L 46 2 57 7 64 14 67 23 64 32 57 40 46 45 34 47 21 45 10 40 3 32 0 23 3 14 10 7 21 2 34 0 Z N"/>
          </draw:custom-shape>
          <draw:custom-shape draw:name="Freeform 648" draw:style-name="gr115" draw:text-style-name="P1" draw:layer="layout" svg:width="0.369cm" svg:height="0.182cm" svg:x="21.275cm" svg:y="4.812cm">
            <text:p text:style-name="P10"/>
            <draw:enhanced-geometry svg:viewBox="0 0 71 50" draw:extrusion-allowed="true" draw:text-areas="0 0 71 50" draw:glue-points="35 3 22 4 13 9 6 15 4 20 4 28 6 33 22 45 29 46 35 47 40 46 47 45 64 33 65 28 67 24 65 20 64 15 57 9 47 4 35 3 36 0 49 1 58 6 60 7 68 14 70 19 70 20 71 25 70 29 68 34 60 41 58 42 49 48 42 49 36 50 29 49 28 49 21 48 11 42 10 41 1 34 0 29 0 19 1 14 10 7 11 6 21 1 22 1 36 0" draw:type="mso-spt100" draw:enhanced-path="M 35 3 L 22 4 13 9 6 15 4 20 4 28 6 33 22 45 29 46 35 47 40 46 47 45 64 33 65 28 67 24 65 20 64 15 57 9 47 4 35 3 Z M 36 0 L 49 1 58 6 60 7 68 14 70 19 70 20 71 25 70 29 68 34 60 41 58 42 49 48 42 49 36 50 29 49 28 49 21 48 11 42 10 41 1 34 0 29 0 19 1 14 10 7 11 6 21 1 22 1 36 0 Z N"/>
          </draw:custom-shape>
          <draw:custom-shape draw:name="Freeform 649" draw:style-name="gr115" draw:text-style-name="P1" draw:layer="layout" svg:width="0.343cm" svg:height="0.171cm" svg:x="21.327cm" svg:y="4.596cm">
            <text:p text:style-name="P10"/>
            <draw:enhanced-geometry svg:viewBox="0 0 66 47" draw:extrusion-allowed="true" draw:text-areas="0 0 66 47" draw:glue-points="33 0 46 2 57 7 64 15 66 24 64 33 57 40 46 45 33 47 21 45 9 40 3 33 0 24 3 15 9 7 21 2 33 0" draw:type="mso-spt100" draw:enhanced-path="M 33 0 L 46 2 57 7 64 15 66 24 64 33 57 40 46 45 33 47 21 45 9 40 3 33 0 24 3 15 9 7 21 2 33 0 Z N"/>
          </draw:custom-shape>
          <draw:custom-shape draw:name="Freeform 650" draw:style-name="gr115" draw:text-style-name="P1" draw:layer="layout" svg:width="0.369cm" svg:height="0.182cm" svg:x="21.317cm" svg:y="4.592cm">
            <text:p text:style-name="P10"/>
            <draw:enhanced-geometry svg:viewBox="0 0 71 50" draw:extrusion-allowed="true" draw:text-areas="0 0 71 50" draw:glue-points="30 3 23 4 6 16 5 21 5 29 6 34 13 40 23 45 35 47 48 45 57 40 64 34 66 29 67 25 66 21 64 16 48 4 41 3 30 3 28 0 42 0 49 1 59 7 60 8 68 15 70 20 70 21 71 26 70 30 68 35 60 42 59 43 49 48 36 50 23 48 21 48 11 43 10 42 2 35 0 30 0 20 2 15 10 8 11 7 21 1 28 0" draw:type="mso-spt100" draw:enhanced-path="M 30 3 L 23 4 6 16 5 21 5 29 6 34 13 40 23 45 35 47 48 45 57 40 64 34 66 29 67 25 66 21 64 16 48 4 41 3 30 3 Z M 28 0 L 42 0 49 1 59 7 60 8 68 15 70 20 70 21 71 26 70 30 68 35 60 42 59 43 49 48 36 50 23 48 21 48 11 43 10 42 2 35 0 30 0 20 2 15 10 8 11 7 21 1 28 0 Z N"/>
          </draw:custom-shape>
          <draw:custom-shape draw:name="Freeform 651" draw:style-name="gr115" draw:text-style-name="P1" draw:layer="layout" svg:width="0.338cm" svg:height="0.175cm" svg:x="21.369cm" svg:y="4.373cm">
            <text:p text:style-name="P10"/>
            <draw:enhanced-geometry svg:viewBox="0 0 65 48" draw:extrusion-allowed="true" draw:text-areas="0 0 65 48" draw:glue-points="32 0 45 2 56 7 63 15 65 24 63 33 56 41 45 46 32 48 20 46 10 41 3 33 0 24 3 15 10 7 20 2 32 0" draw:type="mso-spt100" draw:enhanced-path="M 32 0 L 45 2 56 7 63 15 65 24 63 33 56 41 45 46 32 48 20 46 10 41 3 33 0 24 3 15 10 7 20 2 32 0 Z N"/>
          </draw:custom-shape>
          <draw:custom-shape draw:name="Freeform 652" draw:style-name="gr115" draw:text-style-name="P1" draw:layer="layout" svg:width="0.358cm" svg:height="0.186cm" svg:x="21.364cm" svg:y="4.369cm">
            <text:p text:style-name="P10"/>
            <draw:enhanced-geometry svg:viewBox="0 0 69 51" draw:extrusion-allowed="true" draw:text-areas="0 0 69 51" draw:glue-points="27 3 21 4 12 9 5 16 4 25 5 34 12 41 21 46 27 47 33 48 39 47 46 46 62 34 64 29 65 25 64 21 62 16 46 4 39 3 27 3 26 0 40 0 47 1 57 7 58 8 66 15 68 20 68 21 69 26 68 30 66 35 58 42 57 43 47 49 40 50 34 51 27 50 26 50 19 49 9 43 8 42 1 35 0 26 1 16 1 15 8 8 9 7 19 1 26 0" draw:type="mso-spt100" draw:enhanced-path="M 27 3 L 21 4 12 9 5 16 4 25 5 34 12 41 21 46 27 47 33 48 39 47 46 46 62 34 64 29 65 25 64 21 62 16 46 4 39 3 27 3 Z M 26 0 L 40 0 47 1 57 7 58 8 66 15 68 20 68 21 69 26 68 30 66 35 58 42 57 43 47 49 40 50 34 51 27 50 26 50 19 49 9 43 8 42 1 35 0 26 1 16 1 15 8 8 9 7 19 1 26 0 Z N"/>
          </draw:custom-shape>
          <draw:custom-shape draw:name="Freeform 653" draw:style-name="gr115" draw:text-style-name="P1" draw:layer="layout" svg:width="0.343cm" svg:height="0.171cm" svg:x="21.41cm" svg:y="4.157cm">
            <text:p text:style-name="P10"/>
            <draw:enhanced-geometry svg:viewBox="0 0 66 47" draw:extrusion-allowed="true" draw:text-areas="0 0 66 47" draw:glue-points="32 0 46 2 56 7 63 14 66 23 63 32 56 40 46 45 32 47 20 45 10 40 3 32 0 23 3 14 10 7 20 2 32 0" draw:type="mso-spt100" draw:enhanced-path="M 32 0 L 46 2 56 7 63 14 66 23 63 32 56 40 46 45 32 47 20 45 10 40 3 32 0 23 3 14 10 7 20 2 32 0 Z N"/>
          </draw:custom-shape>
          <draw:custom-shape draw:name="Freeform 654" draw:style-name="gr115" draw:text-style-name="P1" draw:layer="layout" svg:width="0.364cm" svg:height="0.182cm" svg:x="21.405cm" svg:y="4.153cm">
            <text:p text:style-name="P10"/>
            <draw:enhanced-geometry svg:viewBox="0 0 70 50" draw:extrusion-allowed="true" draw:text-areas="0 0 70 50" draw:glue-points="33 3 21 4 13 9 6 15 4 24 6 33 13 40 21 45 28 46 33 47 40 46 46 45 56 39 63 33 65 24 63 15 56 9 46 4 33 3 35 0 47 1 58 6 60 7 67 14 67 15 70 25 67 34 60 41 58 42 47 48 42 49 35 50 28 49 26 49 19 48 10 42 8 41 1 34 0 25 1 15 1 14 8 7 10 6 19 1 21 1 35 0" draw:type="mso-spt100" draw:enhanced-path="M 33 3 L 21 4 13 9 6 15 4 24 6 33 13 40 21 45 28 46 33 47 40 46 46 45 56 39 63 33 65 24 63 15 56 9 46 4 33 3 Z M 35 0 L 47 1 58 6 60 7 67 14 67 15 70 25 67 34 60 41 58 42 47 48 42 49 35 50 28 49 26 49 19 48 10 42 8 41 1 34 0 25 1 15 1 14 8 7 10 6 19 1 21 1 35 0 Z N"/>
          </draw:custom-shape>
          <draw:custom-shape draw:name="Freeform 655" draw:style-name="gr115" draw:text-style-name="P1" draw:layer="layout" svg:width="0.343cm" svg:height="0.175cm" svg:x="21.447cm" svg:y="3.963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656" draw:style-name="gr115" draw:text-style-name="P1" draw:layer="layout" svg:width="0.364cm" svg:height="0.186cm" svg:x="21.442cm" svg:y="3.959cm">
            <text:p text:style-name="P10"/>
            <draw:enhanced-geometry svg:viewBox="0 0 70 51" draw:extrusion-allowed="true" draw:text-areas="0 0 70 51" draw:glue-points="29 3 22 4 6 16 4 21 4 29 6 34 22 46 29 47 35 48 40 47 47 46 56 41 63 34 65 25 63 16 56 9 47 4 40 3 29 3 28 0 42 0 49 1 58 7 60 8 67 15 67 16 70 26 67 35 60 42 58 43 49 49 42 50 36 51 29 50 28 50 21 49 11 43 10 42 1 35 0 30 0 20 1 15 10 8 11 7 21 1 28 0" draw:type="mso-spt100" draw:enhanced-path="M 29 3 L 22 4 6 16 4 21 4 29 6 34 22 46 29 47 35 48 40 47 47 46 56 41 63 34 65 25 63 16 56 9 47 4 40 3 29 3 Z M 28 0 L 42 0 49 1 58 7 60 8 67 15 67 16 70 26 67 35 60 42 58 43 49 49 42 50 36 51 29 50 28 50 21 49 11 43 10 42 1 35 0 30 0 20 1 15 10 8 11 7 21 1 28 0 Z N"/>
          </draw:custom-shape>
          <draw:custom-shape draw:name="Freeform 657" draw:style-name="gr115" draw:text-style-name="P1" draw:layer="layout" svg:width="0.338cm" svg:height="0.168cm" svg:x="21.494cm" svg:y="3.82cm">
            <text:p text:style-name="P10"/>
            <draw:enhanced-geometry svg:viewBox="0 0 65 46" draw:extrusion-allowed="true" draw:text-areas="0 0 65 46" draw:glue-points="33 0 46 2 55 7 62 15 65 24 62 33 55 39 46 44 33 46 21 44 9 39 2 33 0 24 2 15 9 7 21 2 33 0" draw:type="mso-spt100" draw:enhanced-path="M 33 0 L 46 2 55 7 62 15 65 24 62 33 55 39 46 44 33 46 21 44 9 39 2 33 0 24 2 15 9 7 21 2 33 0 Z N"/>
          </draw:custom-shape>
          <draw:custom-shape draw:name="Freeform 658" draw:style-name="gr115" draw:text-style-name="P1" draw:layer="layout" svg:width="0.364cm" svg:height="0.179cm" svg:x="21.483cm" svg:y="3.816cm">
            <text:p text:style-name="P10"/>
            <draw:enhanced-geometry svg:viewBox="0 0 70 49" draw:extrusion-allowed="true" draw:text-areas="0 0 70 49" draw:glue-points="30 3 23 4 6 16 4 21 4 29 6 34 13 39 23 44 35 46 48 44 56 39 63 34 66 25 63 16 56 9 48 4 41 3 30 3 28 0 42 0 49 1 59 7 60 8 67 15 67 16 70 26 67 34 60 41 59 42 49 47 36 49 23 47 21 47 11 42 10 41 2 34 0 30 0 20 2 15 10 8 11 7 21 1 28 0" draw:type="mso-spt100" draw:enhanced-path="M 30 3 L 23 4 6 16 4 21 4 29 6 34 13 39 23 44 35 46 48 44 56 39 63 34 66 25 63 16 56 9 48 4 41 3 30 3 Z M 28 0 L 42 0 49 1 59 7 60 8 67 15 67 16 70 26 67 34 60 41 59 42 49 47 36 49 23 47 21 47 11 42 10 41 2 34 0 30 0 20 2 15 10 8 11 7 21 1 28 0 Z N"/>
          </draw:custom-shape>
          <draw:custom-shape draw:name="Freeform 659" draw:style-name="gr117" draw:text-style-name="P1" draw:layer="layout" svg:width="0.348cm" svg:height="0.175cm" svg:x="21.535cm" svg:y="3.729cm">
            <text:p text:style-name="P10"/>
            <draw:enhanced-geometry svg:viewBox="0 0 67 48" draw:extrusion-allowed="true" draw:text-areas="0 0 67 48" draw:glue-points="33 0 46 2 57 7 64 15 67 24 64 33 57 41 46 46 33 48 21 46 10 41 3 33 0 24 3 15 10 7 21 2 33 0" draw:type="mso-spt100" draw:enhanced-path="M 33 0 L 46 2 57 7 64 15 67 24 64 33 57 41 46 46 33 48 21 46 10 41 3 33 0 24 3 15 10 7 21 2 33 0 Z N"/>
          </draw:custom-shape>
          <draw:custom-shape draw:name="Freeform 660" draw:style-name="gr117" draw:text-style-name="P1" draw:layer="layout" svg:width="0.369cm" svg:height="0.186cm" svg:x="21.53cm" svg:y="3.725cm">
            <text:p text:style-name="P10"/>
            <draw:enhanced-geometry svg:viewBox="0 0 71 51" draw:extrusion-allowed="true" draw:text-areas="0 0 71 51" draw:glue-points="29 3 22 4 5 16 4 21 4 29 5 34 22 46 29 47 34 48 40 47 47 46 64 34 65 29 66 25 65 21 64 16 47 4 40 3 29 3 27 0 41 0 48 1 58 7 59 8 68 15 69 20 69 21 71 26 69 30 68 35 59 42 58 43 48 49 41 50 36 51 29 50 27 50 21 49 11 43 9 42 1 35 0 30 0 20 1 15 9 8 11 7 21 1 27 0" draw:type="mso-spt100" draw:enhanced-path="M 29 3 L 22 4 5 16 4 21 4 29 5 34 22 46 29 47 34 48 40 47 47 46 64 34 65 29 66 25 65 21 64 16 47 4 40 3 29 3 Z M 27 0 L 41 0 48 1 58 7 59 8 68 15 69 20 69 21 71 26 69 30 68 35 59 42 58 43 48 49 41 50 36 51 29 50 27 50 21 49 11 43 9 42 1 35 0 30 0 20 1 15 9 8 11 7 21 1 27 0 Z N"/>
          </draw:custom-shape>
          <draw:custom-shape draw:name="Freeform 661" draw:style-name="gr117" draw:text-style-name="P1" draw:layer="layout" svg:width="0.348cm" svg:height="0.175cm" svg:x="21.572cm" svg:y="3.707cm">
            <text:p text:style-name="P10"/>
            <draw:enhanced-geometry svg:viewBox="0 0 67 48" draw:extrusion-allowed="true" draw:text-areas="0 0 67 48" draw:glue-points="33 0 46 2 57 7 64 15 67 24 64 33 57 41 46 46 33 48 21 46 10 41 3 33 0 24 3 15 10 7 21 2 33 0" draw:type="mso-spt100" draw:enhanced-path="M 33 0 L 46 2 57 7 64 15 67 24 64 33 57 41 46 46 33 48 21 46 10 41 3 33 0 24 3 15 10 7 21 2 33 0 Z N"/>
          </draw:custom-shape>
          <draw:custom-shape draw:name="Freeform 662" draw:style-name="gr117" draw:text-style-name="P1" draw:layer="layout" svg:width="0.369cm" svg:height="0.186cm" svg:x="21.566cm" svg:y="3.703cm">
            <text:p text:style-name="P10"/>
            <draw:enhanced-geometry svg:viewBox="0 0 71 51" draw:extrusion-allowed="true" draw:text-areas="0 0 71 51" draw:glue-points="29 3 22 4 5 16 4 21 4 29 5 34 22 46 29 47 34 48 40 47 47 46 64 34 65 29 66 25 65 21 64 16 47 4 40 3 29 3 27 0 41 0 48 1 58 7 59 8 68 15 69 20 69 21 71 26 69 30 68 35 59 42 58 43 48 49 41 50 36 51 29 50 27 50 20 49 11 43 9 42 1 35 0 30 0 20 1 15 9 8 11 7 20 1 27 0" draw:type="mso-spt100" draw:enhanced-path="M 29 3 L 22 4 5 16 4 21 4 29 5 34 22 46 29 47 34 48 40 47 47 46 64 34 65 29 66 25 65 21 64 16 47 4 40 3 29 3 Z M 27 0 L 41 0 48 1 58 7 59 8 68 15 69 20 69 21 71 26 69 30 68 35 59 42 58 43 48 49 41 50 36 51 29 50 27 50 20 49 11 43 9 42 1 35 0 30 0 20 1 15 9 8 11 7 20 1 27 0 Z N"/>
          </draw:custom-shape>
          <draw:custom-shape draw:name="Freeform 663" draw:style-name="gr117" draw:text-style-name="P1" draw:layer="layout" svg:width="0.338cm" svg:height="0.171cm" svg:x="21.624cm" svg:y="3.75cm">
            <text:p text:style-name="P10"/>
            <draw:enhanced-geometry svg:viewBox="0 0 65 47" draw:extrusion-allowed="true" draw:text-areas="0 0 65 47" draw:glue-points="32 0 44 2 55 7 62 14 65 23 62 32 55 40 44 45 32 47 19 45 9 40 3 32 0 23 3 14 9 7 19 2 32 0" draw:type="mso-spt100" draw:enhanced-path="M 32 0 L 44 2 55 7 62 14 65 23 62 32 55 40 44 45 32 47 19 45 9 40 3 32 0 23 3 14 9 7 19 2 32 0 Z N"/>
          </draw:custom-shape>
          <draw:custom-shape draw:name="Freeform 664" draw:style-name="gr117" draw:text-style-name="P1" draw:layer="layout" svg:width="0.364cm" svg:height="0.182cm" svg:x="21.613cm" svg:y="3.747cm">
            <text:p text:style-name="P10"/>
            <draw:enhanced-geometry svg:viewBox="0 0 70 50" draw:extrusion-allowed="true" draw:text-areas="0 0 70 50" draw:glue-points="34 3 21 4 13 9 6 15 5 24 6 33 13 40 21 45 28 46 34 47 39 46 46 45 63 33 64 28 66 24 64 20 63 15 56 9 46 4 34 3 35 0 48 1 57 6 59 7 67 14 69 19 69 20 70 25 69 29 67 34 59 41 57 42 48 48 41 49 35 50 28 49 27 49 20 48 10 42 9 41 2 34 0 25 2 15 2 14 9 7 10 6 20 1 21 1 35 0" draw:type="mso-spt100" draw:enhanced-path="M 34 3 L 21 4 13 9 6 15 5 24 6 33 13 40 21 45 28 46 34 47 39 46 46 45 63 33 64 28 66 24 64 20 63 15 56 9 46 4 34 3 Z M 35 0 L 48 1 57 6 59 7 67 14 69 19 69 20 70 25 69 29 67 34 59 41 57 42 48 48 41 49 35 50 28 49 27 49 20 48 10 42 9 41 2 34 0 25 2 15 2 14 9 7 10 6 20 1 21 1 35 0 Z N"/>
          </draw:custom-shape>
          <draw:custom-shape draw:name="Freeform 665" draw:style-name="gr115" draw:text-style-name="P1" draw:layer="layout" svg:width="0.338cm" svg:height="0.171cm" svg:x="21.66cm" svg:y="3.842cm">
            <text:p text:style-name="P10"/>
            <draw:enhanced-geometry svg:viewBox="0 0 65 47" draw:extrusion-allowed="true" draw:text-areas="0 0 65 47" draw:glue-points="32 0 44 2 55 7 62 15 65 24 62 32 55 40 44 45 32 47 19 45 9 40 2 32 0 24 2 15 9 7 19 2 32 0" draw:type="mso-spt100" draw:enhanced-path="M 32 0 L 44 2 55 7 62 15 65 24 62 32 55 40 44 45 32 47 19 45 9 40 2 32 0 24 2 15 9 7 19 2 32 0 Z N"/>
          </draw:custom-shape>
          <draw:custom-shape draw:name="Freeform 666" draw:style-name="gr115" draw:text-style-name="P1" draw:layer="layout" svg:width="0.364cm" svg:height="0.182cm" svg:x="21.65cm" svg:y="3.838cm">
            <text:p text:style-name="P10"/>
            <draw:enhanced-geometry svg:viewBox="0 0 70 50" draw:extrusion-allowed="true" draw:text-areas="0 0 70 50" draw:glue-points="28 3 21 4 13 9 6 16 4 25 6 33 13 40 21 45 28 46 34 47 39 46 46 45 63 33 64 28 66 25 64 21 63 16 46 4 39 3 28 3 27 0 41 0 48 1 57 7 59 8 67 15 68 20 68 21 70 26 68 29 67 34 59 41 57 42 48 48 41 49 35 50 28 49 27 49 20 48 10 42 9 41 2 34 0 26 2 16 2 15 9 8 10 7 20 1 27 0" draw:type="mso-spt100" draw:enhanced-path="M 28 3 L 21 4 13 9 6 16 4 25 6 33 13 40 21 45 28 46 34 47 39 46 46 45 63 33 64 28 66 25 64 21 63 16 46 4 39 3 28 3 Z M 27 0 L 41 0 48 1 57 7 59 8 67 15 68 20 68 21 70 26 68 29 67 34 59 41 57 42 48 48 41 49 35 50 28 49 27 49 20 48 10 42 9 41 2 34 0 26 2 16 2 15 9 8 10 7 20 1 27 0 Z N"/>
          </draw:custom-shape>
          <draw:custom-shape draw:name="Freeform 667" draw:style-name="gr115" draw:text-style-name="P1" draw:layer="layout" svg:width="0.338cm" svg:height="0.175cm" svg:x="21.702cm" svg:y="3.974cm">
            <text:p text:style-name="P10"/>
            <draw:enhanced-geometry svg:viewBox="0 0 65 48" draw:extrusion-allowed="true" draw:text-areas="0 0 65 48" draw:glue-points="33 0 46 2 56 7 63 15 65 24 63 33 56 41 46 46 33 48 20 46 10 41 3 33 0 24 3 15 10 7 20 2 33 0" draw:type="mso-spt100" draw:enhanced-path="M 33 0 L 46 2 56 7 63 15 65 24 63 33 56 41 46 46 33 48 20 46 10 41 3 33 0 24 3 15 10 7 20 2 33 0 Z N"/>
          </draw:custom-shape>
          <draw:custom-shape draw:name="Freeform 668" draw:style-name="gr115" draw:text-style-name="P1" draw:layer="layout" svg:width="0.358cm" svg:height="0.186cm" svg:x="21.696cm" svg:y="3.97cm">
            <text:p text:style-name="P10"/>
            <draw:enhanced-geometry svg:viewBox="0 0 69 51" draw:extrusion-allowed="true" draw:text-areas="0 0 69 51" draw:glue-points="27 3 22 4 12 10 5 16 4 25 5 34 12 40 22 46 27 47 34 48 40 47 47 46 55 41 62 34 65 25 62 16 55 9 47 4 40 3 27 3 26 0 41 0 48 1 58 7 59 8 66 15 66 16 69 26 66 35 59 42 58 43 48 49 41 50 36 51 27 50 26 50 21 49 9 43 8 42 1 35 0 26 1 16 1 15 8 8 9 7 21 1 26 0" draw:type="mso-spt100" draw:enhanced-path="M 27 3 L 22 4 12 10 5 16 4 25 5 34 12 40 22 46 27 47 34 48 40 47 47 46 55 41 62 34 65 25 62 16 55 9 47 4 40 3 27 3 Z M 26 0 L 41 0 48 1 58 7 59 8 66 15 66 16 69 26 66 35 59 42 58 43 48 49 41 50 36 51 27 50 26 50 21 49 9 43 8 42 1 35 0 26 1 16 1 15 8 8 9 7 21 1 26 0 Z N"/>
          </draw:custom-shape>
          <draw:custom-shape draw:name="Freeform 669" draw:style-name="gr115" draw:text-style-name="P1" draw:layer="layout" svg:width="0.338cm" svg:height="0.171cm" svg:x="21.738cm" svg:y="4.135cm">
            <text:p text:style-name="P10"/>
            <draw:enhanced-geometry svg:viewBox="0 0 65 47" draw:extrusion-allowed="true" draw:text-areas="0 0 65 47" draw:glue-points="33 0 46 2 56 7 63 14 65 23 63 32 56 40 46 45 33 47 21 45 10 40 3 32 0 23 3 14 10 7 21 2 33 0" draw:type="mso-spt100" draw:enhanced-path="M 33 0 L 46 2 56 7 63 14 65 23 63 32 56 40 46 45 33 47 21 45 10 40 3 32 0 23 3 14 10 7 21 2 33 0 Z N"/>
          </draw:custom-shape>
          <draw:custom-shape draw:name="Freeform 670" draw:style-name="gr115" draw:text-style-name="P1" draw:layer="layout" svg:width="0.358cm" svg:height="0.182cm" svg:x="21.733cm" svg:y="4.131cm">
            <text:p text:style-name="P10"/>
            <draw:enhanced-geometry svg:viewBox="0 0 69 50" draw:extrusion-allowed="true" draw:text-areas="0 0 69 50" draw:glue-points="34 3 22 4 12 9 5 15 4 20 4 28 5 33 22 45 29 46 34 47 40 46 47 45 55 40 62 33 65 24 62 15 55 9 47 4 34 3 36 0 48 1 58 6 59 7 66 14 66 15 69 25 66 34 59 41 58 42 48 48 41 49 36 50 29 49 27 49 20 48 11 42 9 41 1 34 0 29 0 19 1 14 9 7 11 6 20 1 22 1 36 0" draw:type="mso-spt100" draw:enhanced-path="M 34 3 L 22 4 12 9 5 15 4 20 4 28 5 33 22 45 29 46 34 47 40 46 47 45 55 40 62 33 65 24 62 15 55 9 47 4 34 3 Z M 36 0 L 48 1 58 6 59 7 66 14 66 15 69 25 66 34 59 41 58 42 48 48 41 49 36 50 29 49 27 49 20 48 11 42 9 41 1 34 0 29 0 19 1 14 9 7 11 6 20 1 22 1 36 0 Z N"/>
          </draw:custom-shape>
          <draw:custom-shape draw:name="Freeform 671" draw:style-name="gr115" draw:text-style-name="P1" draw:layer="layout" svg:width="0.348cm" svg:height="0.171cm" svg:x="21.78cm" svg:y="4.303cm">
            <text:p text:style-name="P10"/>
            <draw:enhanced-geometry svg:viewBox="0 0 67 47" draw:extrusion-allowed="true" draw:text-areas="0 0 67 47" draw:glue-points="34 0 46 2 57 7 64 14 67 23 64 33 57 40 46 45 34 47 21 45 10 40 3 33 0 23 3 14 10 7 21 2 34 0" draw:type="mso-spt100" draw:enhanced-path="M 34 0 L 46 2 57 7 64 14 67 23 64 33 57 40 46 45 34 47 21 45 10 40 3 33 0 23 3 14 10 7 21 2 34 0 Z N"/>
          </draw:custom-shape>
          <draw:custom-shape draw:name="Freeform 672" draw:style-name="gr115" draw:text-style-name="P1" draw:layer="layout" svg:width="0.369cm" svg:height="0.182cm" svg:x="21.774cm" svg:y="4.299cm">
            <text:p text:style-name="P10"/>
            <draw:enhanced-geometry svg:viewBox="0 0 71 50" draw:extrusion-allowed="true" draw:text-areas="0 0 71 50" draw:glue-points="35 3 22 4 12 9 6 15 4 20 4 29 6 33 14 40 22 45 35 47 47 45 56 40 64 33 65 29 67 24 65 20 64 15 57 9 47 4 35 3 36 0 49 1 58 6 60 7 68 14 70 19 70 20 71 25 70 30 68 34 60 42 58 43 49 48 36 50 22 48 21 48 11 43 10 42 1 34 0 30 0 19 1 14 10 7 11 6 21 1 22 1 36 0" draw:type="mso-spt100" draw:enhanced-path="M 35 3 L 22 4 12 9 6 15 4 20 4 29 6 33 14 40 22 45 35 47 47 45 56 40 64 33 65 29 67 24 65 20 64 15 57 9 47 4 35 3 Z M 36 0 L 49 1 58 6 60 7 68 14 70 19 70 20 71 25 70 30 68 34 60 42 58 43 49 48 36 50 22 48 21 48 11 43 10 42 1 34 0 30 0 19 1 14 10 7 11 6 21 1 22 1 36 0 Z N"/>
          </draw:custom-shape>
          <draw:custom-shape draw:name="Freeform 673" draw:style-name="gr115" draw:text-style-name="P1" draw:layer="layout" svg:width="0.348cm" svg:height="0.171cm" svg:x="21.816cm" svg:y="4.471cm">
            <text:p text:style-name="P10"/>
            <draw:enhanced-geometry svg:viewBox="0 0 67 47" draw:extrusion-allowed="true" draw:text-areas="0 0 67 47" draw:glue-points="34 0 46 2 57 7 64 15 67 24 64 33 57 40 46 45 34 47 21 45 10 40 3 33 0 24 3 15 10 7 21 2 34 0" draw:type="mso-spt100" draw:enhanced-path="M 34 0 L 46 2 57 7 64 15 67 24 64 33 57 40 46 45 34 47 21 45 10 40 3 33 0 24 3 15 10 7 21 2 34 0 Z N"/>
          </draw:custom-shape>
          <draw:custom-shape draw:name="Freeform 674" draw:style-name="gr115" draw:text-style-name="P1" draw:layer="layout" svg:width="0.369cm" svg:height="0.182cm" svg:x="21.811cm" svg:y="4.468cm">
            <text:p text:style-name="P10"/>
            <draw:enhanced-geometry svg:viewBox="0 0 71 50" draw:extrusion-allowed="true" draw:text-areas="0 0 71 50" draw:glue-points="29 3 22 4 5 16 4 21 4 29 5 34 12 40 22 45 35 47 47 45 57 40 64 34 65 29 67 25 65 21 64 16 47 4 40 3 29 3 28 0 42 0 49 1 58 7 60 8 68 15 69 20 69 21 71 26 69 30 68 35 60 42 58 43 49 48 36 50 22 48 21 48 11 43 10 42 1 35 0 30 0 20 1 15 10 8 11 7 21 1 28 0" draw:type="mso-spt100" draw:enhanced-path="M 29 3 L 22 4 5 16 4 21 4 29 5 34 12 40 22 45 35 47 47 45 57 40 64 34 65 29 67 25 65 21 64 16 47 4 40 3 29 3 Z M 28 0 L 42 0 49 1 58 7 60 8 68 15 69 20 69 21 71 26 69 30 68 35 60 42 58 43 49 48 36 50 22 48 21 48 11 43 10 42 1 35 0 30 0 20 1 15 10 8 11 7 21 1 28 0 Z N"/>
          </draw:custom-shape>
          <draw:custom-shape draw:name="Freeform 675" draw:style-name="gr115" draw:text-style-name="P1" draw:layer="layout" svg:width="0.338cm" svg:height="0.175cm" svg:x="21.868cm" svg:y="4.64cm">
            <text:p text:style-name="P10"/>
            <draw:enhanced-geometry svg:viewBox="0 0 65 48" draw:extrusion-allowed="true" draw:text-areas="0 0 65 48" draw:glue-points="32 0 45 2 56 7 63 15 65 24 63 33 56 41 45 46 32 48 20 46 10 41 3 33 0 24 3 15 10 7 20 2 32 0" draw:type="mso-spt100" draw:enhanced-path="M 32 0 L 45 2 56 7 63 15 65 24 63 33 56 41 45 46 32 48 20 46 10 41 3 33 0 24 3 15 10 7 20 2 32 0 Z N"/>
          </draw:custom-shape>
          <draw:custom-shape draw:name="Freeform 676" draw:style-name="gr115" draw:text-style-name="P1" draw:layer="layout" svg:width="0.358cm" svg:height="0.186cm" svg:x="21.863cm" svg:y="4.636cm">
            <text:p text:style-name="P10"/>
            <draw:enhanced-geometry svg:viewBox="0 0 69 51" draw:extrusion-allowed="true" draw:text-areas="0 0 69 51" draw:glue-points="27 3 21 4 12 9 5 16 4 25 5 34 12 41 21 46 27 47 33 48 39 47 46 46 62 34 64 29 65 25 64 21 62 16 46 4 39 3 27 3 26 0 40 0 47 1 57 7 58 8 66 15 68 20 68 21 69 26 68 30 66 35 58 42 57 43 47 49 40 50 34 51 27 50 26 50 19 49 9 43 8 42 1 35 0 26 1 16 1 15 8 8 9 7 19 1 26 0" draw:type="mso-spt100" draw:enhanced-path="M 27 3 L 21 4 12 9 5 16 4 25 5 34 12 41 21 46 27 47 33 48 39 47 46 46 62 34 64 29 65 25 64 21 62 16 46 4 39 3 27 3 Z M 26 0 L 40 0 47 1 57 7 58 8 66 15 68 20 68 21 69 26 68 30 66 35 58 42 57 43 47 49 40 50 34 51 27 50 26 50 19 49 9 43 8 42 1 35 0 26 1 16 1 15 8 8 9 7 19 1 26 0 Z N"/>
          </draw:custom-shape>
          <draw:custom-shape draw:name="Freeform 677" draw:style-name="gr115" draw:text-style-name="P1" draw:layer="layout" svg:width="0.343cm" svg:height="0.171cm" svg:x="21.91cm" svg:y="4.808cm">
            <text:p text:style-name="P10"/>
            <draw:enhanced-geometry svg:viewBox="0 0 66 47" draw:extrusion-allowed="true" draw:text-areas="0 0 66 47" draw:glue-points="32 0 45 2 56 7 63 14 66 23 63 32 56 40 45 45 32 47 20 45 10 40 3 32 0 23 3 14 10 7 20 2 32 0" draw:type="mso-spt100" draw:enhanced-path="M 32 0 L 45 2 56 7 63 14 66 23 63 32 56 40 45 45 32 47 20 45 10 40 3 32 0 23 3 14 10 7 20 2 32 0 Z N"/>
          </draw:custom-shape>
          <draw:custom-shape draw:name="Freeform 678" draw:style-name="gr115" draw:text-style-name="P1" draw:layer="layout" svg:width="0.364cm" svg:height="0.182cm" svg:x="21.905cm" svg:y="4.804cm">
            <text:p text:style-name="P10"/>
            <draw:enhanced-geometry svg:viewBox="0 0 70 50" draw:extrusion-allowed="true" draw:text-areas="0 0 70 50" draw:glue-points="33 3 21 4 13 9 6 15 4 24 6 33 13 40 21 45 28 46 33 47 39 46 46 45 63 33 64 28 65 24 64 20 63 15 56 9 46 4 33 3 35 0 47 1 57 6 58 7 67 14 68 19 68 20 70 25 68 29 67 34 58 41 57 42 47 48 40 49 35 50 28 49 26 49 19 48 10 42 8 41 1 34 0 25 1 15 1 14 8 7 10 6 19 1 21 1 35 0" draw:type="mso-spt100" draw:enhanced-path="M 33 3 L 21 4 13 9 6 15 4 24 6 33 13 40 21 45 28 46 33 47 39 46 46 45 63 33 64 28 65 24 64 20 63 15 56 9 46 4 33 3 Z M 35 0 L 47 1 57 6 58 7 67 14 68 19 68 20 70 25 68 29 67 34 58 41 57 42 47 48 40 49 35 50 28 49 26 49 19 48 10 42 8 41 1 34 0 25 1 15 1 14 8 7 10 6 19 1 21 1 35 0 Z N"/>
          </draw:custom-shape>
          <draw:custom-shape draw:name="Freeform 679" draw:style-name="gr115" draw:text-style-name="P1" draw:layer="layout" svg:width="0.343cm" svg:height="0.171cm" svg:x="21.946cm" svg:y="4.965cm">
            <text:p text:style-name="P10"/>
            <draw:enhanced-geometry svg:viewBox="0 0 66 47" draw:extrusion-allowed="true" draw:text-areas="0 0 66 47" draw:glue-points="32 0 46 2 56 7 63 14 66 23 63 33 56 40 46 45 32 47 20 45 10 40 3 33 0 23 3 14 10 7 20 2 32 0" draw:type="mso-spt100" draw:enhanced-path="M 32 0 L 46 2 56 7 63 14 66 23 63 33 56 40 46 45 32 47 20 45 10 40 3 33 0 23 3 14 10 7 20 2 32 0 Z N"/>
          </draw:custom-shape>
          <draw:custom-shape draw:name="Freeform 680" draw:style-name="gr115" draw:text-style-name="P1" draw:layer="layout" svg:width="0.364cm" svg:height="0.182cm" svg:x="21.941cm" svg:y="4.962cm">
            <text:p text:style-name="P10"/>
            <draw:enhanced-geometry svg:viewBox="0 0 70 50" draw:extrusion-allowed="true" draw:text-areas="0 0 70 50" draw:glue-points="33 3 21 4 12 9 6 15 4 24 6 33 12 40 21 45 33 47 46 45 56 40 63 33 65 24 63 15 56 9 46 4 33 3 35 0 47 1 58 6 60 7 67 14 67 15 70 25 67 34 60 42 58 43 47 48 35 50 21 48 19 48 10 43 8 42 1 34 0 25 1 15 1 14 8 7 10 6 19 1 21 1 35 0" draw:type="mso-spt100" draw:enhanced-path="M 33 3 L 21 4 12 9 6 15 4 24 6 33 12 40 21 45 33 47 46 45 56 40 63 33 65 24 63 15 56 9 46 4 33 3 Z M 35 0 L 47 1 58 6 60 7 67 14 67 15 70 25 67 34 60 42 58 43 47 48 35 50 21 48 19 48 10 43 8 42 1 34 0 25 1 15 1 14 8 7 10 6 19 1 21 1 35 0 Z N"/>
          </draw:custom-shape>
          <draw:custom-shape draw:name="Freeform 681" draw:style-name="gr115" draw:text-style-name="P1" draw:layer="layout" svg:width="0.338cm" svg:height="0.171cm" svg:x="21.993cm" svg:y="5.119cm">
            <text:p text:style-name="P10"/>
            <draw:enhanced-geometry svg:viewBox="0 0 65 47" draw:extrusion-allowed="true" draw:text-areas="0 0 65 47" draw:glue-points="33 0 46 2 55 7 62 15 65 24 62 33 55 40 46 45 33 47 21 45 9 40 2 33 0 24 2 15 9 7 21 2 33 0" draw:type="mso-spt100" draw:enhanced-path="M 33 0 L 46 2 55 7 62 15 65 24 62 33 55 40 46 45 33 47 21 45 9 40 2 33 0 24 2 15 9 7 21 2 33 0 Z N"/>
          </draw:custom-shape>
          <draw:custom-shape draw:name="Freeform 682" draw:style-name="gr115" draw:text-style-name="P1" draw:layer="layout" svg:width="0.364cm" svg:height="0.182cm" svg:x="21.983cm" svg:y="5.115cm">
            <text:p text:style-name="P10"/>
            <draw:enhanced-geometry svg:viewBox="0 0 70 50" draw:extrusion-allowed="true" draw:text-areas="0 0 70 50" draw:glue-points="30 3 23 4 6 16 4 21 4 29 6 34 13 40 23 45 35 47 48 45 56 40 63 34 66 25 63 16 56 9 48 4 41 3 30 3 28 0 42 0 49 1 59 7 60 8 67 15 67 16 70 26 67 35 60 42 59 43 49 48 36 50 23 48 21 48 11 43 10 42 2 35 0 30 0 20 2 15 10 8 11 7 21 1 28 0" draw:type="mso-spt100" draw:enhanced-path="M 30 3 L 23 4 6 16 4 21 4 29 6 34 13 40 23 45 35 47 48 45 56 40 63 34 66 25 63 16 56 9 48 4 41 3 30 3 Z M 28 0 L 42 0 49 1 59 7 60 8 67 15 67 16 70 26 67 35 60 42 59 43 49 48 36 50 23 48 21 48 11 43 10 42 2 35 0 30 0 20 2 15 10 8 11 7 21 1 28 0 Z N"/>
          </draw:custom-shape>
          <draw:custom-shape draw:name="Freeform 683" draw:style-name="gr115" draw:text-style-name="P1" draw:layer="layout" svg:width="0.338cm" svg:height="0.171cm" svg:x="22.029cm" svg:y="5.269cm">
            <text:p text:style-name="P10"/>
            <draw:enhanced-geometry svg:viewBox="0 0 65 47" draw:extrusion-allowed="true" draw:text-areas="0 0 65 47" draw:glue-points="33 0 46 2 55 7 62 15 65 24 62 33 55 40 46 45 33 47 21 45 9 40 2 33 0 24 2 15 9 7 21 2 33 0" draw:type="mso-spt100" draw:enhanced-path="M 33 0 L 46 2 55 7 62 15 65 24 62 33 55 40 46 45 33 47 21 45 9 40 2 33 0 24 2 15 9 7 21 2 33 0 Z N"/>
          </draw:custom-shape>
          <draw:custom-shape draw:name="Freeform 684" draw:style-name="gr115" draw:text-style-name="P1" draw:layer="layout" svg:width="0.364cm" svg:height="0.182cm" svg:x="22.019cm" svg:y="5.265cm">
            <text:p text:style-name="P10"/>
            <draw:enhanced-geometry svg:viewBox="0 0 70 50" draw:extrusion-allowed="true" draw:text-areas="0 0 70 50" draw:glue-points="29 3 23 4 6 16 4 21 4 29 6 34 13 40 23 45 35 47 48 45 56 40 63 34 66 25 63 16 56 9 48 4 41 3 29 3 28 0 42 0 49 1 59 7 60 8 67 15 67 16 70 26 67 35 60 42 59 43 49 48 36 50 23 48 21 48 11 43 10 42 2 35 0 30 0 20 2 15 10 8 11 7 21 1 28 0" draw:type="mso-spt100" draw:enhanced-path="M 29 3 L 23 4 6 16 4 21 4 29 6 34 13 40 23 45 35 47 48 45 56 40 63 34 66 25 63 16 56 9 48 4 41 3 29 3 Z M 28 0 L 42 0 49 1 59 7 60 8 67 15 67 16 70 26 67 35 60 42 59 43 49 48 36 50 23 48 21 48 11 43 10 42 2 35 0 30 0 20 2 15 10 8 11 7 21 1 28 0 Z N"/>
          </draw:custom-shape>
          <draw:custom-shape draw:name="Freeform 685" draw:style-name="gr115" draw:text-style-name="P1" draw:layer="layout" svg:width="0.348cm" svg:height="0.175cm" svg:x="22.071cm" svg:y="5.415cm">
            <text:p text:style-name="P10"/>
            <draw:enhanced-geometry svg:viewBox="0 0 67 48" draw:extrusion-allowed="true" draw:text-areas="0 0 67 48" draw:glue-points="33 0 46 2 57 7 64 15 67 24 64 33 57 41 46 46 33 48 21 46 10 41 3 33 0 24 3 15 10 7 21 2 33 0" draw:type="mso-spt100" draw:enhanced-path="M 33 0 L 46 2 57 7 64 15 67 24 64 33 57 41 46 46 33 48 21 46 10 41 3 33 0 24 3 15 10 7 21 2 33 0 Z N"/>
          </draw:custom-shape>
          <draw:custom-shape draw:name="Freeform 686" draw:style-name="gr115" draw:text-style-name="P1" draw:layer="layout" svg:width="0.369cm" svg:height="0.186cm" svg:x="22.066cm" svg:y="5.412cm">
            <text:p text:style-name="P10"/>
            <draw:enhanced-geometry svg:viewBox="0 0 71 51" draw:extrusion-allowed="true" draw:text-areas="0 0 71 51" draw:glue-points="29 3 22 4 5 16 4 21 4 29 5 34 22 46 29 47 34 48 40 47 47 46 64 34 65 29 66 25 65 21 64 16 47 4 40 3 29 3 27 0 41 0 48 1 58 7 59 8 68 15 69 20 69 21 71 26 69 30 68 35 59 42 58 43 48 49 41 50 36 51 29 50 27 50 20 49 11 43 9 42 1 35 0 30 0 20 1 15 9 8 11 7 20 1 27 0" draw:type="mso-spt100" draw:enhanced-path="M 29 3 L 22 4 5 16 4 21 4 29 5 34 22 46 29 47 34 48 40 47 47 46 64 34 65 29 66 25 65 21 64 16 47 4 40 3 29 3 Z M 27 0 L 41 0 48 1 58 7 59 8 68 15 69 20 69 21 71 26 69 30 68 35 59 42 58 43 48 49 41 50 36 51 29 50 27 50 20 49 11 43 9 42 1 35 0 30 0 20 1 15 9 8 11 7 20 1 27 0 Z N"/>
          </draw:custom-shape>
          <draw:custom-shape draw:name="Freeform 687" draw:style-name="gr115" draw:text-style-name="P1" draw:layer="layout" svg:width="0.348cm" svg:height="0.175cm" svg:x="22.107cm" svg:y="5.562cm">
            <text:p text:style-name="P10"/>
            <draw:enhanced-geometry svg:viewBox="0 0 67 48" draw:extrusion-allowed="true" draw:text-areas="0 0 67 48" draw:glue-points="33 0 46 2 57 7 64 15 67 24 64 33 57 41 46 46 33 48 21 46 10 41 3 33 0 24 3 15 10 7 21 2 33 0" draw:type="mso-spt100" draw:enhanced-path="M 33 0 L 46 2 57 7 64 15 67 24 64 33 57 41 46 46 33 48 21 46 10 41 3 33 0 24 3 15 10 7 21 2 33 0 Z N"/>
          </draw:custom-shape>
          <draw:custom-shape draw:name="Freeform 688" draw:style-name="gr115" draw:text-style-name="P1" draw:layer="layout" svg:width="0.369cm" svg:height="0.186cm" svg:x="22.102cm" svg:y="5.558cm">
            <text:p text:style-name="P10"/>
            <draw:enhanced-geometry svg:viewBox="0 0 71 51" draw:extrusion-allowed="true" draw:text-areas="0 0 71 51" draw:glue-points="29 3 22 4 5 16 4 21 4 29 5 34 22 46 29 47 34 48 40 47 47 46 64 34 65 29 66 25 65 21 64 16 47 4 40 3 29 3 27 0 41 0 48 1 58 7 59 8 68 15 69 20 69 21 71 26 69 30 68 35 59 42 58 43 48 49 41 50 36 51 29 50 27 50 20 49 11 43 9 42 1 35 0 30 0 20 1 15 9 8 11 7 20 1 27 0" draw:type="mso-spt100" draw:enhanced-path="M 29 3 L 22 4 5 16 4 21 4 29 5 34 22 46 29 47 34 48 40 47 47 46 64 34 65 29 66 25 65 21 64 16 47 4 40 3 29 3 Z M 27 0 L 41 0 48 1 58 7 59 8 68 15 69 20 69 21 71 26 69 30 68 35 59 42 58 43 48 49 41 50 36 51 29 50 27 50 20 49 11 43 9 42 1 35 0 30 0 20 1 15 9 8 11 7 20 1 27 0 Z N"/>
          </draw:custom-shape>
          <draw:custom-shape draw:name="Freeform 689" draw:style-name="gr115" draw:text-style-name="P1" draw:layer="layout" svg:width="0.338cm" svg:height="0.171cm" svg:x="22.159cm" svg:y="5.715cm">
            <text:p text:style-name="P10"/>
            <draw:enhanced-geometry svg:viewBox="0 0 65 47" draw:extrusion-allowed="true" draw:text-areas="0 0 65 47" draw:glue-points="32 0 44 2 55 7 62 14 65 23 62 32 55 40 44 45 32 47 19 45 9 40 2 32 0 23 2 14 9 7 19 2 32 0" draw:type="mso-spt100" draw:enhanced-path="M 32 0 L 44 2 55 7 62 14 65 23 62 32 55 40 44 45 32 47 19 45 9 40 2 32 0 23 2 14 9 7 19 2 32 0 Z N"/>
          </draw:custom-shape>
          <draw:custom-shape draw:name="Freeform 690" draw:style-name="gr115" draw:text-style-name="P1" draw:layer="layout" svg:width="0.364cm" svg:height="0.182cm" svg:x="22.149cm" svg:y="5.712cm">
            <text:p text:style-name="P10"/>
            <draw:enhanced-geometry svg:viewBox="0 0 70 50" draw:extrusion-allowed="true" draw:text-areas="0 0 70 50" draw:glue-points="34 3 21 4 13 9 6 15 4 24 6 33 13 40 21 45 28 46 34 47 39 46 46 45 63 33 64 28 66 24 64 20 63 15 56 9 46 4 34 3 35 0 48 1 57 6 59 7 67 14 68 19 68 20 70 25 68 29 67 34 59 41 57 42 48 48 41 49 35 50 28 49 27 49 20 48 10 42 9 41 2 34 0 25 2 15 2 14 9 7 10 6 20 1 21 1 35 0" draw:type="mso-spt100" draw:enhanced-path="M 34 3 L 21 4 13 9 6 15 4 24 6 33 13 40 21 45 28 46 34 47 39 46 46 45 63 33 64 28 66 24 64 20 63 15 56 9 46 4 34 3 Z M 35 0 L 48 1 57 6 59 7 67 14 68 19 68 20 70 25 68 29 67 34 59 41 57 42 48 48 41 49 35 50 28 49 27 49 20 48 10 42 9 41 2 34 0 25 2 15 2 14 9 7 10 6 20 1 21 1 35 0 Z N"/>
          </draw:custom-shape>
          <draw:custom-shape draw:name="Freeform 691" draw:style-name="gr115" draw:text-style-name="P1" draw:layer="layout" svg:width="0.338cm" svg:height="0.168cm" svg:x="22.201cm" svg:y="5.869cm">
            <text:p text:style-name="P10"/>
            <draw:enhanced-geometry svg:viewBox="0 0 65 46" draw:extrusion-allowed="true" draw:text-areas="0 0 65 46" draw:glue-points="32 0 46 2 56 7 63 14 65 23 63 31 56 39 46 44 32 46 20 44 10 39 3 31 0 23 3 14 10 7 20 2 32 0" draw:type="mso-spt100" draw:enhanced-path="M 32 0 L 46 2 56 7 63 14 65 23 63 31 56 39 46 44 32 46 20 44 10 39 3 31 0 23 3 14 10 7 20 2 32 0 Z N"/>
          </draw:custom-shape>
          <draw:custom-shape draw:name="Freeform 692" draw:style-name="gr115" draw:text-style-name="P1" draw:layer="layout" svg:width="0.358cm" svg:height="0.179cm" svg:x="22.196cm" svg:y="5.865cm">
            <text:p text:style-name="P10"/>
            <draw:enhanced-geometry svg:viewBox="0 0 69 49" draw:extrusion-allowed="true" draw:text-areas="0 0 69 49" draw:glue-points="33 3 21 4 12 9 5 15 4 24 5 32 12 39 21 44 27 45 33 46 40 45 46 44 55 38 62 32 65 24 62 15 55 9 46 4 33 3 34 0 47 1 58 6 59 7 66 14 66 15 69 25 66 33 59 40 58 41 47 47 41 48 34 49 27 48 26 48 19 47 9 41 8 40 1 33 0 25 1 15 1 14 8 7 9 6 19 1 21 1 34 0" draw:type="mso-spt100" draw:enhanced-path="M 33 3 L 21 4 12 9 5 15 4 24 5 32 12 39 21 44 27 45 33 46 40 45 46 44 55 38 62 32 65 24 62 15 55 9 46 4 33 3 Z M 34 0 L 47 1 58 6 59 7 66 14 66 15 69 25 66 33 59 40 58 41 47 47 41 48 34 49 27 48 26 48 19 47 9 41 8 40 1 33 0 25 1 15 1 14 8 7 9 6 19 1 21 1 34 0 Z N"/>
          </draw:custom-shape>
          <draw:custom-shape draw:name="Freeform 693" draw:style-name="gr115" draw:text-style-name="P1" draw:layer="layout" svg:width="0.338cm" svg:height="0.171cm" svg:x="22.237cm" svg:y="6.034cm">
            <text:p text:style-name="P10"/>
            <draw:enhanced-geometry svg:viewBox="0 0 65 47" draw:extrusion-allowed="true" draw:text-areas="0 0 65 47" draw:glue-points="33 0 46 2 56 7 63 15 65 24 63 33 56 40 46 45 33 47 21 45 10 40 3 33 0 24 3 15 10 7 21 2 33 0" draw:type="mso-spt100" draw:enhanced-path="M 33 0 L 46 2 56 7 63 15 65 24 63 33 56 40 46 45 33 47 21 45 10 40 3 33 0 24 3 15 10 7 21 2 33 0 Z N"/>
          </draw:custom-shape>
          <draw:custom-shape draw:name="Freeform 694" draw:style-name="gr115" draw:text-style-name="P1" draw:layer="layout" svg:width="0.358cm" svg:height="0.182cm" svg:x="22.232cm" svg:y="6.03cm">
            <text:p text:style-name="P10"/>
            <draw:enhanced-geometry svg:viewBox="0 0 69 50" draw:extrusion-allowed="true" draw:text-areas="0 0 69 50" draw:glue-points="29 3 22 4 5 16 4 21 4 29 5 34 12 40 22 45 34 47 47 45 55 40 62 34 65 25 62 16 55 9 47 4 40 3 29 3 27 0 41 0 48 1 58 7 59 8 66 15 66 16 69 26 66 35 59 42 58 43 48 48 36 50 22 48 20 48 11 43 9 42 1 35 0 30 0 20 1 15 9 8 11 7 20 1 27 0" draw:type="mso-spt100" draw:enhanced-path="M 29 3 L 22 4 5 16 4 21 4 29 5 34 12 40 22 45 34 47 47 45 55 40 62 34 65 25 62 16 55 9 47 4 40 3 29 3 Z M 27 0 L 41 0 48 1 58 7 59 8 66 15 66 16 69 26 66 35 59 42 58 43 48 48 36 50 22 48 20 48 11 43 9 42 1 35 0 30 0 20 1 15 9 8 11 7 20 1 27 0 Z N"/>
          </draw:custom-shape>
          <draw:custom-shape draw:name="Freeform 695" draw:style-name="gr115" draw:text-style-name="P1" draw:layer="layout" svg:width="0.343cm" svg:height="0.175cm" svg:x="22.279cm" svg:y="6.213cm">
            <text:p text:style-name="P10"/>
            <draw:enhanced-geometry svg:viewBox="0 0 66 48" draw:extrusion-allowed="true" draw:text-areas="0 0 66 48" draw:glue-points="34 0 46 2 56 7 63 15 66 24 63 33 56 41 46 46 34 48 21 46 10 41 3 33 0 24 3 15 10 7 21 2 34 0" draw:type="mso-spt100" draw:enhanced-path="M 34 0 L 46 2 56 7 63 15 66 24 63 33 56 41 46 46 34 48 21 46 10 41 3 33 0 24 3 15 10 7 21 2 34 0 Z N"/>
          </draw:custom-shape>
          <draw:custom-shape draw:name="Freeform 696" draw:style-name="gr115" draw:text-style-name="P1" draw:layer="layout" svg:width="0.358cm" svg:height="0.186cm" svg:x="22.274cm" svg:y="6.209cm">
            <text:p text:style-name="P10"/>
            <draw:enhanced-geometry svg:viewBox="0 0 69 51" draw:extrusion-allowed="true" draw:text-areas="0 0 69 51" draw:glue-points="29 3 22 4 6 16 4 21 4 29 6 34 22 46 29 47 35 48 40 47 47 46 56 41 63 34 65 25 63 16 56 9 47 4 40 3 29 3 28 0 42 0 49 1 58 7 60 8 67 15 67 16 69 26 67 35 60 42 58 43 49 49 42 50 36 51 29 50 28 50 21 49 11 43 10 42 1 35 0 30 0 20 1 15 10 8 11 7 21 1 28 0" draw:type="mso-spt100" draw:enhanced-path="M 29 3 L 22 4 6 16 4 21 4 29 6 34 22 46 29 47 35 48 40 47 47 46 56 41 63 34 65 25 63 16 56 9 47 4 40 3 29 3 Z M 28 0 L 42 0 49 1 58 7 60 8 67 15 67 16 69 26 67 35 60 42 58 43 49 49 42 50 36 51 29 50 28 50 21 49 11 43 10 42 1 35 0 30 0 20 1 15 10 8 11 7 21 1 28 0 Z N"/>
          </draw:custom-shape>
          <draw:custom-shape draw:name="Freeform 697" draw:style-name="gr115" draw:text-style-name="P1" draw:layer="layout" svg:width="0.348cm" svg:height="0.171cm" svg:x="22.315cm" svg:y="6.411cm">
            <text:p text:style-name="P10"/>
            <draw:enhanced-geometry svg:viewBox="0 0 67 47" draw:extrusion-allowed="true" draw:text-areas="0 0 67 47" draw:glue-points="34 0 46 2 57 7 64 14 67 23 64 33 57 40 46 45 34 47 21 45 10 40 3 33 0 23 3 14 10 7 21 2 34 0" draw:type="mso-spt100" draw:enhanced-path="M 34 0 L 46 2 57 7 64 14 67 23 64 33 57 40 46 45 34 47 21 45 10 40 3 33 0 23 3 14 10 7 21 2 34 0 Z N"/>
          </draw:custom-shape>
          <draw:custom-shape draw:name="Freeform 698" draw:style-name="gr115" draw:text-style-name="P1" draw:layer="layout" svg:width="0.369cm" svg:height="0.182cm" svg:x="22.31cm" svg:y="6.407cm">
            <text:p text:style-name="P10"/>
            <draw:enhanced-geometry svg:viewBox="0 0 71 50" draw:extrusion-allowed="true" draw:text-areas="0 0 71 50" draw:glue-points="35 3 22 4 12 9 5 15 4 20 4 29 5 33 14 40 22 45 35 47 47 45 56 40 64 33 65 29 67 24 65 20 64 15 57 9 47 4 35 3 36 0 49 1 58 6 60 7 68 14 69 19 69 20 71 25 69 30 68 34 60 42 58 43 49 48 36 50 22 48 21 48 11 43 10 42 1 34 0 30 0 19 1 14 10 7 11 6 21 1 22 1 36 0" draw:type="mso-spt100" draw:enhanced-path="M 35 3 L 22 4 12 9 5 15 4 20 4 29 5 33 14 40 22 45 35 47 47 45 56 40 64 33 65 29 67 24 65 20 64 15 57 9 47 4 35 3 Z M 36 0 L 49 1 58 6 60 7 68 14 69 19 69 20 71 25 69 30 68 34 60 42 58 43 49 48 36 50 22 48 21 48 11 43 10 42 1 34 0 30 0 19 1 14 10 7 11 6 21 1 22 1 36 0 Z N"/>
          </draw:custom-shape>
          <draw:custom-shape draw:name="Freeform 699" draw:style-name="gr115" draw:text-style-name="P1" draw:layer="layout" svg:width="0.343cm" svg:height="0.175cm" svg:x="22.362cm" svg:y="6.619cm">
            <text:p text:style-name="P10"/>
            <draw:enhanced-geometry svg:viewBox="0 0 66 48" draw:extrusion-allowed="true" draw:text-areas="0 0 66 48" draw:glue-points="33 0 46 2 57 7 64 15 66 24 64 33 57 41 46 46 33 48 21 46 9 41 2 33 0 24 2 15 9 7 21 2 33 0" draw:type="mso-spt100" draw:enhanced-path="M 33 0 L 46 2 57 7 64 15 66 24 64 33 57 41 46 46 33 48 21 46 9 41 2 33 0 24 2 15 9 7 21 2 33 0 Z N"/>
          </draw:custom-shape>
          <draw:custom-shape draw:name="Freeform 700" draw:style-name="gr115" draw:text-style-name="P1" draw:layer="layout" svg:width="0.369cm" svg:height="0.186cm" svg:x="22.352cm" svg:y="6.616cm">
            <text:p text:style-name="P10"/>
            <draw:enhanced-geometry svg:viewBox="0 0 71 51" draw:extrusion-allowed="true" draw:text-areas="0 0 71 51" draw:glue-points="29 3 23 4 6 16 4 21 4 29 6 34 23 46 29 47 35 48 41 47 48 46 64 34 66 29 67 25 66 21 64 16 48 4 41 3 29 3 28 0 42 0 49 1 59 7 60 8 68 15 70 20 70 21 71 26 70 30 68 35 60 42 59 43 49 49 42 50 36 51 29 50 28 50 21 49 11 43 10 42 2 35 0 30 0 20 2 15 10 8 11 7 21 1 28 0" draw:type="mso-spt100" draw:enhanced-path="M 29 3 L 23 4 6 16 4 21 4 29 6 34 23 46 29 47 35 48 41 47 48 46 64 34 66 29 67 25 66 21 64 16 48 4 41 3 29 3 Z M 28 0 L 42 0 49 1 59 7 60 8 68 15 70 20 70 21 71 26 70 30 68 35 60 42 59 43 49 49 42 50 36 51 29 50 28 50 21 49 11 43 10 42 2 35 0 30 0 20 2 15 10 8 11 7 21 1 28 0 Z N"/>
          </draw:custom-shape>
          <draw:custom-shape draw:name="Freeform 701" draw:style-name="gr115" draw:text-style-name="P1" draw:layer="layout" svg:width="0.338cm" svg:height="0.171cm" svg:x="22.404cm" svg:y="6.846cm">
            <text:p text:style-name="P10"/>
            <draw:enhanced-geometry svg:viewBox="0 0 65 47" draw:extrusion-allowed="true" draw:text-areas="0 0 65 47" draw:glue-points="32 0 44 2 56 7 63 15 65 24 63 33 56 40 44 45 32 47 19 45 10 40 3 33 0 24 3 15 10 7 19 2 32 0" draw:type="mso-spt100" draw:enhanced-path="M 32 0 L 44 2 56 7 63 15 65 24 63 33 56 40 44 45 32 47 19 45 10 40 3 33 0 24 3 15 10 7 19 2 32 0 Z N"/>
          </draw:custom-shape>
          <draw:custom-shape draw:name="Freeform 702" draw:style-name="gr115" draw:text-style-name="P1" draw:layer="layout" svg:width="0.358cm" svg:height="0.182cm" svg:x="22.399cm" svg:y="6.842cm">
            <text:p text:style-name="P10"/>
            <draw:enhanced-geometry svg:viewBox="0 0 69 50" draw:extrusion-allowed="true" draw:text-areas="0 0 69 50" draw:glue-points="27 3 20 4 12 9 5 16 4 25 5 34 12 40 20 45 33 47 45 45 55 40 62 34 64 29 65 25 64 21 62 16 45 4 39 3 27 3 26 0 40 0 47 1 57 7 58 8 66 15 68 20 68 21 69 26 68 30 66 35 58 42 57 43 47 48 34 50 20 48 19 48 9 43 8 42 1 35 0 26 1 16 1 15 8 8 9 7 19 1 26 0" draw:type="mso-spt100" draw:enhanced-path="M 27 3 L 20 4 12 9 5 16 4 25 5 34 12 40 20 45 33 47 45 45 55 40 62 34 64 29 65 25 64 21 62 16 45 4 39 3 27 3 Z M 26 0 L 40 0 47 1 57 7 58 8 66 15 68 20 68 21 69 26 68 30 66 35 58 42 57 43 47 48 34 50 20 48 19 48 9 43 8 42 1 35 0 26 1 16 1 15 8 8 9 7 19 1 26 0 Z N"/>
          </draw:custom-shape>
          <draw:custom-shape draw:name="Freeform 703" draw:style-name="gr115" draw:text-style-name="P1" draw:layer="layout" svg:width="0.343cm" svg:height="0.171cm" svg:x="22.445cm" svg:y="7.077cm">
            <text:p text:style-name="P10"/>
            <draw:enhanced-geometry svg:viewBox="0 0 66 47" draw:extrusion-allowed="true" draw:text-areas="0 0 66 47" draw:glue-points="32 0 45 2 56 7 63 14 66 23 63 33 56 40 45 45 32 47 20 45 10 40 3 33 0 23 3 14 10 7 20 2 32 0" draw:type="mso-spt100" draw:enhanced-path="M 32 0 L 45 2 56 7 63 14 66 23 63 33 56 40 45 45 32 47 20 45 10 40 3 33 0 23 3 14 10 7 20 2 32 0 Z N"/>
          </draw:custom-shape>
          <draw:custom-shape draw:name="Freeform 704" draw:style-name="gr115" draw:text-style-name="P1" draw:layer="layout" svg:width="0.358cm" svg:height="0.182cm" svg:x="22.44cm" svg:y="7.073cm">
            <text:p text:style-name="P10"/>
            <draw:enhanced-geometry svg:viewBox="0 0 69 50" draw:extrusion-allowed="true" draw:text-areas="0 0 69 50" draw:glue-points="33 3 21 4 12 9 6 15 4 24 6 33 12 40 21 45 33 47 46 45 54 40 63 33 64 29 65 24 64 20 63 15 56 9 46 4 33 3 35 0 47 1 57 6 58 7 67 14 68 19 68 20 69 25 68 30 67 34 58 42 57 43 47 48 35 50 21 48 19 48 10 43 8 42 1 34 0 25 1 15 1 14 8 7 10 6 19 1 21 1 35 0" draw:type="mso-spt100" draw:enhanced-path="M 33 3 L 21 4 12 9 6 15 4 24 6 33 12 40 21 45 33 47 46 45 54 40 63 33 64 29 65 24 64 20 63 15 56 9 46 4 33 3 Z M 35 0 L 47 1 57 6 58 7 67 14 68 19 68 20 69 25 68 30 67 34 58 42 57 43 47 48 35 50 21 48 19 48 10 43 8 42 1 34 0 25 1 15 1 14 8 7 10 6 19 1 21 1 35 0 Z N"/>
          </draw:custom-shape>
          <draw:custom-shape draw:name="Freeform 705" draw:style-name="gr115" draw:text-style-name="P1" draw:layer="layout" svg:width="0.338cm" svg:height="0.175cm" svg:x="22.492cm" svg:y="7.293cm">
            <text:p text:style-name="P10"/>
            <draw:enhanced-geometry svg:viewBox="0 0 65 48" draw:extrusion-allowed="true" draw:text-areas="0 0 65 48" draw:glue-points="33 0 46 2 55 7 62 15 65 24 62 33 55 41 46 46 33 48 21 46 9 41 2 33 0 24 2 15 9 7 21 2 33 0" draw:type="mso-spt100" draw:enhanced-path="M 33 0 L 46 2 55 7 62 15 65 24 62 33 55 41 46 46 33 48 21 46 9 41 2 33 0 24 2 15 9 7 21 2 33 0 Z N"/>
          </draw:custom-shape>
          <draw:custom-shape draw:name="Freeform 706" draw:style-name="gr115" draw:text-style-name="P1" draw:layer="layout" svg:width="0.364cm" svg:height="0.186cm" svg:x="22.482cm" svg:y="7.289cm">
            <text:p text:style-name="P10"/>
            <draw:enhanced-geometry svg:viewBox="0 0 70 51" draw:extrusion-allowed="true" draw:text-areas="0 0 70 51" draw:glue-points="29 3 23 4 6 16 4 21 4 29 6 34 23 46 29 47 35 48 41 47 48 46 56 41 63 34 66 25 63 16 56 9 48 4 41 3 29 3 28 0 42 0 49 1 59 7 60 8 67 15 67 16 70 26 67 35 60 42 59 43 49 49 42 50 36 51 29 50 28 50 21 49 11 43 10 42 2 35 0 30 0 20 2 15 10 8 11 7 21 1 28 0" draw:type="mso-spt100" draw:enhanced-path="M 29 3 L 23 4 6 16 4 21 4 29 6 34 23 46 29 47 35 48 41 47 48 46 56 41 63 34 66 25 63 16 56 9 48 4 41 3 29 3 Z M 28 0 L 42 0 49 1 59 7 60 8 67 15 67 16 70 26 67 35 60 42 59 43 49 49 42 50 36 51 29 50 28 50 21 49 11 43 10 42 2 35 0 30 0 20 2 15 10 8 11 7 21 1 28 0 Z N"/>
          </draw:custom-shape>
          <draw:custom-shape draw:name="Freeform 707" draw:style-name="gr115" draw:text-style-name="P1" draw:layer="layout" svg:width="0.338cm" svg:height="0.171cm" svg:x="22.529cm" svg:y="7.49cm">
            <text:p text:style-name="P10"/>
            <draw:enhanced-geometry svg:viewBox="0 0 65 47" draw:extrusion-allowed="true" draw:text-areas="0 0 65 47" draw:glue-points="33 0 46 2 55 7 62 15 65 24 62 33 55 40 46 45 33 47 20 45 9 40 2 33 0 24 2 15 9 7 20 2 33 0" draw:type="mso-spt100" draw:enhanced-path="M 33 0 L 46 2 55 7 62 15 65 24 62 33 55 40 46 45 33 47 20 45 9 40 2 33 0 24 2 15 9 7 20 2 33 0 Z N"/>
          </draw:custom-shape>
          <draw:custom-shape draw:name="Freeform 708" draw:style-name="gr115" draw:text-style-name="P1" draw:layer="layout" svg:width="0.364cm" svg:height="0.182cm" svg:x="22.518cm" svg:y="7.486cm">
            <text:p text:style-name="P10"/>
            <draw:enhanced-geometry svg:viewBox="0 0 70 50" draw:extrusion-allowed="true" draw:text-areas="0 0 70 50" draw:glue-points="29 3 22 4 6 16 4 21 4 29 6 34 13 40 22 45 35 47 48 45 56 40 63 34 66 25 63 16 56 9 48 4 41 3 29 3 28 0 42 0 49 1 59 7 60 8 67 15 67 16 70 26 67 35 60 42 59 43 49 48 36 50 22 48 21 48 11 43 10 42 2 35 0 30 0 20 2 15 10 8 11 7 21 1 28 0" draw:type="mso-spt100" draw:enhanced-path="M 29 3 L 22 4 6 16 4 21 4 29 6 34 13 40 22 45 35 47 48 45 56 40 63 34 66 25 63 16 56 9 48 4 41 3 29 3 Z M 28 0 L 42 0 49 1 59 7 60 8 67 15 67 16 70 26 67 35 60 42 59 43 49 48 36 50 22 48 21 48 11 43 10 42 2 35 0 30 0 20 2 15 10 8 11 7 21 1 28 0 Z N"/>
          </draw:custom-shape>
          <draw:custom-shape draw:name="Freeform 709" draw:style-name="gr118" draw:text-style-name="P1" draw:layer="layout" svg:width="0.348cm" svg:height="0.171cm" svg:x="22.57cm" svg:y="7.636cm">
            <text:p text:style-name="P10"/>
            <draw:enhanced-geometry svg:viewBox="0 0 67 47" draw:extrusion-allowed="true" draw:text-areas="0 0 67 47" draw:glue-points="33 0 46 2 57 7 64 15 67 24 64 33 57 40 46 45 33 47 21 45 10 40 3 33 0 24 3 15 10 7 21 2 33 0" draw:type="mso-spt100" draw:enhanced-path="M 33 0 L 46 2 57 7 64 15 67 24 64 33 57 40 46 45 33 47 21 45 10 40 3 33 0 24 3 15 10 7 21 2 33 0 Z N"/>
          </draw:custom-shape>
          <draw:custom-shape draw:name="Freeform 710" draw:style-name="gr118" draw:text-style-name="P1" draw:layer="layout" svg:width="0.369cm" svg:height="0.182cm" svg:x="22.565cm" svg:y="7.633cm">
            <text:p text:style-name="P10"/>
            <draw:enhanced-geometry svg:viewBox="0 0 71 50" draw:extrusion-allowed="true" draw:text-areas="0 0 71 50" draw:glue-points="29 3 22 4 5 16 4 21 4 29 5 34 12 40 22 45 34 47 47 45 57 40 64 34 65 29 66 25 65 21 64 16 47 4 40 3 29 3 27 0 41 0 48 1 58 7 59 8 68 15 69 20 69 21 71 26 69 30 68 35 59 42 58 43 48 48 36 50 22 48 20 48 11 43 9 42 1 35 0 30 0 20 1 15 9 8 11 7 20 1 27 0" draw:type="mso-spt100" draw:enhanced-path="M 29 3 L 22 4 5 16 4 21 4 29 5 34 12 40 22 45 34 47 47 45 57 40 64 34 65 29 66 25 65 21 64 16 47 4 40 3 29 3 Z M 27 0 L 41 0 48 1 58 7 59 8 68 15 69 20 69 21 71 26 69 30 68 35 59 42 58 43 48 48 36 50 22 48 20 48 11 43 9 42 1 35 0 30 0 20 1 15 9 8 11 7 20 1 27 0 Z N"/>
          </draw:custom-shape>
          <draw:custom-shape draw:name="Freeform 711" draw:style-name="gr116" draw:text-style-name="P1" draw:layer="layout" svg:width="0.348cm" svg:height="0.171cm" svg:x="22.607cm" svg:y="7.724cm">
            <text:p text:style-name="P10"/>
            <draw:enhanced-geometry svg:viewBox="0 0 67 47" draw:extrusion-allowed="true" draw:text-areas="0 0 67 47" draw:glue-points="33 0 46 2 57 7 64 14 67 23 64 32 57 40 46 45 33 47 21 45 10 40 3 32 0 23 3 14 10 7 21 2 33 0" draw:type="mso-spt100" draw:enhanced-path="M 33 0 L 46 2 57 7 64 14 67 23 64 32 57 40 46 45 33 47 21 45 10 40 3 32 0 23 3 14 10 7 21 2 33 0 Z N"/>
          </draw:custom-shape>
          <draw:custom-shape draw:name="Freeform 712" draw:style-name="gr116" draw:text-style-name="P1" draw:layer="layout" svg:width="0.364cm" svg:height="0.182cm" svg:x="22.602cm" svg:y="7.721cm">
            <text:p text:style-name="P10"/>
            <draw:enhanced-geometry svg:viewBox="0 0 70 50" draw:extrusion-allowed="true" draw:text-areas="0 0 70 50" draw:glue-points="34 3 22 4 12 9 5 15 4 20 4 28 5 33 22 45 29 46 34 47 40 46 47 45 64 33 65 28 66 24 65 20 64 15 57 9 47 4 34 3 36 0 48 1 58 6 59 7 68 14 69 19 69 20 70 25 69 29 68 34 59 41 58 42 48 48 41 49 36 50 29 49 27 49 20 48 11 42 9 41 1 34 0 29 0 19 1 14 9 7 11 6 20 1 22 1 36 0" draw:type="mso-spt100" draw:enhanced-path="M 34 3 L 22 4 12 9 5 15 4 20 4 28 5 33 22 45 29 46 34 47 40 46 47 45 64 33 65 28 66 24 65 20 64 15 57 9 47 4 34 3 Z M 36 0 L 48 1 58 6 59 7 68 14 69 19 69 20 70 25 69 29 68 34 59 41 58 42 48 48 41 49 36 50 29 49 27 49 20 48 11 42 9 41 1 34 0 29 0 19 1 14 9 7 11 6 20 1 22 1 36 0 Z N"/>
          </draw:custom-shape>
          <draw:custom-shape draw:name="Freeform 713" draw:style-name="gr116" draw:text-style-name="P1" draw:layer="layout" svg:width="0.338cm" svg:height="0.171cm" svg:x="22.659cm" svg:y="7.743cm">
            <text:p text:style-name="P10"/>
            <draw:enhanced-geometry svg:viewBox="0 0 65 47" draw:extrusion-allowed="true" draw:text-areas="0 0 65 47" draw:glue-points="32 0 44 2 55 7 62 14 65 24 62 33 55 40 44 45 32 47 19 45 9 40 2 33 0 24 2 14 9 7 19 2 32 0" draw:type="mso-spt100" draw:enhanced-path="M 32 0 L 44 2 55 7 62 14 65 24 62 33 55 40 44 45 32 47 19 45 9 40 2 33 0 24 2 14 9 7 19 2 32 0 Z N"/>
          </draw:custom-shape>
          <draw:custom-shape draw:name="Freeform 714" draw:style-name="gr116" draw:text-style-name="P1" draw:layer="layout" svg:width="0.364cm" svg:height="0.182cm" svg:x="22.648cm" svg:y="7.739cm">
            <text:p text:style-name="P10"/>
            <draw:enhanced-geometry svg:viewBox="0 0 70 50" draw:extrusion-allowed="true" draw:text-areas="0 0 70 50" draw:glue-points="34 3 21 4 13 9 6 16 4 25 6 34 13 40 21 45 34 47 46 45 56 40 63 34 64 29 66 25 64 20 63 16 55 9 46 4 34 3 35 0 48 1 57 6 59 7 67 15 68 19 68 20 70 26 68 30 67 35 59 42 57 43 48 48 35 50 21 48 20 48 10 43 9 42 2 35 0 26 2 16 2 15 9 7 10 6 20 1 21 1 35 0" draw:type="mso-spt100" draw:enhanced-path="M 34 3 L 21 4 13 9 6 16 4 25 6 34 13 40 21 45 34 47 46 45 56 40 63 34 64 29 66 25 64 20 63 16 55 9 46 4 34 3 Z M 35 0 L 48 1 57 6 59 7 67 15 68 19 68 20 70 26 68 30 67 35 59 42 57 43 48 48 35 50 21 48 20 48 10 43 9 42 2 35 0 26 2 16 2 15 9 7 10 6 20 1 21 1 35 0 Z N"/>
          </draw:custom-shape>
          <draw:custom-shape draw:name="Freeform 715" draw:style-name="gr116" draw:text-style-name="P1" draw:layer="layout" svg:width="0.338cm" svg:height="0.171cm" svg:x="22.695cm" svg:y="7.699cm">
            <text:p text:style-name="P10"/>
            <draw:enhanced-geometry svg:viewBox="0 0 65 47" draw:extrusion-allowed="true" draw:text-areas="0 0 65 47" draw:glue-points="32 0 44 2 55 7 62 14 65 23 62 32 55 40 44 45 32 47 19 45 9 40 2 32 0 23 2 14 9 7 19 2 32 0" draw:type="mso-spt100" draw:enhanced-path="M 32 0 L 44 2 55 7 62 14 65 23 62 32 55 40 44 45 32 47 19 45 9 40 2 32 0 23 2 14 9 7 19 2 32 0 Z N"/>
          </draw:custom-shape>
          <draw:custom-shape draw:name="Freeform 716" draw:style-name="gr116" draw:text-style-name="P1" draw:layer="layout" svg:width="0.364cm" svg:height="0.182cm" svg:x="22.685cm" svg:y="7.695cm">
            <text:p text:style-name="P10"/>
            <draw:enhanced-geometry svg:viewBox="0 0 70 50" draw:extrusion-allowed="true" draw:text-areas="0 0 70 50" draw:glue-points="34 3 21 4 13 9 6 15 4 24 6 33 13 40 21 45 28 46 34 47 39 46 46 45 63 33 64 28 66 24 64 20 63 15 56 9 46 4 34 3 35 0 48 1 57 6 59 7 67 14 68 19 68 20 70 25 68 29 67 34 59 41 57 42 48 48 41 49 35 50 28 49 27 49 20 48 10 42 9 41 2 34 0 25 2 15 2 14 9 7 10 6 20 1 21 1 35 0" draw:type="mso-spt100" draw:enhanced-path="M 34 3 L 21 4 13 9 6 15 4 24 6 33 13 40 21 45 28 46 34 47 39 46 46 45 63 33 64 28 66 24 64 20 63 15 56 9 46 4 34 3 Z M 35 0 L 48 1 57 6 59 7 67 14 68 19 68 20 70 25 68 29 67 34 59 41 57 42 48 48 41 49 35 50 28 49 27 49 20 48 10 42 9 41 2 34 0 25 2 15 2 14 9 7 10 6 20 1 21 1 35 0 Z N"/>
          </draw:custom-shape>
          <draw:custom-shape draw:name="Freeform 717" draw:style-name="gr115" draw:text-style-name="P1" draw:layer="layout" svg:width="0.338cm" svg:height="0.171cm" svg:x="22.737cm" svg:y="7.6cm">
            <text:p text:style-name="P10"/>
            <draw:enhanced-geometry svg:viewBox="0 0 65 47" draw:extrusion-allowed="true" draw:text-areas="0 0 65 47" draw:glue-points="33 0 46 2 56 7 63 14 65 23 63 32 56 40 46 45 33 47 19 45 10 40 3 32 0 23 3 14 10 7 19 2 33 0" draw:type="mso-spt100" draw:enhanced-path="M 33 0 L 46 2 56 7 63 14 65 23 63 32 56 40 46 45 33 47 19 45 10 40 3 32 0 23 3 14 10 7 19 2 33 0 Z N"/>
          </draw:custom-shape>
          <draw:custom-shape draw:name="Freeform 718" draw:style-name="gr115" draw:text-style-name="P1" draw:layer="layout" svg:width="0.358cm" svg:height="0.182cm" svg:x="22.732cm" svg:y="7.596cm">
            <text:p text:style-name="P10"/>
            <draw:enhanced-geometry svg:viewBox="0 0 69 50" draw:extrusion-allowed="true" draw:text-areas="0 0 69 50" draw:glue-points="34 3 22 4 12 9 5 15 4 24 5 33 12 39 22 45 27 46 34 47 40 46 47 45 55 40 62 33 65 24 62 15 55 9 47 4 34 3 36 0 48 1 58 6 59 7 66 14 66 15 69 25 66 34 59 41 58 42 48 48 41 49 36 50 27 49 26 49 20 48 9 42 8 41 1 34 0 25 1 15 1 14 8 7 9 6 20 1 22 1 36 0" draw:type="mso-spt100" draw:enhanced-path="M 34 3 L 22 4 12 9 5 15 4 24 5 33 12 39 22 45 27 46 34 47 40 46 47 45 55 40 62 33 65 24 62 15 55 9 47 4 34 3 Z M 36 0 L 48 1 58 6 59 7 66 14 66 15 69 25 66 34 59 41 58 42 48 48 41 49 36 50 27 49 26 49 20 48 9 42 8 41 1 34 0 25 1 15 1 14 8 7 9 6 20 1 22 1 36 0 Z N"/>
          </draw:custom-shape>
          <draw:custom-shape draw:name="Freeform 719" draw:style-name="gr115" draw:text-style-name="P1" draw:layer="layout" svg:width="0.338cm" svg:height="0.171cm" svg:x="22.773cm" svg:y="7.468cm">
            <text:p text:style-name="P10"/>
            <draw:enhanced-geometry svg:viewBox="0 0 65 47" draw:extrusion-allowed="true" draw:text-areas="0 0 65 47" draw:glue-points="33 0 46 2 56 7 63 14 65 23 63 33 56 40 46 45 33 47 21 45 10 40 3 33 0 23 3 14 10 7 21 2 33 0" draw:type="mso-spt100" draw:enhanced-path="M 33 0 L 46 2 56 7 63 14 65 23 63 33 56 40 46 45 33 47 21 45 10 40 3 33 0 23 3 14 10 7 21 2 33 0 Z N"/>
          </draw:custom-shape>
          <draw:custom-shape draw:name="Freeform 720" draw:style-name="gr115" draw:text-style-name="P1" draw:layer="layout" svg:width="0.358cm" svg:height="0.182cm" svg:x="22.768cm" svg:y="7.464cm">
            <text:p text:style-name="P10"/>
            <draw:enhanced-geometry svg:viewBox="0 0 69 50" draw:extrusion-allowed="true" draw:text-areas="0 0 69 50" draw:glue-points="34 3 22 4 12 9 5 15 4 20 4 29 5 33 13 40 22 45 34 47 47 45 55 40 62 33 65 24 62 15 55 9 47 4 34 3 36 0 48 1 58 6 59 7 66 14 66 15 69 25 66 34 59 42 58 43 48 48 36 50 22 48 20 48 11 43 9 42 1 34 0 30 0 19 1 14 9 7 11 6 20 1 22 1 36 0" draw:type="mso-spt100" draw:enhanced-path="M 34 3 L 22 4 12 9 5 15 4 20 4 29 5 33 13 40 22 45 34 47 47 45 55 40 62 33 65 24 62 15 55 9 47 4 34 3 Z M 36 0 L 48 1 58 6 59 7 66 14 66 15 69 25 66 34 59 42 58 43 48 48 36 50 22 48 20 48 11 43 9 42 1 34 0 30 0 19 1 14 9 7 11 6 20 1 22 1 36 0 Z N"/>
          </draw:custom-shape>
          <draw:custom-shape draw:name="Freeform 721" draw:style-name="gr115" draw:text-style-name="P1" draw:layer="layout" svg:width="0.343cm" svg:height="0.171cm" svg:x="22.815cm" svg:y="7.311cm">
            <text:p text:style-name="P10"/>
            <draw:enhanced-geometry svg:viewBox="0 0 66 47" draw:extrusion-allowed="true" draw:text-areas="0 0 66 47" draw:glue-points="34 0 46 2 56 7 63 14 66 23 63 32 56 40 46 45 34 47 21 45 10 40 3 32 0 23 3 14 10 7 21 2 34 0" draw:type="mso-spt100" draw:enhanced-path="M 34 0 L 46 2 56 7 63 14 66 23 63 32 56 40 46 45 34 47 21 45 10 40 3 32 0 23 3 14 10 7 21 2 34 0 Z N"/>
          </draw:custom-shape>
          <draw:custom-shape draw:name="Freeform 722" draw:style-name="gr115" draw:text-style-name="P1" draw:layer="layout" svg:width="0.358cm" svg:height="0.182cm" svg:x="22.81cm" svg:y="7.307cm">
            <text:p text:style-name="P10"/>
            <draw:enhanced-geometry svg:viewBox="0 0 69 50" draw:extrusion-allowed="true" draw:text-areas="0 0 69 50" draw:glue-points="35 3 22 4 12 9 5 15 4 20 4 28 5 33 22 45 29 46 35 47 40 46 47 45 56 40 62 33 65 24 62 15 56 9 47 4 35 3 36 0 49 1 58 6 60 7 67 14 67 15 69 25 67 34 60 41 58 42 49 48 42 49 36 50 29 49 28 49 21 48 11 42 10 41 1 34 0 29 0 19 1 14 10 7 11 6 21 1 22 1 36 0" draw:type="mso-spt100" draw:enhanced-path="M 35 3 L 22 4 12 9 5 15 4 20 4 28 5 33 22 45 29 46 35 47 40 46 47 45 56 40 62 33 65 24 62 15 56 9 47 4 35 3 Z M 36 0 L 49 1 58 6 60 7 67 14 67 15 69 25 67 34 60 41 58 42 49 48 42 49 36 50 29 49 28 49 21 48 11 42 10 41 1 34 0 29 0 19 1 14 10 7 11 6 21 1 22 1 36 0 Z N"/>
          </draw:custom-shape>
          <draw:custom-shape draw:name="Freeform 723" draw:style-name="gr115" draw:text-style-name="P1" draw:layer="layout" svg:width="0.343cm" svg:height="0.175cm" svg:x="22.862cm" svg:y="7.142cm">
            <text:p text:style-name="P10"/>
            <draw:enhanced-geometry svg:viewBox="0 0 66 48" draw:extrusion-allowed="true" draw:text-areas="0 0 66 48" draw:glue-points="33 0 46 2 57 7 64 15 66 24 64 33 57 41 46 46 33 48 20 46 9 41 2 33 0 24 2 15 9 7 20 2 33 0" draw:type="mso-spt100" draw:enhanced-path="M 33 0 L 46 2 57 7 64 15 66 24 64 33 57 41 46 46 33 48 20 46 9 41 2 33 0 24 2 15 9 7 20 2 33 0 Z N"/>
          </draw:custom-shape>
          <draw:custom-shape draw:name="Freeform 724" draw:style-name="gr115" draw:text-style-name="P1" draw:layer="layout" svg:width="0.369cm" svg:height="0.186cm" svg:x="22.851cm" svg:y="7.139cm">
            <text:p text:style-name="P10"/>
            <draw:enhanced-geometry svg:viewBox="0 0 71 51" draw:extrusion-allowed="true" draw:text-areas="0 0 71 51" draw:glue-points="29 3 22 4 6 16 4 21 4 29 6 34 22 46 29 47 35 48 41 47 48 46 64 34 66 29 67 25 66 21 64 16 48 4 41 3 29 3 28 0 42 0 49 1 59 7 60 8 68 15 70 20 70 21 71 26 70 30 68 35 60 42 59 43 49 49 42 50 36 51 29 50 28 50 21 49 11 43 10 42 2 35 0 30 0 20 2 15 10 8 11 7 21 1 28 0" draw:type="mso-spt100" draw:enhanced-path="M 29 3 L 22 4 6 16 4 21 4 29 6 34 22 46 29 47 35 48 41 47 48 46 64 34 66 29 67 25 66 21 64 16 48 4 41 3 29 3 Z M 28 0 L 42 0 49 1 59 7 60 8 68 15 70 20 70 21 71 26 70 30 68 35 60 42 59 43 49 49 42 50 36 51 29 50 28 50 21 49 11 43 10 42 2 35 0 30 0 20 2 15 10 8 11 7 21 1 28 0 Z N"/>
          </draw:custom-shape>
          <draw:custom-shape draw:name="Freeform 725" draw:style-name="gr115" draw:text-style-name="P1" draw:layer="layout" svg:width="0.343cm" svg:height="0.171cm" svg:x="22.898cm" svg:y="6.978cm">
            <text:p text:style-name="P10"/>
            <draw:enhanced-geometry svg:viewBox="0 0 66 47" draw:extrusion-allowed="true" draw:text-areas="0 0 66 47" draw:glue-points="33 0 45 2 57 7 64 15 66 24 64 33 57 40 45 45 33 47 20 45 9 40 2 33 0 24 2 15 9 7 20 2 33 0" draw:type="mso-spt100" draw:enhanced-path="M 33 0 L 45 2 57 7 64 15 66 24 64 33 57 40 45 45 33 47 20 45 9 40 2 33 0 24 2 15 9 7 20 2 33 0 Z N"/>
          </draw:custom-shape>
          <draw:custom-shape draw:name="Freeform 726" draw:style-name="gr115" draw:text-style-name="P1" draw:layer="layout" svg:width="0.369cm" svg:height="0.182cm" svg:x="22.888cm" svg:y="6.974cm">
            <text:p text:style-name="P10"/>
            <draw:enhanced-geometry svg:viewBox="0 0 71 50" draw:extrusion-allowed="true" draw:text-areas="0 0 71 50" draw:glue-points="29 3 22 4 6 16 4 21 4 29 6 34 13 40 22 45 35 47 47 45 57 40 64 34 66 29 67 25 66 21 64 16 47 4 41 3 29 3 28 0 42 0 49 1 59 7 60 8 68 15 70 20 70 21 71 26 70 30 68 35 60 42 59 43 49 48 36 50 22 48 21 48 11 43 10 42 2 35 0 30 0 20 2 15 10 8 11 7 21 1 28 0" draw:type="mso-spt100" draw:enhanced-path="M 29 3 L 22 4 6 16 4 21 4 29 6 34 13 40 22 45 35 47 47 45 57 40 64 34 66 29 67 25 66 21 64 16 47 4 41 3 29 3 Z M 28 0 L 42 0 49 1 59 7 60 8 68 15 70 20 70 21 71 26 70 30 68 35 60 42 59 43 49 48 36 50 22 48 21 48 11 43 10 42 2 35 0 30 0 20 2 15 10 8 11 7 21 1 28 0 Z N"/>
          </draw:custom-shape>
          <draw:custom-shape draw:name="Freeform 727" draw:style-name="gr115" draw:text-style-name="P1" draw:layer="layout" svg:width="0.343cm" svg:height="0.171cm" svg:x="22.945cm" svg:y="6.813cm">
            <text:p text:style-name="P10"/>
            <draw:enhanced-geometry svg:viewBox="0 0 66 47" draw:extrusion-allowed="true" draw:text-areas="0 0 66 47" draw:glue-points="32 0 45 2 56 7 63 14 66 23 63 33 56 40 45 45 32 47 20 45 10 40 3 33 0 23 3 14 10 7 20 2 32 0" draw:type="mso-spt100" draw:enhanced-path="M 32 0 L 45 2 56 7 63 14 66 23 63 33 56 40 45 45 32 47 20 45 10 40 3 33 0 23 3 14 10 7 20 2 32 0 Z N"/>
          </draw:custom-shape>
          <draw:custom-shape draw:name="Freeform 728" draw:style-name="gr115" draw:text-style-name="P1" draw:layer="layout" svg:width="0.348cm" svg:height="0.182cm" svg:x="22.94cm" svg:y="6.81cm">
            <text:p text:style-name="P10"/>
            <draw:enhanced-geometry svg:viewBox="0 0 67 50" draw:extrusion-allowed="true" draw:text-areas="0 0 67 50" draw:glue-points="33 3 21 4 12 9 5 15 4 24 5 33 12 40 21 45 33 47 46 45 54 40 63 33 64 29 65 24 64 20 63 15 56 9 46 4 33 3 35 0 47 1 57 6 58 7 67 14 67 34 58 42 57 43 47 48 35 50 21 48 19 48 10 43 8 42 1 34 0 25 1 15 1 14 8 7 10 6 19 1 21 1 35 0" draw:type="mso-spt100" draw:enhanced-path="M 33 3 L 21 4 12 9 5 15 4 24 5 33 12 40 21 45 33 47 46 45 54 40 63 33 64 29 65 24 64 20 63 15 56 9 46 4 33 3 Z M 35 0 L 47 1 57 6 58 7 67 14 67 34 58 42 57 43 47 48 35 50 21 48 19 48 10 43 8 42 1 34 0 25 1 15 1 14 8 7 10 6 19 1 21 1 35 0 Z N"/>
          </draw:custom-shape>
          <draw:custom-shape draw:name="Freeform 729" draw:style-name="gr115" draw:text-style-name="P1" draw:layer="layout" svg:width="0.306cm" svg:height="0.171cm" svg:x="22.981cm" svg:y="6.652cm">
            <text:p text:style-name="P10"/>
            <draw:enhanced-geometry svg:viewBox="0 0 59 47" draw:extrusion-allowed="true" draw:text-areas="0 0 59 47" draw:glue-points="32 0 46 2 56 7 59 10 59 37 56 40 46 45 32 47 20 45 10 40 3 32 0 23 3 14 10 7 20 2 32 0" draw:type="mso-spt100" draw:enhanced-path="M 32 0 L 46 2 56 7 59 10 59 37 56 40 46 45 32 47 20 45 10 40 3 32 0 23 3 14 10 7 20 2 32 0 Z N"/>
          </draw:custom-shape>
          <draw:custom-shape draw:name="Freeform 730" draw:style-name="gr115" draw:text-style-name="P1" draw:layer="layout" svg:width="0.312cm" svg:height="0.182cm" svg:x="22.976cm" svg:y="6.649cm">
            <text:p text:style-name="P10"/>
            <draw:enhanced-geometry svg:viewBox="0 0 60 50" draw:extrusion-allowed="true" draw:text-areas="0 0 60 50" draw:glue-points="35 0 47 1 58 6 60 7 60 12 56 9 46 4 33 3 21 4 12 9 5 15 4 24 5 33 12 40 21 45 28 46 33 47 40 46 46 45 56 39 60 36 60 41 58 42 47 48 42 49 35 50 28 49 26 49 19 48 10 42 8 41 1 34 0 25 1 15 1 14 8 7 10 6 19 1 21 1 35 0" draw:type="mso-spt100" draw:enhanced-path="M 35 0 L 47 1 58 6 60 7 60 12 56 9 46 4 33 3 21 4 12 9 5 15 4 24 5 33 12 40 21 45 28 46 33 47 40 46 46 45 56 39 60 36 60 41 58 42 47 48 42 49 35 50 28 49 26 49 19 48 10 42 8 41 1 34 0 25 1 15 1 14 8 7 10 6 19 1 21 1 35 0 Z N"/>
          </draw:custom-shape>
          <draw:custom-shape draw:name="Freeform 731" draw:style-name="gr115" draw:text-style-name="P1" draw:layer="layout" svg:width="0.26cm" svg:height="0.175cm" svg:x="23.028cm" svg:y="6.498cm">
            <text:p text:style-name="P10"/>
            <draw:enhanced-geometry svg:viewBox="0 0 50 48" draw:extrusion-allowed="true" draw:text-areas="0 0 50 48" draw:glue-points="33 0 46 2 50 4 50 44 46 46 33 48 20 46 9 41 2 33 0 24 2 15 9 7 20 2 33 0" draw:type="mso-spt100" draw:enhanced-path="M 33 0 L 46 2 50 4 50 44 46 46 33 48 20 46 9 41 2 33 0 24 2 15 9 7 20 2 33 0 Z N"/>
          </draw:custom-shape>
          <draw:custom-shape draw:name="Freeform 732" draw:style-name="gr115" draw:text-style-name="P1" draw:layer="layout" svg:width="0.27cm" svg:height="0.186cm" svg:x="23.018cm" svg:y="6.495cm">
            <text:p text:style-name="P10"/>
            <draw:enhanced-geometry svg:viewBox="0 0 52 51" draw:extrusion-allowed="true" draw:text-areas="0 0 52 51" draw:glue-points="28 0 42 0 49 1 52 3 52 7 48 4 41 3 29 3 22 4 6 16 4 21 4 29 6 34 22 46 29 47 35 48 41 47 48 46 52 43 52 47 49 49 42 50 36 51 29 50 28 50 21 49 11 43 10 42 2 35 0 30 0 20 2 15 10 8 11 7 21 1 28 0" draw:type="mso-spt100" draw:enhanced-path="M 28 0 L 42 0 49 1 52 3 52 7 48 4 41 3 29 3 22 4 6 16 4 21 4 29 6 34 22 46 29 47 35 48 41 47 48 46 52 43 52 47 49 49 42 50 36 51 29 50 28 50 21 49 11 43 10 42 2 35 0 30 0 20 2 15 10 8 11 7 21 1 28 0 Z N"/>
          </draw:custom-shape>
          <draw:custom-shape draw:name="Freeform 733" draw:style-name="gr115" draw:text-style-name="P1" draw:layer="layout" svg:width="0.223cm" svg:height="0.175cm" svg:x="23.064cm" svg:y="6.348cm">
            <text:p text:style-name="P10"/>
            <draw:enhanced-geometry svg:viewBox="0 0 43 48" draw:extrusion-allowed="true" draw:text-areas="0 0 43 48" draw:glue-points="33 0 43 2 43 46 33 48 20 46 9 41 2 33 0 24 2 15 9 7 20 2 33 0" draw:type="mso-spt100" draw:enhanced-path="M 33 0 L 43 2 43 46 33 48 20 46 9 41 2 33 0 24 2 15 9 7 20 2 33 0 Z N"/>
          </draw:custom-shape>
          <draw:custom-shape draw:name="Freeform 734" draw:style-name="gr115" draw:text-style-name="P1" draw:layer="layout" svg:width="0.234cm" svg:height="0.186cm" svg:x="23.054cm" svg:y="6.345cm">
            <text:p text:style-name="P10"/>
            <draw:enhanced-geometry svg:viewBox="0 0 45 51" draw:extrusion-allowed="true" draw:text-areas="0 0 45 51" draw:glue-points="28 0 45 0 45 4 41 3 29 3 22 4 6 16 4 21 4 29 6 34 22 46 29 47 35 48 41 47 45 46 45 50 42 50 36 51 29 50 28 50 21 49 11 43 10 42 2 35 0 30 0 20 2 15 10 8 11 7 21 1 28 0" draw:type="mso-spt100" draw:enhanced-path="M 28 0 L 45 0 45 4 41 3 29 3 22 4 6 16 4 21 4 29 6 34 22 46 29 47 35 48 41 47 45 46 45 50 42 50 36 51 29 50 28 50 21 49 11 43 10 42 2 35 0 30 0 20 2 15 10 8 11 7 21 1 28 0 Z N"/>
          </draw:custom-shape>
          <draw:custom-shape draw:name="Freeform 735" draw:style-name="gr115" draw:text-style-name="P1" draw:layer="layout" svg:width="0.182cm" svg:height="0.175cm" svg:x="23.106cm" svg:y="6.209cm">
            <text:p text:style-name="P10"/>
            <draw:enhanced-geometry svg:viewBox="0 0 35 48" draw:extrusion-allowed="true" draw:text-areas="0 0 35 48" draw:glue-points="33 0 35 0 35 48 33 48 21 46 10 41 3 33 0 24 3 15 10 7 21 2 33 0" draw:type="mso-spt100" draw:enhanced-path="M 33 0 L 35 0 35 48 33 48 21 46 10 41 3 33 0 24 3 15 10 7 21 2 33 0 Z N"/>
          </draw:custom-shape>
          <draw:custom-shape draw:name="Freeform 736" draw:style-name="gr115" draw:text-style-name="P1" draw:layer="layout" svg:width="0.187cm" svg:height="0.186cm" svg:x="23.101cm" svg:y="6.206cm">
            <text:p text:style-name="P10"/>
            <draw:enhanced-geometry svg:viewBox="0 0 36 51" draw:extrusion-allowed="true" draw:text-areas="0 0 36 51" draw:glue-points="27 0 36 0 36 3 29 3 22 4 5 16 4 21 4 29 5 34 22 46 29 47 34 48 36 48 36 51 29 50 27 50 20 49 11 43 9 42 1 35 0 30 0 20 1 15 9 8 11 7 20 1 27 0" draw:type="mso-spt100" draw:enhanced-path="M 27 0 L 36 0 36 3 29 3 22 4 5 16 4 21 4 29 5 34 22 46 29 47 34 48 36 48 36 51 29 50 27 50 20 49 11 43 9 42 1 35 0 30 0 20 1 15 9 8 11 7 20 1 27 0 Z N"/>
          </draw:custom-shape>
          <draw:custom-shape draw:name="Freeform 737" draw:style-name="gr115" draw:text-style-name="P1" draw:layer="layout" svg:width="0.14cm" svg:height="0.168cm" svg:x="23.148cm" svg:y="6.07cm">
            <text:p text:style-name="P10"/>
            <draw:enhanced-geometry svg:viewBox="0 0 27 46" draw:extrusion-allowed="true" draw:text-areas="0 0 27 46" draw:glue-points="27 0 27 46 21 45 10 40 3 32 0 23 3 14 10 6 21 1 27 0" draw:type="mso-spt100" draw:enhanced-path="M 27 0 L 27 46 21 45 10 40 3 32 0 23 3 14 10 6 21 1 27 0 Z N"/>
          </draw:custom-shape>
          <draw:custom-shape draw:name="Freeform 738" draw:style-name="gr115" draw:text-style-name="P1" draw:layer="layout" svg:width="0.145cm" svg:height="0.182cm" svg:x="23.142cm" svg:y="6.063cm">
            <text:p text:style-name="P10"/>
            <draw:enhanced-geometry svg:viewBox="0 0 28 50" draw:extrusion-allowed="true" draw:text-areas="0 0 28 50" draw:glue-points="28 0 28 3 22 4 5 16 4 21 4 29 5 34 22 46 28 47 28 50 21 49 11 43 10 42 1 35 0 30 0 20 1 15 10 8 11 7 21 1 28 0" draw:type="mso-spt100" draw:enhanced-path="M 28 0 L 28 3 22 4 5 16 4 21 4 29 5 34 22 46 28 47 28 50 21 49 11 43 10 42 1 35 0 30 0 20 1 15 10 8 11 7 21 1 28 0 Z N"/>
          </draw:custom-shape>
          <draw:custom-shape draw:name="Freeform 739" draw:style-name="gr116" draw:text-style-name="P1" draw:layer="layout" svg:width="0.135cm" svg:height="0.069cm" svg:x="14.997cm" svg:y="7.929cm">
            <text:p text:style-name="P10"/>
            <draw:enhanced-geometry svg:viewBox="0 0 26 19" draw:extrusion-allowed="true" draw:text-areas="0 0 26 19" draw:glue-points="0 0 26 16 26 17 25 18 25 19 0 4 0 0" draw:type="mso-spt100" draw:enhanced-path="M 0 0 L 26 16 26 17 25 18 25 19 0 4 0 0 Z N"/>
          </draw:custom-shape>
          <draw:custom-shape draw:name="Freeform 740" draw:style-name="gr116" draw:text-style-name="P1" draw:layer="layout" svg:width="0.306cm" svg:height="0.047cm" svg:x="15.116cm" svg:y="7.951cm">
            <text:p text:style-name="P10"/>
            <draw:enhanced-geometry svg:viewBox="0 0 59 13" draw:extrusion-allowed="true" draw:text-areas="0 0 59 13" draw:glue-points="57 0 59 1 59 3 3 13 0 11 2 10 57 0" draw:type="mso-spt100" draw:enhanced-path="M 57 0 L 59 1 59 3 3 13 0 11 2 10 57 0 Z N"/>
          </draw:custom-shape>
          <draw:custom-shape draw:name="Freeform 741" draw:style-name="gr116" draw:text-style-name="P1" draw:layer="layout" svg:width="0.301cm" svg:height="0.109cm" svg:x="15.408cm" svg:y="7.852cm">
            <text:p text:style-name="P10"/>
            <draw:enhanced-geometry svg:viewBox="0 0 58 30" draw:extrusion-allowed="true" draw:text-areas="0 0 58 30" draw:glue-points="57 0 58 1 58 3 3 30 0 28 1 27 57 0" draw:type="mso-spt100" draw:enhanced-path="M 57 0 L 58 1 58 3 3 30 0 28 1 27 57 0 Z N"/>
          </draw:custom-shape>
          <draw:custom-shape draw:name="Freeform 742" draw:style-name="gr116" draw:text-style-name="P1" draw:layer="layout" svg:width="0.306cm" svg:height="0.051cm" svg:x="15.694cm" svg:y="7.812cm">
            <text:p text:style-name="P10"/>
            <draw:enhanced-geometry svg:viewBox="0 0 59 14" draw:extrusion-allowed="true" draw:text-areas="0 0 59 14" draw:glue-points="58 0 59 1 59 3 3 14 0 12 2 11 58 0" draw:type="mso-spt100" draw:enhanced-path="M 58 0 L 59 1 59 3 3 14 0 12 2 11 58 0 Z N"/>
          </draw:custom-shape>
          <draw:custom-shape draw:name="Freeform 743" draw:style-name="gr116" draw:text-style-name="P1" draw:layer="layout" svg:width="0.306cm" svg:height="0.01cm" svg:x="15.985cm" svg:y="7.812cm">
            <text:p text:style-name="P10"/>
            <draw:enhanced-geometry svg:viewBox="0 0 59 3" draw:extrusion-allowed="true" draw:text-areas="0 0 59 3" draw:glue-points="2 0 57 0 59 1 59 3 3 3 0 1 2 0" draw:type="mso-spt100" draw:enhanced-path="M 2 0 L 57 0 59 1 59 3 3 3 0 1 2 0 Z N"/>
          </draw:custom-shape>
          <draw:custom-shape draw:name="Freeform 744" draw:style-name="gr116" draw:text-style-name="P1" draw:layer="layout" svg:width="0.296cm" svg:height="0.018cm" svg:x="16.276cm" svg:y="7.805cm">
            <text:p text:style-name="P10"/>
            <draw:enhanced-geometry svg:viewBox="0 0 57 5" draw:extrusion-allowed="true" draw:text-areas="0 0 57 5" draw:glue-points="55 0 57 1 57 3 3 5 0 3 1 2 55 0" draw:type="mso-spt100" draw:enhanced-path="M 55 0 L 57 1 57 3 3 5 0 3 1 2 55 0 Z N"/>
          </draw:custom-shape>
          <draw:custom-shape draw:name="Freeform 745" draw:style-name="gr116" draw:text-style-name="P1" draw:layer="layout" svg:width="0.301cm" svg:height="0.025cm" svg:x="16.557cm" svg:y="7.805cm">
            <text:p text:style-name="P10"/>
            <draw:enhanced-geometry svg:viewBox="0 0 58 7" draw:extrusion-allowed="true" draw:text-areas="0 0 58 7" draw:glue-points="1 0 3 0 58 4 58 5 57 6 57 7 1 3 0 1 1 0" draw:type="mso-spt100" draw:enhanced-path="M 1 0 L 3 0 58 4 58 5 57 6 57 7 1 3 0 1 1 0 Z N"/>
          </draw:custom-shape>
          <draw:custom-shape draw:name="Freeform 746" draw:style-name="gr116" draw:text-style-name="P1" draw:layer="layout" svg:width="0.301cm" svg:height="0.117cm" svg:x="16.849cm" svg:y="7.819cm">
            <text:p text:style-name="P10"/>
            <draw:enhanced-geometry svg:viewBox="0 0 58 32" draw:extrusion-allowed="true" draw:text-areas="0 0 58 32" draw:glue-points="1 0 2 0 58 29 58 30 57 31 57 32 1 3 0 1 1 0" draw:type="mso-spt100" draw:enhanced-path="M 1 0 L 2 0 58 29 58 30 57 31 57 32 1 3 0 1 1 0 Z N"/>
          </draw:custom-shape>
          <draw:custom-shape draw:name="Freeform 747" draw:style-name="gr116" draw:text-style-name="P1" draw:layer="layout" svg:width="0.312cm" svg:height="0.084cm" svg:x="17.135cm" svg:y="7.926cm">
            <text:p text:style-name="P10"/>
            <draw:enhanced-geometry svg:viewBox="0 0 60 23" draw:extrusion-allowed="true" draw:text-areas="0 0 60 23" draw:glue-points="2 0 3 0 60 20 60 21 59 22 59 23 2 3 0 1 2 0" draw:type="mso-spt100" draw:enhanced-path="M 2 0 L 3 0 60 20 60 21 59 22 59 23 2 3 0 1 2 0 Z N"/>
          </draw:custom-shape>
          <draw:custom-shape draw:name="Freeform 748" draw:style-name="gr116" draw:text-style-name="P1" draw:layer="layout" svg:width="0.306cm" svg:height="0.117cm" svg:x="17.431cm" svg:y="7.893cm">
            <text:p text:style-name="P10"/>
            <draw:enhanced-geometry svg:viewBox="0 0 59 32" draw:extrusion-allowed="true" draw:text-areas="0 0 59 32" draw:glue-points="57 0 59 1 59 3 3 32 0 30 2 29 57 0" draw:type="mso-spt100" draw:enhanced-path="M 57 0 L 59 1 59 3 3 32 0 30 2 29 57 0 Z N"/>
          </draw:custom-shape>
          <draw:custom-shape draw:name="Freeform 749" draw:style-name="gr116" draw:text-style-name="P1" draw:layer="layout" svg:width="0.301cm" svg:height="0.084cm" svg:x="17.722cm" svg:y="7.819cm">
            <text:p text:style-name="P10"/>
            <draw:enhanced-geometry svg:viewBox="0 0 58 23" draw:extrusion-allowed="true" draw:text-areas="0 0 58 23" draw:glue-points="57 0 58 1 58 3 3 23 0 21 1 20 57 0" draw:type="mso-spt100" draw:enhanced-path="M 57 0 L 58 1 58 3 3 23 0 21 1 20 57 0 Z N"/>
          </draw:custom-shape>
          <draw:custom-shape draw:name="Freeform 750" draw:style-name="gr116" draw:text-style-name="P1" draw:layer="layout" svg:width="0.301cm" svg:height="0.021cm" svg:x="18.014cm" svg:y="7.808cm">
            <text:p text:style-name="P10"/>
            <draw:enhanced-geometry svg:viewBox="0 0 58 6" draw:extrusion-allowed="true" draw:text-areas="0 0 58 6" draw:glue-points="57 0 58 1 58 3 2 6 0 4 1 3 57 0" draw:type="mso-spt100" draw:enhanced-path="M 57 0 L 58 1 58 3 2 6 0 4 1 3 57 0 Z N"/>
          </draw:custom-shape>
          <draw:custom-shape draw:name="Freeform 751" draw:style-name="gr116" draw:text-style-name="P1" draw:layer="layout" svg:width="0.306cm" svg:height="0.01cm" svg:x="18.3cm" svg:y="7.808cm">
            <text:p text:style-name="P10"/>
            <draw:enhanced-geometry svg:viewBox="0 0 59 3" draw:extrusion-allowed="true" draw:text-areas="0 0 59 3" draw:glue-points="2 0 57 0 59 1 59 3 3 3 0 1 2 0" draw:type="mso-spt100" draw:enhanced-path="M 2 0 L 57 0 59 1 59 3 3 3 0 1 2 0 Z N"/>
          </draw:custom-shape>
          <draw:custom-shape draw:name="Freeform 752" draw:style-name="gr116" draw:text-style-name="P1" draw:layer="layout" svg:width="0.301cm" svg:height="0.014cm" svg:x="18.591cm" svg:y="7.805cm">
            <text:p text:style-name="P10"/>
            <draw:enhanced-geometry svg:viewBox="0 0 58 4" draw:extrusion-allowed="true" draw:text-areas="0 0 58 4" draw:glue-points="57 0 58 1 58 3 3 4 0 2 1 1 57 0" draw:type="mso-spt100" draw:enhanced-path="M 57 0 L 58 1 58 3 3 4 0 2 1 1 57 0 Z N"/>
          </draw:custom-shape>
          <draw:custom-shape draw:name="Freeform 753" draw:style-name="gr116" draw:text-style-name="P1" draw:layer="layout" svg:width="0.301cm" svg:height="0.062cm" svg:x="18.882cm" svg:y="7.805cm">
            <text:p text:style-name="P10"/>
            <draw:enhanced-geometry svg:viewBox="0 0 58 17" draw:extrusion-allowed="true" draw:text-areas="0 0 58 17" draw:glue-points="1 0 2 0 58 14 58 15 57 16 57 17 1 3 0 1 1 0" draw:type="mso-spt100" draw:enhanced-path="M 1 0 L 2 0 58 14 58 15 57 16 57 17 1 3 0 1 1 0 Z N"/>
          </draw:custom-shape>
          <draw:custom-shape draw:name="Freeform 754" draw:style-name="gr116" draw:text-style-name="P1" draw:layer="layout" svg:width="0.306cm" svg:height="0.142cm" svg:x="19.168cm" svg:y="7.856cm">
            <text:p text:style-name="P10"/>
            <draw:enhanced-geometry svg:viewBox="0 0 59 39" draw:extrusion-allowed="true" draw:text-areas="0 0 59 39" draw:glue-points="2 0 3 0 59 36 59 37 57 38 57 39 2 3 0 1 2 0" draw:type="mso-spt100" draw:enhanced-path="M 2 0 L 3 0 59 36 59 37 57 38 57 39 2 3 0 1 2 0 Z N"/>
          </draw:custom-shape>
          <draw:custom-shape draw:name="Freeform 755" draw:style-name="gr116" draw:text-style-name="P1" draw:layer="layout" svg:width="0.301cm" svg:height="0.04cm" svg:x="19.46cm" svg:y="7.958cm">
            <text:p text:style-name="P10"/>
            <draw:enhanced-geometry svg:viewBox="0 0 58 11" draw:extrusion-allowed="true" draw:text-areas="0 0 58 11" draw:glue-points="57 0 58 1 58 3 3 11 0 9 1 8 57 0" draw:type="mso-spt100" draw:enhanced-path="M 57 0 L 58 1 58 3 3 11 0 9 1 8 57 0 Z N"/>
          </draw:custom-shape>
          <draw:custom-shape draw:name="Freeform 756" draw:style-name="gr116" draw:text-style-name="P1" draw:layer="layout" svg:width="0.312cm" svg:height="0.117cm" svg:x="19.746cm" svg:y="7.852cm">
            <text:p text:style-name="P10"/>
            <draw:enhanced-geometry svg:viewBox="0 0 60 32" draw:extrusion-allowed="true" draw:text-areas="0 0 60 32" draw:glue-points="59 0 60 1 60 3 3 32 0 30 2 29 59 0" draw:type="mso-spt100" draw:enhanced-path="M 59 0 L 60 1 60 3 3 32 0 30 2 29 59 0 Z N"/>
          </draw:custom-shape>
          <draw:custom-shape draw:name="Freeform 757" draw:style-name="gr116" draw:text-style-name="P1" draw:layer="layout" svg:width="0.301cm" svg:height="0.054cm" svg:x="20.048cm" svg:y="7.808cm">
            <text:p text:style-name="P10"/>
            <draw:enhanced-geometry svg:viewBox="0 0 58 15" draw:extrusion-allowed="true" draw:text-areas="0 0 58 15" draw:glue-points="57 0 58 1 58 3 2 15 0 13 1 12 57 0" draw:type="mso-spt100" draw:enhanced-path="M 57 0 L 58 1 58 3 2 15 0 13 1 12 57 0 Z N"/>
          </draw:custom-shape>
          <draw:custom-shape draw:name="Freeform 758" draw:style-name="gr116" draw:text-style-name="P1" draw:layer="layout" svg:width="0.306cm" svg:height="0.01cm" svg:x="20.334cm" svg:y="7.808cm">
            <text:p text:style-name="P10"/>
            <draw:enhanced-geometry svg:viewBox="0 0 59 3" draw:extrusion-allowed="true" draw:text-areas="0 0 59 3" draw:glue-points="2 0 57 0 59 1 59 3 3 3 0 1 2 0" draw:type="mso-spt100" draw:enhanced-path="M 2 0 L 57 0 59 1 59 3 3 3 0 1 2 0 Z N"/>
          </draw:custom-shape>
          <draw:custom-shape draw:name="Freeform 759" draw:style-name="gr116" draw:text-style-name="P1" draw:layer="layout" svg:width="0.301cm" svg:height="0.014cm" svg:x="20.625cm" svg:y="7.805cm">
            <text:p text:style-name="P10"/>
            <draw:enhanced-geometry svg:viewBox="0 0 58 4" draw:extrusion-allowed="true" draw:text-areas="0 0 58 4" draw:glue-points="57 0 58 1 58 3 3 4 0 2 1 1 57 0" draw:type="mso-spt100" draw:enhanced-path="M 57 0 L 58 1 58 3 3 4 0 2 1 1 57 0 Z N"/>
          </draw:custom-shape>
          <draw:custom-shape draw:name="Freeform 760" draw:style-name="gr116" draw:text-style-name="P1" draw:layer="layout" svg:width="0.306cm" svg:height="0.021cm" svg:x="20.911cm" svg:y="7.805cm">
            <text:p text:style-name="P10"/>
            <draw:enhanced-geometry svg:viewBox="0 0 59 6" draw:extrusion-allowed="true" draw:text-areas="0 0 59 6" draw:glue-points="2 0 3 0 59 3 59 4 57 5 57 6 2 3 0 1 2 0" draw:type="mso-spt100" draw:enhanced-path="M 2 0 L 3 0 59 3 59 4 57 5 57 6 2 3 0 1 2 0 Z N"/>
          </draw:custom-shape>
          <draw:custom-shape draw:name="Freeform 761" draw:style-name="gr116" draw:text-style-name="P1" draw:layer="layout" svg:width="0.301cm" svg:height="0.113cm" svg:x="21.202cm" svg:y="7.816cm">
            <text:p text:style-name="P10"/>
            <draw:enhanced-geometry svg:viewBox="0 0 58 31" draw:extrusion-allowed="true" draw:text-areas="0 0 58 31" draw:glue-points="1 0 3 0 58 28 58 29 57 30 57 31 1 3 0 1 1 0" draw:type="mso-spt100" draw:enhanced-path="M 1 0 L 3 0 58 28 58 29 57 30 57 31 1 3 0 1 1 0 Z N"/>
          </draw:custom-shape>
          <draw:custom-shape draw:name="Freeform 762" draw:style-name="gr116" draw:text-style-name="P1" draw:layer="layout" svg:width="0.301cm" svg:height="0.095cm" svg:x="21.494cm" svg:y="7.918cm">
            <text:p text:style-name="P10"/>
            <draw:enhanced-geometry svg:viewBox="0 0 58 26" draw:extrusion-allowed="true" draw:text-areas="0 0 58 26" draw:glue-points="1 0 2 0 58 23 58 24 57 25 57 26 1 3 0 1 1 0" draw:type="mso-spt100" draw:enhanced-path="M 1 0 L 2 0 58 23 58 24 57 25 57 26 1 3 0 1 1 0 Z N"/>
          </draw:custom-shape>
          <draw:custom-shape draw:name="Freeform 763" draw:style-name="gr116" draw:text-style-name="P1" draw:layer="layout" svg:width="0.306cm" svg:height="0.117cm" svg:x="21.78cm" svg:y="7.896cm">
            <text:p text:style-name="P10"/>
            <draw:enhanced-geometry svg:viewBox="0 0 59 32" draw:extrusion-allowed="true" draw:text-areas="0 0 59 32" draw:glue-points="57 0 59 1 59 3 3 32 0 30 2 29 57 0" draw:type="mso-spt100" draw:enhanced-path="M 57 0 L 59 1 59 3 3 32 0 30 2 29 57 0 Z N"/>
          </draw:custom-shape>
          <draw:custom-shape draw:name="Freeform 764" draw:style-name="gr116" draw:text-style-name="P1" draw:layer="layout" svg:width="0.301cm" svg:height="0.087cm" svg:x="22.071cm" svg:y="7.819cm">
            <text:p text:style-name="P10"/>
            <draw:enhanced-geometry svg:viewBox="0 0 58 24" draw:extrusion-allowed="true" draw:text-areas="0 0 58 24" draw:glue-points="57 0 58 1 58 3 3 24 0 22 1 21 57 0" draw:type="mso-spt100" draw:enhanced-path="M 57 0 L 58 1 58 3 3 24 0 22 1 21 57 0 Z N"/>
          </draw:custom-shape>
          <draw:custom-shape draw:name="Freeform 765" draw:style-name="gr116" draw:text-style-name="P1" draw:layer="layout" svg:width="0.306cm" svg:height="0.025cm" svg:x="22.362cm" svg:y="7.805cm">
            <text:p text:style-name="P10"/>
            <draw:enhanced-geometry svg:viewBox="0 0 59 7" draw:extrusion-allowed="true" draw:text-areas="0 0 59 7" draw:glue-points="58 0 59 1 59 3 2 7 0 5 1 4 58 0" draw:type="mso-spt100" draw:enhanced-path="M 58 0 L 59 1 59 3 2 7 0 5 1 4 58 0 Z N"/>
          </draw:custom-shape>
          <draw:custom-shape draw:name="Freeform 766" draw:style-name="gr116" draw:text-style-name="P1" draw:layer="layout" svg:width="0.296cm" svg:height="0.01cm" svg:x="22.659cm" svg:y="7.805cm">
            <text:p text:style-name="P10"/>
            <draw:enhanced-geometry svg:viewBox="0 0 57 3" draw:extrusion-allowed="true" draw:text-areas="0 0 57 3" draw:glue-points="1 0 55 0 57 1 57 3 2 3 0 1 1 0" draw:type="mso-spt100" draw:enhanced-path="M 1 0 L 55 0 57 1 57 3 2 3 0 1 1 0 Z N"/>
          </draw:custom-shape>
          <draw:custom-shape draw:name="Freeform 767" draw:style-name="gr116" draw:text-style-name="P1" draw:layer="layout" svg:width="0.301cm" svg:height="0.01cm" svg:x="22.94cm" svg:y="7.805cm">
            <text:p text:style-name="P10"/>
            <draw:enhanced-geometry svg:viewBox="0 0 58 3" draw:extrusion-allowed="true" draw:text-areas="0 0 58 3" draw:glue-points="1 0 57 0 58 1 58 3 3 3 0 1 1 0" draw:type="mso-spt100" draw:enhanced-path="M 1 0 L 57 0 58 1 58 3 3 3 0 1 1 0 Z N"/>
          </draw:custom-shape>
          <draw:custom-shape draw:name="Freeform 768" draw:style-name="gr116" draw:text-style-name="P1" draw:layer="layout" svg:width="0.057cm" svg:height="0.018cm" svg:x="23.231cm" svg:y="7.805cm">
            <text:p text:style-name="P10"/>
            <draw:enhanced-geometry svg:viewBox="0 0 11 5" draw:extrusion-allowed="true" draw:text-areas="0 0 11 5" draw:glue-points="1 0 2 0 11 2 11 5 1 3 0 1 1 0" draw:type="mso-spt100" draw:enhanced-path="M 1 0 L 2 0 11 2 11 5 1 3 0 1 1 0 Z N"/>
          </draw:custom-shape>
          <draw:custom-shape draw:name="Rectangle 769" draw:style-name="gr116" draw:text-style-name="P1" draw:layer="layout" svg:width="0.27cm" svg:height="0.146cm" svg:x="14.997cm" svg:y="7.918cm">
            <text:p text:style-name="P10"/>
            <draw:enhanced-geometry svg:viewBox="0 0 21600 21600" draw:type="rectangle" draw:enhanced-path="M 0 0 L 21600 0 21600 21600 0 21600 0 0 Z N"/>
          </draw:custom-shape>
          <draw:custom-shape draw:name="Freeform 770" draw:style-name="gr116" draw:text-style-name="P1" draw:layer="layout" svg:width="0.286cm" svg:height="0.157cm" svg:x="14.997cm" svg:y="7.915cm">
            <text:p text:style-name="P10"/>
            <draw:enhanced-geometry svg:viewBox="0 0 55 43" draw:extrusion-allowed="true" draw:text-areas="0 0 55 43" draw:glue-points="0 0 54 0 54 1 55 2 55 42 54 43 0 43 0 40 51 40 51 3 0 3 0 0" draw:type="mso-spt100" draw:enhanced-path="M 0 0 L 54 0 54 1 55 2 55 42 54 43 0 43 0 40 51 40 51 3 0 3 0 0 Z N"/>
          </draw:custom-shape>
          <draw:custom-shape draw:name="Rectangle 771" draw:style-name="gr116" draw:text-style-name="P1" draw:layer="layout" svg:width="0.296cm" svg:height="0.146cm" svg:x="15.262cm" svg:y="7.882cm">
            <text:p text:style-name="P10"/>
            <draw:enhanced-geometry svg:viewBox="0 0 21600 21600" draw:type="rectangle" draw:enhanced-path="M 0 0 L 21600 0 21600 21600 0 21600 0 0 Z N"/>
          </draw:custom-shape>
          <draw:custom-shape draw:name="Freeform 772" draw:style-name="gr116" draw:text-style-name="P1" draw:layer="layout" svg:width="0.317cm" svg:height="0.157cm" svg:x="15.257cm" svg:y="7.878cm">
            <text:p text:style-name="P10"/>
            <draw:enhanced-geometry svg:viewBox="0 0 61 43" draw:extrusion-allowed="true" draw:text-areas="0 0 61 43" draw:glue-points="4 3 4 40 57 40 57 3 4 3 1 0 59 0 59 1 61 2 61 42 59 43 2 43 1 42 0 42 0 1 1 0" draw:type="mso-spt100" draw:enhanced-path="M 4 3 L 4 40 57 40 57 3 4 3 Z M 1 0 L 59 0 59 1 61 2 61 42 59 43 2 43 1 42 0 42 0 1 1 0 Z N"/>
          </draw:custom-shape>
          <draw:custom-shape draw:name="Rectangle 773" draw:style-name="gr116" draw:text-style-name="P1" draw:layer="layout" svg:width="0.296cm" svg:height="0.15cm" svg:x="15.553cm" svg:y="7.779cm">
            <text:p text:style-name="P10"/>
            <draw:enhanced-geometry svg:viewBox="0 0 21600 21600" draw:type="rectangle" draw:enhanced-path="M 0 0 L 21600 0 21600 21600 0 21600 0 0 Z N"/>
          </draw:custom-shape>
          <draw:custom-shape draw:name="Freeform 774" draw:style-name="gr116" draw:text-style-name="P1" draw:layer="layout" svg:width="0.317cm" svg:height="0.161cm" svg:x="15.543cm" svg:y="7.776cm">
            <text:p text:style-name="P10"/>
            <draw:enhanced-geometry svg:viewBox="0 0 61 44" draw:extrusion-allowed="true" draw:text-areas="0 0 61 44" draw:glue-points="4 3 4 41 57 41 57 3 4 3 2 0 60 0 60 1 61 2 61 43 60 44 3 44 2 43 0 43 0 1 2 0" draw:type="mso-spt100" draw:enhanced-path="M 4 3 L 4 41 57 41 57 3 4 3 Z M 2 0 L 60 0 60 1 61 2 61 43 60 44 3 44 2 43 0 43 0 1 2 0 Z N"/>
          </draw:custom-shape>
          <draw:custom-shape draw:name="Rectangle 775" draw:style-name="gr116" draw:text-style-name="P1" draw:layer="layout" svg:width="0.296cm" svg:height="0.15cm" svg:x="15.839cm" svg:y="7.743cm">
            <text:p text:style-name="P10"/>
            <draw:enhanced-geometry svg:viewBox="0 0 21600 21600" draw:type="rectangle" draw:enhanced-path="M 0 0 L 21600 0 21600 21600 0 21600 0 0 Z N"/>
          </draw:custom-shape>
          <draw:custom-shape draw:name="Freeform 776" draw:style-name="gr116" draw:text-style-name="P1" draw:layer="layout" svg:width="0.317cm" svg:height="0.161cm" svg:x="15.834cm" svg:y="7.739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777" draw:style-name="gr116" draw:text-style-name="P1" draw:layer="layout" svg:width="0.296cm" svg:height="0.15cm" svg:x="16.136cm" svg:y="7.743cm">
            <text:p text:style-name="P10"/>
            <draw:enhanced-geometry svg:viewBox="0 0 21600 21600" draw:type="rectangle" draw:enhanced-path="M 0 0 L 21600 0 21600 21600 0 21600 0 0 Z N"/>
          </draw:custom-shape>
          <draw:custom-shape draw:name="Freeform 778" draw:style-name="gr116" draw:text-style-name="P1" draw:layer="layout" svg:width="0.317cm" svg:height="0.161cm" svg:x="16.131cm" svg:y="7.739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779" draw:style-name="gr116" draw:text-style-name="P1" draw:layer="layout" svg:width="0.296cm" svg:height="0.15cm" svg:x="16.422cm" svg:y="7.735cm">
            <text:p text:style-name="P10"/>
            <draw:enhanced-geometry svg:viewBox="0 0 21600 21600" draw:type="rectangle" draw:enhanced-path="M 0 0 L 21600 0 21600 21600 0 21600 0 0 Z N"/>
          </draw:custom-shape>
          <draw:custom-shape draw:name="Freeform 780" draw:style-name="gr116" draw:text-style-name="P1" draw:layer="layout" svg:width="0.317cm" svg:height="0.161cm" svg:x="16.412cm" svg:y="7.732cm">
            <text:p text:style-name="P10"/>
            <draw:enhanced-geometry svg:viewBox="0 0 61 44" draw:extrusion-allowed="true" draw:text-areas="0 0 61 44" draw:glue-points="4 3 4 41 57 41 57 3 4 3 2 0 60 0 60 1 61 2 61 43 60 44 3 44 2 43 0 43 0 1 2 0" draw:type="mso-spt100" draw:enhanced-path="M 4 3 L 4 41 57 41 57 3 4 3 Z M 2 0 L 60 0 60 1 61 2 61 43 60 44 3 44 2 43 0 43 0 1 2 0 Z N"/>
          </draw:custom-shape>
          <draw:custom-shape draw:name="Rectangle 781" draw:style-name="gr116" draw:text-style-name="P1" draw:layer="layout" svg:width="0.296cm" svg:height="0.15cm" svg:x="16.708cm" svg:y="7.75cm">
            <text:p text:style-name="P10"/>
            <draw:enhanced-geometry svg:viewBox="0 0 21600 21600" draw:type="rectangle" draw:enhanced-path="M 0 0 L 21600 0 21600 21600 0 21600 0 0 Z N"/>
          </draw:custom-shape>
          <draw:custom-shape draw:name="Freeform 782" draw:style-name="gr116" draw:text-style-name="P1" draw:layer="layout" svg:width="0.317cm" svg:height="0.161cm" svg:x="16.703cm" svg:y="7.746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783" draw:style-name="gr116" draw:text-style-name="P1" draw:layer="layout" svg:width="0.296cm" svg:height="0.146cm" svg:x="16.999cm" svg:y="7.856cm">
            <text:p text:style-name="P10"/>
            <draw:enhanced-geometry svg:viewBox="0 0 21600 21600" draw:type="rectangle" draw:enhanced-path="M 0 0 L 21600 0 21600 21600 0 21600 0 0 Z N"/>
          </draw:custom-shape>
          <draw:custom-shape draw:name="Freeform 784" draw:style-name="gr116" draw:text-style-name="P1" draw:layer="layout" svg:width="0.322cm" svg:height="0.157cm" svg:x="16.989cm" svg:y="7.852cm">
            <text:p text:style-name="P10"/>
            <draw:enhanced-geometry svg:viewBox="0 0 62 43" draw:extrusion-allowed="true" draw:text-areas="0 0 62 43" draw:glue-points="5 3 5 40 58 40 58 3 5 3 2 0 60 0 60 1 62 2 62 42 60 43 3 43 2 42 0 42 0 1 2 0" draw:type="mso-spt100" draw:enhanced-path="M 5 3 L 5 40 58 40 58 3 5 3 Z M 2 0 L 60 0 60 1 62 2 62 42 60 43 3 43 2 42 0 42 0 1 2 0 Z N"/>
          </draw:custom-shape>
          <draw:custom-shape draw:name="Rectangle 785" draw:style-name="gr116" draw:text-style-name="P1" draw:layer="layout" svg:width="0.296cm" svg:height="0.146cm" svg:x="17.291cm" svg:y="7.929cm">
            <text:p text:style-name="P10"/>
            <draw:enhanced-geometry svg:viewBox="0 0 21600 21600" draw:type="rectangle" draw:enhanced-path="M 0 0 L 21600 0 21600 21600 0 21600 0 0 Z N"/>
          </draw:custom-shape>
          <draw:custom-shape draw:name="Freeform 786" draw:style-name="gr116" draw:text-style-name="P1" draw:layer="layout" svg:width="0.317cm" svg:height="0.157cm" svg:x="17.28cm" svg:y="7.926cm">
            <text:p text:style-name="P10"/>
            <draw:enhanced-geometry svg:viewBox="0 0 61 43" draw:extrusion-allowed="true" draw:text-areas="0 0 61 43" draw:glue-points="4 3 4 40 57 40 57 3 4 3 2 0 60 0 60 1 61 2 61 42 60 43 3 43 2 42 0 42 0 1 2 0" draw:type="mso-spt100" draw:enhanced-path="M 4 3 L 4 40 57 40 57 3 4 3 Z M 2 0 L 60 0 60 1 61 2 61 42 60 43 3 43 2 42 0 42 0 1 2 0 Z N"/>
          </draw:custom-shape>
          <draw:custom-shape draw:name="Rectangle 787" draw:style-name="gr116" draw:text-style-name="P1" draw:layer="layout" svg:width="0.296cm" svg:height="0.15cm" svg:x="17.577cm" svg:y="7.819cm">
            <text:p text:style-name="P10"/>
            <draw:enhanced-geometry svg:viewBox="0 0 21600 21600" draw:type="rectangle" draw:enhanced-path="M 0 0 L 21600 0 21600 21600 0 21600 0 0 Z N"/>
          </draw:custom-shape>
          <draw:custom-shape draw:name="Freeform 788" draw:style-name="gr116" draw:text-style-name="P1" draw:layer="layout" svg:width="0.317cm" svg:height="0.161cm" svg:x="17.572cm" svg:y="7.816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789" draw:style-name="gr116" draw:text-style-name="P1" draw:layer="layout" svg:width="0.296cm" svg:height="0.15cm" svg:x="17.868cm" svg:y="7.75cm">
            <text:p text:style-name="P10"/>
            <draw:enhanced-geometry svg:viewBox="0 0 21600 21600" draw:type="rectangle" draw:enhanced-path="M 0 0 L 21600 0 21600 21600 0 21600 0 0 Z N"/>
          </draw:custom-shape>
          <draw:custom-shape draw:name="Freeform 790" draw:style-name="gr116" draw:text-style-name="P1" draw:layer="layout" svg:width="0.322cm" svg:height="0.161cm" svg:x="17.858cm" svg:y="7.746cm">
            <text:p text:style-name="P10"/>
            <draw:enhanced-geometry svg:viewBox="0 0 62 44" draw:extrusion-allowed="true" draw:text-areas="0 0 62 44" draw:glue-points="5 3 5 41 57 41 57 3 5 3 2 0 60 0 60 1 62 2 62 43 60 44 3 44 2 43 0 43 0 1 2 0" draw:type="mso-spt100" draw:enhanced-path="M 5 3 L 5 41 57 41 57 3 5 3 Z M 2 0 L 60 0 60 1 62 2 62 43 60 44 3 44 2 43 0 43 0 1 2 0 Z N"/>
          </draw:custom-shape>
          <draw:custom-shape draw:name="Rectangle 791" draw:style-name="gr116" draw:text-style-name="P1" draw:layer="layout" svg:width="0.296cm" svg:height="0.15cm" svg:x="18.154cm" svg:y="7.739cm">
            <text:p text:style-name="P10"/>
            <draw:enhanced-geometry svg:viewBox="0 0 21600 21600" draw:type="rectangle" draw:enhanced-path="M 0 0 L 21600 0 21600 21600 0 21600 0 0 Z N"/>
          </draw:custom-shape>
          <draw:custom-shape draw:name="Freeform 792" draw:style-name="gr116" draw:text-style-name="P1" draw:layer="layout" svg:width="0.317cm" svg:height="0.161cm" svg:x="18.149cm" svg:y="7.735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793" draw:style-name="gr116" draw:text-style-name="P1" draw:layer="layout" svg:width="0.296cm" svg:height="0.15cm" svg:x="18.445cm" svg:y="7.739cm">
            <text:p text:style-name="P10"/>
            <draw:enhanced-geometry svg:viewBox="0 0 21600 21600" draw:type="rectangle" draw:enhanced-path="M 0 0 L 21600 0 21600 21600 0 21600 0 0 Z N"/>
          </draw:custom-shape>
          <draw:custom-shape draw:name="Freeform 794" draw:style-name="gr116" draw:text-style-name="P1" draw:layer="layout" svg:width="0.317cm" svg:height="0.161cm" svg:x="18.44cm" svg:y="7.735cm">
            <text:p text:style-name="P10"/>
            <draw:enhanced-geometry svg:viewBox="0 0 61 44" draw:extrusion-allowed="true" draw:text-areas="0 0 61 44" draw:glue-points="4 3 4 41 57 41 57 3 4 3 1 0 60 0 60 1 61 2 61 43 60 44 2 44 1 43 0 43 0 1 1 0" draw:type="mso-spt100" draw:enhanced-path="M 4 3 L 4 41 57 41 57 3 4 3 Z M 1 0 L 60 0 60 1 61 2 61 43 60 44 2 44 1 43 0 43 0 1 1 0 Z N"/>
          </draw:custom-shape>
          <draw:custom-shape draw:name="Rectangle 795" draw:style-name="gr116" draw:text-style-name="P1" draw:layer="layout" svg:width="0.296cm" svg:height="0.15cm" svg:x="18.742cm" svg:y="7.735cm">
            <text:p text:style-name="P10"/>
            <draw:enhanced-geometry svg:viewBox="0 0 21600 21600" draw:type="rectangle" draw:enhanced-path="M 0 0 L 21600 0 21600 21600 0 21600 0 0 Z N"/>
          </draw:custom-shape>
          <draw:custom-shape draw:name="Freeform 796" draw:style-name="gr116" draw:text-style-name="P1" draw:layer="layout" svg:width="0.317cm" svg:height="0.161cm" svg:x="18.737cm" svg:y="7.732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797" draw:style-name="gr116" draw:text-style-name="P1" draw:layer="layout" svg:width="0.296cm" svg:height="0.15cm" svg:x="19.033cm" svg:y="7.783cm">
            <text:p text:style-name="P10"/>
            <draw:enhanced-geometry svg:viewBox="0 0 21600 21600" draw:type="rectangle" draw:enhanced-path="M 0 0 L 21600 0 21600 21600 0 21600 0 0 Z N"/>
          </draw:custom-shape>
          <draw:custom-shape draw:name="Freeform 798" draw:style-name="gr116" draw:text-style-name="P1" draw:layer="layout" svg:width="0.322cm" svg:height="0.161cm" svg:x="19.023cm" svg:y="7.779cm">
            <text:p text:style-name="P10"/>
            <draw:enhanced-geometry svg:viewBox="0 0 62 44" draw:extrusion-allowed="true" draw:text-areas="0 0 62 44" draw:glue-points="5 3 5 41 57 41 57 3 5 3 2 0 60 0 60 1 62 2 62 43 60 44 3 44 2 43 0 43 0 1 2 0" draw:type="mso-spt100" draw:enhanced-path="M 5 3 L 5 41 57 41 57 3 5 3 Z M 2 0 L 60 0 60 1 62 2 62 43 60 44 3 44 2 43 0 43 0 1 2 0 Z N"/>
          </draw:custom-shape>
          <draw:custom-shape draw:name="Rectangle 799" draw:style-name="gr116" draw:text-style-name="P1" draw:layer="layout" svg:width="0.296cm" svg:height="0.146cm" svg:x="19.319cm" svg:y="7.918cm">
            <text:p text:style-name="P10"/>
            <draw:enhanced-geometry svg:viewBox="0 0 21600 21600" draw:type="rectangle" draw:enhanced-path="M 0 0 L 21600 0 21600 21600 0 21600 0 0 Z N"/>
          </draw:custom-shape>
          <draw:custom-shape draw:name="Freeform 800" draw:style-name="gr116" draw:text-style-name="P1" draw:layer="layout" svg:width="0.317cm" svg:height="0.157cm" svg:x="19.314cm" svg:y="7.915cm">
            <text:p text:style-name="P10"/>
            <draw:enhanced-geometry svg:viewBox="0 0 61 43" draw:extrusion-allowed="true" draw:text-areas="0 0 61 43" draw:glue-points="4 3 4 40 57 40 57 3 4 3 1 0 60 0 60 1 61 2 61 42 60 43 3 43 1 42 0 42 0 1 1 0" draw:type="mso-spt100" draw:enhanced-path="M 4 3 L 4 40 57 40 57 3 4 3 Z M 1 0 L 60 0 60 1 61 2 61 42 60 43 3 43 1 42 0 42 0 1 1 0 Z N"/>
          </draw:custom-shape>
          <draw:custom-shape draw:name="Rectangle 801" draw:style-name="gr116" draw:text-style-name="P1" draw:layer="layout" svg:width="0.296cm" svg:height="0.146cm" svg:x="19.611cm" svg:y="7.885cm">
            <text:p text:style-name="P10"/>
            <draw:enhanced-geometry svg:viewBox="0 0 21600 21600" draw:type="rectangle" draw:enhanced-path="M 0 0 L 21600 0 21600 21600 0 21600 0 0 Z N"/>
          </draw:custom-shape>
          <draw:custom-shape draw:name="Freeform 802" draw:style-name="gr116" draw:text-style-name="P1" draw:layer="layout" svg:width="0.317cm" svg:height="0.157cm" svg:x="19.605cm" svg:y="7.882cm">
            <text:p text:style-name="P10"/>
            <draw:enhanced-geometry svg:viewBox="0 0 61 43" draw:extrusion-allowed="true" draw:text-areas="0 0 61 43" draw:glue-points="4 3 4 40 57 40 57 3 4 3 1 0 59 0 59 1 61 2 61 42 59 43 2 43 1 42 0 42 0 1 1 0" draw:type="mso-spt100" draw:enhanced-path="M 4 3 L 4 40 57 40 57 3 4 3 Z M 1 0 L 59 0 59 1 61 2 61 42 59 43 2 43 1 42 0 42 0 1 1 0 Z N"/>
          </draw:custom-shape>
          <draw:custom-shape draw:name="Rectangle 803" draw:style-name="gr116" draw:text-style-name="P1" draw:layer="layout" svg:width="0.296cm" svg:height="0.15cm" svg:x="19.902cm" svg:y="7.779cm">
            <text:p text:style-name="P10"/>
            <draw:enhanced-geometry svg:viewBox="0 0 21600 21600" draw:type="rectangle" draw:enhanced-path="M 0 0 L 21600 0 21600 21600 0 21600 0 0 Z N"/>
          </draw:custom-shape>
          <draw:custom-shape draw:name="Freeform 804" draw:style-name="gr116" draw:text-style-name="P1" draw:layer="layout" svg:width="0.317cm" svg:height="0.161cm" svg:x="19.892cm" svg:y="7.776cm">
            <text:p text:style-name="P10"/>
            <draw:enhanced-geometry svg:viewBox="0 0 61 44" draw:extrusion-allowed="true" draw:text-areas="0 0 61 44" draw:glue-points="4 3 4 41 57 41 57 3 4 3 2 0 60 0 60 1 61 2 61 43 60 44 3 44 2 43 0 43 0 1 2 0" draw:type="mso-spt100" draw:enhanced-path="M 4 3 L 4 41 57 41 57 3 4 3 Z M 2 0 L 60 0 60 1 61 2 61 43 60 44 3 44 2 43 0 43 0 1 2 0 Z N"/>
          </draw:custom-shape>
          <draw:custom-shape draw:name="Rectangle 805" draw:style-name="gr116" draw:text-style-name="P1" draw:layer="layout" svg:width="0.296cm" svg:height="0.15cm" svg:x="20.188cm" svg:y="7.739cm">
            <text:p text:style-name="P10"/>
            <draw:enhanced-geometry svg:viewBox="0 0 21600 21600" draw:type="rectangle" draw:enhanced-path="M 0 0 L 21600 0 21600 21600 0 21600 0 0 Z N"/>
          </draw:custom-shape>
          <draw:custom-shape draw:name="Freeform 806" draw:style-name="gr116" draw:text-style-name="P1" draw:layer="layout" svg:width="0.317cm" svg:height="0.161cm" svg:x="20.183cm" svg:y="7.735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807" draw:style-name="gr116" draw:text-style-name="P1" draw:layer="layout" svg:width="0.296cm" svg:height="0.15cm" svg:x="20.479cm" svg:y="7.739cm">
            <text:p text:style-name="P10"/>
            <draw:enhanced-geometry svg:viewBox="0 0 21600 21600" draw:type="rectangle" draw:enhanced-path="M 0 0 L 21600 0 21600 21600 0 21600 0 0 Z N"/>
          </draw:custom-shape>
          <draw:custom-shape draw:name="Freeform 809" draw:style-name="gr116" draw:text-style-name="P1" draw:layer="layout" svg:width="0.317cm" svg:height="0.161cm" svg:x="20.474cm" svg:y="7.735cm">
            <text:p text:style-name="P10"/>
            <draw:enhanced-geometry svg:viewBox="0 0 61 44" draw:extrusion-allowed="true" draw:text-areas="0 0 61 44" draw:glue-points="4 3 4 41 57 41 57 3 4 3 1 0 59 0 59 1 61 2 61 43 59 44 2 44 1 43 0 43 0 1 1 0" draw:type="mso-spt100" draw:enhanced-path="M 4 3 L 4 41 57 41 57 3 4 3 Z M 1 0 L 59 0 59 1 61 2 61 43 59 44 2 44 1 43 0 43 0 1 1 0 Z N"/>
          </draw:custom-shape>
          <draw:custom-shape draw:name="Rectangle 810" draw:style-name="gr116" draw:text-style-name="P1" draw:layer="layout" svg:width="0.296cm" svg:height="0.15cm" svg:x="20.771cm" svg:y="7.735cm">
            <text:p text:style-name="P10"/>
            <draw:enhanced-geometry svg:viewBox="0 0 21600 21600" draw:type="rectangle" draw:enhanced-path="M 0 0 L 21600 0 21600 21600 0 21600 0 0 Z N"/>
          </draw:custom-shape>
          <draw:custom-shape draw:name="Freeform 811" draw:style-name="gr116" draw:text-style-name="P1" draw:layer="layout" svg:width="0.317cm" svg:height="0.161cm" svg:x="20.76cm" svg:y="7.732cm">
            <text:p text:style-name="P10"/>
            <draw:enhanced-geometry svg:viewBox="0 0 61 44" draw:extrusion-allowed="true" draw:text-areas="0 0 61 44" draw:glue-points="4 3 4 41 57 41 57 3 4 3 2 0 60 0 60 1 61 2 61 43 60 44 3 44 2 43 0 43 0 1 2 0" draw:type="mso-spt100" draw:enhanced-path="M 4 3 L 4 41 57 41 57 3 4 3 Z M 2 0 L 60 0 60 1 61 2 61 43 60 44 3 44 2 43 0 43 0 1 2 0 Z N"/>
          </draw:custom-shape>
          <draw:custom-shape draw:name="Rectangle 812" draw:style-name="gr116" draw:text-style-name="P1" draw:layer="layout" svg:width="0.296cm" svg:height="0.15cm" svg:x="21.057cm" svg:y="7.746cm">
            <text:p text:style-name="P10"/>
            <draw:enhanced-geometry svg:viewBox="0 0 21600 21600" draw:type="rectangle" draw:enhanced-path="M 0 0 L 21600 0 21600 21600 0 21600 0 0 Z N"/>
          </draw:custom-shape>
          <draw:custom-shape draw:name="Freeform 813" draw:style-name="gr116" draw:text-style-name="P1" draw:layer="layout" svg:width="0.317cm" svg:height="0.161cm" svg:x="21.051cm" svg:y="7.743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814" draw:style-name="gr116" draw:text-style-name="P1" draw:layer="layout" svg:width="0.296cm" svg:height="0.146cm" svg:x="21.353cm" svg:y="7.849cm">
            <text:p text:style-name="P10"/>
            <draw:enhanced-geometry svg:viewBox="0 0 21600 21600" draw:type="rectangle" draw:enhanced-path="M 0 0 L 21600 0 21600 21600 0 21600 0 0 Z N"/>
          </draw:custom-shape>
          <draw:custom-shape draw:name="Freeform 815" draw:style-name="gr116" draw:text-style-name="P1" draw:layer="layout" svg:width="0.317cm" svg:height="0.157cm" svg:x="21.348cm" svg:y="7.845cm">
            <text:p text:style-name="P10"/>
            <draw:enhanced-geometry svg:viewBox="0 0 61 43" draw:extrusion-allowed="true" draw:text-areas="0 0 61 43" draw:glue-points="4 3 4 40 57 40 57 3 4 3 1 0 60 0 60 1 61 2 61 42 60 43 3 43 1 42 0 42 0 1 1 0" draw:type="mso-spt100" draw:enhanced-path="M 4 3 L 4 40 57 40 57 3 4 3 Z M 1 0 L 60 0 60 1 61 2 61 42 60 43 3 43 1 42 0 42 0 1 1 0 Z N"/>
          </draw:custom-shape>
          <draw:custom-shape draw:name="Rectangle 816" draw:style-name="gr116" draw:text-style-name="P1" draw:layer="layout" svg:width="0.296cm" svg:height="0.146cm" svg:x="21.644cm" svg:y="7.933cm">
            <text:p text:style-name="P10"/>
            <draw:enhanced-geometry svg:viewBox="0 0 21600 21600" draw:type="rectangle" draw:enhanced-path="M 0 0 L 21600 0 21600 21600 0 21600 0 0 Z N"/>
          </draw:custom-shape>
          <draw:custom-shape draw:name="Freeform 817" draw:style-name="gr116" draw:text-style-name="P1" draw:layer="layout" svg:width="0.317cm" svg:height="0.157cm" svg:x="21.639cm" svg:y="7.929cm">
            <text:p text:style-name="P10"/>
            <draw:enhanced-geometry svg:viewBox="0 0 61 43" draw:extrusion-allowed="true" draw:text-areas="0 0 61 43" draw:glue-points="4 3 4 40 57 40 57 3 4 3 1 0 59 0 59 1 61 2 61 42 59 43 2 43 1 42 0 42 0 1 1 0" draw:type="mso-spt100" draw:enhanced-path="M 4 3 L 4 40 57 40 57 3 4 3 Z M 1 0 L 59 0 59 1 61 2 61 42 59 43 2 43 1 42 0 42 0 1 1 0 Z N"/>
          </draw:custom-shape>
          <draw:custom-shape draw:name="Rectangle 818" draw:style-name="gr116" draw:text-style-name="P1" draw:layer="layout" svg:width="0.296cm" svg:height="0.15cm" svg:x="21.936cm" svg:y="7.823cm">
            <text:p text:style-name="P10"/>
            <draw:enhanced-geometry svg:viewBox="0 0 21600 21600" draw:type="rectangle" draw:enhanced-path="M 0 0 L 21600 0 21600 21600 0 21600 0 0 Z N"/>
          </draw:custom-shape>
          <draw:custom-shape draw:name="Freeform 819" draw:style-name="gr116" draw:text-style-name="P1" draw:layer="layout" svg:width="0.317cm" svg:height="0.157cm" svg:x="21.925cm" svg:y="7.819cm">
            <text:p text:style-name="P10"/>
            <draw:enhanced-geometry svg:viewBox="0 0 61 43" draw:extrusion-allowed="true" draw:text-areas="0 0 61 43" draw:glue-points="4 3 4 41 57 41 57 3 4 3 2 0 60 0 60 1 61 2 61 43 60 43 3 43 2 43 0 43 0 1 2 0" draw:type="mso-spt100" draw:enhanced-path="M 4 3 L 4 41 57 41 57 3 4 3 Z M 2 0 L 60 0 60 1 61 2 61 43 60 43 3 43 2 43 0 43 0 1 2 0 Z N"/>
          </draw:custom-shape>
          <draw:custom-shape draw:name="Rectangle 820" draw:style-name="gr116" draw:text-style-name="P1" draw:layer="layout" svg:width="0.296cm" svg:height="0.15cm" svg:x="22.222cm" svg:y="7.75cm">
            <text:p text:style-name="P10"/>
            <draw:enhanced-geometry svg:viewBox="0 0 21600 21600" draw:type="rectangle" draw:enhanced-path="M 0 0 L 21600 0 21600 21600 0 21600 0 0 Z N"/>
          </draw:custom-shape>
          <draw:custom-shape draw:name="Freeform 821" draw:style-name="gr116" draw:text-style-name="P1" draw:layer="layout" svg:width="0.317cm" svg:height="0.161cm" svg:x="22.217cm" svg:y="7.746cm">
            <text:p text:style-name="P10"/>
            <draw:enhanced-geometry svg:viewBox="0 0 61 44" draw:extrusion-allowed="true" draw:text-areas="0 0 61 44" draw:glue-points="4 3 4 41 57 41 57 3 4 3 1 0 60 0 60 1 61 2 61 43 60 44 3 44 1 43 0 43 0 1 1 0" draw:type="mso-spt100" draw:enhanced-path="M 4 3 L 4 41 57 41 57 3 4 3 Z M 1 0 L 60 0 60 1 61 2 61 43 60 44 3 44 1 43 0 43 0 1 1 0 Z N"/>
          </draw:custom-shape>
          <draw:custom-shape draw:name="Rectangle 822" draw:style-name="gr116" draw:text-style-name="P1" draw:layer="layout" svg:width="0.296cm" svg:height="0.15cm" svg:x="22.513cm" svg:y="7.735cm">
            <text:p text:style-name="P10"/>
            <draw:enhanced-geometry svg:viewBox="0 0 21600 21600" draw:type="rectangle" draw:enhanced-path="M 0 0 L 21600 0 21600 21600 0 21600 0 0 Z N"/>
          </draw:custom-shape>
          <draw:custom-shape draw:name="Freeform 823" draw:style-name="gr116" draw:text-style-name="P1" draw:layer="layout" svg:width="0.322cm" svg:height="0.161cm" svg:x="22.503cm" svg:y="7.732cm">
            <text:p text:style-name="P10"/>
            <draw:enhanced-geometry svg:viewBox="0 0 62 44" draw:extrusion-allowed="true" draw:text-areas="0 0 62 44" draw:glue-points="5 3 5 41 57 41 57 3 5 3 2 0 60 0 60 1 62 2 62 43 60 44 3 44 2 43 0 43 0 1 2 0" draw:type="mso-spt100" draw:enhanced-path="M 5 3 L 5 41 57 41 57 3 5 3 Z M 2 0 L 60 0 60 1 62 2 62 43 60 44 3 44 2 43 0 43 0 1 2 0 Z N"/>
          </draw:custom-shape>
          <draw:custom-shape draw:name="Rectangle 824" draw:style-name="gr116" draw:text-style-name="P1" draw:layer="layout" svg:width="0.296cm" svg:height="0.15cm" svg:x="22.794cm" svg:y="7.735cm">
            <text:p text:style-name="P10"/>
            <draw:enhanced-geometry svg:viewBox="0 0 21600 21600" draw:type="rectangle" draw:enhanced-path="M 0 0 L 21600 0 21600 21600 0 21600 0 0 Z N"/>
          </draw:custom-shape>
          <draw:custom-shape draw:name="Freeform 825" draw:style-name="gr116" draw:text-style-name="P1" draw:layer="layout" svg:width="0.317cm" svg:height="0.161cm" svg:x="22.789cm" svg:y="7.732cm">
            <text:p text:style-name="P10"/>
            <draw:enhanced-geometry svg:viewBox="0 0 61 44" draw:extrusion-allowed="true" draw:text-areas="0 0 61 44" draw:glue-points="4 3 4 41 57 41 57 3 4 3 1 0 60 0 60 1 61 2 61 43 60 44 2 44 1 43 0 43 0 1 1 0" draw:type="mso-spt100" draw:enhanced-path="M 4 3 L 4 41 57 41 57 3 4 3 Z M 1 0 L 60 0 60 1 61 2 61 43 60 44 2 44 1 43 0 43 0 1 1 0 Z N"/>
          </draw:custom-shape>
          <draw:custom-shape draw:name="Rectangle 826" draw:style-name="gr116" draw:text-style-name="P1" draw:layer="layout" svg:width="0.202cm" svg:height="0.15cm" svg:x="23.085cm" svg:y="7.735cm">
            <text:p text:style-name="P10"/>
            <draw:enhanced-geometry svg:viewBox="0 0 21600 21600" draw:type="rectangle" draw:enhanced-path="M 0 0 L 21600 0 21600 21600 0 21600 0 0 Z N"/>
          </draw:custom-shape>
          <draw:custom-shape draw:name="Freeform 827" draw:style-name="gr116" draw:text-style-name="P1" draw:layer="layout" svg:width="0.213cm" svg:height="0.161cm" svg:x="23.075cm" svg:y="7.732cm">
            <text:p text:style-name="P10"/>
            <draw:enhanced-geometry svg:viewBox="0 0 41 44" draw:extrusion-allowed="true" draw:text-areas="0 0 41 44" draw:glue-points="2 0 41 0 41 3 5 3 5 41 41 41 41 44 3 44 2 43 0 43 0 1 2 0" draw:type="mso-spt100" draw:enhanced-path="M 2 0 L 41 0 41 3 5 3 5 41 41 41 41 44 3 44 2 43 0 43 0 1 2 0 Z N"/>
          </draw:custom-shape>
          <draw:custom-shape draw:name="Freeform 828" draw:style-name="gr117" draw:text-style-name="P1" draw:layer="layout" svg:width="0.135cm" svg:height="0.01cm" svg:x="14.997cm" svg:y="3.824cm">
            <text:p text:style-name="P10"/>
            <draw:enhanced-geometry svg:viewBox="0 0 26 3" draw:extrusion-allowed="true" draw:text-areas="0 0 26 3" draw:glue-points="0 0 26 0 26 1 25 2 25 3 0 3 0 0" draw:type="mso-spt100" draw:enhanced-path="M 0 0 L 26 0 26 1 25 2 25 3 0 3 0 0 Z N"/>
          </draw:custom-shape>
          <draw:custom-shape draw:name="Freeform 829" draw:style-name="gr117" draw:text-style-name="P1" draw:layer="layout" svg:width="0.306cm" svg:height="0.01cm" svg:x="15.116cm" svg:y="3.824cm">
            <text:p text:style-name="P10"/>
            <draw:enhanced-geometry svg:viewBox="0 0 59 3" draw:extrusion-allowed="true" draw:text-areas="0 0 59 3" draw:glue-points="2 0 57 0 59 1 59 3 3 3 0 1 2 0" draw:type="mso-spt100" draw:enhanced-path="M 2 0 L 57 0 59 1 59 3 3 3 0 1 2 0 Z N"/>
          </draw:custom-shape>
          <draw:custom-shape draw:name="Freeform 830" draw:style-name="gr117" draw:text-style-name="P1" draw:layer="layout" svg:width="0.301cm" svg:height="0.025cm" svg:x="15.408cm" svg:y="3.809cm">
            <text:p text:style-name="P10"/>
            <draw:enhanced-geometry svg:viewBox="0 0 58 7" draw:extrusion-allowed="true" draw:text-areas="0 0 58 7" draw:glue-points="57 0 58 1 58 3 3 7 0 5 1 4 57 0" draw:type="mso-spt100" draw:enhanced-path="M 57 0 L 58 1 58 3 3 7 0 5 1 4 57 0 Z N"/>
          </draw:custom-shape>
          <draw:custom-shape draw:name="Freeform 831" draw:style-name="gr117" draw:text-style-name="P1" draw:layer="layout" svg:width="0.306cm" svg:height="0.113cm" svg:x="15.694cm" svg:y="3.707cm">
            <text:p text:style-name="P10"/>
            <draw:enhanced-geometry svg:viewBox="0 0 59 31" draw:extrusion-allowed="true" draw:text-areas="0 0 59 31" draw:glue-points="58 0 59 1 59 3 3 31 0 29 2 28 58 0" draw:type="mso-spt100" draw:enhanced-path="M 58 0 L 59 1 59 3 3 31 0 29 2 28 58 0 Z N"/>
          </draw:custom-shape>
          <draw:custom-shape draw:name="Freeform 832" draw:style-name="gr117" draw:text-style-name="P1" draw:layer="layout" svg:width="0.306cm" svg:height="0.091cm" svg:x="15.985cm" svg:y="3.626cm">
            <text:p text:style-name="P10"/>
            <draw:enhanced-geometry svg:viewBox="0 0 59 25" draw:extrusion-allowed="true" draw:text-areas="0 0 59 25" draw:glue-points="57 0 59 1 59 3 3 25 0 23 2 22 57 0" draw:type="mso-spt100" draw:enhanced-path="M 57 0 L 59 1 59 3 3 25 0 23 2 22 57 0 Z N"/>
          </draw:custom-shape>
          <draw:custom-shape draw:name="Freeform 833" draw:style-name="gr117" draw:text-style-name="P1" draw:layer="layout" svg:width="0.296cm" svg:height="0.117cm" svg:x="16.276cm" svg:y="3.626cm">
            <text:p text:style-name="P10"/>
            <draw:enhanced-geometry svg:viewBox="0 0 57 32" draw:extrusion-allowed="true" draw:text-areas="0 0 57 32" draw:glue-points="1 0 3 0 57 29 57 30 55 31 55 32 1 3 0 1 1 0" draw:type="mso-spt100" draw:enhanced-path="M 1 0 L 3 0 57 29 57 30 55 31 55 32 1 3 0 1 1 0 Z N"/>
          </draw:custom-shape>
          <draw:custom-shape draw:name="Freeform 834" draw:style-name="gr117" draw:text-style-name="P1" draw:layer="layout" svg:width="0.301cm" svg:height="0.084cm" svg:x="16.557cm" svg:y="3.732cm">
            <text:p text:style-name="P10"/>
            <draw:enhanced-geometry svg:viewBox="0 0 58 23" draw:extrusion-allowed="true" draw:text-areas="0 0 58 23" draw:glue-points="1 0 3 0 58 20 58 21 57 22 57 23 1 3 0 1 1 0" draw:type="mso-spt100" draw:enhanced-path="M 1 0 L 3 0 58 20 58 21 57 22 57 23 1 3 0 1 1 0 Z N"/>
          </draw:custom-shape>
          <draw:custom-shape draw:name="Freeform 835" draw:style-name="gr117" draw:text-style-name="P1" draw:layer="layout" svg:width="0.301cm" svg:height="0.029cm" svg:x="16.849cm" svg:y="3.805cm">
            <text:p text:style-name="P10"/>
            <draw:enhanced-geometry svg:viewBox="0 0 58 8" draw:extrusion-allowed="true" draw:text-areas="0 0 58 8" draw:glue-points="1 0 2 0 58 5 58 6 57 7 57 8 1 3 0 1 1 0" draw:type="mso-spt100" draw:enhanced-path="M 1 0 L 2 0 58 5 58 6 57 7 57 8 1 3 0 1 1 0 Z N"/>
          </draw:custom-shape>
          <draw:custom-shape draw:name="Freeform 836" draw:style-name="gr117" draw:text-style-name="P1" draw:layer="layout" svg:width="0.312cm" svg:height="0.01cm" svg:x="17.135cm" svg:y="3.824cm">
            <text:p text:style-name="P10"/>
            <draw:enhanced-geometry svg:viewBox="0 0 60 3" draw:extrusion-allowed="true" draw:text-areas="0 0 60 3" draw:glue-points="2 0 59 0 60 1 60 3 3 3 0 1 2 0" draw:type="mso-spt100" draw:enhanced-path="M 2 0 L 59 0 60 1 60 3 3 3 0 1 2 0 Z N"/>
          </draw:custom-shape>
          <draw:custom-shape draw:name="Freeform 837" draw:style-name="gr117" draw:text-style-name="P1" draw:layer="layout" svg:width="0.306cm" svg:height="0.01cm" svg:x="17.431cm" svg:y="3.824cm">
            <text:p text:style-name="P10"/>
            <draw:enhanced-geometry svg:viewBox="0 0 59 3" draw:extrusion-allowed="true" draw:text-areas="0 0 59 3" draw:glue-points="2 0 57 0 59 1 59 3 3 3 0 1 2 0" draw:type="mso-spt100" draw:enhanced-path="M 2 0 L 57 0 59 1 59 3 3 3 0 1 2 0 Z N"/>
          </draw:custom-shape>
          <draw:custom-shape draw:name="Freeform 838" draw:style-name="gr117" draw:text-style-name="P1" draw:layer="layout" svg:width="0.301cm" svg:height="0.054cm" svg:x="17.722cm" svg:y="3.78cm">
            <text:p text:style-name="P10"/>
            <draw:enhanced-geometry svg:viewBox="0 0 58 15" draw:extrusion-allowed="true" draw:text-areas="0 0 58 15" draw:glue-points="57 0 58 1 58 3 3 15 0 13 1 12 57 0" draw:type="mso-spt100" draw:enhanced-path="M 57 0 L 58 1 58 3 3 15 0 13 1 12 57 0 Z N"/>
          </draw:custom-shape>
          <draw:custom-shape draw:name="Freeform 839" draw:style-name="gr117" draw:text-style-name="P1" draw:layer="layout" svg:width="0.301cm" svg:height="0.139cm" svg:x="18.014cm" svg:y="3.652cm">
            <text:p text:style-name="P10"/>
            <draw:enhanced-geometry svg:viewBox="0 0 58 38" draw:extrusion-allowed="true" draw:text-areas="0 0 58 38" draw:glue-points="57 0 58 1 58 3 2 38 0 36 1 35 57 0" draw:type="mso-spt100" draw:enhanced-path="M 57 0 L 58 1 58 3 2 38 0 36 1 35 57 0 Z N"/>
          </draw:custom-shape>
          <draw:custom-shape draw:name="Freeform 840" draw:style-name="gr117" draw:text-style-name="P1" draw:layer="layout" svg:width="0.306cm" svg:height="0.018cm" svg:x="18.3cm" svg:y="3.652cm">
            <text:p text:style-name="P10"/>
            <draw:enhanced-geometry svg:viewBox="0 0 59 5" draw:extrusion-allowed="true" draw:text-areas="0 0 59 5" draw:glue-points="2 0 3 0 59 2 59 3 57 4 57 5 2 3 0 1 2 0" draw:type="mso-spt100" draw:enhanced-path="M 2 0 L 3 0 59 2 59 3 57 4 57 5 2 3 0 1 2 0 Z N"/>
          </draw:custom-shape>
          <draw:custom-shape draw:name="Freeform 841" draw:style-name="gr117" draw:text-style-name="P1" draw:layer="layout" svg:width="0.301cm" svg:height="0.12cm" svg:x="18.591cm" svg:y="3.659cm">
            <text:p text:style-name="P10"/>
            <draw:enhanced-geometry svg:viewBox="0 0 58 33" draw:extrusion-allowed="true" draw:text-areas="0 0 58 33" draw:glue-points="1 0 3 0 58 30 58 31 57 32 57 33 1 3 0 1 1 0" draw:type="mso-spt100" draw:enhanced-path="M 1 0 L 3 0 58 30 58 31 57 32 57 33 1 3 0 1 1 0 Z N"/>
          </draw:custom-shape>
          <draw:custom-shape draw:name="Freeform 842" draw:style-name="gr117" draw:text-style-name="P1" draw:layer="layout" svg:width="0.301cm" svg:height="0.058cm" svg:x="18.882cm" svg:y="3.769cm">
            <text:p text:style-name="P10"/>
            <draw:enhanced-geometry svg:viewBox="0 0 58 16" draw:extrusion-allowed="true" draw:text-areas="0 0 58 16" draw:glue-points="1 0 2 0 58 13 58 14 57 15 57 16 1 3 0 1 1 0" draw:type="mso-spt100" draw:enhanced-path="M 1 0 L 2 0 58 13 58 14 57 15 57 16 1 3 0 1 1 0 Z N"/>
          </draw:custom-shape>
          <draw:custom-shape draw:name="Freeform 843" draw:style-name="gr117" draw:text-style-name="P1" draw:layer="layout" svg:width="0.306cm" svg:height="0.018cm" svg:x="19.168cm" svg:y="3.816cm">
            <text:p text:style-name="P10"/>
            <draw:enhanced-geometry svg:viewBox="0 0 59 5" draw:extrusion-allowed="true" draw:text-areas="0 0 59 5" draw:glue-points="2 0 3 0 59 2 59 3 57 4 57 5 2 3 0 1 2 0" draw:type="mso-spt100" draw:enhanced-path="M 2 0 L 3 0 59 2 59 3 57 4 57 5 2 3 0 1 2 0 Z N"/>
          </draw:custom-shape>
          <draw:custom-shape draw:name="Freeform 844" draw:style-name="gr117" draw:text-style-name="P1" draw:layer="layout" svg:width="0.301cm" svg:height="0.01cm" svg:x="19.46cm" svg:y="3.824cm">
            <text:p text:style-name="P10"/>
            <draw:enhanced-geometry svg:viewBox="0 0 58 3" draw:extrusion-allowed="true" draw:text-areas="0 0 58 3" draw:glue-points="1 0 57 0 58 1 58 3 3 3 0 1 1 0" draw:type="mso-spt100" draw:enhanced-path="M 1 0 L 57 0 58 1 58 3 3 3 0 1 1 0 Z N"/>
          </draw:custom-shape>
          <draw:custom-shape draw:name="Freeform 845" draw:style-name="gr117" draw:text-style-name="P1" draw:layer="layout" svg:width="0.312cm" svg:height="0.018cm" svg:x="19.746cm" svg:y="3.816cm">
            <text:p text:style-name="P10"/>
            <draw:enhanced-geometry svg:viewBox="0 0 60 5" draw:extrusion-allowed="true" draw:text-areas="0 0 60 5" draw:glue-points="59 0 60 1 60 3 3 5 0 3 2 2 59 0" draw:type="mso-spt100" draw:enhanced-path="M 59 0 L 60 1 60 3 3 5 0 3 2 2 59 0 Z N"/>
          </draw:custom-shape>
          <draw:custom-shape draw:name="Freeform 846" draw:style-name="gr117" draw:text-style-name="P1" draw:layer="layout" svg:width="0.301cm" svg:height="0.091cm" svg:x="20.048cm" svg:y="3.736cm">
            <text:p text:style-name="P10"/>
            <draw:enhanced-geometry svg:viewBox="0 0 58 25" draw:extrusion-allowed="true" draw:text-areas="0 0 58 25" draw:glue-points="57 0 58 1 58 3 2 25 0 23 1 22 57 0" draw:type="mso-spt100" draw:enhanced-path="M 57 0 L 58 1 58 3 2 25 0 23 1 22 57 0 Z N"/>
          </draw:custom-shape>
          <draw:custom-shape draw:name="Freeform 847" draw:style-name="gr117" draw:text-style-name="P1" draw:layer="layout" svg:width="0.306cm" svg:height="0.128cm" svg:x="20.334cm" svg:y="3.619cm">
            <text:p text:style-name="P10"/>
            <draw:enhanced-geometry svg:viewBox="0 0 59 35" draw:extrusion-allowed="true" draw:text-areas="0 0 59 35" draw:glue-points="57 0 59 1 59 3 3 35 0 33 2 32 57 0" draw:type="mso-spt100" draw:enhanced-path="M 57 0 L 59 1 59 3 3 35 0 33 2 32 57 0 Z N"/>
          </draw:custom-shape>
          <draw:custom-shape draw:name="Freeform 848" draw:style-name="gr117" draw:text-style-name="P1" draw:layer="layout" svg:width="0.301cm" svg:height="0.102cm" svg:x="20.625cm" svg:y="3.619cm">
            <text:p text:style-name="P10"/>
            <draw:enhanced-geometry svg:viewBox="0 0 58 28" draw:extrusion-allowed="true" draw:text-areas="0 0 58 28" draw:glue-points="1 0 3 0 58 25 58 26 57 27 57 28 1 3 0 1 1 0" draw:type="mso-spt100" draw:enhanced-path="M 1 0 L 3 0 58 25 58 26 57 27 57 28 1 3 0 1 1 0 Z N"/>
          </draw:custom-shape>
          <draw:custom-shape draw:name="Freeform 849" draw:style-name="gr117" draw:text-style-name="P1" draw:layer="layout" svg:width="0.306cm" svg:height="0.098cm" svg:x="20.911cm" svg:y="3.71cm">
            <text:p text:style-name="P10"/>
            <draw:enhanced-geometry svg:viewBox="0 0 59 27" draw:extrusion-allowed="true" draw:text-areas="0 0 59 27" draw:glue-points="2 0 3 0 59 24 59 25 57 26 57 27 2 3 0 1 2 0" draw:type="mso-spt100" draw:enhanced-path="M 2 0 L 3 0 59 24 59 25 57 26 57 27 2 3 0 1 2 0 Z N"/>
          </draw:custom-shape>
          <draw:custom-shape draw:name="Freeform 850" draw:style-name="gr117" draw:text-style-name="P1" draw:layer="layout" svg:width="0.301cm" svg:height="0.032cm" svg:x="21.202cm" svg:y="3.798cm">
            <text:p text:style-name="P10"/>
            <draw:enhanced-geometry svg:viewBox="0 0 58 9" draw:extrusion-allowed="true" draw:text-areas="0 0 58 9" draw:glue-points="1 0 3 0 58 6 58 7 57 8 57 9 1 3 0 1 1 0" draw:type="mso-spt100" draw:enhanced-path="M 1 0 L 3 0 58 6 58 7 57 8 57 9 1 3 0 1 1 0 Z N"/>
          </draw:custom-shape>
          <draw:custom-shape draw:name="Freeform 851" draw:style-name="gr117" draw:text-style-name="P1" draw:layer="layout" svg:width="0.301cm" svg:height="0.014cm" svg:x="21.494cm" svg:y="3.82cm">
            <text:p text:style-name="P10"/>
            <draw:enhanced-geometry svg:viewBox="0 0 58 4" draw:extrusion-allowed="true" draw:text-areas="0 0 58 4" draw:glue-points="1 0 2 0 58 1 58 2 57 3 57 4 1 3 0 1 1 0" draw:type="mso-spt100" draw:enhanced-path="M 1 0 L 2 0 58 1 58 2 57 3 57 4 1 3 0 1 1 0 Z N"/>
          </draw:custom-shape>
          <draw:custom-shape draw:name="Freeform 852" draw:style-name="gr117" draw:text-style-name="P1" draw:layer="layout" svg:width="0.306cm" svg:height="0.01cm" svg:x="21.78cm" svg:y="3.824cm">
            <text:p text:style-name="P10"/>
            <draw:enhanced-geometry svg:viewBox="0 0 59 3" draw:extrusion-allowed="true" draw:text-areas="0 0 59 3" draw:glue-points="2 0 57 0 59 1 59 3 3 3 0 1 2 0" draw:type="mso-spt100" draw:enhanced-path="M 2 0 L 57 0 59 1 59 3 3 3 0 1 2 0 Z N"/>
          </draw:custom-shape>
          <draw:custom-shape draw:name="Freeform 853" draw:style-name="gr117" draw:text-style-name="P1" draw:layer="layout" svg:width="0.301cm" svg:height="0.04cm" svg:x="22.071cm" svg:y="3.794cm">
            <text:p text:style-name="P10"/>
            <draw:enhanced-geometry svg:viewBox="0 0 58 11" draw:extrusion-allowed="true" draw:text-areas="0 0 58 11" draw:glue-points="57 0 58 1 58 3 3 11 0 9 1 8 57 0" draw:type="mso-spt100" draw:enhanced-path="M 57 0 L 58 1 58 3 3 11 0 9 1 8 57 0 Z N"/>
          </draw:custom-shape>
          <draw:custom-shape draw:name="Freeform 854" draw:style-name="gr117" draw:text-style-name="P1" draw:layer="layout" svg:width="0.306cm" svg:height="0.139cm" svg:x="22.362cm" svg:y="3.666cm">
            <text:p text:style-name="P10"/>
            <draw:enhanced-geometry svg:viewBox="0 0 59 38" draw:extrusion-allowed="true" draw:text-areas="0 0 59 38" draw:glue-points="58 0 59 1 59 3 2 38 0 36 1 35 58 0" draw:type="mso-spt100" draw:enhanced-path="M 58 0 L 59 1 59 3 2 38 0 36 1 35 58 0 Z N"/>
          </draw:custom-shape>
          <draw:custom-shape draw:name="Freeform 855" draw:style-name="gr117" draw:text-style-name="P1" draw:layer="layout" svg:width="0.296cm" svg:height="0.029cm" svg:x="22.659cm" svg:y="3.648cm">
            <text:p text:style-name="P10"/>
            <draw:enhanced-geometry svg:viewBox="0 0 57 8" draw:extrusion-allowed="true" draw:text-areas="0 0 57 8" draw:glue-points="55 0 57 1 57 3 2 8 0 6 1 5 55 0" draw:type="mso-spt100" draw:enhanced-path="M 55 0 L 57 1 57 3 2 8 0 6 1 5 55 0 Z N"/>
          </draw:custom-shape>
          <draw:custom-shape draw:name="Freeform 856" draw:style-name="gr117" draw:text-style-name="P1" draw:layer="layout" svg:width="0.301cm" svg:height="0.124cm" svg:x="22.94cm" svg:y="3.648cm">
            <text:p text:style-name="P10"/>
            <draw:enhanced-geometry svg:viewBox="0 0 58 34" draw:extrusion-allowed="true" draw:text-areas="0 0 58 34" draw:glue-points="1 0 3 0 58 31 58 32 57 33 57 34 1 3 0 1 1 0" draw:type="mso-spt100" draw:enhanced-path="M 1 0 L 3 0 58 31 58 32 57 33 57 34 1 3 0 1 1 0 Z N"/>
          </draw:custom-shape>
          <draw:custom-shape draw:name="Freeform 857" draw:style-name="gr117" draw:text-style-name="P1" draw:layer="layout" svg:width="0.057cm" svg:height="0.018cm" svg:x="23.231cm" svg:y="3.761cm">
            <text:p text:style-name="P10"/>
            <draw:enhanced-geometry svg:viewBox="0 0 11 5" draw:extrusion-allowed="true" draw:text-areas="0 0 11 5" draw:glue-points="1 0 2 0 11 2 11 5 1 3 0 1 1 0" draw:type="mso-spt100" draw:enhanced-path="M 1 0 L 2 0 11 2 11 5 1 3 0 1 1 0 Z N"/>
          </draw:custom-shape>
          <draw:custom-shape draw:name="Freeform 858" draw:style-name="gr117" draw:text-style-name="P1" draw:layer="layout" svg:width="0.046cm" svg:height="0.051cm" svg:x="14.997cm" svg:y="3.798cm">
            <text:p text:style-name="P10"/>
            <draw:enhanced-geometry svg:viewBox="0 0 9 14" draw:extrusion-allowed="true" draw:text-areas="0 0 9 14" draw:glue-points="0 0 9 7 0 14 0 0" draw:type="mso-spt100" draw:enhanced-path="M 0 0 L 9 7 0 14 0 0 Z N"/>
          </draw:custom-shape>
          <draw:custom-shape draw:name="Freeform 859" draw:style-name="gr117" draw:text-style-name="P1" draw:layer="layout" svg:width="0.062cm" svg:height="0.069cm" svg:x="14.997cm" svg:y="3.791cm">
            <text:p text:style-name="P10"/>
            <draw:enhanced-geometry svg:viewBox="0 0 12 19" draw:extrusion-allowed="true" draw:text-areas="0 0 12 19" draw:glue-points="0 0 12 9 11 9 12 10 0 19 0 15 8 9 0 4 0 0" draw:type="mso-spt100" draw:enhanced-path="M 0 0 L 12 9 11 9 12 10 0 19 0 15 8 9 0 4 0 0 Z N"/>
          </draw:custom-shape>
          <draw:custom-shape draw:name="Freeform 860" draw:style-name="gr117" draw:text-style-name="P1" draw:layer="layout" svg:width="0.343cm" svg:height="0.219cm" svg:x="14.997cm" svg:y="3.718cm">
            <text:p text:style-name="P10"/>
            <draw:enhanced-geometry svg:viewBox="0 0 66 60" draw:extrusion-allowed="true" draw:text-areas="0 0 66 60" draw:glue-points="25 0 66 30 25 60 0 42 0 18 25 0" draw:type="mso-spt100" draw:enhanced-path="M 25 0 L 66 30 25 60 0 42 0 18 25 0 Z N"/>
          </draw:custom-shape>
          <draw:custom-shape draw:name="Freeform 861" draw:style-name="gr117" draw:text-style-name="P1" draw:layer="layout" svg:width="0.358cm" svg:height="0.226cm" svg:x="14.997cm" svg:y="3.714cm">
            <text:p text:style-name="P10"/>
            <draw:enhanced-geometry svg:viewBox="0 0 69 62" draw:extrusion-allowed="true" draw:text-areas="0 0 69 62" draw:glue-points="25 0 27 1 69 31 68 31 69 32 27 62 25 62 25 62 0 45 0 41 25 59 64 31 25 3 0 22 0 18 25 0" draw:type="mso-spt100" draw:enhanced-path="M 25 0 L 27 1 69 31 68 31 69 32 27 62 25 62 25 62 0 45 0 41 25 59 64 31 25 3 0 22 0 18 25 0 Z N"/>
          </draw:custom-shape>
          <draw:custom-shape draw:name="Freeform 862" draw:style-name="gr117" draw:text-style-name="P1" draw:layer="layout" svg:width="0.431cm" svg:height="0.219cm" svg:x="15.2cm" svg:y="3.718cm">
            <text:p text:style-name="P10"/>
            <draw:enhanced-geometry svg:viewBox="0 0 83 60" draw:extrusion-allowed="true" draw:text-areas="0 0 83 60" draw:glue-points="41 0 83 30 41 60 0 30 41 0" draw:type="mso-spt100" draw:enhanced-path="M 41 0 L 83 30 41 60 0 30 41 0 Z N"/>
          </draw:custom-shape>
          <draw:custom-shape draw:name="Freeform 863" draw:style-name="gr117" draw:text-style-name="P1" draw:layer="layout" svg:width="0.457cm" svg:height="0.226cm" svg:x="15.189cm" svg:y="3.714cm">
            <text:p text:style-name="P10"/>
            <draw:enhanced-geometry svg:viewBox="0 0 88 62" draw:extrusion-allowed="true" draw:text-areas="0 0 88 62" draw:glue-points="43 3 4 31 43 59 82 31 43 3 43 0 46 1 88 31 86 31 88 32 46 62 43 62 43 62 2 33 0 31 43 0" draw:type="mso-spt100" draw:enhanced-path="M 43 3 L 4 31 43 59 82 31 43 3 Z M 43 0 L 46 1 88 31 86 31 88 32 46 62 43 62 43 62 2 33 0 31 43 0 Z N"/>
          </draw:custom-shape>
          <draw:custom-shape draw:name="Freeform 864" draw:style-name="gr117" draw:text-style-name="P1" draw:layer="layout" svg:width="0.436cm" svg:height="0.219cm" svg:x="15.486cm" svg:y="3.703cm">
            <text:p text:style-name="P10"/>
            <draw:enhanced-geometry svg:viewBox="0 0 84 60" draw:extrusion-allowed="true" draw:text-areas="0 0 84 60" draw:glue-points="42 0 84 30 42 60 0 30 42 0" draw:type="mso-spt100" draw:enhanced-path="M 42 0 L 84 30 42 60 0 30 42 0 Z N"/>
          </draw:custom-shape>
          <draw:custom-shape draw:name="Freeform 865" draw:style-name="gr117" draw:text-style-name="P1" draw:layer="layout" svg:width="0.452cm" svg:height="0.23cm" svg:x="15.481cm" svg:y="3.699cm">
            <text:p text:style-name="P10"/>
            <draw:enhanced-geometry svg:viewBox="0 0 87 63" draw:extrusion-allowed="true" draw:text-areas="0 0 87 63" draw:glue-points="43 3 4 31 43 60 82 31 43 3 43 0 46 1 87 31 86 31 87 32 46 62 43 62 43 63 1 33 0 31 43 0" draw:type="mso-spt100" draw:enhanced-path="M 43 3 L 4 31 43 60 82 31 43 3 Z M 43 0 L 46 1 87 31 86 31 87 32 46 62 43 62 43 63 1 33 0 31 43 0 Z N"/>
          </draw:custom-shape>
          <draw:custom-shape draw:name="Freeform 866" draw:style-name="gr117" draw:text-style-name="P1" draw:layer="layout" svg:width="0.431cm" svg:height="0.215cm" svg:x="15.777cm" svg:y="3.604cm">
            <text:p text:style-name="P10"/>
            <draw:enhanced-geometry svg:viewBox="0 0 83 59" draw:extrusion-allowed="true" draw:text-areas="0 0 83 59" draw:glue-points="42 0 83 29 42 59 0 29 42 0" draw:type="mso-spt100" draw:enhanced-path="M 42 0 L 83 29 42 59 0 29 42 0 Z N"/>
          </draw:custom-shape>
          <draw:custom-shape draw:name="Freeform 867" draw:style-name="gr117" draw:text-style-name="P1" draw:layer="layout" svg:width="0.457cm" svg:height="0.226cm" svg:x="15.767cm" svg:y="3.6cm">
            <text:p text:style-name="P10"/>
            <draw:enhanced-geometry svg:viewBox="0 0 88 62" draw:extrusion-allowed="true" draw:text-areas="0 0 88 62" draw:glue-points="44 3 6 31 44 58 82 31 44 3 44 0 45 0 87 29 87 30 88 31 46 61 44 61 44 62 2 32 0 30 2 29 44 0" draw:type="mso-spt100" draw:enhanced-path="M 44 3 L 6 31 44 58 82 31 44 3 Z M 44 0 L 45 0 87 29 87 30 88 31 46 61 44 61 44 62 2 32 0 30 2 29 44 0 Z N"/>
          </draw:custom-shape>
          <draw:custom-shape draw:name="Freeform 868" draw:style-name="gr117" draw:text-style-name="P1" draw:layer="layout" svg:width="0.436cm" svg:height="0.219cm" svg:x="16.063cm" svg:y="3.52cm">
            <text:p text:style-name="P10"/>
            <draw:enhanced-geometry svg:viewBox="0 0 84 60" draw:extrusion-allowed="true" draw:text-areas="0 0 84 60" draw:glue-points="42 0 84 30 42 60 0 30 42 0" draw:type="mso-spt100" draw:enhanced-path="M 42 0 L 84 30 42 60 0 30 42 0 Z N"/>
          </draw:custom-shape>
          <draw:custom-shape draw:name="Freeform 869" draw:style-name="gr117" draw:text-style-name="P1" draw:layer="layout" svg:width="0.457cm" svg:height="0.23cm" svg:x="16.058cm" svg:y="3.516cm">
            <text:p text:style-name="P10"/>
            <draw:enhanced-geometry svg:viewBox="0 0 88 63" draw:extrusion-allowed="true" draw:text-areas="0 0 88 63" draw:glue-points="43 3 4 31 43 59 82 31 43 3 43 0 46 1 88 31 86 31 88 32 46 62 43 62 43 63 1 33 0 31 43 0" draw:type="mso-spt100" draw:enhanced-path="M 43 3 L 4 31 43 59 82 31 43 3 Z M 43 0 L 46 1 88 31 86 31 88 32 46 62 43 62 43 63 1 33 0 31 43 0 Z N"/>
          </draw:custom-shape>
          <draw:custom-shape draw:name="Freeform 870" draw:style-name="gr117" draw:text-style-name="P1" draw:layer="layout" svg:width="0.431cm" svg:height="0.215cm" svg:x="16.349cm" svg:y="3.626cm">
            <text:p text:style-name="P10"/>
            <draw:enhanced-geometry svg:viewBox="0 0 83 59" draw:extrusion-allowed="true" draw:text-areas="0 0 83 59" draw:glue-points="41 0 83 30 41 59 0 30 41 0" draw:type="mso-spt100" draw:enhanced-path="M 41 0 L 83 30 41 59 0 30 41 0 Z N"/>
          </draw:custom-shape>
          <draw:custom-shape draw:name="Freeform 871" draw:style-name="gr117" draw:text-style-name="P1" draw:layer="layout" svg:width="0.457cm" svg:height="0.226cm" svg:x="16.339cm" svg:y="3.622cm">
            <text:p text:style-name="P10"/>
            <draw:enhanced-geometry svg:viewBox="0 0 88 62" draw:extrusion-allowed="true" draw:text-areas="0 0 88 62" draw:glue-points="43 3 6 31 43 59 82 31 43 3 43 0 46 1 88 31 87 31 87 33 45 62 43 62 2 33 0 31 43 0" draw:type="mso-spt100" draw:enhanced-path="M 43 3 L 6 31 43 59 82 31 43 3 Z M 43 0 L 46 1 88 31 87 31 87 33 45 62 43 62 2 33 0 31 43 0 Z N"/>
          </draw:custom-shape>
          <draw:custom-shape draw:name="Freeform 872" draw:style-name="gr117" draw:text-style-name="P1" draw:layer="layout" svg:width="0.426cm" svg:height="0.219cm" svg:x="16.646cm" svg:y="3.699cm">
            <text:p text:style-name="P10"/>
            <draw:enhanced-geometry svg:viewBox="0 0 82 60" draw:extrusion-allowed="true" draw:text-areas="0 0 82 60" draw:glue-points="40 0 82 30 40 60 0 30 40 0" draw:type="mso-spt100" draw:enhanced-path="M 40 0 L 82 30 40 60 0 30 40 0 Z N"/>
          </draw:custom-shape>
          <draw:custom-shape draw:name="Freeform 873" draw:style-name="gr117" draw:text-style-name="P1" draw:layer="layout" svg:width="0.452cm" svg:height="0.226cm" svg:x="16.635cm" svg:y="3.696cm">
            <text:p text:style-name="P10"/>
            <draw:enhanced-geometry svg:viewBox="0 0 87 62" draw:extrusion-allowed="true" draw:text-areas="0 0 87 62" draw:glue-points="43 4 4 31 43 59 81 31 43 4 42 0 45 1 87 31 85 31 87 32 45 62 41 62 0 32 0 31 41 1 42 0" draw:type="mso-spt100" draw:enhanced-path="M 43 4 L 4 31 43 59 81 31 43 4 Z M 42 0 L 45 1 87 31 85 31 87 32 45 62 41 62 0 32 0 31 41 1 42 0 Z N"/>
          </draw:custom-shape>
          <draw:custom-shape draw:name="Freeform 874" draw:style-name="gr117" draw:text-style-name="P1" draw:layer="layout" svg:width="0.426cm" svg:height="0.219cm" svg:x="16.932cm" svg:y="3.718cm">
            <text:p text:style-name="P10"/>
            <draw:enhanced-geometry svg:viewBox="0 0 82 60" draw:extrusion-allowed="true" draw:text-areas="0 0 82 60" draw:glue-points="41 0 82 30 41 60 0 30 41 0" draw:type="mso-spt100" draw:enhanced-path="M 41 0 L 82 30 41 60 0 30 41 0 Z N"/>
          </draw:custom-shape>
          <draw:custom-shape draw:name="Freeform 875" draw:style-name="gr117" draw:text-style-name="P1" draw:layer="layout" svg:width="0.447cm" svg:height="0.226cm" svg:x="16.927cm" svg:y="3.714cm">
            <text:p text:style-name="P10"/>
            <draw:enhanced-geometry svg:viewBox="0 0 86 62" draw:extrusion-allowed="true" draw:text-areas="0 0 86 62" draw:glue-points="43 4 4 31 43 59 81 31 43 4 42 0 44 1 86 31 85 31 86 32 44 62 40 62 0 32 0 31 40 1 42 0" draw:type="mso-spt100" draw:enhanced-path="M 43 4 L 4 31 43 59 81 31 43 4 Z M 42 0 L 44 1 86 31 85 31 86 32 44 62 40 62 0 32 0 31 40 1 42 0 Z N"/>
          </draw:custom-shape>
          <draw:custom-shape draw:name="Freeform 876" draw:style-name="gr117" draw:text-style-name="P1" draw:layer="layout" svg:width="0.426cm" svg:height="0.219cm" svg:x="17.223cm" svg:y="3.718cm">
            <text:p text:style-name="P10"/>
            <draw:enhanced-geometry svg:viewBox="0 0 82 60" draw:extrusion-allowed="true" draw:text-areas="0 0 82 60" draw:glue-points="42 0 82 30 42 60 0 30 42 0" draw:type="mso-spt100" draw:enhanced-path="M 42 0 L 82 30 42 60 0 30 42 0 Z N"/>
          </draw:custom-shape>
          <draw:custom-shape draw:name="Freeform 877" draw:style-name="gr117" draw:text-style-name="P1" draw:layer="layout" svg:width="0.447cm" svg:height="0.226cm" svg:x="17.218cm" svg:y="3.714cm">
            <text:p text:style-name="P10"/>
            <draw:enhanced-geometry svg:viewBox="0 0 86 62" draw:extrusion-allowed="true" draw:text-areas="0 0 86 62" draw:glue-points="43 4 4 31 43 59 82 31 43 4 43 0 46 1 86 31 84 31 86 32 46 62 43 62 43 62 1 33 0 31 43 0" draw:type="mso-spt100" draw:enhanced-path="M 43 4 L 4 31 43 59 82 31 43 4 Z M 43 0 L 46 1 86 31 84 31 86 32 46 62 43 62 43 62 1 33 0 31 43 0 Z N"/>
          </draw:custom-shape>
          <draw:custom-shape draw:name="Freeform 878" draw:style-name="gr117" draw:text-style-name="P1" draw:layer="layout" svg:width="0.431cm" svg:height="0.219cm" svg:x="17.514cm" svg:y="3.718cm">
            <text:p text:style-name="P10"/>
            <draw:enhanced-geometry svg:viewBox="0 0 83 60" draw:extrusion-allowed="true" draw:text-areas="0 0 83 60" draw:glue-points="41 0 83 30 41 60 0 30 41 0" draw:type="mso-spt100" draw:enhanced-path="M 41 0 L 83 30 41 60 0 30 41 0 Z N"/>
          </draw:custom-shape>
          <draw:custom-shape draw:name="Freeform 879" draw:style-name="gr117" draw:text-style-name="P1" draw:layer="layout" svg:width="0.457cm" svg:height="0.226cm" svg:x="17.504cm" svg:y="3.714cm">
            <text:p text:style-name="P10"/>
            <draw:enhanced-geometry svg:viewBox="0 0 88 62" draw:extrusion-allowed="true" draw:text-areas="0 0 88 62" draw:glue-points="43 3 4 31 43 59 82 31 43 3 43 0 46 1 88 31 86 31 88 32 46 62 43 62 43 62 2 33 0 31 43 0" draw:type="mso-spt100" draw:enhanced-path="M 43 3 L 4 31 43 59 82 31 43 3 Z M 43 0 L 46 1 88 31 86 31 88 32 46 62 43 62 43 62 2 33 0 31 43 0 Z N"/>
          </draw:custom-shape>
          <draw:custom-shape draw:name="Freeform 880" draw:style-name="gr117" draw:text-style-name="P1" draw:layer="layout" svg:width="0.436cm" svg:height="0.219cm" svg:x="17.8cm" svg:y="3.674cm">
            <text:p text:style-name="P10"/>
            <draw:enhanced-geometry svg:viewBox="0 0 84 60" draw:extrusion-allowed="true" draw:text-areas="0 0 84 60" draw:glue-points="42 0 84 30 42 60 0 30 42 0" draw:type="mso-spt100" draw:enhanced-path="M 42 0 L 84 30 42 60 0 30 42 0 Z N"/>
          </draw:custom-shape>
          <draw:custom-shape draw:name="Freeform 881" draw:style-name="gr117" draw:text-style-name="P1" draw:layer="layout" svg:width="0.457cm" svg:height="0.23cm" svg:x="17.795cm" svg:y="3.67cm">
            <text:p text:style-name="P10"/>
            <draw:enhanced-geometry svg:viewBox="0 0 88 63" draw:extrusion-allowed="true" draw:text-areas="0 0 88 63" draw:glue-points="43 3 4 31 43 59 82 31 43 3 43 0 46 1 88 31 86 31 88 32 46 62 43 62 43 63 1 33 0 31 43 0" draw:type="mso-spt100" draw:enhanced-path="M 43 3 L 4 31 43 59 82 31 43 3 Z M 43 0 L 46 1 88 31 86 31 88 32 46 62 43 62 43 63 1 33 0 31 43 0 Z N"/>
          </draw:custom-shape>
          <draw:custom-shape draw:name="Freeform 882" draw:style-name="gr117" draw:text-style-name="P1" draw:layer="layout" svg:width="0.431cm" svg:height="0.219cm" svg:x="18.092cm" svg:y="3.546cm">
            <text:p text:style-name="P10"/>
            <draw:enhanced-geometry svg:viewBox="0 0 83 60" draw:extrusion-allowed="true" draw:text-areas="0 0 83 60" draw:glue-points="42 0 83 30 42 60 0 30 42 0" draw:type="mso-spt100" draw:enhanced-path="M 42 0 L 83 30 42 60 0 30 42 0 Z N"/>
          </draw:custom-shape>
          <draw:custom-shape draw:name="Freeform 883" draw:style-name="gr117" draw:text-style-name="P1" draw:layer="layout" svg:width="0.452cm" svg:height="0.23cm" svg:x="18.087cm" svg:y="3.542cm">
            <text:p text:style-name="P10"/>
            <draw:enhanced-geometry svg:viewBox="0 0 87 63" draw:extrusion-allowed="true" draw:text-areas="0 0 87 63" draw:glue-points="43 3 4 31 43 59 82 31 43 3 43 0 45 1 87 31 86 31 87 32 45 62 43 62 43 63 1 33 0 31 43 0" draw:type="mso-spt100" draw:enhanced-path="M 43 3 L 4 31 43 59 82 31 43 3 Z M 43 0 L 45 1 87 31 86 31 87 32 45 62 43 62 43 63 1 33 0 31 43 0 Z N"/>
          </draw:custom-shape>
          <draw:custom-shape draw:name="Freeform 884" draw:style-name="gr117" draw:text-style-name="P1" draw:layer="layout" svg:width="0.431cm" svg:height="0.219cm" svg:x="18.383cm" svg:y="3.553cm">
            <text:p text:style-name="P10"/>
            <draw:enhanced-geometry svg:viewBox="0 0 83 60" draw:extrusion-allowed="true" draw:text-areas="0 0 83 60" draw:glue-points="41 0 83 30 41 60 0 30 41 0" draw:type="mso-spt100" draw:enhanced-path="M 41 0 L 83 30 41 60 0 30 41 0 Z N"/>
          </draw:custom-shape>
          <draw:custom-shape draw:name="Freeform 885" draw:style-name="gr117" draw:text-style-name="P1" draw:layer="layout" svg:width="0.457cm" svg:height="0.23cm" svg:x="18.373cm" svg:y="3.549cm">
            <text:p text:style-name="P10"/>
            <draw:enhanced-geometry svg:viewBox="0 0 88 63" draw:extrusion-allowed="true" draw:text-areas="0 0 88 63" draw:glue-points="43 3 4 31 43 59 82 31 43 3 43 0 46 1 88 31 86 31 88 32 46 62 43 62 43 63 2 33 0 31 43 0" draw:type="mso-spt100" draw:enhanced-path="M 43 3 L 4 31 43 59 82 31 43 3 Z M 43 0 L 46 1 88 31 86 31 88 32 46 62 43 62 43 63 2 33 0 31 43 0 Z N"/>
          </draw:custom-shape>
          <draw:custom-shape draw:name="Freeform 886" draw:style-name="gr117" draw:text-style-name="P1" draw:layer="layout" svg:width="0.436cm" svg:height="0.219cm" svg:x="18.669cm" svg:y="3.663cm">
            <text:p text:style-name="P10"/>
            <draw:enhanced-geometry svg:viewBox="0 0 84 60" draw:extrusion-allowed="true" draw:text-areas="0 0 84 60" draw:glue-points="42 0 84 30 42 60 0 30 42 0" draw:type="mso-spt100" draw:enhanced-path="M 42 0 L 84 30 42 60 0 30 42 0 Z N"/>
          </draw:custom-shape>
          <draw:custom-shape draw:name="Freeform 887" draw:style-name="gr117" draw:text-style-name="P1" draw:layer="layout" svg:width="0.452cm" svg:height="0.23cm" svg:x="18.664cm" svg:y="3.659cm">
            <text:p text:style-name="P10"/>
            <draw:enhanced-geometry svg:viewBox="0 0 87 63" draw:extrusion-allowed="true" draw:text-areas="0 0 87 63" draw:glue-points="43 3 4 31 43 59 82 31 43 3 43 0 46 1 87 31 86 31 87 32 46 62 43 62 43 63 1 33 0 31 43 0" draw:type="mso-spt100" draw:enhanced-path="M 43 3 L 4 31 43 59 82 31 43 3 Z M 43 0 L 46 1 87 31 86 31 87 32 46 62 43 62 43 63 1 33 0 31 43 0 Z N"/>
          </draw:custom-shape>
          <draw:custom-shape draw:name="Freeform 888" draw:style-name="gr117" draw:text-style-name="P1" draw:layer="layout" svg:width="0.431cm" svg:height="0.219cm" svg:x="18.96cm" svg:y="3.71cm">
            <text:p text:style-name="P10"/>
            <draw:enhanced-geometry svg:viewBox="0 0 83 60" draw:extrusion-allowed="true" draw:text-areas="0 0 83 60" draw:glue-points="42 0 83 30 42 60 0 30 42 0" draw:type="mso-spt100" draw:enhanced-path="M 42 0 L 83 30 42 60 0 30 42 0 Z N"/>
          </draw:custom-shape>
          <draw:custom-shape draw:name="Freeform 889" draw:style-name="gr117" draw:text-style-name="P1" draw:layer="layout" svg:width="0.457cm" svg:height="0.23cm" svg:x="18.95cm" svg:y="3.707cm">
            <text:p text:style-name="P10"/>
            <draw:enhanced-geometry svg:viewBox="0 0 88 63" draw:extrusion-allowed="true" draw:text-areas="0 0 88 63" draw:glue-points="44 3 5 31 44 59 83 31 44 3 44 0 46 1 88 31 87 31 88 32 46 62 44 62 44 63 2 33 0 31 44 0" draw:type="mso-spt100" draw:enhanced-path="M 44 3 L 5 31 44 59 83 31 44 3 Z M 44 0 L 46 1 88 31 87 31 88 32 46 62 44 62 44 63 2 33 0 31 44 0 Z N"/>
          </draw:custom-shape>
          <draw:custom-shape draw:name="Freeform 890" draw:style-name="gr117" draw:text-style-name="P1" draw:layer="layout" svg:width="0.426cm" svg:height="0.219cm" svg:x="19.257cm" svg:y="3.718cm">
            <text:p text:style-name="P10"/>
            <draw:enhanced-geometry svg:viewBox="0 0 82 60" draw:extrusion-allowed="true" draw:text-areas="0 0 82 60" draw:glue-points="40 0 82 30 40 60 0 30 40 0" draw:type="mso-spt100" draw:enhanced-path="M 40 0 L 82 30 40 60 0 30 40 0 Z N"/>
          </draw:custom-shape>
          <draw:custom-shape draw:name="Freeform 891" draw:style-name="gr117" draw:text-style-name="P1" draw:layer="layout" svg:width="0.452cm" svg:height="0.226cm" svg:x="19.246cm" svg:y="3.714cm">
            <text:p text:style-name="P10"/>
            <draw:enhanced-geometry svg:viewBox="0 0 87 62" draw:extrusion-allowed="true" draw:text-areas="0 0 87 62" draw:glue-points="44 4 5 31 44 59 81 31 44 4 42 0 45 1 87 31 85 31 87 32 45 62 41 62 0 32 0 31 41 1 42 0" draw:type="mso-spt100" draw:enhanced-path="M 44 4 L 5 31 44 59 81 31 44 4 Z M 42 0 L 45 1 87 31 85 31 87 32 45 62 41 62 0 32 0 31 41 1 42 0 Z N"/>
          </draw:custom-shape>
          <draw:custom-shape draw:name="Freeform 892" draw:style-name="gr117" draw:text-style-name="P1" draw:layer="layout" svg:width="0.426cm" svg:height="0.219cm" svg:x="19.548cm" svg:y="3.718cm">
            <text:p text:style-name="P10"/>
            <draw:enhanced-geometry svg:viewBox="0 0 82 60" draw:extrusion-allowed="true" draw:text-areas="0 0 82 60" draw:glue-points="40 0 82 30 40 60 0 30 40 0" draw:type="mso-spt100" draw:enhanced-path="M 40 0 L 82 30 40 60 0 30 40 0 Z N"/>
          </draw:custom-shape>
          <draw:custom-shape draw:name="Freeform 893" draw:style-name="gr117" draw:text-style-name="P1" draw:layer="layout" svg:width="0.447cm" svg:height="0.226cm" svg:x="19.538cm" svg:y="3.714cm">
            <text:p text:style-name="P10"/>
            <draw:enhanced-geometry svg:viewBox="0 0 86 62" draw:extrusion-allowed="true" draw:text-areas="0 0 86 62" draw:glue-points="43 4 4 31 43 59 81 31 43 4 42 0 45 1 86 31 85 31 86 32 45 62 40 62 0 32 0 31 40 1 42 0" draw:type="mso-spt100" draw:enhanced-path="M 43 4 L 4 31 43 59 81 31 43 4 Z M 42 0 L 45 1 86 31 85 31 86 32 45 62 40 62 0 32 0 31 40 1 42 0 Z N"/>
          </draw:custom-shape>
          <draw:custom-shape draw:name="Freeform 894" draw:style-name="gr117" draw:text-style-name="P1" draw:layer="layout" svg:width="0.426cm" svg:height="0.219cm" svg:x="19.834cm" svg:y="3.71cm">
            <text:p text:style-name="P10"/>
            <draw:enhanced-geometry svg:viewBox="0 0 82 60" draw:extrusion-allowed="true" draw:text-areas="0 0 82 60" draw:glue-points="42 0 82 30 42 60 0 30 42 0" draw:type="mso-spt100" draw:enhanced-path="M 42 0 L 82 30 42 60 0 30 42 0 Z N"/>
          </draw:custom-shape>
          <draw:custom-shape draw:name="Freeform 895" draw:style-name="gr117" draw:text-style-name="P1" draw:layer="layout" svg:width="0.447cm" svg:height="0.23cm" svg:x="19.829cm" svg:y="3.707cm">
            <text:p text:style-name="P10"/>
            <draw:enhanced-geometry svg:viewBox="0 0 86 63" draw:extrusion-allowed="true" draw:text-areas="0 0 86 63" draw:glue-points="43 4 4 31 43 59 82 31 43 4 43 0 46 1 86 31 85 31 86 32 46 62 43 62 43 63 1 33 0 31 43 0" draw:type="mso-spt100" draw:enhanced-path="M 43 4 L 4 31 43 59 82 31 43 4 Z M 43 0 L 46 1 86 31 85 31 86 32 46 62 43 62 43 63 1 33 0 31 43 0 Z N"/>
          </draw:custom-shape>
          <draw:custom-shape draw:name="Freeform 896" draw:style-name="gr117" draw:text-style-name="P1" draw:layer="layout" svg:width="0.431cm" svg:height="0.215cm" svg:x="20.126cm" svg:y="3.63cm">
            <text:p text:style-name="P10"/>
            <draw:enhanced-geometry svg:viewBox="0 0 83 59" draw:extrusion-allowed="true" draw:text-areas="0 0 83 59" draw:glue-points="42 0 83 30 42 59 0 30 42 0" draw:type="mso-spt100" draw:enhanced-path="M 42 0 L 83 30 42 59 0 30 42 0 Z N"/>
          </draw:custom-shape>
          <draw:custom-shape draw:name="Freeform 897" draw:style-name="gr117" draw:text-style-name="P1" draw:layer="layout" svg:width="0.457cm" svg:height="0.226cm" svg:x="20.115cm" svg:y="3.626cm">
            <text:p text:style-name="P10"/>
            <draw:enhanced-geometry svg:viewBox="0 0 88 62" draw:extrusion-allowed="true" draw:text-areas="0 0 88 62" draw:glue-points="44 3 6 31 44 59 82 31 44 3 44 0 46 1 88 31 87 31 87 33 45 62 44 62 2 33 0 31 44 0" draw:type="mso-spt100" draw:enhanced-path="M 44 3 L 6 31 44 59 82 31 44 3 Z M 44 0 L 46 1 88 31 87 31 87 33 45 62 44 62 2 33 0 31 44 0 Z N"/>
          </draw:custom-shape>
          <draw:custom-shape draw:name="Freeform 898" draw:style-name="gr117" draw:text-style-name="P1" draw:layer="layout" svg:width="0.436cm" svg:height="0.215cm" svg:x="20.412cm" svg:y="3.513cm">
            <text:p text:style-name="P10"/>
            <draw:enhanced-geometry svg:viewBox="0 0 84 59" draw:extrusion-allowed="true" draw:text-areas="0 0 84 59" draw:glue-points="42 0 84 30 42 59 0 30 42 0" draw:type="mso-spt100" draw:enhanced-path="M 42 0 L 84 30 42 59 0 30 42 0 Z N"/>
          </draw:custom-shape>
          <draw:custom-shape draw:name="Freeform 899" draw:style-name="gr117" draw:text-style-name="P1" draw:layer="layout" svg:width="0.457cm" svg:height="0.226cm" svg:x="20.406cm" svg:y="3.509cm">
            <text:p text:style-name="P10"/>
            <draw:enhanced-geometry svg:viewBox="0 0 88 62" draw:extrusion-allowed="true" draw:text-areas="0 0 88 62" draw:glue-points="43 3 6 31 43 59 82 31 43 3 43 0 46 1 88 31 86 31 86 33 45 62 43 62 1 33 0 31 43 0" draw:type="mso-spt100" draw:enhanced-path="M 43 3 L 6 31 43 59 82 31 43 3 Z M 43 0 L 46 1 88 31 86 31 86 33 45 62 43 62 1 33 0 31 43 0 Z N"/>
          </draw:custom-shape>
          <draw:custom-shape draw:name="Freeform 900" draw:style-name="gr117" draw:text-style-name="P1" draw:layer="layout" svg:width="0.436cm" svg:height="0.215cm" svg:x="20.703cm" svg:y="3.608cm">
            <text:p text:style-name="P10"/>
            <draw:enhanced-geometry svg:viewBox="0 0 84 59" draw:extrusion-allowed="true" draw:text-areas="0 0 84 59" draw:glue-points="42 0 84 29 42 59 0 29 42 0" draw:type="mso-spt100" draw:enhanced-path="M 42 0 L 84 29 42 59 0 29 42 0 Z N"/>
          </draw:custom-shape>
          <draw:custom-shape draw:name="Freeform 901" draw:style-name="gr117" draw:text-style-name="P1" draw:layer="layout" svg:width="0.452cm" svg:height="0.226cm" svg:x="20.698cm" svg:y="3.604cm">
            <text:p text:style-name="P10"/>
            <draw:enhanced-geometry svg:viewBox="0 0 87 62" draw:extrusion-allowed="true" draw:text-areas="0 0 87 62" draw:glue-points="43 3 5 31 43 58 82 31 43 3 43 0 44 0 86 29 86 30 87 31 46 61 43 61 43 62 1 32 0 30 1 29 43 0" draw:type="mso-spt100" draw:enhanced-path="M 43 3 L 5 31 43 58 82 31 43 3 Z M 43 0 L 44 0 86 29 86 30 87 31 46 61 43 61 43 62 1 32 0 30 1 29 43 0 Z N"/>
          </draw:custom-shape>
          <draw:custom-shape draw:name="Freeform 902" draw:style-name="gr117" draw:text-style-name="P1" draw:layer="layout" svg:width="0.431cm" svg:height="0.219cm" svg:x="20.994cm" svg:y="3.692cm">
            <text:p text:style-name="P10"/>
            <draw:enhanced-geometry svg:viewBox="0 0 83 60" draw:extrusion-allowed="true" draw:text-areas="0 0 83 60" draw:glue-points="41 0 83 30 41 60 0 30 41 0" draw:type="mso-spt100" draw:enhanced-path="M 41 0 L 83 30 41 60 0 30 41 0 Z N"/>
          </draw:custom-shape>
          <draw:custom-shape draw:name="Freeform 903" draw:style-name="gr117" draw:text-style-name="P1" draw:layer="layout" svg:width="0.457cm" svg:height="0.23cm" svg:x="20.984cm" svg:y="3.688cm">
            <text:p text:style-name="P10"/>
            <draw:enhanced-geometry svg:viewBox="0 0 88 63" draw:extrusion-allowed="true" draw:text-areas="0 0 88 63" draw:glue-points="43 3 5 31 43 59 82 31 43 3 43 0 46 1 88 31 87 31 88 32 46 62 43 62 43 63 2 33 0 31 43 0" draw:type="mso-spt100" draw:enhanced-path="M 43 3 L 5 31 43 59 82 31 43 3 Z M 43 0 L 46 1 88 31 87 31 88 32 46 62 43 62 43 63 2 33 0 31 43 0 Z N"/>
          </draw:custom-shape>
          <draw:custom-shape draw:name="Freeform 904" draw:style-name="gr117" draw:text-style-name="P1" draw:layer="layout" svg:width="0.436cm" svg:height="0.219cm" svg:x="21.28cm" svg:y="3.714cm">
            <text:p text:style-name="P10"/>
            <draw:enhanced-geometry svg:viewBox="0 0 84 60" draw:extrusion-allowed="true" draw:text-areas="0 0 84 60" draw:glue-points="42 0 84 30 42 60 0 30 42 0" draw:type="mso-spt100" draw:enhanced-path="M 42 0 L 84 30 42 60 0 30 42 0 Z N"/>
          </draw:custom-shape>
          <draw:custom-shape draw:name="Freeform 905" draw:style-name="gr117" draw:text-style-name="P1" draw:layer="layout" svg:width="0.457cm" svg:height="0.23cm" svg:x="21.275cm" svg:y="3.71cm">
            <text:p text:style-name="P10"/>
            <draw:enhanced-geometry svg:viewBox="0 0 88 63" draw:extrusion-allowed="true" draw:text-areas="0 0 88 63" draw:glue-points="43 3 4 31 43 59 83 31 43 3 43 0 46 1 88 31 86 31 88 32 46 62 43 62 43 63 1 33 0 31 43 0" draw:type="mso-spt100" draw:enhanced-path="M 43 3 L 4 31 43 59 83 31 43 3 Z M 43 0 L 46 1 88 31 86 31 88 32 46 62 43 62 43 63 1 33 0 31 43 0 Z N"/>
          </draw:custom-shape>
          <draw:custom-shape draw:name="Freeform 906" draw:style-name="gr117" draw:text-style-name="P1" draw:layer="layout" svg:width="0.431cm" svg:height="0.219cm" svg:x="21.572cm" svg:y="3.718cm">
            <text:p text:style-name="P10"/>
            <draw:enhanced-geometry svg:viewBox="0 0 83 60" draw:extrusion-allowed="true" draw:text-areas="0 0 83 60" draw:glue-points="42 0 83 30 42 60 0 30 42 0" draw:type="mso-spt100" draw:enhanced-path="M 42 0 L 83 30 42 60 0 30 42 0 Z N"/>
          </draw:custom-shape>
          <draw:custom-shape draw:name="Freeform 907" draw:style-name="gr117" draw:text-style-name="P1" draw:layer="layout" svg:width="0.452cm" svg:height="0.226cm" svg:x="21.566cm" svg:y="3.714cm">
            <text:p text:style-name="P10"/>
            <draw:enhanced-geometry svg:viewBox="0 0 87 62" draw:extrusion-allowed="true" draw:text-areas="0 0 87 62" draw:glue-points="43 3 4 31 43 59 83 31 43 3 43 0 46 1 87 31 86 31 87 32 46 62 43 62 43 62 1 33 0 31 43 0" draw:type="mso-spt100" draw:enhanced-path="M 43 3 L 4 31 43 59 83 31 43 3 Z M 43 0 L 46 1 87 31 86 31 87 32 46 62 43 62 43 62 1 33 0 31 43 0 Z N"/>
          </draw:custom-shape>
          <draw:custom-shape draw:name="Freeform 908" draw:style-name="gr117" draw:text-style-name="P1" draw:layer="layout" svg:width="0.426cm" svg:height="0.219cm" svg:x="21.868cm" svg:y="3.718cm">
            <text:p text:style-name="P10"/>
            <draw:enhanced-geometry svg:viewBox="0 0 82 60" draw:extrusion-allowed="true" draw:text-areas="0 0 82 60" draw:glue-points="40 0 82 30 40 60 0 30 40 0" draw:type="mso-spt100" draw:enhanced-path="M 40 0 L 82 30 40 60 0 30 40 0 Z N"/>
          </draw:custom-shape>
          <draw:custom-shape draw:name="Freeform 909" draw:style-name="gr117" draw:text-style-name="P1" draw:layer="layout" svg:width="0.447cm" svg:height="0.226cm" svg:x="21.863cm" svg:y="3.714cm">
            <text:p text:style-name="P10"/>
            <draw:enhanced-geometry svg:viewBox="0 0 86 62" draw:extrusion-allowed="true" draw:text-areas="0 0 86 62" draw:glue-points="43 4 4 31 43 59 80 31 43 4 41 0 44 1 86 31 85 31 86 32 44 62 40 62 0 32 0 31 40 1 41 0" draw:type="mso-spt100" draw:enhanced-path="M 43 4 L 4 31 43 59 80 31 43 4 Z M 41 0 L 44 1 86 31 85 31 86 32 44 62 40 62 0 32 0 31 40 1 41 0 Z N"/>
          </draw:custom-shape>
          <draw:custom-shape draw:name="Freeform 910" draw:style-name="gr117" draw:text-style-name="P1" draw:layer="layout" svg:width="0.426cm" svg:height="0.219cm" svg:x="22.159cm" svg:y="3.688cm">
            <text:p text:style-name="P10"/>
            <draw:enhanced-geometry svg:viewBox="0 0 82 60" draw:extrusion-allowed="true" draw:text-areas="0 0 82 60" draw:glue-points="40 0 82 30 40 60 0 30 40 0" draw:type="mso-spt100" draw:enhanced-path="M 40 0 L 82 30 40 60 0 30 40 0 Z N"/>
          </draw:custom-shape>
          <draw:custom-shape draw:name="Freeform 911" draw:style-name="gr117" draw:text-style-name="P1" draw:layer="layout" svg:width="0.452cm" svg:height="0.226cm" svg:x="22.149cm" svg:y="3.685cm">
            <text:p text:style-name="P10"/>
            <draw:enhanced-geometry svg:viewBox="0 0 87 62" draw:extrusion-allowed="true" draw:text-areas="0 0 87 62" draw:glue-points="43 4 4 31 43 59 81 31 43 4 42 0 45 1 87 31 85 31 87 32 45 62 41 62 0 32 0 31 41 1 42 0" draw:type="mso-spt100" draw:enhanced-path="M 43 4 L 4 31 43 59 81 31 43 4 Z M 42 0 L 45 1 87 31 85 31 87 32 45 62 41 62 0 32 0 31 41 1 42 0 Z N"/>
          </draw:custom-shape>
          <draw:custom-shape draw:name="Freeform 912" draw:style-name="gr117" draw:text-style-name="P1" draw:layer="layout" svg:width="0.426cm" svg:height="0.219cm" svg:x="22.445cm" svg:y="3.56cm">
            <text:p text:style-name="P10"/>
            <draw:enhanced-geometry svg:viewBox="0 0 82 60" draw:extrusion-allowed="true" draw:text-areas="0 0 82 60" draw:glue-points="42 0 82 30 42 60 0 30 42 0" draw:type="mso-spt100" draw:enhanced-path="M 42 0 L 82 30 42 60 0 30 42 0 Z N"/>
          </draw:custom-shape>
          <draw:custom-shape draw:name="Freeform 913" draw:style-name="gr117" draw:text-style-name="P1" draw:layer="layout" svg:width="0.447cm" svg:height="0.23cm" svg:x="22.44cm" svg:y="3.557cm">
            <text:p text:style-name="P10"/>
            <draw:enhanced-geometry svg:viewBox="0 0 86 63" draw:extrusion-allowed="true" draw:text-areas="0 0 86 63" draw:glue-points="43 4 6 31 43 59 82 31 43 4 43 0 46 1 86 31 85 31 86 32 46 62 43 62 43 63 1 33 0 31 43 0" draw:type="mso-spt100" draw:enhanced-path="M 43 4 L 6 31 43 59 82 31 43 4 Z M 43 0 L 46 1 86 31 85 31 86 32 46 62 43 62 43 63 1 33 0 31 43 0 Z N"/>
          </draw:custom-shape>
          <draw:custom-shape draw:name="Freeform 914" draw:style-name="gr117" draw:text-style-name="P1" draw:layer="layout" svg:width="0.426cm" svg:height="0.219cm" svg:x="22.732cm" svg:y="3.542cm">
            <text:p text:style-name="P10"/>
            <draw:enhanced-geometry svg:viewBox="0 0 82 60" draw:extrusion-allowed="true" draw:text-areas="0 0 82 60" draw:glue-points="41 0 82 30 41 60 0 30 41 0" draw:type="mso-spt100" draw:enhanced-path="M 41 0 L 82 30 41 60 0 30 41 0 Z N"/>
          </draw:custom-shape>
          <draw:custom-shape draw:name="Freeform 915" draw:style-name="gr117" draw:text-style-name="P1" draw:layer="layout" svg:width="0.447cm" svg:height="0.23cm" svg:x="22.721cm" svg:y="3.538cm">
            <text:p text:style-name="P10"/>
            <draw:enhanced-geometry svg:viewBox="0 0 86 63" draw:extrusion-allowed="true" draw:text-areas="0 0 86 63" draw:glue-points="43 4 4 31 43 59 82 31 43 4 43 0 46 1 86 31 85 31 86 32 46 62 43 62 43 63 2 33 0 31 43 0" draw:type="mso-spt100" draw:enhanced-path="M 43 4 L 4 31 43 59 82 31 43 4 Z M 43 0 L 46 1 86 31 85 31 86 32 46 62 43 62 43 63 2 33 0 31 43 0 Z N"/>
          </draw:custom-shape>
          <draw:custom-shape draw:name="Freeform 916" draw:style-name="gr117" draw:text-style-name="P1" draw:layer="layout" svg:width="0.27cm" svg:height="0.219cm" svg:x="23.018cm" svg:y="3.655cm">
            <text:p text:style-name="P10"/>
            <draw:enhanced-geometry svg:viewBox="0 0 52 60" draw:extrusion-allowed="true" draw:text-areas="0 0 52 60" draw:glue-points="42 0 52 7 52 53 42 60 0 30 42 0" draw:type="mso-spt100" draw:enhanced-path="M 42 0 L 52 7 52 53 42 60 0 30 42 0 Z N"/>
          </draw:custom-shape>
          <draw:custom-shape draw:name="Freeform 917" draw:style-name="gr117" draw:text-style-name="P1" draw:layer="layout" svg:width="0.275cm" svg:height="0.23cm" svg:x="23.012cm" svg:y="3.652cm">
            <text:p text:style-name="P10"/>
            <draw:enhanced-geometry svg:viewBox="0 0 53 63" draw:extrusion-allowed="true" draw:text-areas="0 0 53 63" draw:glue-points="43 0 46 1 53 6 53 10 44 3 5 31 43 59 53 53 53 57 46 62 43 62 43 63 1 33 0 31 43 0" draw:type="mso-spt100" draw:enhanced-path="M 43 0 L 46 1 53 6 53 10 44 3 5 31 43 59 53 53 53 57 46 62 43 62 43 63 1 33 0 31 43 0 Z N"/>
          </draw:custom-shape>
          <draw:custom-shape draw:name="1121 CuadroTexto" draw:style-name="gr119" draw:text-style-name="P67" draw:layer="layout" svg:width="2.873cm" svg:height="1.446cm" svg:x="17.763cm" svg:y="9.113cm">
            <text:p text:style-name="P65"><text:span text:style-name="T86">Time</text:span><text:span text:style-name="T87"> </text:span></text:p>
            <draw:enhanced-geometry svg:viewBox="0 0 21600 21600" draw:type="mso-spt202" draw:enhanced-path="M 0 0 L 21600 0 21600 21600 0 21600 0 0 Z N"/>
          </draw:custom-shape>
          <draw:custom-shape draw:name="1122 Rectángulo" draw:style-name="gr120" draw:text-style-name="P67" draw:layer="layout" svg:width="1.823cm" svg:height="2.292cm" svg:x="12.594cm" svg:y="4.253cm">
            <text:p text:style-name="P65"><text:span text:style-name="T88">ω</text:span></text:p>
            <draw:enhanced-geometry svg:viewBox="0 0 21600 21600" draw:type="rectangle" draw:enhanced-path="M 0 0 L 21600 0 21600 21600 0 21600 0 0 Z N"/>
          </draw:custom-shape>
          <draw:g draw:name="1123 Grupo">
            <draw:custom-shape draw:name="Freeform 45" draw:style-name="gr109" draw:text-style-name="P1" draw:layer="layout" svg:width="0.316cm" svg:height="0.223cm" svg:x="20.221cm" svg:y="16.833cm">
              <text:p text:style-name="P10"/>
              <draw:enhanced-geometry svg:viewBox="0 0 61 69" draw:extrusion-allowed="true" draw:text-areas="0 0 61 69" draw:glue-points="25 7 21 9 18 12 14 17 12 25 11 35 12 49 17 57 21 60 25 62 36 62 40 60 44 57 49 48 50 35 49 21 44 12 40 9 36 7 25 7 23 0 30 0 44 2 53 8 57 13 60 19 61 23 61 35 60 45 58 54 55 58 51 62 47 65 43 67 37 69 23 69 18 67 14 65 10 62 4 55 1 46 0 35 1 24 3 15 5 11 10 7 14 4 18 2 23 0" draw:type="mso-spt100" draw:enhanced-path="M 25 7 L 21 9 18 12 14 17 12 25 11 35 12 49 17 57 21 60 25 62 36 62 40 60 44 57 49 48 50 35 49 21 44 12 40 9 36 7 25 7 Z M 23 0 L 30 0 44 2 53 8 57 13 60 19 61 23 61 35 60 45 58 54 55 58 51 62 47 65 43 67 37 69 23 69 18 67 14 65 10 62 4 55 1 46 0 35 1 24 3 15 5 11 10 7 14 4 18 2 23 0 Z N"/>
            </draw:custom-shape>
            <draw:custom-shape draw:name="Rectangle 46" draw:style-name="gr110" draw:text-style-name="P1" draw:layer="layout" svg:width="0.072cm" svg:height="0.029cm" svg:x="20.631cm" svg:y="17.024cm">
              <text:p text:style-name="P10"/>
              <draw:enhanced-geometry svg:viewBox="0 0 21600 21600" draw:type="rectangle" draw:enhanced-path="M 0 0 L 21600 0 21600 21600 0 21600 0 0 Z N"/>
            </draw:custom-shape>
            <draw:custom-shape draw:name="Freeform 47" draw:style-name="gr109" draw:text-style-name="P1" draw:layer="layout" svg:width="0.322cm" svg:height="0.22cm" svg:x="20.792cm" svg:y="16.836cm">
              <text:p text:style-name="P10"/>
              <draw:enhanced-geometry svg:viewBox="0 0 62 68" draw:extrusion-allowed="true" draw:text-areas="0 0 62 68" draw:glue-points="11 0 58 0 58 8 21 8 19 14 18 17 18 18 16 20 15 26 21 24 28 23 33 22 39 22 50 26 54 28 61 35 62 44 61 50 60 55 55 60 44 66 30 68 25 68 19 67 14 65 9 63 1 55 0 49 12 49 14 53 15 56 18 58 22 60 26 61 36 61 44 57 47 54 50 49 50 40 44 34 40 31 36 30 30 29 19 31 12 36 8 36 7 35 2 35 7 20 7 15 11 0" draw:type="mso-spt100" draw:enhanced-path="M 11 0 L 58 0 58 8 21 8 19 14 18 17 18 18 16 20 15 26 21 24 28 23 33 22 39 22 50 26 54 28 61 35 62 44 61 50 60 55 55 60 44 66 30 68 25 68 19 67 14 65 9 63 1 55 0 49 12 49 14 53 15 56 18 58 22 60 26 61 36 61 44 57 47 54 50 49 50 40 44 34 40 31 36 30 30 29 19 31 12 36 8 36 7 35 2 35 7 20 7 15 11 0 Z N"/>
            </draw:custom-shape>
            <draw:custom-shape draw:name="Freeform 48" draw:style-name="gr109" draw:text-style-name="P1" draw:layer="layout" svg:width="0.181cm" svg:height="0.22cm" svg:x="22.938cm" svg:y="16.833cm">
              <text:p text:style-name="P10"/>
              <draw:enhanced-geometry svg:viewBox="0 0 35 68" draw:extrusion-allowed="true" draw:text-areas="0 0 35 68" draw:glue-points="28 0 35 0 35 68 23 68 23 15 12 21 5 23 0 25 0 17 7 15 18 9 23 4 28 0" draw:type="mso-spt100" draw:enhanced-path="M 28 0 L 35 0 35 68 23 68 23 15 12 21 5 23 0 25 0 17 7 15 18 9 23 4 28 0 Z N"/>
            </draw:custom-shape>
            <draw:custom-shape draw:name="Freeform 49" draw:style-name="gr109" draw:text-style-name="P1" draw:layer="layout" svg:width="0.322cm" svg:height="0.22cm" svg:x="14.251cm" svg:y="12.353cm">
              <text:p text:style-name="P10"/>
              <draw:enhanced-geometry svg:viewBox="0 0 62 68" draw:extrusion-allowed="true" draw:text-areas="0 0 62 68" draw:glue-points="11 0 58 0 58 8 21 8 19 14 18 17 18 18 17 20 15 26 21 24 26 23 33 22 39 22 50 26 54 28 60 35 62 44 61 50 58 55 54 60 44 66 30 68 23 68 18 67 10 63 5 60 3 57 0 49 12 49 14 53 15 56 18 58 22 60 26 61 36 61 44 57 47 54 50 49 50 40 44 34 40 31 36 30 30 29 19 31 15 33 12 36 8 36 7 35 1 35 5 20 7 18 7 15 11 0" draw:type="mso-spt100" draw:enhanced-path="M 11 0 L 58 0 58 8 21 8 19 14 18 17 18 18 17 20 15 26 21 24 26 23 33 22 39 22 50 26 54 28 60 35 62 44 61 50 58 55 54 60 44 66 30 68 23 68 18 67 10 63 5 60 3 57 0 49 12 49 14 53 15 56 18 58 22 60 26 61 36 61 44 57 47 54 50 49 50 40 44 34 40 31 36 30 30 29 19 31 15 33 12 36 8 36 7 35 1 35 5 20 7 18 7 15 11 0 Z N"/>
            </draw:custom-shape>
            <draw:custom-shape draw:name="Freeform 50" draw:style-name="gr109" draw:text-style-name="P1" draw:layer="layout" svg:width="0.327cm" svg:height="0.223cm" svg:x="14.625cm" svg:y="12.35cm">
              <text:p text:style-name="P10"/>
              <draw:enhanced-geometry svg:viewBox="0 0 63 69" draw:extrusion-allowed="true" draw:text-areas="0 0 63 69" draw:glue-points="27 7 22 9 18 12 14 21 13 35 14 49 18 57 22 60 27 62 35 62 39 61 45 57 49 48 50 35 50 25 47 17 45 12 40 9 36 7 27 7 25 0 36 0 45 2 50 5 54 8 57 13 60 19 61 23 61 28 63 35 61 45 59 54 53 62 49 65 38 69 25 69 14 65 10 62 4 55 2 46 0 35 2 24 4 15 10 7 14 4 25 0" draw:type="mso-spt100" draw:enhanced-path="M 27 7 L 22 9 18 12 14 21 13 35 14 49 18 57 22 60 27 62 35 62 39 61 45 57 49 48 50 35 50 25 47 17 45 12 40 9 36 7 27 7 Z M 25 0 L 36 0 45 2 50 5 54 8 57 13 60 19 61 23 61 28 63 35 61 45 59 54 53 62 49 65 38 69 25 69 14 65 10 62 4 55 2 46 0 35 2 24 4 15 10 7 14 4 25 0 Z N"/>
            </draw:custom-shape>
            <draw:custom-shape draw:name="Freeform 51" draw:style-name="gr109" draw:text-style-name="P1" draw:layer="layout" svg:width="0.181cm" svg:height="0.22cm" svg:x="13.908cm" svg:y="10.517cm">
              <text:p text:style-name="P10"/>
              <draw:enhanced-geometry svg:viewBox="0 0 35 68" draw:extrusion-allowed="true" draw:text-areas="0 0 35 68" draw:glue-points="28 0 35 0 35 68 24 68 24 15 13 21 6 23 0 25 0 17 7 15 19 9 24 4 28 0" draw:type="mso-spt100" draw:enhanced-path="M 28 0 L 35 0 35 68 24 68 24 15 13 21 6 23 0 25 0 17 7 15 19 9 24 4 28 0 Z N"/>
            </draw:custom-shape>
            <draw:custom-shape draw:name="Freeform 52" draw:style-name="gr109" draw:text-style-name="P1" draw:layer="layout" svg:width="0.327cm" svg:height="0.223cm" svg:x="14.24cm" svg:y="10.517cm">
              <text:p text:style-name="P10"/>
              <draw:enhanced-geometry svg:viewBox="0 0 63 69" draw:extrusion-allowed="true" draw:text-areas="0 0 63 69" draw:glue-points="27 7 23 9 19 12 14 21 13 35 14 49 19 57 23 60 27 62 35 62 39 61 45 57 49 48 50 35 50 25 48 17 45 12 41 9 37 7 27 7 25 0 37 0 45 2 50 5 55 8 57 13 60 19 62 23 62 28 63 35 62 45 59 54 53 62 49 65 38 69 25 69 14 65 10 62 5 55 2 46 0 35 2 24 5 15 10 7 14 4 25 0" draw:type="mso-spt100" draw:enhanced-path="M 27 7 L 23 9 19 12 14 21 13 35 14 49 19 57 23 60 27 62 35 62 39 61 45 57 49 48 50 35 50 25 48 17 45 12 41 9 37 7 27 7 Z M 25 0 L 37 0 45 2 50 5 55 8 57 13 60 19 62 23 62 28 63 35 62 45 59 54 53 62 49 65 38 69 25 69 14 65 10 62 5 55 2 46 0 35 2 24 5 15 10 7 14 4 25 0 Z N"/>
            </draw:custom-shape>
            <draw:custom-shape draw:name="Freeform 53" draw:style-name="gr109" draw:text-style-name="P1" draw:layer="layout" svg:width="0.316cm" svg:height="0.223cm" svg:x="14.625cm" svg:y="10.517cm">
              <text:p text:style-name="P10"/>
              <draw:enhanced-geometry svg:viewBox="0 0 61 69" draw:extrusion-allowed="true" draw:text-areas="0 0 61 69" draw:glue-points="25 7 21 9 18 12 14 17 13 25 11 35 13 49 17 57 21 60 25 62 36 62 40 60 45 57 49 48 49 25 47 17 45 12 40 9 36 7 25 7 24 0 31 0 38 1 43 2 47 4 53 8 57 13 59 19 60 23 61 28 61 35 60 45 59 54 56 58 52 62 47 65 43 67 38 69 24 69 18 67 14 65 10 62 4 55 2 46 0 35 0 24 3 15 6 11 10 7 14 4 18 2 24 0" draw:type="mso-spt100" draw:enhanced-path="M 25 7 L 21 9 18 12 14 17 13 25 11 35 13 49 17 57 21 60 25 62 36 62 40 60 45 57 49 48 49 25 47 17 45 12 40 9 36 7 25 7 Z M 24 0 L 31 0 38 1 43 2 47 4 53 8 57 13 59 19 60 23 61 28 61 35 60 45 59 54 56 58 52 62 47 65 43 67 38 69 24 69 18 67 14 65 10 62 4 55 2 46 0 35 0 24 3 15 6 11 10 7 14 4 18 2 24 0 Z N"/>
            </draw:custom-shape>
            <draw:custom-shape draw:name="Freeform 54" draw:style-name="gr112" draw:text-style-name="P1" draw:layer="layout" svg:width="0.046cm" svg:height="0.084cm" svg:x="15.451cm" svg:y="16.684cm">
              <text:p text:style-name="P10"/>
              <draw:enhanced-geometry svg:viewBox="0 0 9 26" draw:extrusion-allowed="true" draw:text-areas="0 0 9 26" draw:glue-points="4 0 8 2 9 4 9 22 8 25 4 26 1 25 0 22 0 4 1 2 4 0" draw:type="mso-spt100" draw:enhanced-path="M 4 0 L 8 2 9 4 9 22 8 25 4 26 1 25 0 22 0 4 1 2 4 0 Z N"/>
            </draw:custom-shape>
            <draw:custom-shape draw:name="Freeform 55" draw:style-name="gr112" draw:text-style-name="P1" draw:layer="layout" svg:width="0.046cm" svg:height="0.084cm" svg:x="16.854cm" svg:y="16.684cm">
              <text:p text:style-name="P10"/>
              <draw:enhanced-geometry svg:viewBox="0 0 9 26" draw:extrusion-allowed="true" draw:text-areas="0 0 9 26" draw:glue-points="4 0 8 2 9 4 9 22 8 25 4 26 1 25 0 22 0 4 1 2 4 0" draw:type="mso-spt100" draw:enhanced-path="M 4 0 L 8 2 9 4 9 22 8 25 4 26 1 25 0 22 0 4 1 2 4 0 Z N"/>
            </draw:custom-shape>
            <draw:custom-shape draw:name="Freeform 56" draw:style-name="gr112" draw:text-style-name="P1" draw:layer="layout" svg:width="0.046cm" svg:height="0.084cm" svg:x="17.851cm" svg:y="16.684cm">
              <text:p text:style-name="P10"/>
              <draw:enhanced-geometry svg:viewBox="0 0 9 26" draw:extrusion-allowed="true" draw:text-areas="0 0 9 26" draw:glue-points="4 0 8 2 9 4 9 22 8 25 4 26 1 25 0 22 0 4 1 2 4 0" draw:type="mso-spt100" draw:enhanced-path="M 4 0 L 8 2 9 4 9 22 8 25 4 26 1 25 0 22 0 4 1 2 4 0 Z N"/>
            </draw:custom-shape>
            <draw:custom-shape draw:name="Freeform 57" draw:style-name="gr112" draw:text-style-name="P1" draw:layer="layout" svg:width="0.051cm" svg:height="0.084cm" svg:x="18.615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58" draw:style-name="gr112" draw:text-style-name="P1" draw:layer="layout" svg:width="0.051cm" svg:height="0.084cm" svg:x="19.244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59" draw:style-name="gr112" draw:text-style-name="P1" draw:layer="layout" svg:width="0.046cm" svg:height="0.084cm" svg:x="19.774cm" svg:y="16.684cm">
              <text:p text:style-name="P10"/>
              <draw:enhanced-geometry svg:viewBox="0 0 9 26" draw:extrusion-allowed="true" draw:text-areas="0 0 9 26" draw:glue-points="4 0 8 2 9 4 9 22 8 25 4 26 1 25 0 22 0 4 1 2 4 0" draw:type="mso-spt100" draw:enhanced-path="M 4 0 L 8 2 9 4 9 22 8 25 4 26 1 25 0 22 0 4 1 2 4 0 Z N"/>
            </draw:custom-shape>
            <draw:custom-shape draw:name="Freeform 60" draw:style-name="gr112" draw:text-style-name="P1" draw:layer="layout" svg:width="0.046cm" svg:height="0.084cm" svg:x="20.236cm" svg:y="16.684cm">
              <text:p text:style-name="P10"/>
              <draw:enhanced-geometry svg:viewBox="0 0 9 26" draw:extrusion-allowed="true" draw:text-areas="0 0 9 26" draw:glue-points="4 0 8 2 9 4 9 22 8 25 4 26 1 25 0 22 0 4 1 2 4 0" draw:type="mso-spt100" draw:enhanced-path="M 4 0 L 8 2 9 4 9 22 8 25 4 26 1 25 0 22 0 4 1 2 4 0 Z N"/>
            </draw:custom-shape>
            <draw:custom-shape draw:name="Freeform 61" draw:style-name="gr112" draw:text-style-name="P1" draw:layer="layout" svg:width="0.051cm" svg:height="0.139cm" svg:x="20.637cm" svg:y="16.629cm">
              <text:p text:style-name="P10"/>
              <draw:enhanced-geometry svg:viewBox="0 0 10 43" draw:extrusion-allowed="true" draw:text-areas="0 0 10 43" draw:glue-points="5 0 9 2 10 4 10 39 9 42 5 43 2 42 0 39 0 4 2 2 5 0" draw:type="mso-spt100" draw:enhanced-path="M 5 0 L 9 2 10 4 10 39 9 42 5 43 2 42 0 39 0 4 2 2 5 0 Z N"/>
            </draw:custom-shape>
            <draw:custom-shape draw:name="Freeform 62" draw:style-name="gr112" draw:text-style-name="P1" draw:layer="layout" svg:width="0.051cm" svg:height="0.084cm" svg:x="21.006cm" svg:y="16.684cm">
              <text:p text:style-name="P10"/>
              <draw:enhanced-geometry svg:viewBox="0 0 10 26" draw:extrusion-allowed="true" draw:text-areas="0 0 10 26" draw:glue-points="5 0 9 2 10 4 10 22 9 25 5 26 2 25 0 22 0 4 2 2 5 0" draw:type="mso-spt100" draw:enhanced-path="M 5 0 L 9 2 10 4 10 22 9 25 5 26 2 25 0 22 0 4 2 2 5 0 Z N"/>
            </draw:custom-shape>
            <draw:custom-shape draw:name="Freeform 63" draw:style-name="gr112" draw:text-style-name="P1" draw:layer="layout" svg:width="0.051cm" svg:height="0.084cm" svg:x="21.333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64" draw:style-name="gr112" draw:text-style-name="P1" draw:layer="layout" svg:width="0.051cm" svg:height="0.084cm" svg:x="21.634cm" svg:y="16.684cm">
              <text:p text:style-name="P10"/>
              <draw:enhanced-geometry svg:viewBox="0 0 10 26" draw:extrusion-allowed="true" draw:text-areas="0 0 10 26" draw:glue-points="5 0 9 2 10 4 10 22 9 25 5 26 2 25 0 22 0 4 2 2 5 0" draw:type="mso-spt100" draw:enhanced-path="M 5 0 L 9 2 10 4 10 22 9 25 5 26 2 25 0 22 0 4 2 2 5 0 Z N"/>
            </draw:custom-shape>
            <draw:custom-shape draw:name="Freeform 65" draw:style-name="gr112" draw:text-style-name="P1" draw:layer="layout" svg:width="0.051cm" svg:height="0.084cm" svg:x="21.91cm" svg:y="16.684cm">
              <text:p text:style-name="P10"/>
              <draw:enhanced-geometry svg:viewBox="0 0 10 26" draw:extrusion-allowed="true" draw:text-areas="0 0 10 26" draw:glue-points="4 0 9 2 10 4 10 22 9 25 4 26 2 25 0 22 0 4 2 2 4 0" draw:type="mso-spt100" draw:enhanced-path="M 4 0 L 9 2 10 4 10 22 9 25 4 26 2 25 0 22 0 4 2 2 4 0 Z N"/>
            </draw:custom-shape>
            <draw:custom-shape draw:name="Freeform 66" draw:style-name="gr112" draw:text-style-name="P1" draw:layer="layout" svg:width="0.051cm" svg:height="0.084cm" svg:x="22.164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67" draw:style-name="gr112" draw:text-style-name="P1" draw:layer="layout" svg:width="0.051cm" svg:height="0.084cm" svg:x="22.403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68" draw:style-name="gr112" draw:text-style-name="P1" draw:layer="layout" svg:width="0.051cm" svg:height="0.084cm" svg:x="22.627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69" draw:style-name="gr112" draw:text-style-name="P1" draw:layer="layout" svg:width="0.051cm" svg:height="0.084cm" svg:x="22.835cm" svg:y="16.684cm">
              <text:p text:style-name="P10"/>
              <draw:enhanced-geometry svg:viewBox="0 0 10 26" draw:extrusion-allowed="true" draw:text-areas="0 0 10 26" draw:glue-points="5 0 9 2 10 4 10 22 9 25 5 26 2 25 0 22 0 4 2 2 5 0" draw:type="mso-spt100" draw:enhanced-path="M 5 0 L 9 2 10 4 10 22 9 25 5 26 2 25 0 22 0 4 2 2 5 0 Z N"/>
            </draw:custom-shape>
            <draw:custom-shape draw:name="Freeform 70" draw:style-name="gr112" draw:text-style-name="P1" draw:layer="layout" svg:width="0.051cm" svg:height="0.139cm" svg:x="23.037cm" svg:y="16.629cm">
              <text:p text:style-name="P10"/>
              <draw:enhanced-geometry svg:viewBox="0 0 10 43" draw:extrusion-allowed="true" draw:text-areas="0 0 10 43" draw:glue-points="4 0 9 2 10 4 10 39 9 42 4 43 2 42 0 39 0 4 2 2 4 0" draw:type="mso-spt100" draw:enhanced-path="M 4 0 L 9 2 10 4 10 39 9 42 4 43 2 42 0 39 0 4 2 2 4 0 Z N"/>
            </draw:custom-shape>
            <draw:custom-shape draw:name="Freeform 71" draw:style-name="gr112" draw:text-style-name="P1" draw:layer="layout" svg:width="0.051cm" svg:height="0.084cm" svg:x="23.219cm" svg:y="16.684cm">
              <text:p text:style-name="P10"/>
              <draw:enhanced-geometry svg:viewBox="0 0 10 26" draw:extrusion-allowed="true" draw:text-areas="0 0 10 26" draw:glue-points="4 0 8 2 10 4 10 22 8 25 4 26 1 25 0 22 0 4 1 2 4 0" draw:type="mso-spt100" draw:enhanced-path="M 4 0 L 8 2 10 4 10 22 8 25 4 26 1 25 0 22 0 4 1 2 4 0 Z N"/>
            </draw:custom-shape>
            <draw:custom-shape draw:name="Freeform 72" draw:style-name="gr112" draw:text-style-name="P1" draw:layer="layout" svg:width="8.334cm" svg:height="0.022cm" svg:x="15.082cm" svg:y="16.746cm">
              <text:p text:style-name="P10"/>
              <draw:enhanced-geometry svg:viewBox="0 0 1604 7" draw:extrusion-allowed="true" draw:text-areas="0 0 1604 7" draw:glue-points="5 0 1598 0 1602 1 1604 3 1602 6 1598 7 5 7 3 6 0 3 3 1 5 0" draw:type="mso-spt100" draw:enhanced-path="M 5 0 L 1598 0 1602 1 1604 3 1602 6 1598 7 5 7 3 6 0 3 3 1 5 0 Z N"/>
            </draw:custom-shape>
            <draw:custom-shape draw:name="Freeform 73" draw:style-name="gr112" draw:text-style-name="P1" draw:layer="layout" svg:width="0.187cm" svg:height="0.022cm" svg:x="15.082cm" svg:y="16.464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74" draw:style-name="gr112" draw:text-style-name="P1" draw:layer="layout" svg:width="0.187cm" svg:height="0.022cm" svg:x="15.082cm" svg:y="15.395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75" draw:style-name="gr112" draw:text-style-name="P1" draw:layer="layout" svg:width="0.187cm" svg:height="0.022cm" svg:x="15.082cm" svg:y="14.637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76" draw:style-name="gr112" draw:text-style-name="P1" draw:layer="layout" svg:width="0.187cm" svg:height="0.022cm" svg:x="15.082cm" svg:y="14.047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77" draw:style-name="gr112" draw:text-style-name="P1" draw:layer="layout" svg:width="0.187cm" svg:height="0.022cm" svg:x="15.082cm" svg:y="13.568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78" draw:style-name="gr112" draw:text-style-name="P1" draw:layer="layout" svg:width="0.187cm" svg:height="0.022cm" svg:x="15.082cm" svg:y="13.157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79" draw:style-name="gr112" draw:text-style-name="P1" draw:layer="layout" svg:width="0.187cm" svg:height="0.022cm" svg:x="15.082cm" svg:y="12.803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0" draw:style-name="gr112" draw:text-style-name="P1" draw:layer="layout" svg:width="0.311cm" svg:height="0.022cm" svg:x="15.082cm" svg:y="12.496cm">
              <text:p text:style-name="P10"/>
              <draw:enhanced-geometry svg:viewBox="0 0 60 7" draw:extrusion-allowed="true" draw:text-areas="0 0 60 7" draw:glue-points="5 0 54 0 58 1 60 3 58 6 54 7 5 7 3 6 0 3 3 1 5 0" draw:type="mso-spt100" draw:enhanced-path="M 5 0 L 54 0 58 1 60 3 58 6 54 7 5 7 3 6 0 3 3 1 5 0 Z N"/>
            </draw:custom-shape>
            <draw:custom-shape draw:name="Freeform 81" draw:style-name="gr112" draw:text-style-name="P1" draw:layer="layout" svg:width="0.187cm" svg:height="0.022cm" svg:x="15.082cm" svg:y="12.217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2" draw:style-name="gr112" draw:text-style-name="P1" draw:layer="layout" svg:width="0.187cm" svg:height="0.022cm" svg:x="15.082cm" svg:y="11.964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3" draw:style-name="gr112" draw:text-style-name="P1" draw:layer="layout" svg:width="0.187cm" svg:height="0.022cm" svg:x="15.082cm" svg:y="11.734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4" draw:style-name="gr112" draw:text-style-name="P1" draw:layer="layout" svg:width="0.187cm" svg:height="0.022cm" svg:x="15.082cm" svg:y="11.521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5" draw:style-name="gr112" draw:text-style-name="P1" draw:layer="layout" svg:width="0.187cm" svg:height="0.022cm" svg:x="15.082cm" svg:y="11.326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6" draw:style-name="gr112" draw:text-style-name="P1" draw:layer="layout" svg:width="0.187cm" svg:height="0.022cm" svg:x="15.082cm" svg:y="11.145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7" draw:style-name="gr112" draw:text-style-name="P1" draw:layer="layout" svg:width="0.187cm" svg:height="0.022cm" svg:x="15.082cm" svg:y="10.973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8" draw:style-name="gr112" draw:text-style-name="P1" draw:layer="layout" svg:width="0.187cm" svg:height="0.022cm" svg:x="15.082cm" svg:y="10.811cm">
              <text:p text:style-name="P10"/>
              <draw:enhanced-geometry svg:viewBox="0 0 36 7" draw:extrusion-allowed="true" draw:text-areas="0 0 36 7" draw:glue-points="5 0 30 0 35 1 36 3 35 6 30 7 5 7 3 6 0 3 3 1 5 0" draw:type="mso-spt100" draw:enhanced-path="M 5 0 L 30 0 35 1 36 3 35 6 30 7 5 7 3 6 0 3 3 1 5 0 Z N"/>
            </draw:custom-shape>
            <draw:custom-shape draw:name="Freeform 89" draw:style-name="gr112" draw:text-style-name="P1" draw:layer="layout" svg:width="0.311cm" svg:height="0.022cm" svg:x="15.082cm" svg:y="10.666cm">
              <text:p text:style-name="P10"/>
              <draw:enhanced-geometry svg:viewBox="0 0 60 7" draw:extrusion-allowed="true" draw:text-areas="0 0 60 7" draw:glue-points="5 0 54 0 58 1 60 3 58 6 54 7 5 7 3 6 0 3 3 1 5 0" draw:type="mso-spt100" draw:enhanced-path="M 5 0 L 54 0 58 1 60 3 58 6 54 7 5 7 3 6 0 3 3 1 5 0 Z N"/>
            </draw:custom-shape>
            <draw:custom-shape draw:name="Freeform 90" draw:style-name="gr112" draw:text-style-name="P1" draw:layer="layout" svg:width="0.051cm" svg:height="6.106cm" svg:x="15.087cm" svg:y="10.662cm">
              <text:p text:style-name="P10"/>
              <draw:enhanced-geometry svg:viewBox="0 0 10 1885" draw:extrusion-allowed="true" draw:text-areas="0 0 10 1885" draw:glue-points="4 0 9 2 10 4 10 1881 9 1884 4 1885 2 1884 0 1881 0 4 2 2 4 0" draw:type="mso-spt100" draw:enhanced-path="M 4 0 L 9 2 10 4 10 1881 9 1884 4 1885 2 1884 0 1881 0 4 2 2 4 0 Z N"/>
            </draw:custom-shape>
            <draw:custom-shape draw:name="Freeform 91" draw:style-name="gr112" draw:text-style-name="P1" draw:layer="layout" svg:width="0.046cm" svg:height="0.08cm" svg:x="15.451cm" svg:y="10.662cm">
              <text:p text:style-name="P10"/>
              <draw:enhanced-geometry svg:viewBox="0 0 9 25" draw:extrusion-allowed="true" draw:text-areas="0 0 9 25" draw:glue-points="4 0 8 2 9 4 9 21 8 24 4 25 1 24 0 21 0 4 1 2 4 0" draw:type="mso-spt100" draw:enhanced-path="M 4 0 L 8 2 9 4 9 21 8 24 4 25 1 24 0 21 0 4 1 2 4 0 Z N"/>
            </draw:custom-shape>
            <draw:custom-shape draw:name="Freeform 92" draw:style-name="gr112" draw:text-style-name="P1" draw:layer="layout" svg:width="0.046cm" svg:height="0.08cm" svg:x="16.854cm" svg:y="10.662cm">
              <text:p text:style-name="P10"/>
              <draw:enhanced-geometry svg:viewBox="0 0 9 25" draw:extrusion-allowed="true" draw:text-areas="0 0 9 25" draw:glue-points="4 0 8 2 9 4 9 21 8 24 4 25 1 24 0 21 0 4 1 2 4 0" draw:type="mso-spt100" draw:enhanced-path="M 4 0 L 8 2 9 4 9 21 8 24 4 25 1 24 0 21 0 4 1 2 4 0 Z N"/>
            </draw:custom-shape>
            <draw:custom-shape draw:name="Freeform 93" draw:style-name="gr112" draw:text-style-name="P1" draw:layer="layout" svg:width="0.046cm" svg:height="0.08cm" svg:x="17.851cm" svg:y="10.662cm">
              <text:p text:style-name="P10"/>
              <draw:enhanced-geometry svg:viewBox="0 0 9 25" draw:extrusion-allowed="true" draw:text-areas="0 0 9 25" draw:glue-points="4 0 8 2 9 4 9 21 8 24 4 25 1 24 0 21 0 4 1 2 4 0" draw:type="mso-spt100" draw:enhanced-path="M 4 0 L 8 2 9 4 9 21 8 24 4 25 1 24 0 21 0 4 1 2 4 0 Z N"/>
            </draw:custom-shape>
            <draw:custom-shape draw:name="Freeform 94" draw:style-name="gr112" draw:text-style-name="P1" draw:layer="layout" svg:width="0.051cm" svg:height="0.08cm" svg:x="18.615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95" draw:style-name="gr112" draw:text-style-name="P1" draw:layer="layout" svg:width="0.051cm" svg:height="0.08cm" svg:x="19.244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96" draw:style-name="gr112" draw:text-style-name="P1" draw:layer="layout" svg:width="0.046cm" svg:height="0.08cm" svg:x="19.774cm" svg:y="10.662cm">
              <text:p text:style-name="P10"/>
              <draw:enhanced-geometry svg:viewBox="0 0 9 25" draw:extrusion-allowed="true" draw:text-areas="0 0 9 25" draw:glue-points="4 0 8 2 9 4 9 21 8 24 4 25 1 24 0 21 0 4 1 2 4 0" draw:type="mso-spt100" draw:enhanced-path="M 4 0 L 8 2 9 4 9 21 8 24 4 25 1 24 0 21 0 4 1 2 4 0 Z N"/>
            </draw:custom-shape>
            <draw:custom-shape draw:name="Freeform 97" draw:style-name="gr112" draw:text-style-name="P1" draw:layer="layout" svg:width="0.046cm" svg:height="0.08cm" svg:x="20.236cm" svg:y="10.662cm">
              <text:p text:style-name="P10"/>
              <draw:enhanced-geometry svg:viewBox="0 0 9 25" draw:extrusion-allowed="true" draw:text-areas="0 0 9 25" draw:glue-points="4 0 8 2 9 4 9 21 8 24 4 25 1 24 0 21 0 4 1 2 4 0" draw:type="mso-spt100" draw:enhanced-path="M 4 0 L 8 2 9 4 9 21 8 24 4 25 1 24 0 21 0 4 1 2 4 0 Z N"/>
            </draw:custom-shape>
            <draw:custom-shape draw:name="Freeform 98" draw:style-name="gr112" draw:text-style-name="P1" draw:layer="layout" svg:width="0.051cm" svg:height="0.136cm" svg:x="20.637cm" svg:y="10.662cm">
              <text:p text:style-name="P10"/>
              <draw:enhanced-geometry svg:viewBox="0 0 10 42" draw:extrusion-allowed="true" draw:text-areas="0 0 10 42" draw:glue-points="5 0 9 2 10 4 10 39 9 42 5 42 2 42 0 39 0 4 2 2 5 0" draw:type="mso-spt100" draw:enhanced-path="M 5 0 L 9 2 10 4 10 39 9 42 5 42 2 42 0 39 0 4 2 2 5 0 Z N"/>
            </draw:custom-shape>
            <draw:custom-shape draw:name="Freeform 99" draw:style-name="gr112" draw:text-style-name="P1" draw:layer="layout" svg:width="0.051cm" svg:height="0.08cm" svg:x="21.006cm" svg:y="10.662cm">
              <text:p text:style-name="P10"/>
              <draw:enhanced-geometry svg:viewBox="0 0 10 25" draw:extrusion-allowed="true" draw:text-areas="0 0 10 25" draw:glue-points="5 0 9 2 10 4 10 21 9 24 5 25 2 24 0 21 0 4 2 2 5 0" draw:type="mso-spt100" draw:enhanced-path="M 5 0 L 9 2 10 4 10 21 9 24 5 25 2 24 0 21 0 4 2 2 5 0 Z N"/>
            </draw:custom-shape>
            <draw:custom-shape draw:name="Freeform 100" draw:style-name="gr112" draw:text-style-name="P1" draw:layer="layout" svg:width="0.051cm" svg:height="0.08cm" svg:x="21.333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101" draw:style-name="gr112" draw:text-style-name="P1" draw:layer="layout" svg:width="0.051cm" svg:height="0.08cm" svg:x="21.634cm" svg:y="10.662cm">
              <text:p text:style-name="P10"/>
              <draw:enhanced-geometry svg:viewBox="0 0 10 25" draw:extrusion-allowed="true" draw:text-areas="0 0 10 25" draw:glue-points="5 0 9 2 10 4 10 21 9 24 5 25 2 24 0 21 0 4 2 2 5 0" draw:type="mso-spt100" draw:enhanced-path="M 5 0 L 9 2 10 4 10 21 9 24 5 25 2 24 0 21 0 4 2 2 5 0 Z N"/>
            </draw:custom-shape>
            <draw:custom-shape draw:name="Freeform 102" draw:style-name="gr112" draw:text-style-name="P1" draw:layer="layout" svg:width="0.051cm" svg:height="0.08cm" svg:x="21.91cm" svg:y="10.662cm">
              <text:p text:style-name="P10"/>
              <draw:enhanced-geometry svg:viewBox="0 0 10 25" draw:extrusion-allowed="true" draw:text-areas="0 0 10 25" draw:glue-points="4 0 9 2 10 4 10 21 9 24 4 25 2 24 0 21 0 4 2 2 4 0" draw:type="mso-spt100" draw:enhanced-path="M 4 0 L 9 2 10 4 10 21 9 24 4 25 2 24 0 21 0 4 2 2 4 0 Z N"/>
            </draw:custom-shape>
            <draw:custom-shape draw:name="Freeform 103" draw:style-name="gr112" draw:text-style-name="P1" draw:layer="layout" svg:width="0.051cm" svg:height="0.08cm" svg:x="22.164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104" draw:style-name="gr112" draw:text-style-name="P1" draw:layer="layout" svg:width="0.051cm" svg:height="0.08cm" svg:x="22.403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105" draw:style-name="gr112" draw:text-style-name="P1" draw:layer="layout" svg:width="0.051cm" svg:height="0.08cm" svg:x="22.627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106" draw:style-name="gr112" draw:text-style-name="P1" draw:layer="layout" svg:width="0.051cm" svg:height="0.08cm" svg:x="22.835cm" svg:y="10.662cm">
              <text:p text:style-name="P10"/>
              <draw:enhanced-geometry svg:viewBox="0 0 10 25" draw:extrusion-allowed="true" draw:text-areas="0 0 10 25" draw:glue-points="5 0 9 2 10 4 10 21 9 24 5 25 2 24 0 21 0 4 2 2 5 0" draw:type="mso-spt100" draw:enhanced-path="M 5 0 L 9 2 10 4 10 21 9 24 5 25 2 24 0 21 0 4 2 2 5 0 Z N"/>
            </draw:custom-shape>
            <draw:custom-shape draw:name="Freeform 107" draw:style-name="gr112" draw:text-style-name="P1" draw:layer="layout" svg:width="0.051cm" svg:height="0.136cm" svg:x="23.037cm" svg:y="10.662cm">
              <text:p text:style-name="P10"/>
              <draw:enhanced-geometry svg:viewBox="0 0 10 42" draw:extrusion-allowed="true" draw:text-areas="0 0 10 42" draw:glue-points="4 0 9 2 10 4 10 39 9 42 4 42 2 42 0 39 0 4 2 2 4 0" draw:type="mso-spt100" draw:enhanced-path="M 4 0 L 9 2 10 4 10 39 9 42 4 42 2 42 0 39 0 4 2 2 4 0 Z N"/>
            </draw:custom-shape>
            <draw:custom-shape draw:name="Freeform 108" draw:style-name="gr112" draw:text-style-name="P1" draw:layer="layout" svg:width="0.051cm" svg:height="0.08cm" svg:x="23.219cm" svg:y="10.662cm">
              <text:p text:style-name="P10"/>
              <draw:enhanced-geometry svg:viewBox="0 0 10 25" draw:extrusion-allowed="true" draw:text-areas="0 0 10 25" draw:glue-points="4 0 8 2 10 4 10 21 8 24 4 25 1 24 0 21 0 4 1 2 4 0" draw:type="mso-spt100" draw:enhanced-path="M 4 0 L 8 2 10 4 10 21 8 24 4 25 1 24 0 21 0 4 1 2 4 0 Z N"/>
            </draw:custom-shape>
            <draw:custom-shape draw:name="Freeform 109" draw:style-name="gr112" draw:text-style-name="P1" draw:layer="layout" svg:width="8.334cm" svg:height="0.022cm" svg:x="15.082cm" svg:y="10.666cm">
              <text:p text:style-name="P10"/>
              <draw:enhanced-geometry svg:viewBox="0 0 1604 7" draw:extrusion-allowed="true" draw:text-areas="0 0 1604 7" draw:glue-points="5 0 1598 0 1602 1 1604 3 1602 6 1598 7 5 7 3 6 0 3 3 1 5 0" draw:type="mso-spt100" draw:enhanced-path="M 5 0 L 1598 0 1602 1 1604 3 1602 6 1598 7 5 7 3 6 0 3 3 1 5 0 Z N"/>
            </draw:custom-shape>
            <draw:custom-shape draw:name="Freeform 110" draw:style-name="gr112" draw:text-style-name="P1" draw:layer="layout" svg:width="0.192cm" svg:height="0.022cm" svg:x="23.224cm" svg:y="16.464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1" draw:style-name="gr112" draw:text-style-name="P1" draw:layer="layout" svg:width="0.192cm" svg:height="0.022cm" svg:x="23.224cm" svg:y="15.395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2" draw:style-name="gr112" draw:text-style-name="P1" draw:layer="layout" svg:width="0.192cm" svg:height="0.022cm" svg:x="23.224cm" svg:y="14.637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3" draw:style-name="gr112" draw:text-style-name="P1" draw:layer="layout" svg:width="0.192cm" svg:height="0.022cm" svg:x="23.224cm" svg:y="14.047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4" draw:style-name="gr112" draw:text-style-name="P1" draw:layer="layout" svg:width="0.192cm" svg:height="0.022cm" svg:x="23.224cm" svg:y="13.568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5" draw:style-name="gr112" draw:text-style-name="P1" draw:layer="layout" svg:width="0.192cm" svg:height="0.022cm" svg:x="23.224cm" svg:y="13.157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6" draw:style-name="gr112" draw:text-style-name="P1" draw:layer="layout" svg:width="0.192cm" svg:height="0.022cm" svg:x="23.224cm" svg:y="12.803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7" draw:style-name="gr112" draw:text-style-name="P1" draw:layer="layout" svg:width="0.311cm" svg:height="0.022cm" svg:x="23.105cm" svg:y="12.496cm">
              <text:p text:style-name="P10"/>
              <draw:enhanced-geometry svg:viewBox="0 0 60 7" draw:extrusion-allowed="true" draw:text-areas="0 0 60 7" draw:glue-points="5 0 54 0 58 1 60 3 58 6 54 7 5 7 3 6 0 3 3 1 5 0" draw:type="mso-spt100" draw:enhanced-path="M 5 0 L 54 0 58 1 60 3 58 6 54 7 5 7 3 6 0 3 3 1 5 0 Z N"/>
            </draw:custom-shape>
            <draw:custom-shape draw:name="Freeform 118" draw:style-name="gr112" draw:text-style-name="P1" draw:layer="layout" svg:width="0.192cm" svg:height="0.022cm" svg:x="23.224cm" svg:y="12.217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19" draw:style-name="gr112" draw:text-style-name="P1" draw:layer="layout" svg:width="0.192cm" svg:height="0.022cm" svg:x="23.224cm" svg:y="11.964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0" draw:style-name="gr112" draw:text-style-name="P1" draw:layer="layout" svg:width="0.192cm" svg:height="0.022cm" svg:x="23.224cm" svg:y="11.734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1" draw:style-name="gr112" draw:text-style-name="P1" draw:layer="layout" svg:width="0.192cm" svg:height="0.022cm" svg:x="23.224cm" svg:y="11.521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2" draw:style-name="gr112" draw:text-style-name="P1" draw:layer="layout" svg:width="0.192cm" svg:height="0.022cm" svg:x="23.224cm" svg:y="11.326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3" draw:style-name="gr112" draw:text-style-name="P1" draw:layer="layout" svg:width="0.192cm" svg:height="0.022cm" svg:x="23.224cm" svg:y="11.145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4" draw:style-name="gr112" draw:text-style-name="P1" draw:layer="layout" svg:width="0.192cm" svg:height="0.022cm" svg:x="23.224cm" svg:y="10.973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5" draw:style-name="gr112" draw:text-style-name="P1" draw:layer="layout" svg:width="0.192cm" svg:height="0.022cm" svg:x="23.224cm" svg:y="10.811cm">
              <text:p text:style-name="P10"/>
              <draw:enhanced-geometry svg:viewBox="0 0 37 7" draw:extrusion-allowed="true" draw:text-areas="0 0 37 7" draw:glue-points="6 0 31 0 35 1 37 3 35 6 31 7 6 7 3 6 0 3 3 1 6 0" draw:type="mso-spt100" draw:enhanced-path="M 6 0 L 31 0 35 1 37 3 35 6 31 7 6 7 3 6 0 3 3 1 6 0 Z N"/>
            </draw:custom-shape>
            <draw:custom-shape draw:name="Freeform 126" draw:style-name="gr112" draw:text-style-name="P1" draw:layer="layout" svg:width="0.311cm" svg:height="0.022cm" svg:x="23.105cm" svg:y="10.666cm">
              <text:p text:style-name="P10"/>
              <draw:enhanced-geometry svg:viewBox="0 0 60 7" draw:extrusion-allowed="true" draw:text-areas="0 0 60 7" draw:glue-points="5 0 54 0 58 1 60 3 58 6 54 7 5 7 3 6 0 3 3 1 5 0" draw:type="mso-spt100" draw:enhanced-path="M 5 0 L 54 0 58 1 60 3 58 6 54 7 5 7 3 6 0 3 3 1 5 0 Z N"/>
            </draw:custom-shape>
            <draw:custom-shape draw:name="Freeform 127" draw:style-name="gr112" draw:text-style-name="P1" draw:layer="layout" svg:width="0.051cm" svg:height="6.106cm" svg:x="23.365cm" svg:y="10.662cm">
              <text:p text:style-name="P10"/>
              <draw:enhanced-geometry svg:viewBox="0 0 10 1885" draw:extrusion-allowed="true" draw:text-areas="0 0 10 1885" draw:glue-points="4 0 8 2 10 4 10 1881 8 1884 4 1885 1 1884 0 1881 0 4 1 2 4 0" draw:type="mso-spt100" draw:enhanced-path="M 4 0 L 8 2 10 4 10 1881 8 1884 4 1885 1 1884 0 1881 0 4 1 2 4 0 Z N"/>
            </draw:custom-shape>
            <draw:custom-shape draw:name="Rectangle 918" draw:style-name="gr110" draw:text-style-name="P1" draw:layer="layout" svg:width="0.358cm" svg:height="0.158cm" svg:x="16.329cm" svg:y="10.87cm">
              <text:p text:style-name="P10"/>
              <draw:enhanced-geometry svg:viewBox="0 0 21600 21600" draw:type="rectangle" draw:enhanced-path="M 0 0 L 21600 0 21600 21600 0 21600 0 0 Z N"/>
            </draw:custom-shape>
            <draw:custom-shape draw:name="Freeform 919" draw:style-name="gr121" draw:text-style-name="P1" draw:layer="layout" svg:width="0.379cm" svg:height="0.171cm" svg:x="16.319cm" svg:y="10.863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20" draw:style-name="gr110" draw:text-style-name="P1" draw:layer="layout" svg:width="0.358cm" svg:height="0.158cm" svg:x="17.327cm" svg:y="11.534cm">
              <text:p text:style-name="P10"/>
              <draw:enhanced-geometry svg:viewBox="0 0 21600 21600" draw:type="rectangle" draw:enhanced-path="M 0 0 L 21600 0 21600 21600 0 21600 0 0 Z N"/>
            </draw:custom-shape>
            <draw:custom-shape draw:name="Freeform 921" draw:style-name="gr121" draw:text-style-name="P1" draw:layer="layout" svg:width="0.379cm" svg:height="0.171cm" svg:x="17.316cm" svg:y="11.527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22" draw:style-name="gr122" draw:text-style-name="P1" draw:layer="layout" svg:width="0.353cm" svg:height="0.158cm" svg:x="18.096cm" svg:y="11.945cm">
              <text:p text:style-name="P10"/>
              <draw:enhanced-geometry svg:viewBox="0 0 21600 21600" draw:type="rectangle" draw:enhanced-path="M 0 0 L 21600 0 21600 21600 0 21600 0 0 Z N"/>
            </draw:custom-shape>
            <draw:custom-shape draw:name="Freeform 923" draw:style-name="gr123" draw:text-style-name="P1" draw:layer="layout" svg:width="0.384cm" svg:height="0.171cm" svg:x="18.08cm" svg:y="11.939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24" draw:style-name="gr122" draw:text-style-name="P1" draw:layer="layout" svg:width="0.353cm" svg:height="0.158cm" svg:x="18.724cm" svg:y="13.014cm">
              <text:p text:style-name="P10"/>
              <draw:enhanced-geometry svg:viewBox="0 0 21600 21600" draw:type="rectangle" draw:enhanced-path="M 0 0 L 21600 0 21600 21600 0 21600 0 0 Z N"/>
            </draw:custom-shape>
            <draw:custom-shape draw:name="Freeform 925" draw:style-name="gr123" draw:text-style-name="P1" draw:layer="layout" svg:width="0.384cm" svg:height="0.171cm" svg:x="18.709cm" svg:y="13.008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26" draw:style-name="gr122" draw:text-style-name="P1" draw:layer="layout" svg:width="0.358cm" svg:height="0.158cm" svg:x="19.249cm" svg:y="13.014cm">
              <text:p text:style-name="P10"/>
              <draw:enhanced-geometry svg:viewBox="0 0 21600 21600" draw:type="rectangle" draw:enhanced-path="M 0 0 L 21600 0 21600 21600 0 21600 0 0 Z N"/>
            </draw:custom-shape>
            <draw:custom-shape draw:name="Freeform 927" draw:style-name="gr123" draw:text-style-name="P1" draw:layer="layout" svg:width="0.379cm" svg:height="0.171cm" svg:x="19.239cm" svg:y="13.008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28" draw:style-name="gr122" draw:text-style-name="P1" draw:layer="layout" svg:width="0.358cm" svg:height="0.158cm" svg:x="19.712cm" svg:y="13.442cm">
              <text:p text:style-name="P10"/>
              <draw:enhanced-geometry svg:viewBox="0 0 21600 21600" draw:type="rectangle" draw:enhanced-path="M 0 0 L 21600 0 21600 21600 0 21600 0 0 Z N"/>
            </draw:custom-shape>
            <draw:custom-shape draw:name="Freeform 929" draw:style-name="gr123" draw:text-style-name="P1" draw:layer="layout" svg:width="0.379cm" svg:height="0.171cm" svg:x="19.701cm" svg:y="13.435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30" draw:style-name="gr122" draw:text-style-name="P1" draw:layer="layout" svg:width="0.358cm" svg:height="0.158cm" svg:x="20.117cm" svg:y="13.772cm">
              <text:p text:style-name="P10"/>
              <draw:enhanced-geometry svg:viewBox="0 0 21600 21600" draw:type="rectangle" draw:enhanced-path="M 0 0 L 21600 0 21600 21600 0 21600 0 0 Z N"/>
            </draw:custom-shape>
            <draw:custom-shape draw:name="Freeform 931" draw:style-name="gr123" draw:text-style-name="P1" draw:layer="layout" svg:width="0.379cm" svg:height="0.171cm" svg:x="20.107cm" svg:y="13.766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32" draw:style-name="gr122" draw:text-style-name="P1" draw:layer="layout" svg:width="0.353cm" svg:height="0.158cm" svg:x="20.486cm" svg:y="13.772cm">
              <text:p text:style-name="P10"/>
              <draw:enhanced-geometry svg:viewBox="0 0 21600 21600" draw:type="rectangle" draw:enhanced-path="M 0 0 L 21600 0 21600 21600 0 21600 0 0 Z N"/>
            </draw:custom-shape>
            <draw:custom-shape draw:name="Freeform 933" draw:style-name="gr123" draw:text-style-name="P1" draw:layer="layout" svg:width="0.379cm" svg:height="0.171cm" svg:x="20.476cm" svg:y="13.766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34" draw:style-name="gr122" draw:text-style-name="P1" draw:layer="layout" svg:width="0.353cm" svg:height="0.158cm" svg:x="20.813cm" svg:y="14.592cm">
              <text:p text:style-name="P10"/>
              <draw:enhanced-geometry svg:viewBox="0 0 21600 21600" draw:type="rectangle" draw:enhanced-path="M 0 0 L 21600 0 21600 21600 0 21600 0 0 Z N"/>
            </draw:custom-shape>
            <draw:custom-shape draw:name="Freeform 935" draw:style-name="gr123" draw:text-style-name="P1" draw:layer="layout" svg:width="0.384cm" svg:height="0.171cm" svg:x="20.798cm" svg:y="14.585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36" draw:style-name="gr122" draw:text-style-name="P1" draw:layer="layout" svg:width="0.353cm" svg:height="0.158cm" svg:x="21.115cm" svg:y="14.715cm">
              <text:p text:style-name="P10"/>
              <draw:enhanced-geometry svg:viewBox="0 0 21600 21600" draw:type="rectangle" draw:enhanced-path="M 0 0 L 21600 0 21600 21600 0 21600 0 0 Z N"/>
            </draw:custom-shape>
            <draw:custom-shape draw:name="Freeform 937" draw:style-name="gr123" draw:text-style-name="P1" draw:layer="layout" svg:width="0.379cm" svg:height="0.171cm" svg:x="21.104cm" svg:y="14.708cm">
              <text:p text:style-name="P10"/>
              <draw:enhanced-geometry svg:viewBox="0 0 73 53" draw:extrusion-allowed="true" draw:text-areas="0 0 73 53" draw:glue-points="5 4 5 49 68 49 68 4 5 4 2 0 72 0 72 1 73 2 73 52 72 52 72 53 2 53 1 52 0 52 0 2 2 0" draw:type="mso-spt100" draw:enhanced-path="M 5 4 L 5 49 68 49 68 4 5 4 Z M 2 0 L 72 0 72 1 73 2 73 52 72 52 72 53 2 53 1 52 0 52 0 2 2 0 Z N"/>
            </draw:custom-shape>
            <draw:custom-shape draw:name="Rectangle 938" draw:style-name="gr122" draw:text-style-name="P1" draw:layer="layout" svg:width="0.353cm" svg:height="0.158cm" svg:x="21.39cm" svg:y="14.841cm">
              <text:p text:style-name="P10"/>
              <draw:enhanced-geometry svg:viewBox="0 0 21600 21600" draw:type="rectangle" draw:enhanced-path="M 0 0 L 21600 0 21600 21600 0 21600 0 0 Z N"/>
            </draw:custom-shape>
            <draw:custom-shape draw:name="Freeform 939" draw:style-name="gr123" draw:text-style-name="P1" draw:layer="layout" svg:width="0.384cm" svg:height="0.171cm" svg:x="21.374cm" svg:y="14.835cm">
              <text:p text:style-name="P10"/>
              <draw:enhanced-geometry svg:viewBox="0 0 74 53" draw:extrusion-allowed="true" draw:text-areas="0 0 74 53" draw:glue-points="6 4 6 49 69 49 69 4 6 4 3 0 73 0 73 1 74 2 74 52 73 52 73 53 3 53 2 52 0 52 0 2 3 0" draw:type="mso-spt100" draw:enhanced-path="M 6 4 L 6 49 69 49 69 4 6 4 Z M 3 0 L 73 0 73 1 74 2 74 52 73 52 73 53 3 53 2 52 0 52 0 2 3 0 Z N"/>
            </draw:custom-shape>
            <draw:custom-shape draw:name="Rectangle 940" draw:style-name="gr122" draw:text-style-name="P1" draw:layer="layout" svg:width="0.353cm" svg:height="0.158cm" svg:x="21.645cm" svg:y="15.123cm">
              <text:p text:style-name="P10"/>
              <draw:enhanced-geometry svg:viewBox="0 0 21600 21600" draw:type="rectangle" draw:enhanced-path="M 0 0 L 21600 0 21600 21600 0 21600 0 0 Z N"/>
            </draw:custom-shape>
            <draw:custom-shape draw:name="Freeform 941" draw:style-name="gr123" draw:text-style-name="P1" draw:layer="layout" svg:width="0.384cm" svg:height="0.171cm" svg:x="21.629cm" svg:y="15.116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42" draw:style-name="gr122" draw:text-style-name="P1" draw:layer="layout" svg:width="0.353cm" svg:height="0.158cm" svg:x="21.884cm" svg:y="15.275cm">
              <text:p text:style-name="P10"/>
              <draw:enhanced-geometry svg:viewBox="0 0 21600 21600" draw:type="rectangle" draw:enhanced-path="M 0 0 L 21600 0 21600 21600 0 21600 0 0 Z N"/>
            </draw:custom-shape>
            <draw:custom-shape draw:name="Freeform 943" draw:style-name="gr123" draw:text-style-name="P1" draw:layer="layout" svg:width="0.384cm" svg:height="0.171cm" svg:x="21.868cm" svg:y="15.269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44" draw:style-name="gr122" draw:text-style-name="P1" draw:layer="layout" svg:width="0.353cm" svg:height="0.158cm" svg:x="22.107cm" svg:y="15.606cm">
              <text:p text:style-name="P10"/>
              <draw:enhanced-geometry svg:viewBox="0 0 21600 21600" draw:type="rectangle" draw:enhanced-path="M 0 0 L 21600 0 21600 21600 0 21600 0 0 Z N"/>
            </draw:custom-shape>
            <draw:custom-shape draw:name="Freeform 945" draw:style-name="gr123" draw:text-style-name="P1" draw:layer="layout" svg:width="0.384cm" svg:height="0.171cm" svg:x="22.091cm" svg:y="15.599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46" draw:style-name="gr122" draw:text-style-name="P1" draw:layer="layout" svg:width="0.353cm" svg:height="0.158cm" svg:x="22.315cm" svg:y="15.606cm">
              <text:p text:style-name="P10"/>
              <draw:enhanced-geometry svg:viewBox="0 0 21600 21600" draw:type="rectangle" draw:enhanced-path="M 0 0 L 21600 0 21600 21600 0 21600 0 0 Z N"/>
            </draw:custom-shape>
            <draw:custom-shape draw:name="Freeform 947" draw:style-name="gr123" draw:text-style-name="P1" draw:layer="layout" svg:width="0.384cm" svg:height="0.171cm" svg:x="22.299cm" svg:y="15.599cm">
              <text:p text:style-name="P10"/>
              <draw:enhanced-geometry svg:viewBox="0 0 74 53" draw:extrusion-allowed="true" draw:text-areas="0 0 74 53" draw:glue-points="6 4 6 49 69 49 69 4 6 4 3 0 73 0 73 1 74 2 74 52 73 52 73 53 3 53 2 52 0 52 0 2 3 0" draw:type="mso-spt100" draw:enhanced-path="M 6 4 L 6 49 69 49 69 4 6 4 Z M 3 0 L 73 0 73 1 74 2 74 52 73 52 73 53 3 53 2 52 0 52 0 2 3 0 Z N"/>
            </draw:custom-shape>
            <draw:custom-shape draw:name="Rectangle 948" draw:style-name="gr122" draw:text-style-name="P1" draw:layer="layout" svg:width="0.353cm" svg:height="0.158cm" svg:x="22.512cm" svg:y="15.787cm">
              <text:p text:style-name="P10"/>
              <draw:enhanced-geometry svg:viewBox="0 0 21600 21600" draw:type="rectangle" draw:enhanced-path="M 0 0 L 21600 0 21600 21600 0 21600 0 0 Z N"/>
            </draw:custom-shape>
            <draw:custom-shape draw:name="Freeform 949" draw:style-name="gr123" draw:text-style-name="P1" draw:layer="layout" svg:width="0.384cm" svg:height="0.171cm" svg:x="22.497cm" svg:y="15.78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Rectangle 950" draw:style-name="gr122" draw:text-style-name="P1" draw:layer="layout" svg:width="0.353cm" svg:height="0.158cm" svg:x="22.699cm" svg:y="15.985cm">
              <text:p text:style-name="P10"/>
              <draw:enhanced-geometry svg:viewBox="0 0 21600 21600" draw:type="rectangle" draw:enhanced-path="M 0 0 L 21600 0 21600 21600 0 21600 0 0 Z N"/>
            </draw:custom-shape>
            <draw:custom-shape draw:name="Freeform 951" draw:style-name="gr123" draw:text-style-name="P1" draw:layer="layout" svg:width="0.384cm" svg:height="0.171cm" svg:x="22.684cm" svg:y="15.978cm">
              <text:p text:style-name="P10"/>
              <draw:enhanced-geometry svg:viewBox="0 0 74 53" draw:extrusion-allowed="true" draw:text-areas="0 0 74 53" draw:glue-points="6 4 6 49 68 49 68 4 6 4 3 0 72 0 72 1 74 2 74 52 72 52 72 53 3 53 2 52 0 52 0 2 3 0" draw:type="mso-spt100" draw:enhanced-path="M 6 4 L 6 49 68 49 68 4 6 4 Z M 3 0 L 72 0 72 1 74 2 74 52 72 52 72 53 3 53 2 52 0 52 0 2 3 0 Z N"/>
            </draw:custom-shape>
            <draw:custom-shape draw:name="Rectangle 952" draw:style-name="gr122" draw:text-style-name="P1" draw:layer="layout" svg:width="0.353cm" svg:height="0.158cm" svg:x="22.881cm" svg:y="16.192cm">
              <text:p text:style-name="P10"/>
              <draw:enhanced-geometry svg:viewBox="0 0 21600 21600" draw:type="rectangle" draw:enhanced-path="M 0 0 L 21600 0 21600 21600 0 21600 0 0 Z N"/>
            </draw:custom-shape>
            <draw:custom-shape draw:name="Freeform 953" draw:style-name="gr123" draw:text-style-name="P1" draw:layer="layout" svg:width="0.384cm" svg:height="0.171cm" svg:x="22.866cm" svg:y="16.185cm">
              <text:p text:style-name="P10"/>
              <draw:enhanced-geometry svg:viewBox="0 0 74 53" draw:extrusion-allowed="true" draw:text-areas="0 0 74 53" draw:glue-points="6 4 6 49 68 49 68 4 6 4 3 0 72 0 72 1 74 2 74 52 72 52 72 53 3 53 1 52 0 52 0 2 3 0" draw:type="mso-spt100" draw:enhanced-path="M 6 4 L 6 49 68 49 68 4 6 4 Z M 3 0 L 72 0 72 1 74 2 74 52 72 52 72 53 3 53 1 52 0 52 0 2 3 0 Z N"/>
            </draw:custom-shape>
            <draw:custom-shape draw:name="Freeform 954" draw:style-name="gr124" draw:text-style-name="P1" draw:layer="layout" svg:width="6.578cm" svg:height="5.202cm" svg:x="16.495cm" svg:y="10.879cm">
              <text:p text:style-name="P10"/>
              <draw:enhanced-geometry svg:viewBox="0 0 1266 1606" draw:extrusion-allowed="true" draw:text-areas="0 0 1266 1606" draw:glue-points="5 1 123 150 222 276 306 386 384 483 453 569 515 648 572 722 624 787 672 850 718 908 759 961 799 1012 836 1060 873 1104 923 1168 953 1208 998 1265 1027 1300 1066 1351 1104 1398 1129 1429 1151 1459 1173 1488 1194 1514 1216 1541 1236 1567 1266 1605 1263 1606 1251 1594 1222 1556 1201 1529 1180 1502 1159 1474 1136 1446 1112 1415 1087 1384 1048 1335 1009 1283 980 1247 934 1188 885 1127 850 1082 814 1037 775 988 735 935 690 880 644 820 593 756 539 687 480 611 415 528 343 437 262 334 170 216 63 80 0 1" draw:type="mso-spt100" draw:enhanced-path="M 2 0 L 5 1 67 79 123 150 174 215 222 276 266 333 306 386 347 436 384 483 419 527 453 569 485 610 515 648 543 686 572 722 597 755 624 787 649 819 672 850 695 879 718 908 739 934 759 961 779 987 799 1012 818 1036 836 1060 855 1081 873 1104 889 1126 923 1168 938 1187 953 1208 984 1246 998 1265 1013 1282 1027 1300 1052 1334 1066 1351 1091 1383 1104 1398 1116 1414 1129 1429 1140 1445 1151 1459 1163 1473 1173 1488 1184 1501 1194 1514 1205 1528 1216 1541 1226 1555 1236 1567 1255 1593 1266 1605 1265 1605 1263 1606 1262 1606 1251 1594 1232 1568 1222 1556 1212 1542 1201 1529 1190 1515 1180 1502 1169 1489 1159 1474 1147 1460 1136 1446 1124 1430 1112 1415 1099 1399 1087 1384 1062 1352 1048 1335 1023 1301 1009 1283 994 1266 980 1247 949 1209 934 1188 919 1169 885 1127 868 1105 850 1082 832 1061 814 1037 795 1013 775 988 754 962 735 935 714 909 690 880 668 851 644 820 619 788 593 756 568 723 539 687 511 649 480 611 448 570 415 528 380 484 343 437 302 387 262 334 217 277 170 216 119 151 63 80 0 2 0 1 2 0 Z N"/>
            </draw:custom-shape>
            <draw:custom-shape draw:name="Freeform 961" draw:style-name="gr122" draw:text-style-name="P1" draw:layer="layout" svg:width="0.982cm" svg:height="0.346cm" svg:x="13.295cm" svg:y="14.051cm">
              <text:p text:style-name="P10"/>
              <draw:enhanced-geometry svg:viewBox="0 0 189 107" draw:extrusion-allowed="true" draw:text-areas="0 0 189 107" draw:glue-points="0 0 22 0 22 45 189 45 189 63 22 63 22 107 0 107 0 0" draw:type="mso-spt100" draw:enhanced-path="M 0 0 L 22 0 22 45 189 45 189 63 22 63 22 107 0 107 0 0 Z N"/>
            </draw:custom-shape>
            <draw:custom-shape draw:name="Freeform 962" draw:style-name="gr122" draw:text-style-name="P1" draw:layer="layout" svg:width="0.571cm" svg:height="0.226cm" svg:x="13.721cm" svg:y="13.795cm">
              <text:p text:style-name="P10"/>
              <draw:enhanced-geometry svg:viewBox="0 0 110 70" draw:extrusion-allowed="true" draw:text-areas="0 0 110 70" draw:glue-points="55 13 38 14 25 19 21 22 17 26 16 30 16 40 17 44 21 47 25 51 38 56 55 57 73 55 85 51 92 44 95 35 95 30 89 22 85 19 73 14 55 13 53 0 71 1 85 4 92 7 99 12 103 17 109 25 110 35 109 45 103 53 96 60 85 66 71 69 55 70 38 69 23 65 11 59 3 48 0 35 4 21 14 10 25 4 38 1 53 0" draw:type="mso-spt100" draw:enhanced-path="M 55 13 L 38 14 25 19 21 22 17 26 16 30 16 40 17 44 21 47 25 51 38 56 55 57 73 55 85 51 92 44 95 35 95 30 89 22 85 19 73 14 55 13 Z M 53 0 L 71 1 85 4 92 7 99 12 103 17 109 25 110 35 109 45 103 53 96 60 85 66 71 69 55 70 38 69 23 65 11 59 3 48 0 35 4 21 14 10 25 4 38 1 53 0 Z N"/>
            </draw:custom-shape>
            <draw:custom-shape draw:name="1246 CuadroTexto" draw:style-name="gr125" draw:text-style-name="P67" draw:layer="layout" svg:width="3.682cm" svg:height="1.802cm" svg:x="17.81cm" svg:y="17.063cm">
              <text:p text:style-name="P65"><text:span text:style-name="T89">ω</text:span><text:span text:style-name="T90">1</text:span><text:span text:style-name="T91">-</text:span><text:span text:style-name="T89"> ω</text:span><text:span text:style-name="T90">2</text:span></text:p>
              <draw:enhanced-geometry svg:viewBox="0 0 21600 21600" draw:type="mso-spt202" draw:enhanced-path="M 0 0 L 21600 0 21600 21600 0 21600 0 0 Z N"/>
            </draw:custom-shape>
          </draw:g>
        </draw:g>
        <draw:custom-shape draw:name="1249 CuadroTexto" draw:style-name="gr126" draw:text-style-name="P60" draw:layer="layout" svg:width="11.742cm" svg:height="1.955cm" svg:x="0.56cm" svg:y="2.778cm">
          <text:p text:style-name="P59"><text:span text:style-name="T92">Two big communities connected by </text:span></text:p>
          <text:p text:style-name="P59"><text:span text:style-name="T92">a small cluster </text:span></text:p>
          <draw:enhanced-geometry svg:viewBox="0 0 21600 21600" draw:type="mso-spt202" draw:enhanced-path="M 0 0 L 21600 0 21600 21600 0 21600 0 0 Z N"/>
        </draw:custom-shape>
        <draw:custom-shape draw:name="1250 Rectángulo" draw:style-name="gr127" draw:text-style-name="P66" draw:layer="layout" svg:width="2.056cm" svg:height="2.187cm" svg:x="5.126cm" svg:y="16.47cm">
          <text:p text:style-name="P65"><text:span text:style-name="T93">ω</text:span><text:span text:style-name="T94">3</text:span></text:p>
          <draw:enhanced-geometry svg:viewBox="0 0 21600 21600" draw:type="rectangle" draw:enhanced-path="M 0 0 L 21600 0 21600 21600 0 21600 0 0 Z N"/>
        </draw:custom-shape>
        <anim:pa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6" smil:attributeName="visibility" smil:to="visible"/>
                </anim:par>
              </anim:par>
            </anim:par>
          </anim:seq>
        </anim:par>
        <presentation:notes draw:style-name="dp2" presentation:use-date-time-name="dtd1">
          <draw:page-thumbnail draw:layer="layout" svg:width="12.7cm" svg:height="9.525cm" svg:x="3.175cm" svg:y="1.905cm" draw:page-number="27"/>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14" draw:style-name="dp13" draw:master-page-name="Standard" presentation:use-date-time-name="dtd1">
        <draw:line draw:name="Line 3" draw:style-name="gr64" draw:text-style-name="P13" draw:layer="layout" svg:x1="0cm" svg:y1="1.323cm" svg:x2="25.303cm" svg:y2="1.327cm">
          <text:p text:style-name="P10"/>
        </draw:line>
        <draw:custom-shape draw:name="Text Box 2" draw:style-name="gr128" draw:text-style-name="P62" draw:layer="layout" svg:width="21.197cm" svg:height="1.267cm" svg:x="0.234cm" svg:y="0cm">
          <text:p text:style-name="P61"><text:span text:style-name="T62">Simplified model: analitical solution </text:span></text:p>
          <draw:enhanced-geometry svg:viewBox="0 0 21600 21600" draw:type="mso-spt202" draw:enhanced-path="M 0 0 L 21600 0 21600 21600 0 21600 0 0 Z N"/>
        </draw:custom-shape>
        <draw:custom-shape draw:name="矩形 52" draw:style-name="gr129" draw:text-style-name="P1" draw:layer="layout" svg:width="9.741cm" svg:height="8.59cm" svg:x="15.659cm" svg:y="10.459cm">
          <text:p text:style-name="P10"/>
          <draw:enhanced-geometry svg:viewBox="0 0 21600 21600" draw:type="rectangle" draw:enhanced-path="M 0 0 L 21600 0 21600 21600 0 21600 0 0 Z N"/>
        </draw:custom-shape>
        <draw:g draw:name="27 Grupo" draw:id="id7">
          <draw:custom-shape draw:name="24 Rectángulo" draw:style-name="gr130" draw:text-style-name="P1" draw:layer="layout" svg:width="10.319cm" svg:height="5.754cm" svg:x="0.397cm" svg:y="12.402cm">
            <text:p text:style-name="P10"/>
            <draw:enhanced-geometry svg:viewBox="0 0 21600 21600" draw:type="rectangle" draw:enhanced-path="M 0 0 L 21600 0 21600 21600 0 21600 0 0 Z N"/>
          </draw:custom-shape>
          <draw:frame draw:name="20 Imagen" draw:style-name="gr131" draw:text-style-name="P13" draw:layer="layout" svg:width="10.319cm" svg:height="5.358cm" svg:x="0.397cm" svg:y="12.6cm">
            <draw:image xlink:href="Pictures/10000200000003090000013B125D4ABF.png" xlink:type="simple" xlink:show="embed" xlink:actuate="onLoad">
              <text:p text:style-name="P10"/>
            </draw:image>
          </draw:frame>
        </draw:g>
        <draw:g draw:name="12 Grupo">
          <draw:frame draw:name="18 Imagen" draw:style-name="gr132" draw:text-style-name="P13" draw:layer="layout" svg:width="1.644cm" svg:height="1.419cm" svg:x="6.747cm" svg:y="10.35cm">
            <draw:image xlink:href="Pictures/10000200000003810000027DAF34232E.png" xlink:type="simple" xlink:show="embed" xlink:actuate="onLoad">
              <text:p text:style-name="P10"/>
            </draw:image>
          </draw:frame>
          <draw:frame draw:name="9 Imagen" draw:style-name="gr133" draw:text-style-name="P13" draw:layer="layout" svg:width="3.772cm" svg:height="1.989cm" svg:x="8.284cm" svg:y="9.922cm">
            <draw:image xlink:href="Pictures/10000200000003810000027DAF34232E.png" xlink:type="simple" xlink:show="embed" xlink:actuate="onLoad">
              <text:p text:style-name="P10"/>
            </draw:image>
          </draw:frame>
        </draw:g>
        <draw:frame draw:name="10 Imagen" draw:style-name="gr134" draw:text-style-name="P13" draw:layer="layout" svg:width="4.375cm" svg:height="2.324cm" svg:x="16.073cm" svg:y="9.922cm">
          <draw:image xlink:href="Pictures/10000200000003810000027DAF34232E.png" xlink:type="simple" xlink:show="embed" xlink:actuate="onLoad">
            <text:p text:style-name="P10"/>
          </draw:image>
        </draw:frame>
        <draw:custom-shape draw:name="14 CuadroTexto" draw:style-name="gr135" draw:text-style-name="P60" draw:id="id8" draw:layer="layout" svg:width="9.786cm" svg:height="2.959cm" svg:x="13.482cm" svg:y="14.288cm">
          <text:p text:style-name="P59"><text:span text:style-name="T83">Oscillates around </text:span><text:span text:style-name="T95">ω</text:span><text:span text:style-name="T96">3</text:span><text:span text:style-name="T83"> </text:span></text:p>
          <text:p text:style-name="P59"><text:span text:style-name="T83">with frequency </text:span><text:span text:style-name="T95">ω</text:span><text:span text:style-name="T97">Δ</text:span><text:span text:style-name="T83"> <text:s/></text:span></text:p>
          <draw:enhanced-geometry svg:viewBox="0 0 21600 21600" draw:type="mso-spt202" draw:enhanced-path="M 0 0 L 21600 0 21600 21600 0 21600 0 0 Z N"/>
        </draw:custom-shape>
        <draw:line draw:name="Line 3" draw:style-name="gr64" draw:text-style-name="P13" draw:layer="layout" svg:x1="0cm" svg:y1="1.323cm" svg:x2="25.303cm" svg:y2="1.327cm">
          <text:p text:style-name="P10"/>
        </draw:line>
        <draw:custom-shape draw:name="Text Box 2" draw:style-name="gr136" draw:text-style-name="P62" draw:layer="layout" svg:width="2.347cm" svg:height="1.098cm" svg:x="0.242cm" svg:y="0cm">
          <text:p text:style-name="P61"><text:span text:style-name="T98">:</text:span></text:p>
          <draw:enhanced-geometry svg:viewBox="0 0 21600 21600" draw:type="mso-spt202" draw:enhanced-path="M 0 0 L 21600 0 21600 21600 0 21600 0 0 Z N"/>
        </draw:custom-shape>
        <draw:g draw:name="25 Grupo">
          <draw:custom-shape draw:name="19 Rectángulo" draw:style-name="gr130" draw:text-style-name="P1" draw:layer="layout" svg:width="17.463cm" svg:height="3.572cm" svg:x="5.159cm" svg:y="5.755cm">
            <text:p text:style-name="P10"/>
            <draw:enhanced-geometry svg:viewBox="0 0 21600 21600" draw:type="rectangle" draw:enhanced-path="M 0 0 L 21600 0 21600 21600 0 21600 0 0 Z N"/>
          </draw:custom-shape>
          <draw:frame draw:name="13 Imagen" draw:style-name="gr137" draw:text-style-name="P13" draw:layer="layout" svg:width="17.463cm" svg:height="7.409cm" svg:x="5.159cm" svg:y="1.786cm">
            <draw:image xlink:href="Pictures/10000200000002C1000001611B5D56DD.png" xlink:type="simple" xlink:show="embed" xlink:actuate="onLoad">
              <text:p text:style-name="P10"/>
            </draw:image>
          </draw:frame>
          <draw:custom-shape draw:name="21 CuadroTexto" draw:style-name="gr138" draw:text-style-name="P68" draw:layer="layout" svg:width="4.058cm" svg:height="1.785cm" svg:x="0.316cm" svg:y="2.778cm">
            <text:p text:style-name="P59"><text:span text:style-name="T87">Main </text:span></text:p>
            <text:p text:style-name="P59"><text:span text:style-name="T87">communities</text:span></text:p>
            <draw:enhanced-geometry svg:viewBox="0 0 21600 21600" draw:type="mso-spt202" draw:enhanced-path="M 0 0 L 21600 0 21600 21600 0 21600 0 0 Z N"/>
          </draw:custom-shape>
          <draw:custom-shape draw:name="23 CuadroTexto" draw:style-name="gr139" draw:text-style-name="P68" draw:layer="layout" svg:width="3.914cm" svg:height="1.785cm" svg:x="0.479cm" svg:y="6.747cm">
            <text:p text:style-name="P59"><text:span text:style-name="T87">Overlapping</text:span></text:p>
            <text:p text:style-name="P59"><text:span text:style-name="T87">community</text:span></text:p>
            <draw:enhanced-geometry svg:viewBox="0 0 21600 21600" draw:type="mso-spt202" draw:enhanced-path="M 0 0 L 21600 0 21600 21600 0 21600 0 0 Z N"/>
          </draw:custom-shape>
        </draw:g>
        <anim:pa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appear">
                  <anim:set smil:begin="0s" smil:dur="0.001s" smil:fill="hold" smil:targetElement="id7" smil:attributeName="visibility" smil:to="visible"/>
                </anim:par>
              </anim:par>
            </anim:par>
            <anim:par smil:begin="next" smil:fill="hold">
              <anim:par smil:begin="0s" smil:fill="hold">
                <anim:par smil:begin="0s" smil:fill="hold" presentation:node-type="on-click" presentation:group-id="0" presentation:preset-class="entrance" presentation:preset-id="ooo-entrance-appear">
                  <anim:set smil:begin="0s" smil:dur="0.001s" smil:fill="hold" smil:targetElement="id8" smil:attributeName="visibility" smil:to="visible"/>
                </anim:par>
              </anim:par>
            </anim:par>
          </anim:seq>
        </anim:par>
        <presentation:notes draw:style-name="dp2" presentation:use-date-time-name="dtd1">
          <draw:page-thumbnail draw:layer="layout" svg:width="12.7cm" svg:height="9.525cm" svg:x="3.175cm" svg:y="1.905cm" draw:page-number="28"/>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Slide 15" draw:style-name="dp14" draw:master-page-name="Standard" presentation:use-date-time-name="dtd1">
        <draw:line draw:name="Line 3" draw:style-name="gr64" draw:text-style-name="P13" draw:layer="layout" svg:x1="0cm" svg:y1="1.323cm" svg:x2="25.303cm" svg:y2="1.327cm">
          <text:p text:style-name="P10"/>
        </draw:line>
        <draw:custom-shape draw:name="Text Box 2" draw:style-name="gr140" draw:text-style-name="P62" draw:layer="layout" svg:width="24.97cm" svg:height="1.436cm" svg:x="-1.329cm" svg:y="0cm">
          <text:p text:style-name="P61"><text:span text:style-name="T99">Conclusions : detecting overlapping comunities </text:span></text:p>
          <draw:enhanced-geometry svg:viewBox="0 0 21600 21600" draw:type="mso-spt202" draw:enhanced-path="M 0 0 L 21600 0 21600 21600 0 21600 0 0 Z N"/>
        </draw:custom-shape>
        <draw:custom-shape draw:name="5 CuadroTexto" draw:style-name="gr141" draw:text-style-name="P70" draw:layer="layout" svg:width="24.636cm" svg:height="1.955cm" svg:x="0.422cm" svg:y="2.183cm">
          <text:list text:style-name="L5">
            <text:list-item>
              <text:p text:style-name="P69"><text:span text:style-name="T92">A new practical way to <text:s/>detect </text:span><text:span text:style-name="T100">funtional overlapping communities </text:span><text:span text:style-name="T92">in modular </text:span></text:p>
            </text:list-item>
          </text:list>
          <text:list text:style-name="L1">
            <text:list-item>
              <text:p text:style-name="P65"><text:span text:style-name="T92">networks, based on dynamical <text:s/>response</text:span></text:p>
            </text:list-item>
          </text:list>
          <draw:enhanced-geometry svg:viewBox="0 0 21600 21600" draw:type="mso-spt202" draw:enhanced-path="M 0 0 L 21600 0 21600 21600 0 21600 0 0 Z N"/>
        </draw:custom-shape>
        <draw:custom-shape draw:name="7 CuadroTexto" draw:style-name="gr142" draw:text-style-name="P66" draw:layer="layout" svg:width="21.334cm" svg:height="1.108cm" svg:x="0.296cm" svg:y="4.643cm">
          <text:p text:style-name="P65"><text:span text:style-name="T92">- Detection based on dynamical distance to mean global frecuency</text:span></text:p>
          <draw:enhanced-geometry svg:viewBox="0 0 21600 21600" draw:type="mso-spt202" draw:enhanced-path="M 0 0 L 21600 0 21600 21600 0 21600 0 0 Z N"/>
        </draw:custom-shape>
        <draw:frame draw:name="14 Imagen" draw:style-name="gr13" draw:text-style-name="P13" draw:layer="layout" svg:width="11.938cm" svg:height="1.456cm" svg:x="1.371cm" svg:y="7.721cm">
          <draw:image xlink:href="Pictures/10000201000002C1000000564E2BA7FF.png" xlink:type="simple" xlink:show="embed" xlink:actuate="onLoad">
            <text:p text:style-name="P10"/>
          </draw:image>
        </draw:frame>
        <draw:frame draw:name="15 Imagen" draw:style-name="gr143" draw:text-style-name="P13" draw:layer="layout" svg:width="10.914cm" svg:height="10.716cm" svg:x="13.097cm" svg:y="5.556cm">
          <draw:image xlink:href="Pictures/20000A560000367C00002AD3B75CA902.wmf" xlink:type="simple" xlink:show="embed" xlink:actuate="onLoad">
            <text:p text:style-name="P10"/>
          </draw:image>
        </draw:frame>
        <draw:custom-shape draw:name="16 CuadroTexto" draw:style-name="gr144" draw:text-style-name="P66" draw:layer="layout" svg:width="21.828cm" svg:height="1.955cm" svg:x="1.191cm" svg:y="15.677cm">
          <text:p text:style-name="P65"><text:span text:style-name="T92">- <text:s/>Useful in modular networks where coordination of communities in the <text:s text:c="3"/>performance of the ensemble is important <text:s/></text:span></text:p>
          <draw:enhanced-geometry svg:viewBox="0 0 21600 21600" draw:type="mso-spt202" draw:enhanced-path="M 0 0 L 21600 0 21600 21600 0 21600 0 0 Z N"/>
        </draw:custom-shape>
        <draw:custom-shape draw:name="11 CuadroTexto" draw:style-name="gr145" draw:text-style-name="P60" draw:layer="layout" svg:width="10.357cm" svg:height="1.785cm" svg:x="2.073cm" svg:y="11.699cm">
          <text:p text:style-name="P59"><text:span text:style-name="T101">Even if the overlapping community </text:span></text:p>
          <text:p text:style-name="P59"><text:span text:style-name="T101">has only </text:span><text:span text:style-name="T102">a single node </text:span><text:span text:style-name="T101">!!</text:span></text:p>
          <draw:enhanced-geometry svg:viewBox="0 0 21600 21600" draw:type="mso-spt202" draw:enhanced-path="M 0 0 L 21600 0 21600 21600 0 21600 0 0 Z N"/>
        </draw:custom-shape>
        <presentation:notes draw:style-name="dp2" presentation:use-date-time-name="dtd1">
          <draw:page-thumbnail draw:layer="layout" svg:width="12.7cm" svg:height="9.525cm" svg:x="3.175cm" svg:y="1.905cm" draw:page-number="29"/>
          <draw:frame presentation:style-name="pr3" draw:text-style-name="P21" draw:layer="layout" svg:width="15.24cm" svg:height="11.432cm" svg:x="1.905cm" svg:y="12.065cm" presentation:class="notes" presentation:placeholder="true">
            <draw:text-box/>
          </draw:frame>
          <draw:custom-shape draw:name="3 Marcador de número de diapositiva" draw:style-name="gr8" draw:text-style-name="P64" draw:layer="layout" svg:width="8.255cm" svg:height="1.27cm" svg:x="10.791cm" svg:y="24.126cm">
            <text:p text:style-name="P63"><text:span text:style-name="T63"><text:page-number>&lt;numero&gt;</text:page-number></text:span></text:p>
            <draw:enhanced-geometry svg:viewBox="0 0 21600 21600" draw:type="mso-spt202" draw:enhanced-path="M 0 0 L 21600 0 21600 21600 0 21600 0 0 Z N"/>
          </draw:custom-shape>
        </presentation:notes>
      </draw:page>
      <draw:page draw:name="page30" draw:style-name="dp3" draw:master-page-name="Default" presentation:use-date-time-name="dtd1">
        <draw:custom-shape draw:style-name="gr21" draw:text-style-name="P28" draw:layer="layout" svg:width="1.191cm" svg:height="1.243cm" svg:x="12.065cm" svg:y="17.806cm">
          <text:p text:style-name="P4"><text:span text:style-name="T20"><text:page-number>&lt;numero&gt;</text:page-number></text:span></text:p>
          <draw:enhanced-geometry svg:viewBox="0 0 21600 21600" draw:type="mso-spt202" draw:enhanced-path="M 0 0 L 21600 0 21600 21600 0 21600 0 0 Z N"/>
        </draw:custom-shape>
        <draw:custom-shape draw:style-name="gr146" draw:text-style-name="P71" draw:layer="layout" svg:width="22.424cm" svg:height="0.973cm" svg:x="2.381cm" svg:y="3.373cm">
          <text:p text:style-name="P39"><text:span text:style-name="T103">T</text:span></text:p>
          <draw:enhanced-geometry svg:viewBox="0 0 21600 21600" draw:type="mso-spt202" draw:enhanced-path="M 0 0 L 21600 0 21600 21600 0 21600 0 0 Z N"/>
        </draw:custom-shape>
        <draw:custom-shape draw:style-name="gr147" draw:text-style-name="P73" draw:layer="layout" svg:width="22.388cm" svg:height="12.798cm" svg:x="1.425cm" svg:y="2.877cm">
          <text:list text:style-name="L6">
            <text:list-item>
              <text:p text:style-name="P72"><text:span text:style-name="T104">Structure and function of a network are intimately related</text:span></text:p>
            </text:list-item>
          </text:list>
          <text:list text:style-name="L6">
            <text:list-item>
              <text:p text:style-name="P72"><text:span text:style-name="T104">An entrainment process is associated with the emergence of a scale-free degree distribution in the graph connectivity. </text:span></text:p>
            </text:list-item>
          </text:list>
          <text:list text:style-name="L6">
            <text:list-item>
              <text:p text:style-name="P72"><text:span text:style-name="T104">Coordination of multiple tasks implies the presence of an overlapped structure of moduli </text:span></text:p>
            </text:list-item>
          </text:list>
          <draw:enhanced-geometry svg:viewBox="0 0 21600 21600" draw:type="mso-spt202" draw:enhanced-path="M 0 0 L 21600 0 21600 21600 0 21600 0 0 Z N"/>
        </draw:custom-shape>
        <draw:custom-shape draw:style-name="gr10" draw:text-style-name="P50" draw:layer="layout" svg:width="19.95cm" svg:height="2.218cm" svg:x="2.85cm" svg:y="0.719cm">
          <text:p text:style-name="P48"><text:span text:style-name="T7">Conclusions and advertisements:</text:span><text:span text:style-name="T7"><text:line-break/></text:span><text:span text:style-name="T41"> </text:span></text:p>
          <draw:enhanced-geometry svg:viewBox="0 0 21600 21600" draw:type="mso-spt202" draw:enhanced-path="M 0 0 L 21600 0 21600 21600 0 21600 0 0 Z N"/>
        </draw:custom-shape>
        <draw:custom-shape draw:style-name="gr55" draw:text-style-name="P53" draw:layer="layout" svg:width="1.786cm" svg:height="1.286cm" svg:x="1.191cm" svg:y="0.898cm">
          <text:p text:style-name="P39"><text:span text:style-name="T55">04</text:span></text:p>
          <draw:enhanced-geometry svg:viewBox="0 0 21600 21600" draw:type="mso-spt202" draw:enhanced-path="M 0 0 L 21600 0 21600 21600 0 21600 0 0 Z N"/>
        </draw:custom-shape>
        <draw:frame draw:style-name="gr148" draw:text-style-name="P76" draw:layer="layout" svg:width="23.37cm" svg:height="9.372cm" svg:x="1.14cm" svg:y="8.55cm">
          <draw:text-box>
            <text:p text:style-name="P74"><text:span text:style-name="T104">To know more:</text:span></text:p>
            <text:p text:style-name="P75"><text:span text:style-name="T105">S. Boccaletti, V. Latora, Y. Moreno, M. Chavez and D.-U. Hwang, </text:span></text:p>
            <text:p text:style-name="P75"><text:span text:style-name="T106">“</text:span><text:span text:style-name="T106">Complex Neworks: Structure and Dynamics”</text:span></text:p>
            <text:p text:style-name="P75"><text:span text:style-name="T107">Physics Reports, </text:span><text:span text:style-name="T106">424</text:span><text:span text:style-name="T107">, 175-308 (2006)</text:span></text:p>
            <text:p text:style-name="P75"><text:span text:style-name="T107"/></text:p>
            <text:p text:style-name="P75"><text:span text:style-name="T105">S. Boccaletti</text:span></text:p>
            <text:p text:style-name="P75"><text:span text:style-name="T106">“</text:span><text:span text:style-name="T106">The synchronized dynamics of complex systems”</text:span></text:p>
            <text:p text:style-name="P75"><text:span text:style-name="T107">Elsevier (2008)</text:span></text:p>
            <text:p text:style-name="P75"><text:span text:style-name="T104"/></text:p>
          </draw:text-box>
        </draw:frame>
        <presentation:notes draw:style-name="dp2" presentation:use-date-time-name="dtd1">
          <draw:custom-shape draw:style-name="gr8" draw:text-style-name="P34" draw:layer="layout" svg:width="8.175cm" svg:height="1.19cm" svg:x="10.791cm" svg:y="24.126cm">
            <text:p text:style-name="P9"><text:span text:style-name="T6"><text:page-number>&lt;numero&gt;</text:page-number></text:span></text:p>
            <draw:enhanced-geometry svg:viewBox="0 0 21600 21600" draw:type="mso-spt202" draw:enhanced-path="M 0 0 L 21600 0 21600 21600 0 21600 0 0 Z N"/>
          </draw:custom-shape>
          <draw:custom-shape draw:style-name="gr9" draw:text-style-name="P1" draw:layer="layout" svg:width="12.599cm" svg:height="9.45cm" svg:x="3.188cm" svg:y="1.905cm">
            <text:p text:style-name="P10"/>
            <draw:enhanced-geometry svg:viewBox="0 0 21600 21600" draw:type="mso-spt202" draw:enhanced-path="M 0 0 L 21600 0 21600 21600 0 21600 0 0 Z N"/>
          </draw:custom-shape>
          <draw:frame presentation:style-name="pr2" draw:text-style-name="P21" draw:layer="layout" svg:width="15.147cm" svg:height="11.339cm" svg:x="1.904cm" svg:y="12.064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1">
  <office:styles>
    <draw:gradient draw:name="Gradient_20_12" draw:display-name="Gradient 12" draw:style="linear" draw:start-color="#000080" draw:end-color="#e6e6ff" draw:start-intensity="100%" draw:end-intensity="100%" draw:angle="2250" draw:border="0%"/>
    <draw:fill-image draw:name="Bitmape_20_1" draw:display-name="Bitmape 1" xlink:href="Pictures/10000000000005DE000004675ED2B481.png" xlink:type="simple" xlink:show="embed" xlink:actuate="onLoad"/>
    <draw:marker draw:name="Arrow" svg:viewBox="0 0 20 30" svg:d="m10 0-10 30h20z"/>
    <draw:marker draw:name="msArrowStealthEnd_20_9" draw:display-name="msArrowStealthEnd 9" svg:viewBox="0 0 660 660" svg:d="m330 0 330 660-330-264-330 264z"/>
    <draw:stroke-dash draw:name="Dash_20_2" draw:display-name="Dash 2" draw:style="rect" draw:dots1="1" draw:dots1-length="0.2cm" draw:distance="0.2cm"/>
    <draw:stroke-dash draw:name="Dash_20_4" draw:display-name="Dash 4" draw:style="rect" draw:dots1="1" draw:dots1-length="0.1cm" draw:distance="0.1cm"/>
    <draw:stroke-dash draw:name="Dash_20_5" draw:display-name="Dash 5" draw:style="rect" draw:dots1="1" draw:dots1-length="0.05cm" draw:distance="0.05cm"/>
    <draw:stroke-dash draw:name="Dashed_20__28_var_29_" draw:display-name="Dashed (var)" draw:style="rect" draw:dots1="1" draw:dots1-length="197%" draw:distance="127%"/>
    <draw:stroke-dash draw:name="Ultrafine_20_Dashed" draw:display-name="Ultrafine Dashed" draw:style="rect" draw:dots1="1" draw:dots1-length="0.051cm" draw:dots2="1" draw:dots2-length="0.051cm" draw:distance="0.051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Sans"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text-properties fo:font-family="Arial"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style:graphic-properties>
      <style:paragraph-properties fo:margin-left="0cm" fo:margin-right="0cm" fo:margin-top="0cm" fo:margin-bottom="0cm" fo:line-height="100%" fo:text-align="start" text:enable-numbering="false" fo:text-indent="0cm" style:punctuation-wrap="hanging" style:line-break="strict">
        <style:tab-stops>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 style:position="20.32cm"/>
          <style:tab-stop style:position="21.59cm"/>
          <style:tab-stop style:position="22.86cm"/>
          <style:tab-stop style:position="24.13cm"/>
          <style:tab-stop style:position="25.4cm"/>
        </style:tab-stops>
      </style:paragraph-properties>
      <style:text-properties fo:color="#ffffff" style:text-outline="false" style:text-line-through-style="none" style:text-position="0% 100%" fo:font-family="Arial" style:font-family-generic="swiss" style:font-pitch="variable" fo:font-size="18pt" fo:font-style="normal" fo:text-shadow="none" style:text-underline-style="none" fo:font-weight="normal" style:font-family-asian="'AR PL ShanHeiSun Uni'" style:font-pitch-asian="variable" style:font-size-asian="18pt" style:font-style-asian="normal" style:font-weight-asian="normal" style:font-family-complex="'AR PL ShanHeiSun Uni'"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style:name="textbodyindent">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style:name="title2">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0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Default-title" style:family="presentation">
      <style:graphic-properties draw:stroke="none" draw:fill="none" draw:textarea-vertical-align="middle">
        <text:list-style style:name="Default-title">
          <text:list-level-style-bullet text:level="1" text:bullet-char="•">
            <style:text-properties fo:font-family="TheSansCorrespondence" style:font-family-generic="swiss" style:font-pitch="variable" fo:color="#003399"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text:enable-numbering="false" fo:text-indent="0cm" style:punctuation-wrap="simple" style:line-break="normal">
        <style:tab-stops>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 style:position="20.32cm"/>
          <style:tab-stop style:position="21.59cm"/>
          <style:tab-stop style:position="22.86cm"/>
          <style:tab-stop style:position="24.13cm"/>
          <style:tab-stop style:position="25.4cm"/>
        </style:tab-stops>
      </style:paragraph-properties>
      <style:text-properties fo:color="#003399" style:text-outline="false" style:text-line-through-style="none" style:text-position="0% 100%" fo:font-family="TheSansCorrespondence" style:font-pitch="variable" fo:font-size="24pt" fo:font-style="normal" fo:text-shadow="none" style:text-underline-style="none" fo:font-weight="bold" style:font-family-asian="'AR PL ShanHeiSun Uni'" style:font-pitch-asian="variable" style:font-size-asian="24pt" style:font-style-asian="normal" style:font-weight-asian="bold" style:font-family-complex="'AR PL ShanHeiSun Uni'" style:font-pitch-complex="variable" style:font-size-complex="24pt" style:font-style-complex="normal" style:font-weight-complex="bold" style:text-emphasize="none" style:font-relief="none"/>
    </style:style>
    <style:style style:name="Default-subtitle" style:family="presentation">
      <style:graphic-properties draw:stroke="none" draw:fill="none" draw:textarea-vertical-align="middle">
        <text:list-style style:name="Default-subtitle">
          <text:list-level-style-bullet text:level="1" text:bullet-char="">
            <style:text-properties fo:font-family="Wingdings" style:font-pitch="variable" style:font-charset="x-symbol" fo:color="#d0f500" fo:font-size="80%"/>
          </text:list-level-style-bullet>
          <text:list-level-style-bullet text:level="2" text:bullet-char="—">
            <style:list-level-properties text:space-before="0.912cm"/>
            <style:text-properties fo:font-family="TheSansCorrespondence" style:font-family-generic="swiss" style:font-pitch="variable" fo:color="#d0f500" fo:font-size="80%"/>
          </text:list-level-style-bullet>
          <text:list-level-style-bullet text:level="3" text:bullet-char="–">
            <style:list-level-properties text:space-before="1.935cm"/>
            <style:text-properties fo:font-family="TheSansCorrespondence" style:font-family-generic="swiss" style:font-pitch="variable" fo:color="#d0f500" fo:font-size="80%"/>
          </text:list-level-style-bullet>
          <text:list-level-style-bullet text:level="4" text:bullet-char="–">
            <style:list-level-properties text:space-before="2.72cm"/>
            <style:text-properties fo:font-family="TheSansCorrespondence" style:font-family-generic="swiss" style:font-pitch="variable" fo:color="#d0f500" fo:font-size="80%"/>
          </text:list-level-style-bullet>
          <text:list-level-style-bullet text:level="5" text:bullet-char="–">
            <style:list-level-properties text:space-before="3.452cm"/>
            <style:text-properties fo:font-family="TheSansCorrespondence" style:font-family-generic="swiss" style:font-pitch="variable" fo:color="#d0f500" fo:font-size="80%"/>
          </text:list-level-style-bullet>
          <text:list-level-style-bullet text:level="6" text:bullet-char="–">
            <style:list-level-properties text:space-before="3.452cm"/>
            <style:text-properties fo:font-family="TheSansCorrespondence" style:font-family-generic="swiss" style:font-pitch="variable" fo:color="#d0f500" fo:font-size="80%"/>
          </text:list-level-style-bullet>
          <text:list-level-style-bullet text:level="7" text:bullet-char="–">
            <style:list-level-properties text:space-before="3.452cm"/>
            <style:text-properties fo:font-family="TheSansCorrespondence" style:font-family-generic="swiss" style:font-pitch="variable" fo:color="#d0f500" fo:font-size="80%"/>
          </text:list-level-style-bullet>
          <text:list-level-style-bullet text:level="8" text:bullet-char="–">
            <style:list-level-properties text:space-before="3.452cm"/>
            <style:text-properties fo:font-family="TheSansCorrespondence" style:font-family-generic="swiss" style:font-pitch="variable" fo:color="#d0f500" fo:font-size="80%"/>
          </text:list-level-style-bullet>
          <text:list-level-style-bullet text:level="9" text:bullet-char="–">
            <style:list-level-properties text:space-before="3.452cm"/>
            <style:text-properties fo:font-family="TheSansCorrespondence" style:font-family-generic="swiss" style:font-pitch="variable" fo:color="#d0f500" fo:font-size="80%"/>
          </text:list-level-style-bullet>
        </text:list-style>
      </style:graphic-properties>
      <style:paragraph-properties fo:margin-left="0cm" fo:margin-right="0cm" fo:margin-top="0.485cm" fo:margin-bottom="0cm" fo:line-height="100%" fo:text-align="center" text:enable-numbering="false" fo:text-indent="0cm" style:punctuation-wrap="simple" style:line-break="normal">
        <style:tab-stops>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 style:position="20.32cm"/>
          <style:tab-stop style:position="21.59cm"/>
          <style:tab-stop style:position="22.86cm"/>
          <style:tab-stop style:position="24.13cm"/>
          <style:tab-stop style:position="25.4cm"/>
        </style:tab-stops>
      </style:paragraph-properties>
      <style:text-properties fo:color="#003399" style:text-outline="false" style:text-line-through-style="none" style:text-position="0% 100%" fo:font-family="TheSansCorrespondence" style:font-pitch="variable" fo:font-size="22pt" fo:font-style="normal" fo:text-shadow="none" style:text-underline-style="none" fo:font-weight="normal" style:font-family-asian="'AR PL ShanHeiSun Uni'" style:font-pitch-asian="variable" style:font-size-asian="22pt" style:font-style-asian="normal" style:font-weight-asian="normal" style:font-family-complex="'AR PL ShanHeiSun Uni'" style:font-pitch-complex="variable" style:font-size-complex="22pt" style:font-style-complex="normal" style:font-weight-complex="normal" style:text-emphasize="none" style:font-relief="none"/>
    </style:style>
    <style:style style:name="Default-background" style:family="presentation">
      <style:graphic-properties draw:stroke="none" draw:fill="solid" draw:fill-color="#ffffff" draw:textarea-horizontal-align="center" draw:textarea-vertical-align="middle" draw:shadow="hidden"/>
      <style:paragraph-properties fo:text-align="center"/>
    </style:style>
    <style:style style:name="Default-backgroundobjects" style:family="presentation">
      <style:graphic-properties draw:shadow="hidden" draw:shadow-offset-x="0.3cm" draw:shadow-offset-y="0.3cm" draw:shadow-color="#808080">
        <text:list-style style:name="Default-backgroundobjects">
          <text:list-level-style-bullet text:level="1" text:bullet-char="•">
            <style:text-properties fo:font-family="Arial"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style:graphic-properties>
      <style:paragraph-properties fo:margin-left="0cm" fo:margin-right="0cm" fo:margin-top="0cm" fo:margin-bottom="0cm" fo:line-height="100%" fo:text-align="start" text:enable-numbering="false" fo:text-indent="0cm" style:punctuation-wrap="hanging" style:line-break="strict">
        <style:tab-stops>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 style:position="20.32cm"/>
          <style:tab-stop style:position="21.59cm"/>
          <style:tab-stop style:position="22.86cm"/>
          <style:tab-stop style:position="24.13cm"/>
          <style:tab-stop style:position="25.4cm"/>
        </style:tab-stops>
      </style:paragraph-properties>
      <style:text-properties fo:color="#ffffff" style:text-line-through-style="none" style:text-position="0% 100%" fo:font-family="Arial" style:font-family-generic="swiss" style:font-pitch="variable" fo:font-size="18pt" fo:font-style="normal" fo:text-shadow="none" style:text-underline-style="none" fo:font-weight="normal" style:font-family-asian="'AR PL ShanHeiSun Uni'" style:font-pitch-asian="variable" style:font-size-asian="18pt" style:font-style-asian="normal" style:font-weight-asian="normal" style:font-family-complex="'AR PL ShanHeiSun Uni'" style:font-pitch-complex="variable" style:font-size-complex="18pt" style:font-style-complex="normal" style:font-weight-complex="normal" style:font-relief="none"/>
    </style:style>
    <style:style style:name="Default-notes" style:family="presentation">
      <style:graphic-properties draw:stroke="none" draw:fill="none">
        <text:list-style style:name="Default-notes">
          <text:list-level-style-bullet text:level="1" text:bullet-char="•">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cm" fo:margin-right="0cm" fo:margin-top="0.158cm" fo:margin-bottom="0cm" fo:line-height="100%" fo:text-align="start" text:enable-numbering="false" fo:text-indent="0cm" style:punctuation-wrap="simple" style:line-break="normal">
        <style:tab-stops>
          <style:tab-stop style:position="0cm"/>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 style:position="17.78cm"/>
          <style:tab-stop style:position="19.05cm"/>
          <style:tab-stop style:position="20.32cm"/>
          <style:tab-stop style:position="21.59cm"/>
          <style:tab-stop style:position="22.86cm"/>
          <style:tab-stop style:position="24.13cm"/>
          <style:tab-stop style:position="25.4cm"/>
        </style:tab-stops>
      </style:paragraph-properties>
      <style:text-properties fo:color="#000000" style:text-outline="false" style:text-line-through-style="none" style:text-position="0% 100%" fo:font-family="'Times New Roman'" style:font-family-generic="roman" style:font-pitch="variable" fo:font-size="12pt" fo:font-style="normal" fo:text-shadow="none" style:text-underline-style="none" fo:font-weight="normal" style:font-family-asian="'AR PL ShanHeiSun Uni'"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style>
    <style:style style:name="Default-outline1" style:family="presentation">
      <style:graphic-properties draw:stroke="none" draw:fill="none">
        <text:list-style style:name="Default-outline1">
          <text:list-level-style-bullet text:level="1" text:bullet-char="">
            <style:list-level-properties text:min-label-width="0.859cm"/>
            <style:text-properties fo:font-family="Wingdings" style:font-pitch="variable" style:font-charset="x-symbol" fo:color="#d0f500" fo:font-size="80%"/>
          </text:list-level-style-bullet>
          <text:list-level-style-bullet text:level="2" text:bullet-char="—">
            <style:list-level-properties text:space-before="0.926cm" text:min-label-width="0.979cm"/>
            <style:text-properties fo:font-family="TheSansCorrespondence" style:font-family-generic="swiss" style:font-pitch="variable" fo:color="#d0f500" fo:font-size="80%"/>
          </text:list-level-style-bullet>
          <text:list-level-style-bullet text:level="3" text:bullet-char="–">
            <style:list-level-properties text:space-before="1.949cm" text:min-label-width="0.71cm"/>
            <style:text-properties fo:font-family="TheSansCorrespondence" style:font-family-generic="swiss" style:font-pitch="variable" fo:color="#d0f500" fo:font-size="80%"/>
          </text:list-level-style-bullet>
          <text:list-level-style-bullet text:level="4" text:bullet-char="–">
            <style:list-level-properties text:space-before="2.734cm" text:min-label-width="0.665cm"/>
            <style:text-properties fo:font-family="TheSansCorrespondence" style:font-family-generic="swiss" style:font-pitch="variable" fo:color="#d0f500" fo:font-size="80%"/>
          </text:list-level-style-bullet>
          <text:list-level-style-bullet text:level="5" text:bullet-char="–">
            <style:list-level-properties text:space-before="3.466cm" text:min-label-width="0.639cm"/>
            <style:text-properties fo:font-family="TheSansCorrespondence" style:font-family-generic="swiss" style:font-pitch="variable" fo:color="#d0f500" fo:font-size="80%"/>
          </text:list-level-style-bullet>
          <text:list-level-style-bullet text:level="6" text:bullet-char="–">
            <style:list-level-properties text:space-before="3.466cm" text:min-label-width="0.639cm"/>
            <style:text-properties fo:font-family="TheSansCorrespondence" style:font-family-generic="swiss" style:font-pitch="variable" fo:color="#d0f500" fo:font-size="80%"/>
          </text:list-level-style-bullet>
          <text:list-level-style-bullet text:level="7" text:bullet-char="–">
            <style:list-level-properties text:space-before="3.466cm" text:min-label-width="0.639cm"/>
            <style:text-properties fo:font-family="TheSansCorrespondence" style:font-family-generic="swiss" style:font-pitch="variable" fo:color="#d0f500" fo:font-size="80%"/>
          </text:list-level-style-bullet>
          <text:list-level-style-bullet text:level="8" text:bullet-char="–">
            <style:list-level-properties text:space-before="3.466cm" text:min-label-width="0.639cm"/>
            <style:text-properties fo:font-family="TheSansCorrespondence" style:font-family-generic="swiss" style:font-pitch="variable" fo:color="#d0f500" fo:font-size="80%"/>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859cm" fo:margin-right="0cm" fo:margin-top="0.485cm" fo:margin-bottom="0cm" fo:line-height="100%" fo:text-align="start" text:enable-numbering="true" fo:text-indent="0cm" style:punctuation-wrap="simple" style:line-break="normal">
        <style:tab-stops>
          <style:tab-stop style:position="0.41cm"/>
          <style:tab-stop style:position="1.68cm"/>
          <style:tab-stop style:position="2.95cm"/>
          <style:tab-stop style:position="4.22cm"/>
          <style:tab-stop style:position="5.49cm"/>
          <style:tab-stop style:position="6.76cm"/>
          <style:tab-stop style:position="8.03cm"/>
          <style:tab-stop style:position="9.3cm"/>
          <style:tab-stop style:position="10.57cm"/>
          <style:tab-stop style:position="11.84cm"/>
          <style:tab-stop style:position="13.11cm"/>
          <style:tab-stop style:position="14.38cm"/>
          <style:tab-stop style:position="15.65cm"/>
          <style:tab-stop style:position="16.92cm"/>
          <style:tab-stop style:position="18.19cm"/>
          <style:tab-stop style:position="19.46cm"/>
          <style:tab-stop style:position="20.73cm"/>
          <style:tab-stop style:position="22cm"/>
          <style:tab-stop style:position="23.27cm"/>
          <style:tab-stop style:position="24.54cm"/>
        </style:tab-stops>
      </style:paragraph-properties>
      <style:text-properties fo:color="#003399" style:text-outline="false" style:text-line-through-style="none" style:text-position="0% 100%" fo:font-family="TheSansCorrespondence" style:font-pitch="variable" fo:font-size="22pt" fo:font-style="normal" fo:text-shadow="none" style:text-underline-style="none" fo:font-weight="normal" style:font-family-asian="'AR PL ShanHeiSun Uni'" style:font-pitch-asian="variable" style:font-size-asian="22pt" style:font-style-asian="normal" style:font-weight-asian="normal" style:font-family-complex="'AR PL ShanHeiSun Uni'" style:font-pitch-complex="variable" style:font-size-complex="22pt" style:font-style-complex="normal" style:font-weight-complex="normal" style:text-emphasize="none" style:font-relief="none"/>
    </style:style>
    <style:style style:name="Default-outline2" style:family="presentation" style:parent-style-name="Default-outline1">
      <style:paragraph-properties fo:margin-left="1.905cm" fo:margin-right="0cm" fo:margin-top="0.44cm" fo:margin-bottom="0cm" fo:line-height="100%" fo:text-align="start" text:enable-numbering="true" fo:text-indent="0cm" style:punctuation-wrap="simple" style:line-break="normal">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 style:position="15.875cm"/>
          <style:tab-stop style:position="17.145cm"/>
          <style:tab-stop style:position="18.415cm"/>
          <style:tab-stop style:position="19.685cm"/>
          <style:tab-stop style:position="20.955cm"/>
          <style:tab-stop style:position="22.225cm"/>
          <style:tab-stop style:position="23.495cm"/>
          <style:tab-stop style:position="24.765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Default-outline3" style:family="presentation" style:parent-style-name="Default-outline2">
      <style:paragraph-properties fo:margin-left="2.659cm" fo:margin-right="0cm" fo:margin-top="0.396cm" fo:margin-bottom="0cm" fo:line-height="100%" fo:text-align="start" text:enable-numbering="true" fo:text-indent="0cm" style:punctuation-wrap="simple" style:line-break="normal">
        <style:tab-stops>
          <style:tab-stop style:position="1.15cm"/>
          <style:tab-stop style:position="2.42cm"/>
          <style:tab-stop style:position="3.69cm"/>
          <style:tab-stop style:position="4.96cm"/>
          <style:tab-stop style:position="6.23cm"/>
          <style:tab-stop style:position="7.5cm"/>
          <style:tab-stop style:position="8.77cm"/>
          <style:tab-stop style:position="10.04cm"/>
          <style:tab-stop style:position="11.31cm"/>
          <style:tab-stop style:position="12.58cm"/>
          <style:tab-stop style:position="13.85cm"/>
          <style:tab-stop style:position="15.12cm"/>
          <style:tab-stop style:position="16.39cm"/>
          <style:tab-stop style:position="17.66cm"/>
          <style:tab-stop style:position="18.93cm"/>
          <style:tab-stop style:position="20.2cm"/>
          <style:tab-stop style:position="21.47cm"/>
          <style:tab-stop style:position="22.74cm"/>
          <style:tab-stop style:position="24.01cm"/>
          <style:tab-stop style:position="25.28cm"/>
        </style:tab-stops>
      </style:paragraph-properties>
      <style:text-properties fo:color="#003399" style:text-line-through-style="none" style:text-position="0% 100%" fo:font-family="TheSansCorrespondence" style:font-pitch="variable" fo:font-size="24pt" fo:font-style="normal" fo:text-shadow="none" style:text-underline-style="none" fo:font-weight="normal" style:font-family-asian="'AR PL ShanHeiSun Uni'" style:font-pitch-asian="variable" style:font-size-asian="24pt" style:font-style-asian="normal" style:font-weight-asian="normal" style:font-family-complex="'AR PL ShanHeiSun Uni'" style:font-pitch-complex="variable" style:font-size-complex="24pt" style:font-style-complex="normal" style:font-weight-complex="normal" style:font-relief="none"/>
    </style:style>
    <style:style style:name="Default-outline4" style:family="presentation" style:parent-style-name="Default-outline3">
      <style:paragraph-properties fo:margin-left="3.399cm" fo:margin-right="0cm" fo:margin-top="0.396cm" fo:margin-bottom="0cm" fo:line-height="100%" fo:text-align="start" text:enable-numbering="true" fo:text-indent="0cm" style:punctuation-wrap="simple" style:line-break="normal">
        <style:tab-stops>
          <style:tab-stop style:position="0.41cm"/>
          <style:tab-stop style:position="1.68cm"/>
          <style:tab-stop style:position="2.95cm"/>
          <style:tab-stop style:position="4.22cm"/>
          <style:tab-stop style:position="5.49cm"/>
          <style:tab-stop style:position="6.76cm"/>
          <style:tab-stop style:position="8.03cm"/>
          <style:tab-stop style:position="9.3cm"/>
          <style:tab-stop style:position="10.57cm"/>
          <style:tab-stop style:position="11.84cm"/>
          <style:tab-stop style:position="13.11cm"/>
          <style:tab-stop style:position="14.38cm"/>
          <style:tab-stop style:position="15.65cm"/>
          <style:tab-stop style:position="16.92cm"/>
          <style:tab-stop style:position="18.19cm"/>
          <style:tab-stop style:position="19.46cm"/>
          <style:tab-stop style:position="20.73cm"/>
          <style:tab-stop style:position="22cm"/>
          <style:tab-stop style:position="23.27cm"/>
          <style:tab-stop style:position="24.54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Default-outline5" style:family="presentation" style:parent-style-name="Default-outline4">
      <style:paragraph-properties fo:margin-left="4.105cm" fo:margin-right="0cm" fo:margin-top="0.396cm" fo:margin-bottom="0cm" fo:line-height="100%" fo:text-align="start" text:enable-numbering="true" fo:text-indent="0cm" style:punctuation-wrap="simple" style:line-break="normal">
        <style:tab-stops>
          <style:tab-stop style:position="0.974cm"/>
          <style:tab-stop style:position="2.244cm"/>
          <style:tab-stop style:position="3.514cm"/>
          <style:tab-stop style:position="4.784cm"/>
          <style:tab-stop style:position="6.054cm"/>
          <style:tab-stop style:position="7.324cm"/>
          <style:tab-stop style:position="8.594cm"/>
          <style:tab-stop style:position="9.864cm"/>
          <style:tab-stop style:position="11.134cm"/>
          <style:tab-stop style:position="12.404cm"/>
          <style:tab-stop style:position="13.674cm"/>
          <style:tab-stop style:position="14.944cm"/>
          <style:tab-stop style:position="16.214cm"/>
          <style:tab-stop style:position="17.484cm"/>
          <style:tab-stop style:position="18.754cm"/>
          <style:tab-stop style:position="20.024cm"/>
          <style:tab-stop style:position="21.294cm"/>
          <style:tab-stop style:position="22.564cm"/>
          <style:tab-stop style:position="23.834cm"/>
          <style:tab-stop style:position="25.104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Default-outline6" style:family="presentation" style:parent-style-name="Default-outline5">
      <style:paragraph-properties fo:margin-left="4.105cm" fo:margin-right="0cm" fo:margin-top="0.396cm" fo:margin-bottom="0cm" fo:line-height="100%" fo:text-align="start" text:enable-numbering="true" fo:text-indent="0cm" style:punctuation-wrap="simple" style:line-break="normal">
        <style:tab-stops>
          <style:tab-stop style:position="0.974cm"/>
          <style:tab-stop style:position="2.244cm"/>
          <style:tab-stop style:position="3.514cm"/>
          <style:tab-stop style:position="4.784cm"/>
          <style:tab-stop style:position="6.054cm"/>
          <style:tab-stop style:position="7.324cm"/>
          <style:tab-stop style:position="8.594cm"/>
          <style:tab-stop style:position="9.864cm"/>
          <style:tab-stop style:position="11.134cm"/>
          <style:tab-stop style:position="12.404cm"/>
          <style:tab-stop style:position="13.674cm"/>
          <style:tab-stop style:position="14.944cm"/>
          <style:tab-stop style:position="16.214cm"/>
          <style:tab-stop style:position="17.484cm"/>
          <style:tab-stop style:position="18.754cm"/>
          <style:tab-stop style:position="20.024cm"/>
          <style:tab-stop style:position="21.294cm"/>
          <style:tab-stop style:position="22.564cm"/>
          <style:tab-stop style:position="23.834cm"/>
          <style:tab-stop style:position="25.104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Default-outline7" style:family="presentation" style:parent-style-name="Default-outline6">
      <style:paragraph-properties fo:margin-left="4.105cm" fo:margin-right="0cm" fo:margin-top="0.396cm" fo:margin-bottom="0cm" fo:line-height="100%" fo:text-align="start" text:enable-numbering="true" fo:text-indent="0cm" style:punctuation-wrap="simple" style:line-break="normal">
        <style:tab-stops>
          <style:tab-stop style:position="0.974cm"/>
          <style:tab-stop style:position="2.244cm"/>
          <style:tab-stop style:position="3.514cm"/>
          <style:tab-stop style:position="4.784cm"/>
          <style:tab-stop style:position="6.054cm"/>
          <style:tab-stop style:position="7.324cm"/>
          <style:tab-stop style:position="8.594cm"/>
          <style:tab-stop style:position="9.864cm"/>
          <style:tab-stop style:position="11.134cm"/>
          <style:tab-stop style:position="12.404cm"/>
          <style:tab-stop style:position="13.674cm"/>
          <style:tab-stop style:position="14.944cm"/>
          <style:tab-stop style:position="16.214cm"/>
          <style:tab-stop style:position="17.484cm"/>
          <style:tab-stop style:position="18.754cm"/>
          <style:tab-stop style:position="20.024cm"/>
          <style:tab-stop style:position="21.294cm"/>
          <style:tab-stop style:position="22.564cm"/>
          <style:tab-stop style:position="23.834cm"/>
          <style:tab-stop style:position="25.104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Default-outline8" style:family="presentation" style:parent-style-name="Default-outline7">
      <style:paragraph-properties fo:margin-left="4.105cm" fo:margin-right="0cm" fo:margin-top="0.396cm" fo:margin-bottom="0cm" fo:line-height="100%" fo:text-align="start" text:enable-numbering="true" fo:text-indent="0cm" style:punctuation-wrap="simple" style:line-break="normal">
        <style:tab-stops>
          <style:tab-stop style:position="0.974cm"/>
          <style:tab-stop style:position="2.244cm"/>
          <style:tab-stop style:position="3.514cm"/>
          <style:tab-stop style:position="4.784cm"/>
          <style:tab-stop style:position="6.054cm"/>
          <style:tab-stop style:position="7.324cm"/>
          <style:tab-stop style:position="8.594cm"/>
          <style:tab-stop style:position="9.864cm"/>
          <style:tab-stop style:position="11.134cm"/>
          <style:tab-stop style:position="12.404cm"/>
          <style:tab-stop style:position="13.674cm"/>
          <style:tab-stop style:position="14.944cm"/>
          <style:tab-stop style:position="16.214cm"/>
          <style:tab-stop style:position="17.484cm"/>
          <style:tab-stop style:position="18.754cm"/>
          <style:tab-stop style:position="20.024cm"/>
          <style:tab-stop style:position="21.294cm"/>
          <style:tab-stop style:position="22.564cm"/>
          <style:tab-stop style:position="23.834cm"/>
          <style:tab-stop style:position="25.104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Default-outline9" style:family="presentation" style:parent-style-name="Default-outline8">
      <style:paragraph-properties fo:margin-left="4.105cm" fo:margin-right="0cm" fo:margin-top="0.396cm" fo:margin-bottom="0cm" fo:line-height="100%" fo:text-align="start" text:enable-numbering="true" fo:text-indent="0cm" style:punctuation-wrap="simple" style:line-break="normal">
        <style:tab-stops>
          <style:tab-stop style:position="0.974cm"/>
          <style:tab-stop style:position="2.244cm"/>
          <style:tab-stop style:position="3.514cm"/>
          <style:tab-stop style:position="4.784cm"/>
          <style:tab-stop style:position="6.054cm"/>
          <style:tab-stop style:position="7.324cm"/>
          <style:tab-stop style:position="8.594cm"/>
          <style:tab-stop style:position="9.864cm"/>
          <style:tab-stop style:position="11.134cm"/>
          <style:tab-stop style:position="12.404cm"/>
          <style:tab-stop style:position="13.674cm"/>
          <style:tab-stop style:position="14.944cm"/>
          <style:tab-stop style:position="16.214cm"/>
          <style:tab-stop style:position="17.484cm"/>
          <style:tab-stop style:position="18.754cm"/>
          <style:tab-stop style:position="20.024cm"/>
          <style:tab-stop style:position="21.294cm"/>
          <style:tab-stop style:position="22.564cm"/>
          <style:tab-stop style:position="23.834cm"/>
          <style:tab-stop style:position="25.104cm"/>
        </style:tab-stops>
      </style:paragraph-properties>
      <style:text-properties fo:color="#003399" style:text-line-through-style="none" style:text-position="0% 100%" fo:font-family="TheSansCorrespondence" style:font-pitch="variable" fo:font-size="20pt" fo:font-style="normal" fo:text-shadow="none" style:text-underline-style="none" fo:font-weight="normal" style:font-family-asian="'AR PL ShanHeiSun Uni'" style:font-pitch-asian="variable" style:font-size-asian="20pt" style:font-style-asian="normal" style:font-weight-asian="normal" style:font-family-complex="'AR PL ShanHeiSun Uni'" style:font-pitch-complex="variable" style:font-size-complex="20pt" style:font-style-complex="normal" style:font-weight-complex="normal" style:font-relief="none"/>
    </style:style>
    <style:style style:name="Standard-title" style:family="presentation">
      <style:graphic-properties draw:stroke="none" draw:fill="none" draw:textarea-vertical-align="middle">
        <text:list-style style:name="Standard-title">
          <text:list-level-style-bullet text:level="1" text:bullet-char="•">
            <style:text-properties fo:font-family="Calibri" style:font-family-generic="swiss" style:font-pitch="variable" fo:color="#ffff99"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center" text:enable-numbering="false"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99" style:text-outline="false" style:text-line-through-style="none" style:text-position="0% 100%" fo:font-family="Calibri" style:font-family-generic="swiss" style:font-pitch="variable" fo:font-size="44pt" fo:font-style="normal" fo:text-shadow="none" style:text-underline-style="none" fo:font-weight="normal" style:font-family-asian="'MS Gothic'"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style style:name="Standard-subtitle" style:family="presentation">
      <style:graphic-properties draw:stroke="none" draw:fill="none" draw:textarea-vertical-align="middle">
        <text:list-style style:name="Standard-subtitle">
          <text:list-level-style-bullet text:level="1" text:bullet-char="•">
            <style:text-properties fo:font-family="Arial" style:font-family-generic="swiss" style:font-pitch="variable" fo:color="#ffff99" fo:font-size="100%"/>
          </text:list-level-style-bullet>
          <text:list-level-style-bullet text:level="2" text:bullet-char="–">
            <style:list-level-properties text:space-before="1.27cm"/>
            <style:text-properties fo:font-family="Arial" style:font-family-generic="swiss" style:font-pitch="variable" fo:color="#ffff99" fo:font-size="100%"/>
          </text:list-level-style-bullet>
          <text:list-level-style-bullet text:level="3" text:bullet-char="•">
            <style:list-level-properties text:space-before="2.54cm"/>
            <style:text-properties fo:font-family="Arial" style:font-family-generic="swiss" style:font-pitch="variable" fo:color="#ffff99" fo:font-size="100%"/>
          </text:list-level-style-bullet>
          <text:list-level-style-bullet text:level="4" text:bullet-char="–">
            <style:list-level-properties text:space-before="3.81cm"/>
            <style:text-properties fo:font-family="Arial" style:font-family-generic="swiss" style:font-pitch="variable" fo:color="#ffff99" fo:font-size="100%"/>
          </text:list-level-style-bullet>
          <text:list-level-style-bullet text:level="5" text:bullet-char="»">
            <style:list-level-properties text:space-before="5.08cm"/>
            <style:text-properties fo:font-family="Arial" style:font-family-generic="swiss" style:font-pitch="variable" fo:color="#ffff99" fo:font-size="100%"/>
          </text:list-level-style-bullet>
          <text:list-level-style-bullet text:level="6" text:bullet-char="»">
            <style:list-level-properties text:space-before="5.08cm"/>
            <style:text-properties fo:font-family="Arial" style:font-family-generic="swiss" style:font-pitch="variable" fo:color="#ffff99" fo:font-size="100%"/>
          </text:list-level-style-bullet>
          <text:list-level-style-bullet text:level="7" text:bullet-char="»">
            <style:list-level-properties text:space-before="5.08cm"/>
            <style:text-properties fo:font-family="Arial" style:font-family-generic="swiss" style:font-pitch="variable" fo:color="#ffff99" fo:font-size="100%"/>
          </text:list-level-style-bullet>
          <text:list-level-style-bullet text:level="8" text:bullet-char="»">
            <style:list-level-properties text:space-before="5.08cm"/>
            <style:text-properties fo:font-family="Arial" style:font-family-generic="swiss" style:font-pitch="variable" fo:color="#ffff99" fo:font-size="100%"/>
          </text:list-level-style-bullet>
          <text:list-level-style-bullet text:level="9" text:bullet-char="»">
            <style:list-level-properties text:space-before="5.08cm"/>
            <style:text-properties fo:font-family="Arial" style:font-family-generic="swiss" style:font-pitch="variable" fo:color="#ffff99" fo:font-size="100%"/>
          </text:list-level-style-bullet>
        </text:list-style>
      </style:graphic-properties>
      <style:paragraph-properties fo:margin-left="0cm" fo:margin-right="0cm" fo:margin-top="0.282cm" fo:margin-bottom="0cm" fo:line-height="100%" fo:text-align="center" text:enable-numbering="false"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99" style:text-outline="false" style:text-line-through-style="none" style:text-position="0% 100%" fo:font-family="Calibri" style:font-family-generic="swiss" style:font-pitch="variable" fo:font-size="32pt" fo:font-style="normal" fo:text-shadow="none" style:text-underline-style="none" fo:font-weight="normal" style:font-family-asian="'MS Gothic'"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Standard-background" style:family="presentation">
      <style:graphic-properties draw:stroke="none" draw:fill="bitmap" draw:fill-color="#ffffff" draw:fill-image-name="Bitmape_20_1" style:repeat="stretch" draw:textarea-horizontal-align="center" draw:textarea-vertical-align="middle" draw:shadow="hidden"/>
      <style:paragraph-properties fo:text-align="center"/>
    </style:style>
    <style:style style:name="Standard-backgroundobjects" style:family="presentation">
      <style:graphic-properties draw:shadow="hidden" draw:shadow-offset-x="0.3cm" draw:shadow-offset-y="0.3cm" draw:shadow-color="#808080">
        <text:list-style style:name="Standard-backgroundobjects">
          <text:list-level-style-bullet text:level="1" text:bullet-char="•">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cm" fo:margin-bottom="0cm" fo:line-height="100%" fo:text-align="start" text:enable-numbering="false"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position="0% 100%" fo:font-family="Calibri"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Standard-notes" style:family="presentation">
      <style:graphic-properties draw:stroke="none" draw:fill="none">
        <text:list-style style:name="Standard-notes">
          <text:list-level-style-bullet text:level="1" text:bullet-char="•">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text:enable-numbering="false"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font-family-asian="'MS Gothic'"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style>
    <style:style style:name="Standard-outline1" style:family="presentation">
      <style:graphic-properties draw:stroke="none" draw:fill="none">
        <text:list-style style:name="Standard-outline1">
          <text:list-level-style-bullet text:level="1" text:bullet-char="•">
            <style:list-level-properties text:min-label-width="0.952cm"/>
            <style:text-properties fo:font-family="Arial" style:font-family-generic="swiss" style:font-pitch="variable" fo:color="#ffff99" fo:font-size="100%"/>
          </text:list-level-style-bullet>
          <text:list-level-style-bullet text:level="2" text:bullet-char="–">
            <style:list-level-properties text:space-before="1.27cm" text:min-label-width="0.793cm"/>
            <style:text-properties fo:font-family="Arial" style:font-family-generic="swiss" style:font-pitch="variable" fo:color="#ffff99" fo:font-size="100%"/>
          </text:list-level-style-bullet>
          <text:list-level-style-bullet text:level="3" text:bullet-char="•">
            <style:list-level-properties text:space-before="2.54cm" text:min-label-width="0.635cm"/>
            <style:text-properties fo:font-family="Arial" style:font-family-generic="swiss" style:font-pitch="variable" fo:color="#ffff99" fo:font-size="100%"/>
          </text:list-level-style-bullet>
          <text:list-level-style-bullet text:level="4" text:bullet-char="–">
            <style:list-level-properties text:space-before="3.81cm" text:min-label-width="0.635cm"/>
            <style:text-properties fo:font-family="Arial" style:font-family-generic="swiss" style:font-pitch="variable" fo:color="#ffff99" fo:font-size="100%"/>
          </text:list-level-style-bullet>
          <text:list-level-style-bullet text:level="5" text:bullet-char="»">
            <style:list-level-properties text:space-before="5.08cm" text:min-label-width="0.635cm"/>
            <style:text-properties fo:font-family="Arial" style:font-family-generic="swiss" style:font-pitch="variable" fo:color="#ffff99" fo:font-size="100%"/>
          </text:list-level-style-bullet>
          <text:list-level-style-bullet text:level="6" text:bullet-char="»">
            <style:list-level-properties text:space-before="5.08cm" text:min-label-width="0.635cm"/>
            <style:text-properties fo:font-family="Arial" style:font-family-generic="swiss" style:font-pitch="variable" fo:color="#ffff99" fo:font-size="100%"/>
          </text:list-level-style-bullet>
          <text:list-level-style-bullet text:level="7" text:bullet-char="»">
            <style:list-level-properties text:space-before="5.08cm" text:min-label-width="0.635cm"/>
            <style:text-properties fo:font-family="Arial" style:font-family-generic="swiss" style:font-pitch="variable" fo:color="#ffff99" fo:font-size="100%"/>
          </text:list-level-style-bullet>
          <text:list-level-style-bullet text:level="8" text:bullet-char="»">
            <style:list-level-properties text:space-before="5.08cm" text:min-label-width="0.635cm"/>
            <style:text-properties fo:font-family="Arial" style:font-family-generic="swiss" style:font-pitch="variable" fo:color="#ffff99" fo:font-size="100%"/>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952cm" fo:margin-right="0cm" fo:margin-top="0.282cm" fo:margin-bottom="0cm" fo:line-height="100%" fo:text-align="start" text:enable-numbering="true" fo:text-indent="0cm" style:punctuation-wrap="hanging" style:line-break="strict">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color="#ffff99" style:text-outline="false" style:text-line-through-style="none" style:text-position="0% 100%" fo:font-family="Calibri" style:font-family-generic="swiss" style:font-pitch="variable" fo:font-size="32pt" fo:font-style="normal" fo:text-shadow="none" style:text-underline-style="none" fo:font-weight="normal" style:font-family-asian="'MS Gothic'"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Standard-outline2" style:family="presentation" style:parent-style-name="Standard-outline1">
      <style:paragraph-properties fo:margin-left="2.063cm" fo:margin-right="0cm" fo:margin-top="0.246cm" fo:margin-bottom="0cm" fo:line-height="100%" fo:text-align="start" text:enable-numbering="true" fo:text-indent="0cm" style:punctuation-wrap="hanging" style:line-break="strict">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ffff99" style:text-line-through-style="none" style:text-position="0% 100%" fo:font-family="Calibri" style:font-family-generic="swiss" style:font-pitch="variable" fo:font-size="28pt" fo:font-style="normal" fo:text-shadow="none" style:text-underline-style="none" fo:font-weight="normal" style:font-size-asian="28pt" style:font-style-asian="normal" style:font-weight-asian="normal" style:font-size-complex="28pt" style:font-style-complex="normal" style:font-weight-complex="normal" style:font-relief="none"/>
    </style:style>
    <style:style style:name="Standard-outline3" style:family="presentation" style:parent-style-name="Standard-outline2">
      <style:paragraph-properties fo:margin-left="3.175cm" fo:margin-right="0cm" fo:margin-top="0.211cm" fo:margin-bottom="0cm" fo:line-height="100%" fo:text-align="start" text:enable-numbering="true" fo:text-indent="0cm" style:punctuation-wrap="hanging" style:line-break="strict">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ffff99" style:text-line-through-style="none" style:text-position="0% 100%" fo:font-family="Calibri" style:font-family-generic="swiss" style:font-pitch="variable" fo:font-size="24pt" fo:font-style="normal" fo:text-shadow="none" style:text-underline-style="none" fo:font-weight="normal" style:font-size-asian="24pt" style:font-style-asian="normal" style:font-weight-asian="normal" style:font-size-complex="24pt" style:font-style-complex="normal" style:font-weight-complex="normal" style:font-relief="none"/>
    </style:style>
    <style:style style:name="Standard-outline4" style:family="presentation" style:parent-style-name="Standard-outline3">
      <style:paragraph-properties fo:margin-left="4.445cm" fo:margin-right="0cm" fo:margin-top="0.176cm" fo:margin-bottom="0cm" fo:line-height="100%" fo:text-align="start" text:enable-numbering="true" fo:text-indent="0cm" style:punctuation-wrap="hanging" style:line-break="strict">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ffff99" style:text-line-through-style="none" style:text-position="0% 100%" fo:font-family="Calibri"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Standard-outline5" style:family="presentation" style:parent-style-name="Standard-outline4">
      <style:paragraph-properties fo:margin-left="5.715cm" fo:margin-right="0cm" fo:margin-top="0.176cm" fo:margin-bottom="0cm" fo:line-height="100%" fo:text-align="start" text:enable-numbering="true" fo:text-indent="0cm" style:punctuation-wrap="hanging" style:line-break="strict">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99" style:text-line-through-style="none" style:text-position="0% 100%" fo:font-family="Calibri"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Standard-outline6" style:family="presentation" style:parent-style-name="Standard-outline5">
      <style:paragraph-properties fo:margin-left="5.715cm" fo:margin-right="0cm" fo:margin-top="0.176cm" fo:margin-bottom="0cm" fo:line-height="100%" fo:text-align="start" text:enable-numbering="true" fo:text-indent="0cm" style:punctuation-wrap="hanging" style:line-break="strict">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99" style:text-line-through-style="none" style:text-position="0% 100%" fo:font-family="Calibri"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Standard-outline7" style:family="presentation" style:parent-style-name="Standard-outline6">
      <style:paragraph-properties fo:margin-left="5.715cm" fo:margin-right="0cm" fo:margin-top="0.176cm" fo:margin-bottom="0cm" fo:line-height="100%" fo:text-align="start" text:enable-numbering="true" fo:text-indent="0cm" style:punctuation-wrap="hanging" style:line-break="strict">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99" style:text-line-through-style="none" style:text-position="0% 100%" fo:font-family="Calibri"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Standard-outline8" style:family="presentation" style:parent-style-name="Standard-outline7">
      <style:paragraph-properties fo:margin-left="5.715cm" fo:margin-right="0cm" fo:margin-top="0.176cm" fo:margin-bottom="0cm" fo:line-height="100%" fo:text-align="start" text:enable-numbering="true" fo:text-indent="0cm" style:punctuation-wrap="hanging" style:line-break="strict">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99" style:text-line-through-style="none" style:text-position="0% 100%" fo:font-family="Calibri"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Standard-outline9" style:family="presentation" style:parent-style-name="Standard-outline8">
      <style:paragraph-properties fo:margin-left="5.715cm" fo:margin-right="0cm" fo:margin-top="0.176cm" fo:margin-bottom="0cm" fo:line-height="100%" fo:text-align="start" text:enable-numbering="true" fo:text-indent="0cm" style:punctuation-wrap="hanging" style:line-break="strict">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99" style:text-line-through-style="none" style:text-position="0% 100%" fo:font-family="Calibri"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presentation-page-layout style:name="AL0T26">
      <presentation:placeholder presentation:object="handout" svg:x="2.058cm" svg:y="1.743cm" svg:width="6.104cm" svg:height="-0.233cm"/>
      <presentation:placeholder presentation:object="handout" svg:x="10.962cm" svg:y="1.743cm" svg:width="6.104cm" svg:height="-0.233cm"/>
      <presentation:placeholder presentation:object="handout" svg:x="19.866cm" svg:y="1.743cm" svg:width="6.104cm" svg:height="-0.233cm"/>
      <presentation:placeholder presentation:object="handout" svg:x="2.058cm" svg:y="3.612cm" svg:width="6.104cm" svg:height="-0.233cm"/>
      <presentation:placeholder presentation:object="handout" svg:x="10.962cm" svg:y="3.612cm" svg:width="6.104cm" svg:height="-0.233cm"/>
      <presentation:placeholder presentation:object="handout" svg:x="19.866cm" svg:y="3.612cm" svg:width="6.104cm" svg:height="-0.233cm"/>
      <presentation:placeholder presentation:object="handout" svg:x="2.058cm" svg:y="5.481cm" svg:width="6.104cm" svg:height="-0.233cm"/>
      <presentation:placeholder presentation:object="handout" svg:x="10.962cm" svg:y="5.481cm" svg:width="6.104cm" svg:height="-0.233cm"/>
      <presentation:placeholder presentation:object="handout" svg:x="19.866cm" svg:y="5.481cm" svg:width="6.104cm" svg:height="-0.233cm"/>
    </style:presentation-page-layout>
  </office:styles>
  <office:automatic-styles>
    <style:page-layout style:name="PM0">
      <style:page-layout-properties fo:margin-top="0cm" fo:margin-bottom="0cm" fo:margin-left="0cm" fo:margin-right="0cm" fo:page-width="19.05cm" fo:page-height="25.4cm" style:print-orientation="portrait"/>
    </style:page-layout>
    <style:page-layout style:name="PM1">
      <style:page-layout-properties fo:margin-top="0cm" fo:margin-bottom="0cm" fo:margin-left="0cm" fo:margin-right="0cm" fo:page-width="25.4cm" fo:page-height="19.05cm" style:print-orientation="landscape"/>
    </style:page-layout>
    <style:page-layout style:name="PM2">
      <style:page-layout-properties fo:margin-top="0cm" fo:margin-bottom="0cm" fo:margin-left="0cm" fo:margin-right="0cm" fo:page-width="19.05cm" fo:page-height="25.4cm" style:print-orientation="landscape"/>
    </style:page-layout>
    <style:style style:name="dp1" style:family="drawing-page">
      <style:drawing-page-properties draw:background-size="border" draw:fill="solid" draw:fill-color="#ffffff"/>
    </style:style>
    <style:style style:name="dp2" style:family="drawing-page">
      <style:drawing-page-properties draw:background-size="border" draw:fill="bitmap" draw:fill-color="#ffffff" draw:fill-image-name="Bitmape_20_1" style:repeat="stretch"/>
    </style:style>
    <style:style style:name="dp3"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ffffff" draw:auto-grow-height="false" fo:min-height="1.27cm"/>
    </style:style>
    <style:style style:name="gr2" style:family="graphic" style:parent-style-name="standard">
      <style:graphic-properties draw:stroke="none" draw:fill="none" draw:fill-color="#ffffff" draw:textarea-vertical-align="bottom" draw:auto-grow-height="false" fo:min-height="1.27cm"/>
    </style:style>
    <style:style style:name="gr3" style:family="graphic" style:parent-style-name="standard">
      <style:graphic-properties draw:stroke="solid" svg:stroke-width="0.018cm" svg:stroke-color="#b2b2b2"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4" style:family="graphic" style:parent-style-name="standard">
      <style:graphic-properties draw:stroke="none" draw:fill="none" draw:textarea-horizontal-align="center" draw:textarea-vertical-align="middle" draw:color-mode="standard" draw:luminance="0%" draw:contrast="0%" draw:gamma="100%" draw:red="0%" draw:green="0%" draw:blue="0%" fo:clip="rect(0cm 14.139cm 3.3cm 0cm)" draw:image-opacity="100%" style:mirror="none"/>
    </style:style>
    <style:style style:name="gr5" style:family="graphic" style:parent-style-name="standard">
      <style:graphic-properties draw:stroke="none" svg:stroke-width="0.026cm" svg:stroke-color="#000000" draw:stroke-linejoin="miter" draw:fill="solid" draw:fill-color="#ffffff" draw:textarea-horizontal-align="center" draw:textarea-vertical-align="middle" draw:shadow="hidden" style:protect="position size"/>
    </style:style>
    <style:style style:name="gr6" style:family="graphic" style:parent-style-name="standard">
      <style:graphic-properties draw:stroke="none" draw:fill="solid" draw:fill-color="#ffffff" draw:textarea-horizontal-align="left" draw:textarea-vertical-align="middle" draw:auto-grow-height="false" fo:padding-top="0.13cm" fo:padding-bottom="0.13cm" fo:padding-left="0.25cm" fo:padding-right="0.25cm" fo:wrap-option="wrap" draw:shadow="hidden"/>
    </style:style>
    <style:style style:name="gr7"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style:style>
    <style:style style:name="pr1" style:family="presentation" style:parent-style-name="Default-backgroundobjects" style:list-style-name="L2">
      <style:graphic-properties draw:stroke="none" draw:fill="none" draw:fill-color="#ffffff" draw:textarea-horizontal-align="justify" draw:textarea-vertical-align="top" draw:auto-grow-height="false" draw:auto-grow-width="false" fo:min-height="1.232cm" fo:min-width="0cm" fo:padding-top="0.13cm" fo:padding-bottom="0.13cm" fo:padding-left="0.25cm" fo:padding-right="0.25cm" fo:wrap-option="no-wrap" draw:shadow="hidden" draw:shadow-color="#808080"/>
    </style:style>
    <style:style style:name="pr2" style:family="presentation" style:parent-style-name="Default-title">
      <style:graphic-properties draw:fill-color="#ffffff" draw:auto-grow-height="false" fo:min-height="3.181cm"/>
    </style:style>
    <style:style style:name="pr3" style:family="presentation" style:parent-style-name="Default-backgroundobjects" style:list-style-name="L4">
      <style:graphic-properties draw:stroke="none" draw:fill="none" draw:fill-color="#ffffff" draw:textarea-horizontal-align="justify" draw:textarea-vertical-align="bottom" draw:auto-grow-height="false" draw:auto-grow-width="false" fo:min-height="1.179cm" fo:min-width="0cm" fo:padding-top="0.13cm" fo:padding-bottom="0.13cm" fo:padding-left="0.25cm" fo:padding-right="0.25cm" fo:wrap-option="no-wrap" draw:shadow="hidden" draw:shadow-color="#808080"/>
    </style:style>
    <style:style style:name="pr4" style:family="presentation" style:parent-style-name="Standard-backgroundobjects">
      <style:graphic-properties draw:stroke="none" draw:fill="none" draw:fill-color="#ffffff" draw:auto-grow-height="false" fo:min-height="1.314cm"/>
    </style:style>
    <style:style style:name="P1" style:family="paragraph">
      <style:paragraph-properties fo:margin-left="0cm" fo:margin-right="0cm" fo:text-indent="0cm"/>
      <style:text-properties fo:font-size="14pt" style:font-size-asian="14pt" style:font-size-complex="14pt"/>
    </style:style>
    <style:style style:name="P2" style:family="paragraph">
      <style:paragraph-properties fo:margin-left="0cm" fo:margin-right="0cm" fo:text-align="end" fo:text-indent="0cm"/>
      <style:text-properties fo:font-size="14pt" style:font-size-asian="14pt" style:font-size-complex="14pt"/>
    </style:style>
    <style:style style:name="P3" style:family="paragraph">
      <style:paragraph-properties fo:margin-left="0cm" fo:margin-right="0cm" fo:line-height="98%" fo:text-align="end" text:enable-numbering="false" fo:text-indent="0cm" style:punctuation-wrap="hanging" style:line-break="strict" style:writing-mode="lr-tb"/>
    </style:style>
    <style:style style:name="P4" style:family="paragraph">
      <style:paragraph-properties fo:margin-left="0cm" fo:margin-right="0cm" fo:text-indent="0cm"/>
    </style:style>
    <style:style style:name="P5" style:family="paragraph">
      <style:paragraph-properties fo:text-align="center" style:writing-mode="lr-tb"/>
      <style:text-properties fo:font-size="24pt"/>
    </style:style>
    <style:style style:name="P6" style:family="paragraph">
      <style:paragraph-properties fo:text-align="center"/>
    </style:style>
    <style:style style:name="P7" style:family="paragraph">
      <style:paragraph-properties style:writing-mode="lr-tb"/>
    </style:style>
    <style:style style:name="P8" style:family="paragraph">
      <style:paragraph-properties fo:margin-left="0cm" fo:margin-right="0cm" fo:line-height="124%" fo:text-align="end" text:enable-numbering="false" fo:text-indent="0cm" style:punctuation-wrap="hanging" style:line-break="strict" style:writing-mode="lr-tb"/>
    </style:style>
    <style:style style:name="T1" style:family="text">
      <style:text-properties fo:font-size="14pt" style:font-size-asian="14pt" style:font-size-complex="14pt"/>
    </style:style>
    <style:style style:name="T2" style:family="text">
      <style:text-properties fo:color="#003399" fo:font-family="TheSansCorrespondence" style:font-pitch="variable" fo:font-size="12pt" fo:language="en" fo:country="GB" style:font-family-asian="DejaVuSans" style:font-pitch-asian="variable" style:font-size-asian="12pt" style:font-family-complex="DejaVuSans" style:font-pitch-complex="variable" style:font-size-complex="12pt"/>
    </style:style>
    <style:style style:name="T3" style:family="text">
      <style:text-properties fo:color="#000000" fo:font-size="12pt" fo:language="en" fo:country="GB" style:font-family-asian="DejaVuSans" style:font-pitch-asian="variable" style:font-size-asian="12pt" style:font-family-complex="DejaVuSans" style:font-pitch-complex="variable" style:font-size-complex="12pt"/>
    </style:style>
    <text:list-style style:name="L1">
      <text:list-level-style-bullet text:level="1" text:bullet-char="•">
        <style:text-properties fo:font-family="Arial"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2">
      <text:list-level-style-bullet text:level="1" text:bullet-char="•">
        <style:text-properties fo:font-family="TheSansCorrespondence" style:font-family-generic="swiss" style:font-pitch="variable" fo:color="#003399"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3">
      <text:list-level-style-bullet text:level="1" text:bullet-char="•">
        <style:text-properties fo:font-family="TheSansCorrespondence" style:font-family-generic="swiss" style:font-pitch="variable" fo:color="#003399"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text:list-style style:name="L4">
      <text:list-level-style-bullet text:level="1" text:bullet-char="•">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5">
      <text:list-level-style-bullet text:level="1" text:bullet-char="•">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dp3">
      <draw:page-thumbnail draw:layer="backgroundobjects" svg:width="6.094cm" svg:height="4.57cm" svg:x="2.191cm" svg:y="3.556cm" draw:page-number="1"/>
      <draw:page-thumbnail draw:layer="backgroundobjects" svg:width="6.094cm" svg:height="4.57cm" svg:x="10.763cm" svg:y="3.556cm"/>
      <draw:page-thumbnail draw:layer="backgroundobjects" svg:width="6.094cm" svg:height="4.57cm" svg:x="2.191cm" svg:y="10.414cm"/>
      <draw:page-thumbnail draw:layer="backgroundobjects" svg:width="6.094cm" svg:height="4.57cm" svg:x="10.763cm" svg:y="10.414cm"/>
      <draw:page-thumbnail draw:layer="backgroundobjects" svg:width="6.094cm" svg:height="4.57cm" svg:x="2.191cm" svg:y="17.272cm"/>
      <draw:page-thumbnail draw:layer="backgroundobjects" svg:width="6.094cm" svg:height="4.57cm" svg:x="10.763cm" svg:y="17.272cm"/>
      <draw:frame draw:style-name="gr1" draw:text-style-name="P1" draw:layer="backgroundobjects" svg:width="8.266cm" svg:height="1.269cm" svg:x="0cm" svg:y="0cm" presentation:class="header">
        <draw:text-box>
          <text:p text:style-name="P1"><text:span text:style-name="T1"><presentation:header/></text:span></text:p>
        </draw:text-box>
      </draw:frame>
      <draw:frame draw:style-name="gr1" draw:text-style-name="P2" draw:layer="backgroundobjects" svg:width="8.266cm" svg:height="1.269cm" svg:x="10.783cm" svg:y="0cm" presentation:class="date-time">
        <draw:text-box>
          <text:p text:style-name="P2"><text:span text:style-name="T1"><presentation:date-time/></text:span></text:p>
        </draw:text-box>
      </draw:frame>
      <draw:frame draw:style-name="gr2" draw:text-style-name="P1" draw:layer="backgroundobjects" svg:width="8.266cm" svg:height="1.269cm" svg:x="0cm" svg:y="24.13cm" presentation:class="footer">
        <draw:text-box>
          <text:p text:style-name="P1"><text:span text:style-name="T1"><presentation:footer/></text:span></text:p>
        </draw:text-box>
      </draw:frame>
      <draw:frame draw:style-name="gr2" draw:text-style-name="P2" draw:layer="backgroundobjects" svg:width="8.266cm" svg:height="1.269cm" svg:x="10.783cm" svg:y="24.13cm" presentation:class="page-number">
        <draw:text-box>
          <text:p text:style-name="P2"><text:span text:style-name="T1"><text:page-number>&lt;numero&gt;</text:page-number></text:span></text:p>
        </draw:text-box>
      </draw:frame>
    </style:handout-master>
    <style:master-page style:name="Default" style:page-layout-name="PM1" draw:style-name="dp1">
      <draw:frame presentation:style-name="pr1" draw:text-style-name="P3" draw:layer="backgroundobjects" svg:width="2.565cm" svg:height="0.884cm" svg:x="0.74cm" svg:y="17.926cm" presentation:class="page-number">
        <draw:text-box>
          <text:p text:style-name="P3"><text:span text:style-name="T2"><text:page-number>&lt;numero&gt;</text:page-number></text:span></text:p>
        </draw:text-box>
      </draw:frame>
      <draw:frame presentation:style-name="Default-outline1" draw:layer="backgroundobjects" svg:width="23.407cm" svg:height="12.807cm" svg:x="1.057cm" svg:y="3.175cm" presentation:class="outline" presentation:placeholder="true">
        <draw:text-box/>
      </draw:frame>
      <draw:frame presentation:style-name="pr2" draw:text-style-name="P4" draw:layer="backgroundobjects" svg:width="16.81cm" svg:height="2.449cm" svg:x="1.349cm" svg:y="0.595cm" presentation:class="title">
        <draw:text-box>
          <text:p text:style-name="P4">Click to edit the title text format</text:p>
        </draw:text-box>
      </draw:frame>
      <draw:line draw:style-name="gr3" draw:text-style-name="P5" draw:layer="backgroundobjects" svg:x1="24.646cm" svg:y1="17.48cm" svg:x2="0.966cm" svg:y2="17.485cm">
        <text:p text:style-name="P4"/>
      </draw:line>
      <draw:frame draw:style-name="gr4" draw:text-style-name="P6" draw:layer="backgroundobjects" svg:width="6.15cm" svg:height="1.04cm" svg:x="18.525cm" svg:y="17.691cm">
        <draw:image xlink:href="Pictures/10000000000002FF000000A429BD48D6.jpg" xlink:type="simple" xlink:show="embed" xlink:actuate="onLoad">
          <text:p text:style-name="P4"/>
        </draw:image>
      </draw:frame>
      <presentation:notes style:page-layout-name="PM2">
        <draw:rect draw:style-name="gr5" draw:text-style-name="P6" draw:layer="backgroundobjects" svg:width="19.05cm" svg:height="25.4cm" svg:x="0cm" svg:y="0cm">
          <text:p text:style-name="P4"/>
        </draw:rect>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6" draw:text-style-name="P7" draw:layer="backgroundobjects" svg:width="19.05cm" svg:height="25.4cm" svg:x="0cm" svg:y="0cm">
          <text:p text:style-name="P4"/>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7" draw:text-style-name="P7" draw:layer="backgroundobjects" svg:width="8.176cm" svg:height="1.279cm" svg:x="0cm" svg:y="0cm">
          <text:p text:style-name="P4"/>
          <draw:enhanced-geometry svg:viewBox="0 0 21600 21600" draw:type="mso-spt202" draw:enhanced-path="M 0 0 L 21600 0 21600 21600 0 21600 0 0 Z N"/>
        </draw:custom-shape>
        <draw:custom-shape draw:style-name="gr7" draw:text-style-name="P7" draw:layer="backgroundobjects" svg:width="8.175cm" svg:height="1.279cm" svg:x="10.791cm" svg:y="0cm">
          <text:p text:style-name="P4"/>
          <draw:enhanced-geometry svg:viewBox="0 0 21600 21600" draw:type="mso-spt202" draw:enhanced-path="M 0 0 L 21600 0 21600 21600 0 21600 0 0 Z N"/>
        </draw:custom-shape>
        <draw:page-thumbnail presentation:style-name="Default-title" draw:layer="backgroundobjects" svg:width="12.607cm" svg:height="9.433cm" svg:x="3.174cm" svg:y="1.905cm" presentation:class="page"/>
        <draw:frame presentation:style-name="Default-notes" draw:layer="backgroundobjects" svg:width="15.147cm" svg:height="11.338cm" svg:x="1.904cm" svg:y="12.064cm" presentation:class="notes" presentation:placeholder="true">
          <draw:text-box/>
        </draw:frame>
        <draw:custom-shape draw:style-name="gr7" draw:text-style-name="P7" draw:layer="backgroundobjects" svg:width="8.176cm" svg:height="1.279cm" svg:x="0cm" svg:y="24.037cm">
          <text:p text:style-name="P4"/>
          <draw:enhanced-geometry svg:viewBox="0 0 21600 21600" draw:type="mso-spt202" draw:enhanced-path="M 0 0 L 21600 0 21600 21600 0 21600 0 0 Z N"/>
        </draw:custom-shape>
        <draw:frame presentation:style-name="pr3" draw:text-style-name="P8" draw:layer="backgroundobjects" svg:width="8.162cm" svg:height="1.178cm" svg:x="10.791cm" svg:y="24.124cm" presentation:class="page-number">
          <draw:text-box>
            <text:p text:style-name="P8"><text:span text:style-name="T3"><text:page-number>&lt;numero&gt;</text:page-number></text:span></text:p>
          </draw:text-box>
        </draw:frame>
      </presentation:notes>
    </style:master-page>
    <style:master-page style:name="Standard" style:page-layout-name="PM1" draw:style-name="dp2">
      <draw:frame presentation:style-name="Standard-title" draw:layer="backgroundobjects" svg:width="22.859cm" svg:height="3.18cm" svg:x="1.27cm" svg:y="0.76cm" presentation:class="title" presentation:placeholder="true">
        <draw:text-box/>
      </draw:frame>
      <draw:frame presentation:style-name="Standard-outline1" draw:layer="backgroundobjects" svg:width="22.859cm" svg:height="12.572cm" svg:x="1.27cm" svg:y="4.457cm" presentation:class="outline" presentation:placeholder="true">
        <draw:text-box/>
      </draw:frame>
      <draw:frame presentation:style-name="pr4" draw:text-style-name="P4" draw:layer="backgroundobjects" svg:width="5.917cm" svg:height="1.313cm" svg:x="1.27cm" svg:y="17.354cm" presentation:class="date-time">
        <draw:text-box>
          <text:p text:style-name="P4"><presentation:date-time/></text:p>
        </draw:text-box>
      </draw:frame>
      <draw:frame presentation:style-name="pr4" draw:text-style-name="P4" draw:layer="backgroundobjects" svg:width="8.05cm" svg:height="1.313cm" svg:x="8.686cm" svg:y="17.354cm" presentation:class="footer">
        <draw:text-box>
          <text:p text:style-name="P4"><presentation:footer/></text:p>
        </draw:text-box>
      </draw:frame>
      <draw:frame presentation:style-name="pr4" draw:text-style-name="P4" draw:layer="backgroundobjects" svg:width="5.917cm" svg:height="1.313cm" svg:x="18.211cm" svg:y="17.354cm" presentation:class="page-number">
        <draw:text-box>
          <text:p text:style-name="P4"><text:page-number>&lt;numero&gt;</text:page-number></text:p>
        </draw:text-box>
      </draw:frame>
      <presentation:notes style:page-layout-name="PM2">
        <draw:page-thumbnail presentation:style-name="Standard-title" draw:layer="backgroundobjects" svg:width="12.699cm" svg:height="9.524cm" svg:x="3.175cm" svg:y="1.93cm" presentation:class="page"/>
        <draw:frame presentation:style-name="Standard-notes" draw:layer="backgroundobjects" svg:width="15.239cm" svg:height="11.429cm" svg:x="1.905cm" svg:y="12.065cm" presentation:class="notes" presentation:placeholder="true">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1">
  <office:meta>
    <meta:generator>OpenOffice.org/2.4$Win32 OpenOffice.org_project/680m17$Build-9310</meta:generator>
    <dc:title>Diapositiva 1</dc:title>
    <dc:creator>stefano boccaletti</dc:creator>
    <dc:date>2008-09-15T17:23:43</dc:date>
    <meta:editing-cycles>109</meta:editing-cycles>
    <meta:editing-duration>P1DT5H43M23S</meta:editing-duration>
    <meta:user-defined meta:name="Info 1"/>
    <meta:user-defined meta:name="Info 2"/>
    <meta:user-defined meta:name="Info 3"/>
    <meta:user-defined meta:name="Info 4"/>
    <meta:document-statistic meta:object-count="2419"/>
  </office:meta>
</office:document-meta>
</file>

<file path=Object 3/content.xml><?xml version="1.0" encoding="utf-8"?>
<!DOCTYPE math  PUBLIC '-//OpenOffice.org//DTD Modified W3C MathML 1.01//EN'  'math.dtd'>
<math:math xmlns:math="http://www.w3.org/1998/Math/MathML">
  <math:semantics>
    <math:mrow/>
    <math:annotation math:encoding="StarMath 5.0">{}</math:annotation>
  </math:semantics>
</math:math>
</file>

<file path=Object 4/content.xml><?xml version="1.0" encoding="utf-8"?>
<!DOCTYPE math  PUBLIC '-//OpenOffice.org//DTD Modified W3C MathML 1.01//EN'  'math.dtd'>
<math:math xmlns:math="http://www.w3.org/1998/Math/MathML">
  <math:semantics>
    <math:mrow/>
    <math:annotation math:encoding="StarMath 5.0">{}</math:annotation>
  </math:semantics>
</math:math>
</file>

<file path=Object 5/content.xml><?xml version="1.0" encoding="utf-8"?>
<!DOCTYPE math  PUBLIC '-//OpenOffice.org//DTD Modified W3C MathML 1.01//EN'  'math.dtd'>
<math:math xmlns:math="http://www.w3.org/1998/Math/MathML">
  <math:semantics>
    <math:mrow/>
    <math:annotation math:encoding="StarMath 5.0">{}</math:annotation>
  </math:semantics>
</math:math>
</file>

<file path=Object 6/content.xml><?xml version="1.0" encoding="utf-8"?>
<!DOCTYPE math  PUBLIC '-//OpenOffice.org//DTD Modified W3C MathML 1.01//EN'  'math.dtd'>
<math:math xmlns:math="http://www.w3.org/1998/Math/MathML">
  <math:semantics>
    <math:mrow/>
    <math:annotation math:encoding="StarMath 5.0">{}</math:annotation>
  </math:semantics>
</math:math>
</file>

<file path=Object 7/content.xml><?xml version="1.0" encoding="utf-8"?>
<!DOCTYPE math  PUBLIC '-//OpenOffice.org//DTD Modified W3C MathML 1.01//EN'  'math.dtd'>
<math:math xmlns:math="http://www.w3.org/1998/Math/MathML">
  <math:semantics>
    <math:mrow/>
    <math:annotation math:encoding="StarMath 5.0">{}</math:annotation>
  </math:semantics>
</math:math>
</file>